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graphics"/>
  <manifest:file-entry manifest:full-path="Configurations2/" manifest:media-type="application/vnd.sun.xml.ui.configuration"/>
  <manifest:file-entry manifest:full-path="styles.xml" manifest:media-type="text/xml"/>
  <manifest:file-entry manifest:full-path="Pictures/1000000000000041000000476D6F743E.jpg" manifest:media-type="image/jpeg"/>
  <manifest:file-entry manifest:full-path="Thumbnails/thumbnail.png" manifest:media-type="image/png"/>
  <manifest:file-entry manifest:full-path="content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, Bold"/>
  </office:font-face-decls>
  <office:automatic-styles>
    <style:style style:name="dp1" style:family="drawing-page"/>
    <style:style style:name="gr1" style:family="graphic" style:parent-style-name="standard">
      <style:graphic-properties draw:stroke="none" draw:fill="solid" draw:fill-color="#ffffff" loext:decorative="false"/>
    </style:style>
    <style:style style:name="gr2" style:family="graphic" style:parent-style-name="standard">
      <style:graphic-properties draw:stroke="none" draw:fill="solid" draw:fill-color="#000000" loext:decorative="false"/>
    </style:style>
    <style:style style:name="gr3" style:family="graphic" style:parent-style-name="standard">
      <style:graphic-properties draw:stroke="none" draw:fill="none" draw:textarea-horizontal-align="left" draw:textarea-vertical-align="top" draw:auto-grow-height="true" draw:auto-grow-width="true" fo:min-height="0cm" fo:min-width="0cm" fo:padding-top="0cm" fo:padding-bottom="0cm" fo:padding-left="0cm" fo:padding-right="0cm" style:mirror="none" loext:decorative="false"/>
    </style:style>
    <style:style style:name="gr4" style:family="graphic" style:parent-style-name="standard">
      <style:graphic-properties draw:stroke="none" draw:fill="none" draw:textarea-horizontal-align="left" draw:textarea-vertical-align="top" draw:auto-grow-height="true" draw:auto-grow-width="true" fo:min-height="0.473cm" fo:min-width="0.473cm" fo:padding-top="0cm" fo:padding-bottom="0cm" fo:padding-left="0cm" fo:padding-right="0cm" loext:decorative="false"/>
      <style:paragraph-properties style:writing-mode="lr-tb"/>
    </style:style>
    <style:style style:name="gr5" style:family="graphic" style:parent-style-name="standard">
      <style:graphic-properties draw:stroke="none" draw:fill="none" draw:textarea-horizontal-align="left" draw:textarea-vertical-align="top" draw:auto-grow-height="true" draw:auto-grow-width="true" fo:min-height="0.422cm" fo:min-width="0.422cm" fo:padding-top="0cm" fo:padding-bottom="0cm" fo:padding-left="0cm" fo:padding-right="0cm" loext:decorative="false"/>
      <style:paragraph-properties style:writing-mode="lr-tb"/>
    </style:style>
    <style:style style:name="P1" style:family="paragraph">
      <loext:graphic-properties draw:fill="solid" draw:fill-color="#ffffff"/>
    </style:style>
    <style:style style:name="P2" style:family="paragraph">
      <loext:graphic-properties draw:fill="solid" draw:fill-color="#000000"/>
    </style:style>
    <style:style style:name="P3" style:family="paragraph">
      <loext:graphic-properties draw:fill="none"/>
    </style:style>
    <style:style style:name="P4" style:family="paragraph">
      <style:paragraph-properties fo:text-align="start" style:writing-mode="lr-tb"/>
    </style:style>
    <style:style style:name="P5" style:family="paragraph">
      <loext:graphic-properties draw:fill="none"/>
      <style:text-properties fo:font-size="13.3999996185303pt" style:font-size-asian="13.3999996185303pt" style:font-size-complex="13.3999996185303pt"/>
    </style:style>
    <style:style style:name="P6" style:family="paragraph">
      <loext:graphic-properties draw:fill="none"/>
      <style:text-properties fo:font-size="12pt" style:font-size-asian="12pt" style:font-size-complex="12pt"/>
    </style:style>
    <style:style style:name="T1" style:family="text">
      <style:text-properties fo:color="#000000" loext:opacity="100%" style:font-name="Times New Roman1" fo:font-size="13.3999996185303pt" fo:font-weight="normal" style:font-name-asian="Times New Roman1" style:font-size-asian="13.3999996185303pt" style:font-weight-asian="normal" style:font-name-complex="Times New Roman1" style:font-size-complex="13.3999996185303pt" style:font-weight-complex="normal"/>
    </style:style>
    <style:style style:name="T2" style:family="text">
      <style:text-properties fo:color="#000000" loext:opacity="100%" style:font-name="Times New Roman1" fo:font-size="12pt" fo:font-weight="normal" style:font-name-asian="Times New Roman1" style:font-size-asian="12pt" style:font-weight-asian="normal" style:font-name-complex="Times New Roman1" style:font-size-complex="12pt" style:font-weight-complex="normal"/>
    </style:style>
    <style:style style:name="T3" style:family="text">
      <style:text-properties fo:color="#000000" loext:opacity="100%" style:font-name="Times New Roman" fo:font-size="12pt" fo:font-weight="normal" style:font-name-asian="Times New Roman" style:font-size-asian="12pt" style:font-weight-asian="normal" style:font-name-complex="Times New Roman" style:font-size-complex="12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</office:automatic-styles>
  <office:body>
    <office:drawing>
      <draw:page draw:name="page1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2" draw:text-style-name="P2" draw:layer="layout" svg:width="18.038cm" svg:height="0.026cm" svg:x="1.481cm" svg:y="1.485cm" svg:viewBox="0 0 18039 27" draw:points="0,0 18039,0 18039,27 0,27">
          <text:p/>
        </draw:polygon>
        <draw:polygon draw:style-name="gr2" draw:text-style-name="P2" draw:layer="layout" svg:width="18.038cm" svg:height="0.026cm" svg:x="1.481cm" svg:y="3.589cm" svg:viewBox="0 0 18039 27" draw:points="0,0 18039,0 18039,27 0,27">
          <text:p/>
        </draw:polygon>
        <draw:frame draw:style-name="gr3" draw:text-style-name="P3" draw:layer="layout" svg:width="1.658cm" svg:height="1.946cm" svg:x="1.49cm" svg:y="1.579cm">
          <draw:image xlink:href="Pictures/1000000000000041000000476D6F743E.jpg" xlink:type="simple" xlink:show="embed" xlink:actuate="onLoad" draw:mime-type="image/jpeg">
            <text:p/>
          </draw:image>
        </draw:frame>
        <draw:frame draw:style-name="gr4" draw:text-style-name="P5" draw:layer="layout" svg:width="10.736cm" svg:height="0.526cm" svg:x="5.677cm" svg:y="1.538cm">
          <draw:text-box>
            <text:p text:style-name="P4"><text:span text:style-name="T1">PODER JUDICIÁRIO DO ESTADO DO AMAZONAS</text:span></text:p>
          </draw:text-box>
        </draw:frame>
        <draw:frame draw:style-name="gr4" draw:text-style-name="P5" draw:layer="layout" svg:width="9.748cm" svg:height="0.526cm" svg:x="6.21cm" svg:y="2.088cm">
          <draw:text-box>
            <text:p text:style-name="P4"><text:span text:style-name="T1">4ª TURMA RECURSAL - FAZENDA - PROJUDI</text:span></text:p>
          </draw:text-box>
        </draw:frame>
        <draw:frame draw:style-name="gr5" draw:text-style-name="P6" draw:layer="layout" svg:width="13.474cm" svg:height="0.471cm" svg:x="4.149cm" svg:y="2.633cm">
          <draw:text-box>
            <text:p text:style-name="P4"><text:span text:style-name="T2">Rua Comendador Alexandre Amorim, 25 - Fórum Mário Verçosa - Aparecida -</text:span></text:p>
          </draw:text-box>
        </draw:frame>
        <draw:frame draw:style-name="gr5" draw:text-style-name="P6" draw:layer="layout" svg:width="8.692cm" svg:height="0.471cm" svg:x="6.837cm" svg:y="3.119cm">
          <draw:text-box>
            <text:p text:style-name="P4"><text:span text:style-name="T2">Manaus/AM - CEP: 69.010-300 - Fone: 3212-6251</text:span></text:p>
          </draw:text-box>
        </draw:frame>
        <draw:frame draw:style-name="gr5" draw:text-style-name="P6" draw:layer="layout" svg:width="15.705cm" svg:height="0.471cm" svg:x="1.482cm" svg:y="4.567cm">
          <draw:text-box>
            <text:p text:style-name="P4"><text:span text:style-name="T3">Ata da 1 ª sessão extraordinária da(s) 4ª Turma Recursal - Fazenda do Estado Do Amazonas,</text:span></text:p>
          </draw:text-box>
        </draw:frame>
        <draw:frame draw:style-name="gr5" draw:text-style-name="P6" draw:layer="layout" svg:width="1.529cm" svg:height="0.471cm" svg:x="17.966cm" svg:y="4.567cm">
          <draw:text-box>
            <text:p text:style-name="P4"><text:span text:style-name="T3">realizada</text:span></text:p>
          </draw:text-box>
        </draw:frame>
        <draw:frame draw:style-name="gr5" draw:text-style-name="P6" draw:layer="layout" svg:width="4.775cm" svg:height="0.471cm" svg:x="1.482cm" svg:y="5.037cm">
          <draw:text-box>
            <text:p text:style-name="P4"><text:span text:style-name="T3">ao(s) 07 de Agosto de 2026.</text:span></text:p>
          </draw:text-box>
        </draw:frame>
        <draw:frame draw:style-name="gr5" draw:text-style-name="P6" draw:layer="layout" svg:width="2.435cm" svg:height="0.471cm" svg:x="6.659cm" svg:y="5.037cm">
          <draw:text-box>
            <text:p text:style-name="P4"><text:span text:style-name="T3">Na data supra,</text:span></text:p>
          </draw:text-box>
        </draw:frame>
        <draw:frame draw:style-name="gr5" draw:text-style-name="P6" draw:layer="layout" svg:width="2.553cm" svg:height="0.471cm" svg:x="9.352cm" svg:y="5.037cm">
          <draw:text-box>
            <text:p text:style-name="P4"><text:span text:style-name="T3">às 09:00 horas,</text:span></text:p>
          </draw:text-box>
        </draw:frame>
        <draw:frame draw:style-name="gr5" draw:text-style-name="P6" draw:layer="layout" svg:width="7.102cm" svg:height="0.471cm" svg:x="12.163cm" svg:y="5.037cm">
          <draw:text-box>
            <text:p text:style-name="P4"><text:span text:style-name="T3">sob a Presidência do(a) Excelentíssimo(a)</text:span></text:p>
          </draw:text-box>
        </draw:frame>
        <draw:frame draw:style-name="gr5" draw:text-style-name="P6" draw:layer="layout" svg:width="17.939cm" svg:height="0.471cm" svg:x="1.482cm" svg:y="5.511cm">
          <draw:text-box>
            <text:p text:style-name="P4"><text:span text:style-name="T3">Senhor(a) Juiz(a) Marcelo Manuel Da Costa Vieira no(a) 4ª Turma Recursal, presente(s) o(s) Eminente(s)</text:span></text:p>
          </draw:text-box>
        </draw:frame>
        <draw:frame draw:style-name="gr5" draw:text-style-name="P6" draw:layer="layout" svg:width="17.964cm" svg:height="0.471cm" svg:x="1.482cm" svg:y="5.981cm">
          <draw:text-box>
            <text:p text:style-name="P4"><text:span text:style-name="T3">Senhor(es) Juíz(es) Marcelo Manuel Da Costa Vieira, Etelvina Lobo Braga, Vanessa Leite Mota e Moacir</text:span></text:p>
          </draw:text-box>
        </draw:frame>
        <draw:frame draw:style-name="gr5" draw:text-style-name="P6" draw:layer="layout" svg:width="17.798cm" svg:height="0.471cm" svg:x="1.482cm" svg:y="6.455cm">
          <draw:text-box>
            <text:p text:style-name="P4"><text:span text:style-name="T3">Pereira Batista. Aprovada ata da sessão de julgamento anterior. Secretariada pelo(a) bel. Juliana Andrade</text:span></text:p>
          </draw:text-box>
        </draw:frame>
        <draw:frame draw:style-name="gr5" draw:text-style-name="P6" draw:layer="layout" svg:width="1.142cm" svg:height="0.471cm" svg:x="1.482cm" svg:y="6.942cm">
          <draw:text-box>
            <text:p text:style-name="P4"><text:span text:style-name="T3">David,</text:span></text:p>
          </draw:text-box>
        </draw:frame>
        <draw:frame draw:style-name="gr5" draw:text-style-name="P6" draw:layer="layout" svg:width="2.341cm" svg:height="0.471cm" svg:x="2.896cm" svg:y="6.942cm">
          <draw:text-box>
            <text:p text:style-name="P4"><text:span text:style-name="T3">foram abertos</text:span></text:p>
          </draw:text-box>
        </draw:frame>
        <draw:frame draw:style-name="gr5" draw:text-style-name="P6" draw:layer="layout" svg:width="0.422cm" svg:height="0.471cm" svg:x="5.681cm" svg:y="6.942cm">
          <draw:text-box>
            <text:p text:style-name="P4"><text:span text:style-name="T3">os</text:span></text:p>
          </draw:text-box>
        </draw:frame>
        <draw:frame draw:style-name="gr5" draw:text-style-name="P6" draw:layer="layout" svg:width="1.66cm" svg:height="0.471cm" svg:x="6.316cm" svg:y="6.942cm">
          <draw:text-box>
            <text:p text:style-name="P4"><text:span text:style-name="T3">trabalhos.</text:span></text:p>
          </draw:text-box>
        </draw:frame>
        <draw:frame draw:style-name="gr5" draw:text-style-name="P6" draw:layer="layout" svg:width="0.422cm" svg:height="0.471cm" svg:x="17.713cm" svg:y="6.942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06cm" svg:y="6.942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3.201cm" svg:height="0.471cm" svg:x="8.272cm" svg:y="6.942cm">
          <draw:text-box>
            <text:p text:style-name="P4"><text:span text:style-name="T2">JULGAMENTOS:</text:span></text:p>
          </draw:text-box>
        </draw:frame>
        <draw:frame draw:style-name="gr5" draw:text-style-name="P6" draw:layer="layout" svg:width="0.422cm" svg:height="0.471cm" svg:x="11.98cm" svg:y="6.942cm">
          <draw:text-box>
            <text:p text:style-name="P4"><text:span text:style-name="T2">1.</text:span></text:p>
          </draw:text-box>
        </draw:frame>
        <draw:frame draw:style-name="gr5" draw:text-style-name="P6" draw:layer="layout" svg:width="4.8cm" svg:height="0.471cm" svg:x="12.556cm" svg:y="6.942cm">
          <draw:text-box>
            <text:p text:style-name="P4"><text:span text:style-name="T2">0581839-62.2024.8.04.0001</text:span></text:p>
          </draw:text-box>
        </draw:frame>
        <draw:frame draw:style-name="gr5" draw:text-style-name="P6" draw:layer="layout" svg:width="17.634cm" svg:height="0.471cm" svg:x="1.482cm" svg:y="7.416cm">
          <draw:text-box>
            <text:p text:style-name="P4"><text:span text:style-name="T3">Inominado Cível - 4ª Turma Recursal - Fazenda. Relator: Marcelo Manuel Da Costa Vieira. Recorrente:</text:span></text:p>
          </draw:text-box>
        </draw:frame>
        <draw:frame draw:style-name="gr5" draw:text-style-name="P6" draw:layer="layout" svg:width="4.199cm" svg:height="0.471cm" svg:x="1.482cm" svg:y="7.886cm">
          <draw:text-box>
            <text:p text:style-name="P4"><text:span text:style-name="T3">Dirceu Nogueira Paixão.</text:span></text:p>
          </draw:text-box>
        </draw:frame>
        <draw:frame draw:style-name="gr5" draw:text-style-name="P6" draw:layer="layout" svg:width="1.812cm" svg:height="0.471cm" svg:x="6.257cm" svg:y="7.88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8.345cm" svg:y="7.886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093cm" svg:height="0.471cm" svg:x="13.898cm" svg:y="7.88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7.425cm" svg:y="7.886cm">
          <draw:text-box>
            <text:p text:style-name="P4"><text:span text:style-name="T3">237 -</text:span></text:p>
          </draw:text-box>
        </draw:frame>
        <draw:frame draw:style-name="gr5" draw:text-style-name="P6" draw:layer="layout" svg:width="0.825cm" svg:height="0.471cm" svg:x="18.678cm" svg:y="7.886cm">
          <draw:text-box>
            <text:p text:style-name="P4"><text:span text:style-name="T3">Com</text:span></text:p>
          </draw:text-box>
        </draw:frame>
        <draw:frame draw:style-name="gr5" draw:text-style-name="P6" draw:layer="layout" svg:width="3.799cm" svg:height="0.471cm" svg:x="1.482cm" svg:y="8.36cm">
          <draw:text-box>
            <text:p text:style-name="P4"><text:span text:style-name="T3">Resolução do Mérito -</text:span></text:p>
          </draw:text-box>
        </draw:frame>
        <draw:frame draw:style-name="gr5" draw:text-style-name="P6" draw:layer="layout" svg:width="2.083cm" svg:height="0.471cm" svg:x="6.033cm" svg:y="8.36cm">
          <draw:text-box>
            <text:p text:style-name="P4"><text:span text:style-name="T3">Provimento,</text:span></text:p>
          </draw:text-box>
        </draw:frame>
        <draw:frame draw:style-name="gr5" draw:text-style-name="P6" draw:layer="layout" svg:width="2.271cm" svg:height="0.471cm" svg:x="8.416cm" svg:y="8.36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11.134cm" svg:y="8.36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2.835cm" svg:height="0.471cm" svg:x="12.714cm" svg:y="8.36cm">
          <draw:text-box>
            <text:p text:style-name="P4"><text:span text:style-name="T3">Dirceu Nogueira</text:span></text:p>
          </draw:text-box>
        </draw:frame>
        <draw:frame draw:style-name="gr5" draw:text-style-name="P6" draw:layer="layout" svg:width="1.401cm" svg:height="0.471cm" svg:x="15.998cm" svg:y="8.36cm">
          <draw:text-box>
            <text:p text:style-name="P4"><text:span text:style-name="T3">Paixão -</text:span></text:p>
          </draw:text-box>
        </draw:frame>
        <draw:frame draw:style-name="gr5" draw:text-style-name="P6" draw:layer="layout" svg:width="1.66cm" svg:height="0.471cm" svg:x="17.819cm" svg:y="8.3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16.862cm" svg:height="0.471cm" svg:x="1.482cm" svg:y="8.847cm">
          <draw:text-box>
            <text:p text:style-name="P4"><text:span text:style-name="T3">Sustentou(aram) oralmente o(s) Doutor(es) RAFAEL LIMA CAVALCANTE - OAB 13852N-AM.</text:span></text:p>
          </draw:text-box>
        </draw:frame>
        <draw:frame draw:style-name="gr5" draw:text-style-name="P6" draw:layer="layout" svg:width="0.422cm" svg:height="0.471cm" svg:x="19.202cm" svg:y="8.847cm">
          <draw:text-box>
            <text:p text:style-name="P4"><text:span text:style-name="T2">2.</text:span></text:p>
          </draw:text-box>
        </draw:frame>
        <draw:frame draw:style-name="gr5" draw:text-style-name="P6" draw:layer="layout" svg:width="12.956cm" svg:height="0.471cm" svg:x="6.409cm" svg:y="9.338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9.338cm">
          <draw:text-box>
            <text:p text:style-name="P4"><text:span text:style-name="T2">0492450-66.2024.8.04.0001</text:span></text:p>
          </draw:text-box>
        </draw:frame>
        <draw:frame draw:style-name="gr5" draw:text-style-name="P6" draw:layer="layout" svg:width="1.295cm" svg:height="0.471cm" svg:x="1.482cm" svg:y="9.808cm">
          <draw:text-box>
            <text:p text:style-name="P4"><text:span text:style-name="T3">Manuel</text:span></text:p>
          </draw:text-box>
        </draw:frame>
        <draw:frame draw:style-name="gr5" draw:text-style-name="P6" draw:layer="layout" svg:width="2.835cm" svg:height="0.471cm" svg:x="2.98cm" svg:y="9.808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6.211cm" svg:y="9.80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8.98cm" svg:y="9.808cm">
          <draw:text-box>
            <text:p text:style-name="P4"><text:span text:style-name="T3">1.</text:span></text:p>
          </draw:text-box>
        </draw:frame>
        <draw:frame draw:style-name="gr5" draw:text-style-name="P6" draw:layer="layout" svg:width="1.342cm" svg:height="0.471cm" svg:x="9.492cm" svg:y="9.808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4.092cm" svg:height="0.471cm" svg:x="11.042cm" svg:y="9.808cm">
          <draw:text-box>
            <text:p text:style-name="P4"><text:span text:style-name="T3">Marcon Bertazzo (Tipo:</text:span></text:p>
          </draw:text-box>
        </draw:frame>
        <draw:frame draw:style-name="gr5" draw:text-style-name="P6" draw:layer="layout" svg:width="2.365cm" svg:height="0.471cm" svg:x="15.545cm" svg:y="9.80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32cm" svg:y="9.80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977cm" svg:height="0.471cm" svg:x="1.482cm" svg:y="10.282cm">
          <draw:text-box>
            <text:p text:style-name="P4"><text:span text:style-name="T3">Despachou em primeiro grau.). Recorrente: Jarday Bello Vieira (Mat. 211.434.8-A). Recorrido: ESTADO</text:span></text:p>
          </draw:text-box>
        </draw:frame>
        <draw:frame draw:style-name="gr5" draw:text-style-name="P6" draw:layer="layout" svg:width="17.65cm" svg:height="0.471cm" svg:x="1.482cm" svg:y="10.752cm">
          <draw:text-box>
            <text:p text:style-name="P4"><text:span text:style-name="T3">DO AMAZONAS. Decisão principal: 239 - Com Resolução do Mérito - Não-Provimento, atribuído à(s)</text:span></text:p>
          </draw:text-box>
        </draw:frame>
        <draw:frame draw:style-name="gr5" draw:text-style-name="P6" draw:layer="layout" svg:width="5.727cm" svg:height="0.471cm" svg:x="1.482cm" svg:y="11.226cm">
          <draw:text-box>
            <text:p text:style-name="P4"><text:span text:style-name="T3">parte(s) Jarday Bello Vieira (Mat.</text:span></text:p>
          </draw:text-box>
        </draw:frame>
        <draw:frame draw:style-name="gr5" draw:text-style-name="P6" draw:layer="layout" svg:width="4.293cm" svg:height="0.471cm" svg:x="7.528cm" svg:y="11.226cm">
          <draw:text-box>
            <text:p text:style-name="P4"><text:span text:style-name="T3">211.434.8-A) - Unânime.</text:span></text:p>
          </draw:text-box>
        </draw:frame>
        <draw:frame draw:style-name="gr5" draw:text-style-name="P6" draw:layer="layout" svg:width="7.302cm" svg:height="0.471cm" svg:x="12.057cm" svg:y="11.226cm">
          <draw:text-box>
            <text:p text:style-name="P4"><text:span text:style-name="T3">Sustentou(aram) oralmente o(s) Doutor(es)</text:span></text:p>
          </draw:text-box>
        </draw:frame>
        <draw:frame draw:style-name="gr5" draw:text-style-name="P6" draw:layer="layout" svg:width="10.397cm" svg:height="0.471cm" svg:x="1.482cm" svg:y="11.713cm">
          <draw:text-box>
            <text:p text:style-name="P4"><text:span text:style-name="T3">DAVI MARTINS DA SILVA JUNIOR - OAB 11694N-AM.</text:span></text:p>
          </draw:text-box>
        </draw:frame>
        <draw:frame draw:style-name="gr5" draw:text-style-name="P6" draw:layer="layout" svg:width="1.636cm" svg:height="0.471cm" svg:x="17.834cm" svg:y="11.713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0.422cm" svg:height="0.471cm" svg:x="12.378cm" svg:y="11.713cm">
          <draw:text-box>
            <text:p text:style-name="P4"><text:span text:style-name="T2">3.</text:span></text:p>
          </draw:text-box>
        </draw:frame>
        <draw:frame draw:style-name="gr5" draw:text-style-name="P6" draw:layer="layout" svg:width="4.8cm" svg:height="0.471cm" svg:x="12.848cm" svg:y="11.713cm">
          <draw:text-box>
            <text:p text:style-name="P4"><text:span text:style-name="T2">0705186-11.2025.8.04.1000</text:span></text:p>
          </draw:text-box>
        </draw:frame>
        <draw:frame draw:style-name="gr5" draw:text-style-name="P6" draw:layer="layout" svg:width="2.859cm" svg:height="0.471cm" svg:x="1.482cm" svg:y="12.187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422cm" svg:height="0.471cm" svg:x="4.843cm" svg:y="12.187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5.25cm" svg:y="12.187cm">
          <draw:text-box>
            <text:p text:style-name="P4"><text:span text:style-name="T3">4ª</text:span></text:p>
          </draw:text-box>
        </draw:frame>
        <draw:frame draw:style-name="gr5" draw:text-style-name="P6" draw:layer="layout" svg:width="1.13cm" svg:height="0.471cm" svg:x="5.851cm" svg:y="12.187cm">
          <draw:text-box>
            <text:p text:style-name="P4"><text:span text:style-name="T3">Turma</text:span></text:p>
          </draw:text-box>
        </draw:frame>
        <draw:frame draw:style-name="gr5" draw:text-style-name="P6" draw:layer="layout" svg:width="1.483cm" svg:height="0.471cm" svg:x="7.274cm" svg:y="12.187cm">
          <draw:text-box>
            <text:p text:style-name="P4"><text:span text:style-name="T3">Recursal</text:span></text:p>
          </draw:text-box>
        </draw:frame>
        <draw:frame draw:style-name="gr5" draw:text-style-name="P6" draw:layer="layout" svg:width="0.422cm" svg:height="0.471cm" svg:x="9.064cm" svg:y="12.187cm">
          <draw:text-box>
            <text:p text:style-name="P4"><text:span text:style-name="T3">-</text:span></text:p>
          </draw:text-box>
        </draw:frame>
        <draw:frame draw:style-name="gr5" draw:text-style-name="P6" draw:layer="layout" svg:width="1.518cm" svg:height="0.471cm" svg:x="9.471cm" svg:y="12.187cm">
          <draw:text-box>
            <text:p text:style-name="P4"><text:span text:style-name="T3">Fazenda.</text:span></text:p>
          </draw:text-box>
        </draw:frame>
        <draw:frame draw:style-name="gr5" draw:text-style-name="P6" draw:layer="layout" svg:width="1.366cm" svg:height="0.471cm" svg:x="11.3cm" svg:y="12.187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811cm" svg:height="0.471cm" svg:x="12.977cm" svg:y="12.187cm">
          <draw:text-box>
            <text:p text:style-name="P4"><text:span text:style-name="T3">Marcelo Manuel</text:span></text:p>
          </draw:text-box>
        </draw:frame>
        <draw:frame draw:style-name="gr5" draw:text-style-name="P6" draw:layer="layout" svg:width="0.496cm" svg:height="0.471cm" svg:x="16.286cm" svg:y="12.187cm">
          <draw:text-box>
            <text:p text:style-name="P4"><text:span text:style-name="T3">Da</text:span></text:p>
          </draw:text-box>
        </draw:frame>
        <draw:frame draw:style-name="gr5" draw:text-style-name="P6" draw:layer="layout" svg:width="0.966cm" svg:height="0.471cm" svg:x="17.048cm" svg:y="12.187cm">
          <draw:text-box>
            <text:p text:style-name="P4"><text:span text:style-name="T3">Costa</text:span></text:p>
          </draw:text-box>
        </draw:frame>
        <draw:frame draw:style-name="gr5" draw:text-style-name="P6" draw:layer="layout" svg:width="1.166cm" svg:height="0.471cm" svg:x="18.305cm" svg:y="12.187cm">
          <draw:text-box>
            <text:p text:style-name="P4"><text:span text:style-name="T3">Vieira.</text:span></text:p>
          </draw:text-box>
        </draw:frame>
        <draw:frame draw:style-name="gr5" draw:text-style-name="P6" draw:layer="layout" svg:width="17.931cm" svg:height="0.471cm" svg:x="1.482cm" svg:y="12.657cm">
          <draw:text-box>
            <text:p text:style-name="P4"><text:span text:style-name="T3">Impedimentos: 1. Cláudia Monteiro Pereira Batista (Tipo: Impedimento. Motivo: Despachou em primeiro</text:span></text:p>
          </draw:text-box>
        </draw:frame>
        <draw:frame draw:style-name="gr5" draw:text-style-name="P6" draw:layer="layout" svg:width="17.929cm" svg:height="0.471cm" svg:x="1.482cm" svg:y="13.131cm">
          <draw:text-box>
            <text:p text:style-name="P4"><text:span text:style-name="T3">grau.), 2. Moacir Pereira Batista (Tipo: Impedimento. Motivo: Impedimento.). Recorrente: Jucelia Pereira</text:span></text:p>
          </draw:text-box>
        </draw:frame>
        <draw:frame draw:style-name="gr5" draw:text-style-name="P6" draw:layer="layout" svg:width="17.521cm" svg:height="0.471cm" svg:x="1.482cm" svg:y="13.601cm">
          <draw:text-box>
            <text:p text:style-name="P4"><text:span text:style-name="T3">da Silva. Recorrido: ESTADO DO AMAZONAS. Decisão principal: 239 - Com Resolução do Mérito -</text:span></text:p>
          </draw:text-box>
        </draw:frame>
        <draw:frame draw:style-name="gr5" draw:text-style-name="P6" draw:layer="layout" svg:width="2.93cm" svg:height="0.471cm" svg:x="1.482cm" svg:y="14.092cm">
          <draw:text-box>
            <text:p text:style-name="P4"><text:span text:style-name="T3">Não-Provimento,</text:span></text:p>
          </draw:text-box>
        </draw:frame>
        <draw:frame draw:style-name="gr5" draw:text-style-name="P6" draw:layer="layout" svg:width="1.53cm" svg:height="0.471cm" svg:x="5.118cm" svg:y="14.092cm">
          <draw:text-box>
            <text:p text:style-name="P4"><text:span text:style-name="T3">atribuído</text:span></text:p>
          </draw:text-box>
        </draw:frame>
        <draw:frame draw:style-name="gr5" draw:text-style-name="P6" draw:layer="layout" svg:width="0.637cm" svg:height="0.471cm" svg:x="7.269cm" svg:y="14.092cm">
          <draw:text-box>
            <text:p text:style-name="P4"><text:span text:style-name="T3">à(s)</text:span></text:p>
          </draw:text-box>
        </draw:frame>
        <draw:frame draw:style-name="gr5" draw:text-style-name="P6" draw:layer="layout" svg:width="1.295cm" svg:height="0.471cm" svg:x="8.454cm" svg:y="14.09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1.177cm" svg:height="0.471cm" svg:x="10.355cm" svg:y="14.092cm">
          <draw:text-box>
            <text:p text:style-name="P4"><text:span text:style-name="T3">Jucelia</text:span></text:p>
          </draw:text-box>
        </draw:frame>
        <draw:frame draw:style-name="gr5" draw:text-style-name="P6" draw:layer="layout" svg:width="1.201cm" svg:height="0.471cm" svg:x="12.121cm" svg:y="14.092cm">
          <draw:text-box>
            <text:p text:style-name="P4"><text:span text:style-name="T3">Pereira</text:span></text:p>
          </draw:text-box>
        </draw:frame>
        <draw:frame draw:style-name="gr5" draw:text-style-name="P6" draw:layer="layout" svg:width="0.422cm" svg:height="0.471cm" svg:x="13.916cm" svg:y="14.092cm">
          <draw:text-box>
            <text:p text:style-name="P4"><text:span text:style-name="T3">da</text:span></text:p>
          </draw:text-box>
        </draw:frame>
        <draw:frame draw:style-name="gr5" draw:text-style-name="P6" draw:layer="layout" svg:width="0.872cm" svg:height="0.471cm" svg:x="14.834cm" svg:y="14.092cm">
          <draw:text-box>
            <text:p text:style-name="P4"><text:span text:style-name="T3">Silva</text:span></text:p>
          </draw:text-box>
        </draw:frame>
        <draw:frame draw:style-name="gr5" draw:text-style-name="P6" draw:layer="layout" svg:width="0.422cm" svg:height="0.471cm" svg:x="16.269cm" svg:y="14.092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17cm" svg:y="14.09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422cm" svg:height="0.471cm" svg:x="19.19cm" svg:y="14.092cm">
          <draw:text-box>
            <text:p text:style-name="P4"><text:span text:style-name="T2">4.</text:span></text:p>
          </draw:text-box>
        </draw:frame>
        <draw:frame draw:style-name="gr5" draw:text-style-name="P6" draw:layer="layout" svg:width="12.956cm" svg:height="0.471cm" svg:x="6.409cm" svg:y="14.579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14.579cm">
          <draw:text-box>
            <text:p text:style-name="P4"><text:span text:style-name="T2">0681427-18.2025.8.04.1000</text:span></text:p>
          </draw:text-box>
        </draw:frame>
        <draw:frame draw:style-name="gr5" draw:text-style-name="P6" draw:layer="layout" svg:width="1.295cm" svg:height="0.471cm" svg:x="1.482cm" svg:y="15.053cm">
          <draw:text-box>
            <text:p text:style-name="P4"><text:span text:style-name="T3">Manuel</text:span></text:p>
          </draw:text-box>
        </draw:frame>
        <draw:frame draw:style-name="gr5" draw:text-style-name="P6" draw:layer="layout" svg:width="2.835cm" svg:height="0.471cm" svg:x="3.006cm" svg:y="15.053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6.3cm" svg:y="15.05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9.094cm" svg:y="15.053cm">
          <draw:text-box>
            <text:p text:style-name="P4"><text:span text:style-name="T3">1.</text:span></text:p>
          </draw:text-box>
        </draw:frame>
        <draw:frame draw:style-name="gr5" draw:text-style-name="P6" draw:layer="layout" svg:width="6.75cm" svg:height="0.471cm" svg:x="9.627cm" svg:y="15.053cm">
          <draw:text-box>
            <text:p text:style-name="P4"><text:span text:style-name="T3">Cláudia Monteiro Pereira Batista (Tipo:</text:span></text:p>
          </draw:text-box>
        </draw:frame>
        <draw:frame draw:style-name="gr5" draw:text-style-name="P6" draw:layer="layout" svg:width="2.365cm" svg:height="0.471cm" svg:x="17.112cm" svg:y="15.05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5.52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2cm" svg:y="15.523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9.162cm" svg:y="15.523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9.725cm" svg:y="15.523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11.215cm" svg:y="15.523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15.46cm" svg:y="15.52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15.52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1.482cm" svg:y="15.997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4.424cm" svg:y="15.99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295cm" svg:height="0.471cm" svg:x="6.715cm" svg:y="15.997cm">
          <draw:text-box>
            <text:p text:style-name="P4"><text:span text:style-name="T3">Rafaela</text:span></text:p>
          </draw:text-box>
        </draw:frame>
        <draw:frame draw:style-name="gr5" draw:text-style-name="P6" draw:layer="layout" svg:width="1.013cm" svg:height="0.471cm" svg:x="8.303cm" svg:y="15.997cm">
          <draw:text-box>
            <text:p text:style-name="P4"><text:span text:style-name="T3">Freire</text:span></text:p>
          </draw:text-box>
        </draw:frame>
        <draw:frame draw:style-name="gr5" draw:text-style-name="P6" draw:layer="layout" svg:width="0.59cm" svg:height="0.471cm" svg:x="9.607cm" svg:y="15.997cm">
          <draw:text-box>
            <text:p text:style-name="P4"><text:span text:style-name="T3">dos</text:span></text:p>
          </draw:text-box>
        </draw:frame>
        <draw:frame draw:style-name="gr5" draw:text-style-name="P6" draw:layer="layout" svg:width="1.237cm" svg:height="0.471cm" svg:x="10.47cm" svg:y="15.997cm">
          <draw:text-box>
            <text:p text:style-name="P4"><text:span text:style-name="T3">Santos.</text:span></text:p>
          </draw:text-box>
        </draw:frame>
        <draw:frame draw:style-name="gr5" draw:text-style-name="P6" draw:layer="layout" svg:width="1.812cm" svg:height="0.471cm" svg:x="12.003cm" svg:y="15.99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4.123cm" svg:y="15.997cm">
          <draw:text-box>
            <text:p text:style-name="P4"><text:span text:style-name="T3">ESTADO DO AMAZONAS,</text:span></text:p>
          </draw:text-box>
        </draw:frame>
        <draw:frame draw:style-name="gr5" draw:text-style-name="P6" draw:layer="layout" svg:width="1.812cm" svg:height="0.471cm" svg:x="1.482cm" svg:y="16.46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6.246cm" svg:height="0.471cm" svg:x="3.463cm" svg:y="16.467cm">
          <draw:text-box>
            <text:p text:style-name="P4"><text:span text:style-name="T3">FUNDAÇÃO GETÚLIO VARGAS.</text:span></text:p>
          </draw:text-box>
        </draw:frame>
        <draw:frame draw:style-name="gr5" draw:text-style-name="P6" draw:layer="layout" svg:width="3.857cm" svg:height="0.471cm" svg:x="9.99cm" svg:y="16.46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354cm" svg:height="0.471cm" svg:x="14.08cm" svg:y="16.467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5.596cm" svg:y="16.46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7.124cm" svg:y="16.467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18.024cm" svg:height="0.471cm" svg:x="1.482cm" svg:y="16.941cm">
          <draw:text-box>
            <text:p text:style-name="P4"><text:span text:style-name="T3">do Juiz (Adiado a pedido do Relator na sessão de 07/08/2026). Sustentou(aram) oralmente o(s) Doutor(es)</text:span></text:p>
          </draw:text-box>
        </draw:frame>
        <draw:frame draw:style-name="gr5" draw:text-style-name="P6" draw:layer="layout" svg:width="12.043cm" svg:height="0.471cm" svg:x="1.482cm" svg:y="17.428cm">
          <draw:text-box>
            <text:p text:style-name="P4"><text:span text:style-name="T3">CLEYTON RAFAEL MARTINS DO AMARAL - OAB 11691N-AM.</text:span></text:p>
          </draw:text-box>
        </draw:frame>
        <draw:frame draw:style-name="gr5" draw:text-style-name="P6" draw:layer="layout" svg:width="0.422cm" svg:height="0.471cm" svg:x="19.379cm" svg:y="17.428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3.953cm" svg:y="17.428cm">
          <draw:text-box>
            <text:p text:style-name="P4"><text:span text:style-name="T2">5.</text:span></text:p>
          </draw:text-box>
        </draw:frame>
        <draw:frame draw:style-name="gr5" draw:text-style-name="P6" draw:layer="layout" svg:width="4.8cm" svg:height="0.471cm" svg:x="14.41cm" svg:y="17.428cm">
          <draw:text-box>
            <text:p text:style-name="P4"><text:span text:style-name="T2">0681872-36.2025.8.04.1000</text:span></text:p>
          </draw:text-box>
        </draw:frame>
        <draw:frame draw:style-name="gr5" draw:text-style-name="P6" draw:layer="layout" svg:width="4.352cm" svg:height="0.471cm" svg:x="1.482cm" svg:y="17.902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577cm" svg:height="0.471cm" svg:x="6.16cm" svg:y="17.902cm">
          <draw:text-box>
            <text:p text:style-name="P4"><text:span text:style-name="T3">- 4ª</text:span></text:p>
          </draw:text-box>
        </draw:frame>
        <draw:frame draw:style-name="gr5" draw:text-style-name="P6" draw:layer="layout" svg:width="2.717cm" svg:height="0.471cm" svg:x="6.96cm" svg:y="17.902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9.924cm" svg:y="17.902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11.926cm" svg:y="17.902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2.811cm" svg:height="0.471cm" svg:x="13.476cm" svg:y="17.902cm">
          <draw:text-box>
            <text:p text:style-name="P4"><text:span text:style-name="T3">Marcelo Manuel</text:span></text:p>
          </draw:text-box>
        </draw:frame>
        <draw:frame draw:style-name="gr5" draw:text-style-name="P6" draw:layer="layout" svg:width="2.835cm" svg:height="0.471cm" svg:x="16.531cm" svg:y="17.902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17.931cm" svg:height="0.471cm" svg:x="1.482cm" svg:y="18.372cm">
          <draw:text-box>
            <text:p text:style-name="P4"><text:span text:style-name="T3">Impedimentos: 1. Cláudia Monteiro Pereira Batista (Tipo: Impedimento. Motivo: Despachou em primeiro</text:span></text:p>
          </draw:text-box>
        </draw:frame>
        <draw:frame draw:style-name="gr5" draw:text-style-name="P6" draw:layer="layout" svg:width="1.107cm" svg:height="0.471cm" svg:x="1.482cm" svg:y="18.846cm">
          <draw:text-box>
            <text:p text:style-name="P4"><text:span text:style-name="T3">grau.),</text:span></text:p>
          </draw:text-box>
        </draw:frame>
        <draw:frame draw:style-name="gr5" draw:text-style-name="P6" draw:layer="layout" svg:width="0.422cm" svg:height="0.471cm" svg:x="2.811cm" svg:y="18.846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3.336cm" svg:y="18.846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4.78cm" svg:y="18.846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8.882cm" svg:y="18.846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1.482cm" svg:y="18.84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13.07cm" svg:y="18.846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15.922cm" svg:y="18.84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365cm" svg:height="0.471cm" svg:x="18.132cm" svg:y="18.846cm">
          <draw:text-box>
            <text:p text:style-name="P4"><text:span text:style-name="T3">Adriane</text:span></text:p>
          </draw:text-box>
        </draw:frame>
        <draw:frame draw:style-name="gr5" draw:text-style-name="P6" draw:layer="layout" svg:width="2.812cm" svg:height="0.471cm" svg:x="1.482cm" svg:y="19.32cm">
          <draw:text-box>
            <text:p text:style-name="P4"><text:span text:style-name="T3">Santos da Costa.</text:span></text:p>
          </draw:text-box>
        </draw:frame>
        <draw:frame draw:style-name="gr5" draw:text-style-name="P6" draw:layer="layout" svg:width="6.916cm" svg:height="0.471cm" svg:x="4.551cm" svg:y="19.32cm">
          <draw:text-box>
            <text:p text:style-name="P4"><text:span text:style-name="T3">Recorrido: ESTADO DO AMAZONAS.</text:span></text:p>
          </draw:text-box>
        </draw:frame>
        <draw:frame draw:style-name="gr5" draw:text-style-name="P6" draw:layer="layout" svg:width="7.409cm" svg:height="0.471cm" svg:x="11.79cm" svg:y="19.32cm">
          <draw:text-box>
            <text:p text:style-name="P4"><text:span text:style-name="T3">Decisão principal: 239 - Com Resolução do</text:span></text:p>
          </draw:text-box>
        </draw:frame>
        <draw:frame draw:style-name="gr5" draw:text-style-name="P6" draw:layer="layout" svg:width="4.434cm" svg:height="0.471cm" svg:x="1.482cm" svg:y="19.79cm">
          <draw:text-box>
            <text:p text:style-name="P4"><text:span text:style-name="T3">Mérito - Não-Provimento,</text:span></text:p>
          </draw:text-box>
        </draw:frame>
        <draw:frame draw:style-name="gr5" draw:text-style-name="P6" draw:layer="layout" svg:width="9.959cm" svg:height="0.471cm" svg:x="6.177cm" svg:y="19.79cm">
          <draw:text-box>
            <text:p text:style-name="P4"><text:span text:style-name="T3">atribuído à(s) parte(s) Adriane Santos da Costa - Unânime.</text:span></text:p>
          </draw:text-box>
        </draw:frame>
        <draw:frame draw:style-name="gr5" draw:text-style-name="P6" draw:layer="layout" svg:width="2.8cm" svg:height="0.471cm" svg:x="16.692cm" svg:y="19.79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17.016cm" svg:height="0.471cm" svg:x="1.482cm" svg:y="20.281cm">
          <draw:text-box>
            <text:p text:style-name="P4"><text:span text:style-name="T3">oralmente o(s) Doutor(es) LUIZ HENRIQUE ZUBARAN OSSUOSKY FILHO - OAB 7537N-AM.</text:span></text:p>
          </draw:text-box>
        </draw:frame>
        <draw:frame draw:style-name="gr5" draw:text-style-name="P6" draw:layer="layout" svg:width="0.422cm" svg:height="0.471cm" svg:x="19.202cm" svg:y="20.281cm">
          <draw:text-box>
            <text:p text:style-name="P4"><text:span text:style-name="T2">6.</text:span></text:p>
          </draw:text-box>
        </draw:frame>
        <draw:frame draw:style-name="gr5" draw:text-style-name="P6" draw:layer="layout" svg:width="12.956cm" svg:height="0.471cm" svg:x="6.409cm" svg:y="20.768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20.768cm">
          <draw:text-box>
            <text:p text:style-name="P4"><text:span text:style-name="T2">0027622-68.2026.8.04.1000</text:span></text:p>
          </draw:text-box>
        </draw:frame>
        <draw:frame draw:style-name="gr5" draw:text-style-name="P6" draw:layer="layout" svg:width="1.295cm" svg:height="0.471cm" svg:x="1.482cm" svg:y="21.238cm">
          <draw:text-box>
            <text:p text:style-name="P4"><text:span text:style-name="T3">Manuel</text:span></text:p>
          </draw:text-box>
        </draw:frame>
        <draw:frame draw:style-name="gr5" draw:text-style-name="P6" draw:layer="layout" svg:width="2.835cm" svg:height="0.471cm" svg:x="3.006cm" svg:y="21.238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6.3cm" svg:y="21.23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9.094cm" svg:y="21.238cm">
          <draw:text-box>
            <text:p text:style-name="P4"><text:span text:style-name="T3">1.</text:span></text:p>
          </draw:text-box>
        </draw:frame>
        <draw:frame draw:style-name="gr5" draw:text-style-name="P6" draw:layer="layout" svg:width="6.75cm" svg:height="0.471cm" svg:x="9.627cm" svg:y="21.238cm">
          <draw:text-box>
            <text:p text:style-name="P4"><text:span text:style-name="T3">Cláudia Monteiro Pereira Batista (Tipo:</text:span></text:p>
          </draw:text-box>
        </draw:frame>
        <draw:frame draw:style-name="gr5" draw:text-style-name="P6" draw:layer="layout" svg:width="2.365cm" svg:height="0.471cm" svg:x="17.112cm" svg:y="21.23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1.71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2cm" svg:y="21.712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9.162cm" svg:y="21.712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9.725cm" svg:y="21.712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11.215cm" svg:y="21.712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15.46cm" svg:y="21.71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21.71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1.482cm" svg:y="22.186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4.378cm" svg:y="22.186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cm" svg:height="0.471cm" svg:x="6.626cm" svg:y="22.186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812cm" svg:height="0.471cm" svg:x="12.175cm" svg:y="22.18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15cm" svg:height="0.471cm" svg:x="14.258cm" svg:y="22.186cm">
          <draw:text-box>
            <text:p text:style-name="P4"><text:span text:style-name="T3">Tereza Cristina Albuquerque</text:span></text:p>
          </draw:text-box>
        </draw:frame>
        <draw:frame draw:style-name="gr5" draw:text-style-name="P6" draw:layer="layout" svg:width="1.284cm" svg:height="0.471cm" svg:x="1.482cm" svg:y="22.656cm">
          <draw:text-box>
            <text:p text:style-name="P4"><text:span text:style-name="T3">Ramos.</text:span></text:p>
          </draw:text-box>
        </draw:frame>
        <draw:frame draw:style-name="gr5" draw:text-style-name="P6" draw:layer="layout" svg:width="3.093cm" svg:height="0.471cm" svg:x="2.938cm" svg:y="22.65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6.291cm" svg:y="22.656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3.669cm" svg:height="0.471cm" svg:x="15.685cm" svg:y="22.656cm">
          <draw:text-box>
            <text:p text:style-name="P4"><text:span text:style-name="T3">atribuído à(s) parte(s)</text:span></text:p>
          </draw:text-box>
        </draw:frame>
        <draw:frame draw:style-name="gr5" draw:text-style-name="P6" draw:layer="layout" svg:width="6.904cm" svg:height="0.471cm" svg:x="1.482cm" svg:y="23.143cm">
          <draw:text-box>
            <text:p text:style-name="P4"><text:span text:style-name="T3">ESTADO DO AMAZONAS - Unânime.</text:span></text:p>
          </draw:text-box>
        </draw:frame>
        <draw:frame draw:style-name="gr5" draw:text-style-name="P6" draw:layer="layout" svg:width="5.28cm" svg:height="0.471cm" svg:x="14.071cm" svg:y="23.143cm">
          <draw:text-box>
            <text:p text:style-name="P4"><text:span text:style-name="T3">- Recurso Inominado Cível - 4ª</text:span></text:p>
          </draw:text-box>
        </draw:frame>
        <draw:frame draw:style-name="gr5" draw:text-style-name="P6" draw:layer="layout" svg:width="5.223cm" svg:height="0.471cm" svg:x="8.661cm" svg:y="23.143cm">
          <draw:text-box>
            <text:p text:style-name="P4"><text:span text:style-name="T2">7. 0435361-85.2024.8.04.0001</text:span></text:p>
          </draw:text-box>
        </draw:frame>
        <draw:frame draw:style-name="gr5" draw:text-style-name="P6" draw:layer="layout" svg:width="17.847cm" svg:height="0.471cm" svg:x="1.482cm" svg:y="23.617cm">
          <draw:text-box>
            <text:p text:style-name="P4"><text:span text:style-name="T3">Turma Recursal - Fazenda. Relator: Marcelo Manuel Da Costa Vieira. Impedimentos: 1. Anagali Marcon</text:span></text:p>
          </draw:text-box>
        </draw:frame>
        <draw:frame draw:style-name="gr5" draw:text-style-name="P6" draw:layer="layout" svg:width="2.67cm" svg:height="0.471cm" svg:x="1.482cm" svg:y="24.091cm">
          <draw:text-box>
            <text:p text:style-name="P4"><text:span text:style-name="T3">Bertazzo (Tipo:</text:span></text:p>
          </draw:text-box>
        </draw:frame>
        <draw:frame draw:style-name="gr5" draw:text-style-name="P6" draw:layer="layout" svg:width="2.365cm" svg:height="0.471cm" svg:x="4.505cm" svg:y="24.09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7.117cm" svg:y="24.09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709cm" svg:y="24.091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4.584cm" svg:y="24.09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2.577cm" svg:height="0.471cm" svg:x="16.803cm" svg:y="24.091cm">
          <draw:text-box>
            <text:p text:style-name="P4"><text:span text:style-name="T3">Adriana Muniz</text:span></text:p>
          </draw:text-box>
        </draw:frame>
        <draw:frame draw:style-name="gr5" draw:text-style-name="P6" draw:layer="layout" svg:width="1.578cm" svg:height="0.471cm" svg:x="1.482cm" svg:y="24.561cm">
          <draw:text-box>
            <text:p text:style-name="P4"><text:span text:style-name="T3">Coutinho</text:span></text:p>
          </draw:text-box>
        </draw:frame>
        <draw:frame draw:style-name="gr5" draw:text-style-name="P6" draw:layer="layout" svg:width="1.213cm" svg:height="0.471cm" svg:x="3.395cm" svg:y="24.561cm">
          <draw:text-box>
            <text:p text:style-name="P4"><text:span text:style-name="T3">Carlos.</text:span></text:p>
          </draw:text-box>
        </draw:frame>
        <draw:frame draw:style-name="gr5" draw:text-style-name="P6" draw:layer="layout" svg:width="1.812cm" svg:height="0.471cm" svg:x="4.936cm" svg:y="24.56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53cm" svg:height="0.471cm" svg:x="7.091cm" svg:y="24.561cm">
          <draw:text-box>
            <text:p text:style-name="P4"><text:span text:style-name="T3">MUNICIPIO DE MANAUS,</text:span></text:p>
          </draw:text-box>
        </draw:frame>
        <draw:frame draw:style-name="gr5" draw:text-style-name="P6" draw:layer="layout" svg:width="1.812cm" svg:height="0.471cm" svg:x="12.801cm" svg:y="24.56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294cm" svg:height="0.471cm" svg:x="14.961cm" svg:y="24.561cm">
          <draw:text-box>
            <text:p text:style-name="P4"><text:span text:style-name="T3">FUNDAÇÃO GETÚLIO</text:span></text:p>
          </draw:text-box>
        </draw:frame>
        <draw:frame draw:style-name="gr5" draw:text-style-name="P6" draw:layer="layout" svg:width="17.672cm" svg:height="0.471cm" svg:x="1.482cm" svg:y="25.035cm">
          <draw:text-box>
            <text:p text:style-name="P4"><text:span text:style-name="T3">VARGAS. Decisão principal: 239 - Com Resolução do Mérito - Não-Provimento, atribuído à(s) parte(s)</text:span></text:p>
          </draw:text-box>
        </draw:frame>
        <draw:frame draw:style-name="gr5" draw:text-style-name="P6" draw:layer="layout" svg:width="5.716cm" svg:height="0.471cm" svg:x="1.482cm" svg:y="25.505cm">
          <draw:text-box>
            <text:p text:style-name="P4"><text:span text:style-name="T3">Adriana Muniz Coutinho Carlos -</text:span></text:p>
          </draw:text-box>
        </draw:frame>
        <draw:frame draw:style-name="gr5" draw:text-style-name="P6" draw:layer="layout" svg:width="1.66cm" svg:height="0.471cm" svg:x="7.802cm" svg:y="25.50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8cm" svg:height="0.471cm" svg:x="9.67cm" svg:y="25.505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2.459cm" svg:height="0.471cm" svg:x="12.701cm" svg:y="25.505cm">
          <draw:text-box>
            <text:p text:style-name="P4"><text:span text:style-name="T3">oralmente o(s)</text:span></text:p>
          </draw:text-box>
        </draw:frame>
        <draw:frame draw:style-name="gr5" draw:text-style-name="P6" draw:layer="layout" svg:width="1.836cm" svg:height="0.471cm" svg:x="15.469cm" svg:y="25.505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1.977cm" svg:height="0.471cm" svg:x="17.522cm" svg:y="25.505cm">
          <draw:text-box>
            <text:p text:style-name="P4"><text:span text:style-name="T3">CLEYTON</text:span></text:p>
          </draw:text-box>
        </draw:frame>
        <draw:frame draw:style-name="gr5" draw:text-style-name="P6" draw:layer="layout" svg:width="6.564cm" svg:height="0.471cm" svg:x="1.482cm" svg:y="25.996cm">
          <draw:text-box>
            <text:p text:style-name="P4"><text:span text:style-name="T3">RAFAEL MARTINS DO AMARAL -</text:span></text:p>
          </draw:text-box>
        </draw:frame>
        <draw:frame draw:style-name="gr5" draw:text-style-name="P6" draw:layer="layout" svg:width="3.295cm" svg:height="0.471cm" svg:x="8.614cm" svg:y="25.996cm">
          <draw:text-box>
            <text:p text:style-name="P4"><text:span text:style-name="T3">OAB 11691N-AM.</text:span></text:p>
          </draw:text-box>
        </draw:frame>
        <draw:frame draw:style-name="gr5" draw:text-style-name="P6" draw:layer="layout" svg:width="0.422cm" svg:height="0.471cm" svg:x="17.783cm" svg:y="25.996cm">
          <draw:text-box>
            <text:p text:style-name="P4"><text:span text:style-name="T3">-</text:span></text:p>
          </draw:text-box>
        </draw:frame>
        <draw:frame draw:style-name="gr5" draw:text-style-name="P6" draw:layer="layout" svg:width="1.389cm" svg:height="0.471cm" svg:x="18.113cm" svg:y="25.996cm">
          <draw:text-box>
            <text:p text:style-name="P4"><text:span text:style-name="T3">Recurso</text:span></text:p>
          </draw:text-box>
        </draw:frame>
        <draw:frame draw:style-name="gr5" draw:text-style-name="P6" draw:layer="layout" svg:width="0.422cm" svg:height="0.471cm" svg:x="12.217cm" svg:y="25.996cm">
          <draw:text-box>
            <text:p text:style-name="P4"><text:span text:style-name="T2">8.</text:span></text:p>
          </draw:text-box>
        </draw:frame>
        <draw:frame draw:style-name="gr5" draw:text-style-name="P6" draw:layer="layout" svg:width="4.8cm" svg:height="0.471cm" svg:x="12.725cm" svg:y="25.996cm">
          <draw:text-box>
            <text:p text:style-name="P4"><text:span text:style-name="T2">0703938-10.2025.8.04.1000</text:span></text:p>
          </draw:text-box>
        </draw:frame>
        <draw:frame draw:style-name="gr5" draw:text-style-name="P6" draw:layer="layout" svg:width="17.634cm" svg:height="0.471cm" svg:x="1.482cm" svg:y="26.466cm">
          <draw:text-box>
            <text:p text:style-name="P4"><text:span text:style-name="T3">Inominado Cível - 4ª Turma Recursal - Fazenda. Relator: Marcelo Manuel Da Costa Vieira. Recorrente:</text:span></text:p>
          </draw:text-box>
        </draw:frame>
        <draw:frame draw:style-name="gr5" draw:text-style-name="P6" draw:layer="layout" svg:width="6.045cm" svg:height="0.471cm" svg:x="1.482cm" svg:y="26.94cm">
          <draw:text-box>
            <text:p text:style-name="P4"><text:span text:style-name="T3">Monaliza Brilhante do Nascimento.</text:span></text:p>
          </draw:text-box>
        </draw:frame>
        <draw:frame draw:style-name="gr5" draw:text-style-name="P6" draw:layer="layout" svg:width="1.812cm" svg:height="0.471cm" svg:x="7.921cm" svg:y="26.9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9.916cm" svg:y="26.94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093cm" svg:height="0.471cm" svg:x="15.223cm" svg:y="26.9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68cm" svg:y="26.94cm">
          <draw:text-box>
            <text:p text:style-name="P4"><text:span text:style-name="T3">239 -</text:span></text:p>
          </draw:text-box>
        </draw:frame>
        <draw:frame draw:style-name="gr5" draw:text-style-name="P6" draw:layer="layout" svg:width="17.825cm" svg:height="0.471cm" svg:x="1.482cm" svg:y="27.41cm">
          <draw:text-box>
            <text:p text:style-name="P4"><text:span text:style-name="T3">Com Resolução do Mérito - Não-Provimento, atribuído à(s) parte(s) Monaliza Brilhante do Nascimento -</text:span></text:p>
          </draw:text-box>
        </draw:frame>
        <draw:frame draw:style-name="gr5" draw:text-style-name="P6" draw:layer="layout" svg:width="1.66cm" svg:height="0.471cm" svg:x="1.482cm" svg:y="27.88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8cm" svg:height="0.471cm" svg:x="3.387cm" svg:y="27.885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2.459cm" svg:height="0.471cm" svg:x="6.452cm" svg:y="27.885cm">
          <draw:text-box>
            <text:p text:style-name="P4"><text:span text:style-name="T3">oralmente o(s)</text:span></text:p>
          </draw:text-box>
        </draw:frame>
        <draw:frame draw:style-name="gr5" draw:text-style-name="P6" draw:layer="layout" svg:width="1.836cm" svg:height="0.471cm" svg:x="9.28cm" svg:y="27.885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7.728cm" svg:height="0.471cm" svg:x="11.367cm" svg:y="27.885cm">
          <draw:text-box>
            <text:p text:style-name="P4"><text:span text:style-name="T3">LUIZ HENRIQUE ZUBARAN OSSUOSKY</text:span></text:p>
          </draw:text-box>
        </draw:frame>
      </draw:page>
      <draw:page draw:name="page2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.495cm" svg:height="0.471cm" svg:x="1.482cm" svg:y="1.295cm">
          <draw:text-box>
            <text:p text:style-name="P4"><text:span text:style-name="T3">FILHO -</text:span></text:p>
          </draw:text-box>
        </draw:frame>
        <draw:frame draw:style-name="gr5" draw:text-style-name="P6" draw:layer="layout" svg:width="3.083cm" svg:height="0.471cm" svg:x="3.289cm" svg:y="1.295cm">
          <draw:text-box>
            <text:p text:style-name="P4"><text:span text:style-name="T3">OAB 7537N-AM.</text:span></text:p>
          </draw:text-box>
        </draw:frame>
        <draw:frame draw:style-name="gr5" draw:text-style-name="P6" draw:layer="layout" svg:width="0.422cm" svg:height="0.471cm" svg:x="12.331cm" svg:y="1.295cm">
          <draw:text-box>
            <text:p text:style-name="P4"><text:span text:style-name="T3">-</text:span></text:p>
          </draw:text-box>
        </draw:frame>
        <draw:frame draw:style-name="gr5" draw:text-style-name="P6" draw:layer="layout" svg:width="4.352cm" svg:height="0.471cm" svg:x="12.674cm" svg:y="1.295cm">
          <draw:text-box>
            <text:p text:style-name="P4"><text:span text:style-name="T3">Recurso Inominado Cível</text:span></text:p>
          </draw:text-box>
        </draw:frame>
        <draw:frame draw:style-name="gr5" draw:text-style-name="P6" draw:layer="layout" svg:width="0.422cm" svg:height="0.471cm" svg:x="17.492cm" svg:y="1.295cm">
          <draw:text-box>
            <text:p text:style-name="P4"><text:span text:style-name="T3">-</text:span></text:p>
          </draw:text-box>
        </draw:frame>
        <draw:frame draw:style-name="gr5" draw:text-style-name="P6" draw:layer="layout" svg:width="0.422cm" svg:height="0.471cm" svg:x="17.835cm" svg:y="1.295cm">
          <draw:text-box>
            <text:p text:style-name="P4"><text:span text:style-name="T3">4ª</text:span></text:p>
          </draw:text-box>
        </draw:frame>
        <draw:frame draw:style-name="gr5" draw:text-style-name="P6" draw:layer="layout" svg:width="1.13cm" svg:height="0.471cm" svg:x="18.373cm" svg:y="1.295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422cm" svg:height="0.471cm" svg:x="6.714cm" svg:y="1.295cm">
          <draw:text-box>
            <text:p text:style-name="P4"><text:span text:style-name="T2">9.</text:span></text:p>
          </draw:text-box>
        </draw:frame>
        <draw:frame draw:style-name="gr5" draw:text-style-name="P6" draw:layer="layout" svg:width="4.8cm" svg:height="0.471cm" svg:x="7.239cm" svg:y="1.295cm">
          <draw:text-box>
            <text:p text:style-name="P4"><text:span text:style-name="T2">0157102-36.2025.8.04.1000</text:span></text:p>
          </draw:text-box>
        </draw:frame>
        <draw:frame draw:style-name="gr5" draw:text-style-name="P6" draw:layer="layout" svg:width="1.483cm" svg:height="0.471cm" svg:x="1.482cm" svg:y="1.765cm">
          <draw:text-box>
            <text:p text:style-name="P4"><text:span text:style-name="T3">Recursal</text:span></text:p>
          </draw:text-box>
        </draw:frame>
        <draw:frame draw:style-name="gr5" draw:text-style-name="P6" draw:layer="layout" svg:width="1.765cm" svg:height="0.471cm" svg:x="3.133cm" svg:y="1.765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5.123cm" svg:y="1.76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6.656cm" svg:y="1.765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2.542cm" svg:height="0.471cm" svg:x="10.58cm" svg:y="1.76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3.299cm" svg:y="1.765cm">
          <draw:text-box>
            <text:p text:style-name="P4"><text:span text:style-name="T3">1.</text:span></text:p>
          </draw:text-box>
        </draw:frame>
        <draw:frame draw:style-name="gr5" draw:text-style-name="P6" draw:layer="layout" svg:width="1.342cm" svg:height="0.471cm" svg:x="13.777cm" svg:y="1.765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4.092cm" svg:height="0.471cm" svg:x="15.287cm" svg:y="1.765cm">
          <draw:text-box>
            <text:p text:style-name="P4"><text:span text:style-name="T3">Marcon Bertazzo (Tipo:</text:span></text:p>
          </draw:text-box>
        </draw:frame>
        <draw:frame draw:style-name="gr5" draw:text-style-name="P6" draw:layer="layout" svg:width="2.365cm" svg:height="0.471cm" svg:x="1.482cm" svg:y="2.23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45cm" svg:y="2.23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788cm" svg:y="2.239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85cm" svg:y="2.23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13cm" svg:height="0.471cm" svg:x="14.118cm" svg:y="2.239cm">
          <draw:text-box>
            <text:p text:style-name="P4"><text:span text:style-name="T3">Adelia</text:span></text:p>
          </draw:text-box>
        </draw:frame>
        <draw:frame draw:style-name="gr5" draw:text-style-name="P6" draw:layer="layout" svg:width="0.943cm" svg:height="0.471cm" svg:x="15.524cm" svg:y="2.239cm">
          <draw:text-box>
            <text:p text:style-name="P4"><text:span text:style-name="T3">Didia</text:span></text:p>
          </draw:text-box>
        </draw:frame>
        <draw:frame draw:style-name="gr5" draw:text-style-name="P6" draw:layer="layout" svg:width="1.201cm" svg:height="0.471cm" svg:x="16.731cm" svg:y="2.239cm">
          <draw:text-box>
            <text:p text:style-name="P4"><text:span text:style-name="T3">Caloba</text:span></text:p>
          </draw:text-box>
        </draw:frame>
        <draw:frame draw:style-name="gr5" draw:text-style-name="P6" draw:layer="layout" svg:width="1.283cm" svg:height="0.471cm" svg:x="18.204cm" svg:y="2.239cm">
          <draw:text-box>
            <text:p text:style-name="P4"><text:span text:style-name="T3">Aguiar.</text:span></text:p>
          </draw:text-box>
        </draw:frame>
        <draw:frame draw:style-name="gr5" draw:text-style-name="P6" draw:layer="layout" svg:width="1.812cm" svg:height="0.471cm" svg:x="1.482cm" svg:y="2.71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3.467cm" svg:y="2.713cm">
          <draw:text-box>
            <text:p text:style-name="P4"><text:span text:style-name="T3">ESTADO DO AMAZONAS,</text:span></text:p>
          </draw:text-box>
        </draw:frame>
        <draw:frame draw:style-name="gr5" draw:text-style-name="P6" draw:layer="layout" svg:width="1.812cm" svg:height="0.471cm" svg:x="8.746cm" svg:y="2.71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8.539cm" svg:height="0.471cm" svg:x="10.727cm" svg:y="2.713cm">
          <draw:text-box>
            <text:p text:style-name="P4"><text:span text:style-name="T3">INSTITUTO DE PROTECAO AMBIENTAL DO</text:span></text:p>
          </draw:text-box>
        </draw:frame>
        <draw:frame draw:style-name="gr5" draw:text-style-name="P6" draw:layer="layout" svg:width="5cm" svg:height="0.471cm" svg:x="1.482cm" svg:y="3.183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857cm" svg:height="0.471cm" svg:x="6.73cm" svg:y="3.18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354cm" svg:height="0.471cm" svg:x="10.803cm" svg:y="3.183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6.95cm" svg:height="0.471cm" svg:x="12.315cm" svg:y="3.183cm">
          <draw:text-box>
            <text:p text:style-name="P4"><text:span text:style-name="T3">Motivo: Determinação do Juiz (Adiado a</text:span></text:p>
          </draw:text-box>
        </draw:frame>
        <draw:frame draw:style-name="gr5" draw:text-style-name="P6" draw:layer="layout" svg:width="6.715cm" svg:height="0.471cm" svg:x="1.482cm" svg:y="3.657cm">
          <draw:text-box>
            <text:p text:style-name="P4"><text:span text:style-name="T3">pedido da Relatora na sessão de 07/08).</text:span></text:p>
          </draw:text-box>
        </draw:frame>
        <draw:frame draw:style-name="gr5" draw:text-style-name="P6" draw:layer="layout" svg:width="10.323cm" svg:height="0.471cm" svg:x="8.751cm" svg:y="3.657cm">
          <draw:text-box>
            <text:p text:style-name="P4"><text:span text:style-name="T3">Sustentou(aram) oralmente o(s) Doutor(es) Júlio Cezar Lima</text:span></text:p>
          </draw:text-box>
        </draw:frame>
        <draw:frame draw:style-name="gr5" draw:text-style-name="P6" draw:layer="layout" svg:width="4.87cm" svg:height="0.471cm" svg:x="1.482cm" svg:y="4.144cm">
          <draw:text-box>
            <text:p text:style-name="P4"><text:span text:style-name="T3">Brandão - OAB 2258N-AM.</text:span></text:p>
          </draw:text-box>
        </draw:frame>
        <draw:frame draw:style-name="gr5" draw:text-style-name="P6" draw:layer="layout" svg:width="4.599cm" svg:height="0.471cm" svg:x="12.526cm" svg:y="4.144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7.556cm" svg:y="4.144cm">
          <draw:text-box>
            <text:p text:style-name="P4"><text:span text:style-name="T3">- 4ª</text:span></text:p>
          </draw:text-box>
        </draw:frame>
        <draw:frame draw:style-name="gr5" draw:text-style-name="P6" draw:layer="layout" svg:width="1.13cm" svg:height="0.471cm" svg:x="18.377cm" svg:y="4.144cm">
          <draw:text-box>
            <text:p text:style-name="P4"><text:span text:style-name="T3">Turma</text:span></text:p>
          </draw:text-box>
        </draw:frame>
        <draw:frame draw:style-name="gr5" draw:text-style-name="P6" draw:layer="layout" svg:width="0.531cm" svg:height="0.471cm" svg:x="6.778cm" svg:y="4.144cm">
          <draw:text-box>
            <text:p text:style-name="P4"><text:span text:style-name="T2">10.</text:span></text:p>
          </draw:text-box>
        </draw:frame>
        <draw:frame draw:style-name="gr5" draw:text-style-name="P6" draw:layer="layout" svg:width="4.8cm" svg:height="0.471cm" svg:x="7.489cm" svg:y="4.144cm">
          <draw:text-box>
            <text:p text:style-name="P4"><text:span text:style-name="T2">0086860-52.2025.8.04.1000</text:span></text:p>
          </draw:text-box>
        </draw:frame>
        <draw:frame draw:style-name="gr5" draw:text-style-name="P6" draw:layer="layout" svg:width="1.483cm" svg:height="0.471cm" svg:x="1.482cm" svg:y="4.618cm">
          <draw:text-box>
            <text:p text:style-name="P4"><text:span text:style-name="T3">Recursal</text:span></text:p>
          </draw:text-box>
        </draw:frame>
        <draw:frame draw:style-name="gr5" draw:text-style-name="P6" draw:layer="layout" svg:width="0.422cm" svg:height="0.471cm" svg:x="3.205cm" svg:y="4.618cm">
          <draw:text-box>
            <text:p text:style-name="P4"><text:span text:style-name="T3">-</text:span></text:p>
          </draw:text-box>
        </draw:frame>
        <draw:frame draw:style-name="gr5" draw:text-style-name="P6" draw:layer="layout" svg:width="1.518cm" svg:height="0.471cm" svg:x="3.56cm" svg:y="4.618cm">
          <draw:text-box>
            <text:p text:style-name="P4"><text:span text:style-name="T3">Fazenda.</text:span></text:p>
          </draw:text-box>
        </draw:frame>
        <draw:frame draw:style-name="gr5" draw:text-style-name="P6" draw:layer="layout" svg:width="1.366cm" svg:height="0.471cm" svg:x="5.317cm" svg:y="4.61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6.922cm" svg:y="4.618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1.976cm" svg:height="0.471cm" svg:x="11.042cm" svg:y="4.61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727cm" svg:height="0.471cm" svg:x="13.267cm" svg:y="4.618cm">
          <draw:text-box>
            <text:p text:style-name="P4"><text:span text:style-name="T3">Angela Cristina Silva de Macedo.</text:span></text:p>
          </draw:text-box>
        </draw:frame>
        <draw:frame draw:style-name="gr5" draw:text-style-name="P6" draw:layer="layout" svg:width="1.812cm" svg:height="0.471cm" svg:x="1.482cm" svg:y="5.08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53cm" svg:height="0.471cm" svg:x="3.603cm" svg:y="5.088cm">
          <draw:text-box>
            <text:p text:style-name="P4"><text:span text:style-name="T3">MUNICIPIO DE MANAUS.</text:span></text:p>
          </draw:text-box>
        </draw:frame>
        <draw:frame draw:style-name="gr5" draw:text-style-name="P6" draw:layer="layout" svg:width="3.093cm" svg:height="0.471cm" svg:x="9.199cm" svg:y="5.088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789cm" svg:y="5.088cm">
          <draw:text-box>
            <text:p text:style-name="P4"><text:span text:style-name="T3">239 -</text:span></text:p>
          </draw:text-box>
        </draw:frame>
        <draw:frame draw:style-name="gr5" draw:text-style-name="P6" draw:layer="layout" svg:width="4.729cm" svg:height="0.471cm" svg:x="14.089cm" svg:y="5.088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18cm" svg:height="0.471cm" svg:x="1.482cm" svg:y="5.562cm">
          <draw:text-box>
            <text:p text:style-name="P4"><text:span text:style-name="T3">Não-Provimento, atribuído à(s) parte(s) Angela Cristina Silva de Macedo. Sustentou(aram) oralmente o(s)</text:span></text:p>
          </draw:text-box>
        </draw:frame>
        <draw:frame draw:style-name="gr5" draw:text-style-name="P6" draw:layer="layout" svg:width="1.836cm" svg:height="0.471cm" svg:x="1.482cm" svg:y="6.049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2.142cm" svg:height="0.471cm" svg:x="4.047cm" svg:y="6.049cm">
          <draw:text-box>
            <text:p text:style-name="P4"><text:span text:style-name="T3">GABRIELA</text:span></text:p>
          </draw:text-box>
        </draw:frame>
        <draw:frame draw:style-name="gr5" draw:text-style-name="P6" draw:layer="layout" svg:width="1.413cm" svg:height="0.471cm" svg:x="6.883cm" svg:y="6.049cm">
          <draw:text-box>
            <text:p text:style-name="P4"><text:span text:style-name="T3">AGNES</text:span></text:p>
          </draw:text-box>
        </draw:frame>
        <draw:frame draw:style-name="gr5" draw:text-style-name="P6" draw:layer="layout" svg:width="1.837cm" svg:height="0.471cm" svg:x="8.936cm" svg:y="6.049cm">
          <draw:text-box>
            <text:p text:style-name="P4"><text:span text:style-name="T3">MACEDO</text:span></text:p>
          </draw:text-box>
        </draw:frame>
        <draw:frame draw:style-name="gr5" draw:text-style-name="P6" draw:layer="layout" svg:width="1.625cm" svg:height="0.471cm" svg:x="11.429cm" svg:y="6.049cm">
          <draw:text-box>
            <text:p text:style-name="P4"><text:span text:style-name="T3">MACIEL</text:span></text:p>
          </draw:text-box>
        </draw:frame>
        <draw:frame draw:style-name="gr5" draw:text-style-name="P6" draw:layer="layout" svg:width="0.422cm" svg:height="0.471cm" svg:x="13.711cm" svg:y="6.049cm">
          <draw:text-box>
            <text:p text:style-name="P4"><text:span text:style-name="T3">-</text:span></text:p>
          </draw:text-box>
        </draw:frame>
        <draw:frame draw:style-name="gr5" draw:text-style-name="P6" draw:layer="layout" svg:width="0.896cm" svg:height="0.471cm" svg:x="14.427cm" svg:y="6.049cm">
          <draw:text-box>
            <text:p text:style-name="P4"><text:span text:style-name="T3">OAB</text:span></text:p>
          </draw:text-box>
        </draw:frame>
        <draw:frame draw:style-name="gr5" draw:text-style-name="P6" draw:layer="layout" svg:width="2.295cm" svg:height="0.471cm" svg:x="15.925cm" svg:y="6.049cm">
          <draw:text-box>
            <text:p text:style-name="P4"><text:span text:style-name="T3">17754A-AM.</text:span></text:p>
          </draw:text-box>
        </draw:frame>
        <draw:frame draw:style-name="gr5" draw:text-style-name="P6" draw:layer="layout" svg:width="0.531cm" svg:height="0.471cm" svg:x="18.957cm" svg:y="6.049cm">
          <draw:text-box>
            <text:p text:style-name="P4"><text:span text:style-name="T2">11.</text:span></text:p>
          </draw:text-box>
        </draw:frame>
        <draw:frame draw:style-name="gr5" draw:text-style-name="P6" draw:layer="layout" svg:width="12.956cm" svg:height="0.471cm" svg:x="6.409cm" svg:y="6.54cm">
          <draw:text-box>
            <text:p text:style-name="P4"><text:span text:style-name="T3">- Recurso Inominado Cível - 4ª Turma Recursal - Fazenda. Relator: Etelvina</text:span></text:p>
          </draw:text-box>
        </draw:frame>
        <draw:frame draw:style-name="gr5" draw:text-style-name="P6" draw:layer="layout" svg:width="4.8cm" svg:height="0.471cm" svg:x="1.482cm" svg:y="6.54cm">
          <draw:text-box>
            <text:p text:style-name="P4"><text:span text:style-name="T2">0663128-90.2025.8.04.1000</text:span></text:p>
          </draw:text-box>
        </draw:frame>
        <draw:frame draw:style-name="gr5" draw:text-style-name="P6" draw:layer="layout" svg:width="2.118cm" svg:height="0.471cm" svg:x="1.482cm" svg:y="7.01cm">
          <draw:text-box>
            <text:p text:style-name="P4"><text:span text:style-name="T3">Lobo Braga.</text:span></text:p>
          </draw:text-box>
        </draw:frame>
        <draw:frame draw:style-name="gr5" draw:text-style-name="P6" draw:layer="layout" svg:width="1.976cm" svg:height="0.471cm" svg:x="3.963cm" svg:y="7.0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47cm" svg:height="0.471cm" svg:x="6.194cm" svg:y="7.01cm">
          <draw:text-box>
            <text:p text:style-name="P4"><text:span text:style-name="T3">PAULO ANDRESS PEIXOTO.</text:span></text:p>
          </draw:text-box>
        </draw:frame>
        <draw:frame draw:style-name="gr5" draw:text-style-name="P6" draw:layer="layout" svg:width="1.812cm" svg:height="0.471cm" svg:x="12.171cm" svg:y="7.0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4.237cm" svg:y="7.01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093cm" svg:height="0.471cm" svg:x="1.482cm" svg:y="7.48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1cm" svg:y="7.484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5.186cm" svg:height="0.471cm" svg:x="14.132cm" svg:y="7.484cm">
          <draw:text-box>
            <text:p text:style-name="P4"><text:span text:style-name="T3">atribuído à(s) parte(s) PAULO</text:span></text:p>
          </draw:text-box>
        </draw:frame>
        <draw:frame draw:style-name="gr5" draw:text-style-name="P6" draw:layer="layout" svg:width="5.858cm" svg:height="0.471cm" svg:x="1.482cm" svg:y="7.971cm">
          <draw:text-box>
            <text:p text:style-name="P4"><text:span text:style-name="T3">ANDRESS PEIXOTO - Unânime.</text:span></text:p>
          </draw:text-box>
        </draw:frame>
        <draw:frame draw:style-name="gr5" draw:text-style-name="P6" draw:layer="layout" svg:width="6.514cm" svg:height="0.471cm" svg:x="12.996cm" svg:y="7.971cm">
          <draw:text-box>
            <text:p text:style-name="P4"><text:span text:style-name="T3">- Recurso Inominado Cível - 4ª Turma</text:span></text:p>
          </draw:text-box>
        </draw:frame>
        <draw:frame draw:style-name="gr5" draw:text-style-name="P6" draw:layer="layout" svg:width="5.435cm" svg:height="0.471cm" svg:x="7.451cm" svg:y="7.971cm">
          <draw:text-box>
            <text:p text:style-name="P4"><text:span text:style-name="T2">12. 0191852-64.2025.8.04.1000</text:span></text:p>
          </draw:text-box>
        </draw:frame>
        <draw:frame draw:style-name="gr5" draw:text-style-name="P6" draw:layer="layout" svg:width="1.483cm" svg:height="0.471cm" svg:x="1.482cm" svg:y="8.445cm">
          <draw:text-box>
            <text:p text:style-name="P4"><text:span text:style-name="T3">Recursal</text:span></text:p>
          </draw:text-box>
        </draw:frame>
        <draw:frame draw:style-name="gr5" draw:text-style-name="P6" draw:layer="layout" svg:width="1.765cm" svg:height="0.471cm" svg:x="3.129cm" svg:y="8.445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5.11cm" svg:y="8.44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6.639cm" svg:y="8.445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2.542cm" svg:height="0.471cm" svg:x="10.551cm" svg:y="8.44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3.265cm" svg:y="8.445cm">
          <draw:text-box>
            <text:p text:style-name="P4"><text:span text:style-name="T3">1.</text:span></text:p>
          </draw:text-box>
        </draw:frame>
        <draw:frame draw:style-name="gr5" draw:text-style-name="P6" draw:layer="layout" svg:width="5.586cm" svg:height="0.471cm" svg:x="13.739cm" svg:y="8.445cm">
          <draw:text-box>
            <text:p text:style-name="P4"><text:span text:style-name="T3">Cláudia Monteiro Pereira Batista</text:span></text:p>
          </draw:text-box>
        </draw:frame>
        <draw:frame draw:style-name="gr5" draw:text-style-name="P6" draw:layer="layout" svg:width="1.06cm" svg:height="0.471cm" svg:x="1.482cm" svg:y="8.915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837cm" svg:y="8.91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529cm" svg:y="8.91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193cm" svg:y="8.915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3.343cm" svg:y="8.915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13.936cm" svg:y="8.915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1.201cm" svg:height="0.471cm" svg:x="15.452cm" svg:y="8.915cm">
          <draw:text-box>
            <text:p text:style-name="P4"><text:span text:style-name="T3">Pereira</text:span></text:p>
          </draw:text-box>
        </draw:frame>
        <draw:frame draw:style-name="gr5" draw:text-style-name="P6" draw:layer="layout" svg:width="1.178cm" svg:height="0.471cm" svg:x="16.951cm" svg:y="8.915cm">
          <draw:text-box>
            <text:p text:style-name="P4"><text:span text:style-name="T3">Batista</text:span></text:p>
          </draw:text-box>
        </draw:frame>
        <draw:frame draw:style-name="gr5" draw:text-style-name="P6" draw:layer="layout" svg:width="1.06cm" svg:height="0.471cm" svg:x="18.428cm" svg:y="8.915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1.482cm" svg:y="9.38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91cm" svg:y="9.38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5.881cm" svg:y="9.389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8.844cm" svg:y="9.389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0.66cm" svg:height="0.471cm" svg:x="11.165cm" svg:y="9.389cm">
          <draw:text-box>
            <text:p text:style-name="P4"><text:span text:style-name="T3">Iara</text:span></text:p>
          </draw:text-box>
        </draw:frame>
        <draw:frame draw:style-name="gr5" draw:text-style-name="P6" draw:layer="layout" svg:width="1.013cm" svg:height="0.471cm" svg:x="12.13cm" svg:y="9.389cm">
          <draw:text-box>
            <text:p text:style-name="P4"><text:span text:style-name="T3">Maria</text:span></text:p>
          </draw:text-box>
        </draw:frame>
        <draw:frame draw:style-name="gr5" draw:text-style-name="P6" draw:layer="layout" svg:width="2.024cm" svg:height="0.471cm" svg:x="13.454cm" svg:y="9.389cm">
          <draw:text-box>
            <text:p text:style-name="P4"><text:span text:style-name="T3">Nascimento</text:span></text:p>
          </draw:text-box>
        </draw:frame>
        <draw:frame draw:style-name="gr5" draw:text-style-name="P6" draw:layer="layout" svg:width="1.518cm" svg:height="0.471cm" svg:x="15.812cm" svg:y="9.389cm">
          <draw:text-box>
            <text:p text:style-name="P4"><text:span text:style-name="T3">Teixeira.</text:span></text:p>
          </draw:text-box>
        </draw:frame>
        <draw:frame draw:style-name="gr5" draw:text-style-name="P6" draw:layer="layout" svg:width="1.812cm" svg:height="0.471cm" svg:x="17.662cm" svg:y="9.38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4.953cm" svg:height="0.471cm" svg:x="1.482cm" svg:y="9.859cm">
          <draw:text-box>
            <text:p text:style-name="P4"><text:span text:style-name="T3">MUNICIPIO DE MANAUS.</text:span></text:p>
          </draw:text-box>
        </draw:frame>
        <draw:frame draw:style-name="gr5" draw:text-style-name="P6" draw:layer="layout" svg:width="3.093cm" svg:height="0.471cm" svg:x="6.794cm" svg:y="9.85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10.177cm" svg:y="9.859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2.271cm" svg:height="0.471cm" svg:x="1.482cm" svg:y="10.333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4.098cm" svg:y="10.33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667cm" svg:height="0.471cm" svg:x="5.622cm" svg:y="10.333cm">
          <draw:text-box>
            <text:p text:style-name="P4"><text:span text:style-name="T3">Iara Maria Nascimento Teixeira -</text:span></text:p>
          </draw:text-box>
        </draw:frame>
        <draw:frame draw:style-name="gr5" draw:text-style-name="P6" draw:layer="layout" svg:width="1.66cm" svg:height="0.471cm" svg:x="11.977cm" svg:y="10.33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8cm" svg:height="0.471cm" svg:x="13.864cm" svg:y="10.333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2.459cm" svg:height="0.471cm" svg:x="16.917cm" svg:y="10.333cm">
          <draw:text-box>
            <text:p text:style-name="P4"><text:span text:style-name="T3">oralmente o(s)</text:span></text:p>
          </draw:text-box>
        </draw:frame>
        <draw:frame draw:style-name="gr5" draw:text-style-name="P6" draw:layer="layout" svg:width="1.836cm" svg:height="0.471cm" svg:x="1.482cm" svg:y="10.82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1.977cm" svg:height="0.471cm" svg:x="3.852cm" svg:y="10.82cm">
          <draw:text-box>
            <text:p text:style-name="P4"><text:span text:style-name="T3">CLEYTON</text:span></text:p>
          </draw:text-box>
        </draw:frame>
        <draw:frame draw:style-name="gr5" draw:text-style-name="P6" draw:layer="layout" svg:width="1.648cm" svg:height="0.471cm" svg:x="6.325cm" svg:y="10.82cm">
          <draw:text-box>
            <text:p text:style-name="P4"><text:span text:style-name="T3">RAFAEL</text:span></text:p>
          </draw:text-box>
        </draw:frame>
        <draw:frame draw:style-name="gr5" draw:text-style-name="P6" draw:layer="layout" svg:width="1.907cm" svg:height="0.471cm" svg:x="8.458cm" svg:y="10.82cm">
          <draw:text-box>
            <text:p text:style-name="P4"><text:span text:style-name="T3">MARTINS</text:span></text:p>
          </draw:text-box>
        </draw:frame>
        <draw:frame draw:style-name="gr5" draw:text-style-name="P6" draw:layer="layout" svg:width="0.613cm" svg:height="0.471cm" svg:x="10.858cm" svg:y="10.82cm">
          <draw:text-box>
            <text:p text:style-name="P4"><text:span text:style-name="T3">DO</text:span></text:p>
          </draw:text-box>
        </draw:frame>
        <draw:frame draw:style-name="gr5" draw:text-style-name="P6" draw:layer="layout" svg:width="1.837cm" svg:height="0.471cm" svg:x="11.908cm" svg:y="10.82cm">
          <draw:text-box>
            <text:p text:style-name="P4"><text:span text:style-name="T3">AMARAL</text:span></text:p>
          </draw:text-box>
        </draw:frame>
        <draw:frame draw:style-name="gr5" draw:text-style-name="P6" draw:layer="layout" svg:width="0.422cm" svg:height="0.471cm" svg:x="14.228cm" svg:y="10.82cm">
          <draw:text-box>
            <text:p text:style-name="P4"><text:span text:style-name="T3">-</text:span></text:p>
          </draw:text-box>
        </draw:frame>
        <draw:frame draw:style-name="gr5" draw:text-style-name="P6" draw:layer="layout" svg:width="0.896cm" svg:height="0.471cm" svg:x="14.791cm" svg:y="10.82cm">
          <draw:text-box>
            <text:p text:style-name="P4"><text:span text:style-name="T3">OAB</text:span></text:p>
          </draw:text-box>
        </draw:frame>
        <draw:frame draw:style-name="gr5" draw:text-style-name="P6" draw:layer="layout" svg:width="2.295cm" svg:height="0.471cm" svg:x="16.128cm" svg:y="10.82cm">
          <draw:text-box>
            <text:p text:style-name="P4"><text:span text:style-name="T3">11691N-AM.</text:span></text:p>
          </draw:text-box>
        </draw:frame>
        <draw:frame draw:style-name="gr5" draw:text-style-name="P6" draw:layer="layout" svg:width="0.531cm" svg:height="0.471cm" svg:x="18.965cm" svg:y="10.82cm">
          <draw:text-box>
            <text:p text:style-name="P4"><text:span text:style-name="T2">13.</text:span></text:p>
          </draw:text-box>
        </draw:frame>
        <draw:frame draw:style-name="gr5" draw:text-style-name="P6" draw:layer="layout" svg:width="12.956cm" svg:height="0.471cm" svg:x="6.409cm" svg:y="11.311cm">
          <draw:text-box>
            <text:p text:style-name="P4"><text:span text:style-name="T3">- Recurso Inominado Cível - 4ª Turma Recursal - Fazenda. Relator: Vanessa</text:span></text:p>
          </draw:text-box>
        </draw:frame>
        <draw:frame draw:style-name="gr5" draw:text-style-name="P6" draw:layer="layout" svg:width="4.8cm" svg:height="0.471cm" svg:x="1.482cm" svg:y="11.311cm">
          <draw:text-box>
            <text:p text:style-name="P4"><text:span text:style-name="T2">0138146-69.2025.8.04.1000</text:span></text:p>
          </draw:text-box>
        </draw:frame>
        <draw:frame draw:style-name="gr5" draw:text-style-name="P6" draw:layer="layout" svg:width="17.932cm" svg:height="0.471cm" svg:x="1.482cm" svg:y="11.781cm">
          <draw:text-box>
            <text:p text:style-name="P4"><text:span text:style-name="T3">Leite Mota. Recorrente: Samara Alves dos Santos. Recorrido: PROCURADORIA GERAL DO ESTADO</text:span></text:p>
          </draw:text-box>
        </draw:frame>
        <draw:frame draw:style-name="gr5" draw:text-style-name="P6" draw:layer="layout" svg:width="17.65cm" svg:height="0.471cm" svg:x="1.482cm" svg:y="12.255cm">
          <draw:text-box>
            <text:p text:style-name="P4"><text:span text:style-name="T3">DO AMAZONAS. Decisão principal: 239 - Com Resolução do Mérito - Não-Provimento, atribuído à(s)</text:span></text:p>
          </draw:text-box>
        </draw:frame>
        <draw:frame draw:style-name="gr5" draw:text-style-name="P6" draw:layer="layout" svg:width="1.295cm" svg:height="0.471cm" svg:x="1.482cm" svg:y="12.725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6.304cm" svg:height="0.471cm" svg:x="2.976cm" svg:y="12.725cm">
          <draw:text-box>
            <text:p text:style-name="P4"><text:span text:style-name="T3">Samara Alves dos Santos - Unânime.</text:span></text:p>
          </draw:text-box>
        </draw:frame>
        <draw:frame draw:style-name="gr5" draw:text-style-name="P6" draw:layer="layout" svg:width="9.219cm" svg:height="0.471cm" svg:x="9.894cm" svg:y="12.725cm">
          <draw:text-box>
            <text:p text:style-name="P4"><text:span text:style-name="T3">Sustentou(aram) oralmente o(s) Doutor(es) SAMARA</text:span></text:p>
          </draw:text-box>
        </draw:frame>
        <draw:frame draw:style-name="gr5" draw:text-style-name="P6" draw:layer="layout" svg:width="7.716cm" svg:height="0.471cm" svg:x="1.482cm" svg:y="13.216cm">
          <draw:text-box>
            <text:p text:style-name="P4"><text:span text:style-name="T3">ALVES DOS SANTOS - OAB 15562N-AM.</text:span></text:p>
          </draw:text-box>
        </draw:frame>
        <draw:frame draw:style-name="gr5" draw:text-style-name="P6" draw:layer="layout" svg:width="4.599cm" svg:height="0.471cm" svg:x="14.9cm" svg:y="13.21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5.435cm" svg:height="0.471cm" svg:x="9.343cm" svg:y="13.216cm">
          <draw:text-box>
            <text:p text:style-name="P4"><text:span text:style-name="T2">14. 0531808-38.2024.8.04.0001</text:span></text:p>
          </draw:text-box>
        </draw:frame>
        <draw:frame draw:style-name="gr5" draw:text-style-name="P6" draw:layer="layout" svg:width="17.881cm" svg:height="0.471cm" svg:x="1.482cm" svg:y="13.686cm">
          <draw:text-box>
            <text:p text:style-name="P4"><text:span text:style-name="T3">- 4ª Turma Recursal - Fazenda. Relator: Vanessa Leite Mota. Impedimentos: 1. Anagali Marcon Bertazzo</text:span></text:p>
          </draw:text-box>
        </draw:frame>
        <draw:frame draw:style-name="gr5" draw:text-style-name="P6" draw:layer="layout" svg:width="17.684cm" svg:height="0.471cm" svg:x="1.482cm" svg:y="14.16cm">
          <draw:text-box>
            <text:p text:style-name="P4"><text:span text:style-name="T3">(Tipo: Impedimento. Motivo: Despachou em primeiro grau.). Recorrente: Antonio Max Uchoa de Assis.</text:span></text:p>
          </draw:text-box>
        </draw:frame>
        <draw:frame draw:style-name="gr5" draw:text-style-name="P6" draw:layer="layout" svg:width="17.978cm" svg:height="0.471cm" svg:x="1.482cm" svg:y="14.63cm">
          <draw:text-box>
            <text:p text:style-name="P4"><text:span text:style-name="T3">Recorrido: MUNICIPIO DE MANAUS. Julgamento cancelado. Retirado de pauta. Motivo: Determinação</text:span></text:p>
          </draw:text-box>
        </draw:frame>
        <draw:frame draw:style-name="gr5" draw:text-style-name="P6" draw:layer="layout" svg:width="1.319cm" svg:height="0.471cm" svg:x="1.482cm" svg:y="15.104cm">
          <draw:text-box>
            <text:p text:style-name="P4"><text:span text:style-name="T3">do Juiz.</text:span></text:p>
          </draw:text-box>
        </draw:frame>
        <draw:frame draw:style-name="gr5" draw:text-style-name="P6" draw:layer="layout" svg:width="16.051cm" svg:height="0.471cm" svg:x="2.997cm" svg:y="15.104cm">
          <draw:text-box>
            <text:p text:style-name="P4"><text:span text:style-name="T3">Sustentou(aram) oralmente o(s) Doutor(es) CLEYTON RAFAEL MARTINS DO AMARAL -</text:span></text:p>
          </draw:text-box>
        </draw:frame>
        <draw:frame draw:style-name="gr5" draw:text-style-name="P6" draw:layer="layout" svg:width="3.295cm" svg:height="0.471cm" svg:x="1.482cm" svg:y="15.591cm">
          <draw:text-box>
            <text:p text:style-name="P4"><text:span text:style-name="T3">OAB 11691N-AM.</text:span></text:p>
          </draw:text-box>
        </draw:frame>
        <draw:frame draw:style-name="gr5" draw:text-style-name="P6" draw:layer="layout" svg:width="4.599cm" svg:height="0.471cm" svg:x="10.697cm" svg:y="15.59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642cm" svg:y="15.591cm">
          <draw:text-box>
            <text:p text:style-name="P4"><text:span text:style-name="T3">- 4ª</text:span></text:p>
          </draw:text-box>
        </draw:frame>
        <draw:frame draw:style-name="gr5" draw:text-style-name="P6" draw:layer="layout" svg:width="2.717cm" svg:height="0.471cm" svg:x="16.43cm" svg:y="15.591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0.422cm" svg:height="0.471cm" svg:x="19.372cm" svg:y="15.591cm">
          <draw:text-box>
            <text:p text:style-name="P4"><text:span text:style-name="T3">-</text:span></text:p>
          </draw:text-box>
        </draw:frame>
        <draw:frame draw:style-name="gr5" draw:text-style-name="P6" draw:layer="layout" svg:width="0.531cm" svg:height="0.471cm" svg:x="5.008cm" svg:y="15.591cm">
          <draw:text-box>
            <text:p text:style-name="P4"><text:span text:style-name="T2">15.</text:span></text:p>
          </draw:text-box>
        </draw:frame>
        <draw:frame draw:style-name="gr5" draw:text-style-name="P6" draw:layer="layout" svg:width="4.8cm" svg:height="0.471cm" svg:x="5.698cm" svg:y="15.591cm">
          <draw:text-box>
            <text:p text:style-name="P4"><text:span text:style-name="T2">0703767-53.2025.8.04.1000</text:span></text:p>
          </draw:text-box>
        </draw:frame>
        <draw:frame draw:style-name="gr5" draw:text-style-name="P6" draw:layer="layout" svg:width="1.518cm" svg:height="0.471cm" svg:x="1.482cm" svg:y="16.065cm">
          <draw:text-box>
            <text:p text:style-name="P4"><text:span text:style-name="T3">Fazenda.</text:span></text:p>
          </draw:text-box>
        </draw:frame>
        <draw:frame draw:style-name="gr5" draw:text-style-name="P6" draw:layer="layout" svg:width="1.366cm" svg:height="0.471cm" svg:x="3.243cm" svg:y="16.06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493cm" svg:height="0.471cm" svg:x="4.856cm" svg:y="16.065cm">
          <draw:text-box>
            <text:p text:style-name="P4"><text:span text:style-name="T3">Vanessa Leite Mota.</text:span></text:p>
          </draw:text-box>
        </draw:frame>
        <draw:frame draw:style-name="gr5" draw:text-style-name="P6" draw:layer="layout" svg:width="2.542cm" svg:height="0.471cm" svg:x="8.849cm" svg:y="16.06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1.656cm" svg:y="16.065cm">
          <draw:text-box>
            <text:p text:style-name="P4"><text:span text:style-name="T3">1.</text:span></text:p>
          </draw:text-box>
        </draw:frame>
        <draw:frame draw:style-name="gr5" draw:text-style-name="P6" draw:layer="layout" svg:width="6.75cm" svg:height="0.471cm" svg:x="12.198cm" svg:y="16.065cm">
          <draw:text-box>
            <text:p text:style-name="P4"><text:span text:style-name="T3">Cláudia Monteiro Pereira Batista (Tipo:</text:span></text:p>
          </draw:text-box>
        </draw:frame>
        <draw:frame draw:style-name="gr5" draw:text-style-name="P6" draw:layer="layout" svg:width="2.365cm" svg:height="0.471cm" svg:x="1.482cm" svg:y="16.53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9cm" svg:y="16.53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84cm" svg:y="16.535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1.266cm" svg:y="16.535cm">
          <draw:text-box>
            <text:p text:style-name="P4"><text:span text:style-name="T3">2.</text:span></text:p>
          </draw:text-box>
        </draw:frame>
        <draw:frame draw:style-name="gr5" draw:text-style-name="P6" draw:layer="layout" svg:width="4.975cm" svg:height="0.471cm" svg:x="11.753cm" svg:y="16.535cm">
          <draw:text-box>
            <text:p text:style-name="P4"><text:span text:style-name="T3">Moacir Pereira Batista (Tipo:</text:span></text:p>
          </draw:text-box>
        </draw:frame>
        <draw:frame draw:style-name="gr5" draw:text-style-name="P6" draw:layer="layout" svg:width="2.365cm" svg:height="0.471cm" svg:x="17.129cm" svg:y="16.53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7.896cm" svg:height="0.471cm" svg:x="1.482cm" svg:y="17.009cm">
          <draw:text-box>
            <text:p text:style-name="P4"><text:span text:style-name="T3">Motivo: Impedimento.). Recorrente: Adriana Barbosa de Souza. Recorrido: ESTADO DO AMAZONAS.</text:span></text:p>
          </draw:text-box>
        </draw:frame>
        <draw:frame draw:style-name="gr5" draw:text-style-name="P6" draw:layer="layout" svg:width="3.093cm" svg:height="0.471cm" svg:x="1.482cm" svg:y="17.479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8.75cm" svg:height="0.471cm" svg:x="4.818cm" svg:y="17.479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5.139cm" svg:height="0.471cm" svg:x="14.166cm" svg:y="17.479cm">
          <draw:text-box>
            <text:p text:style-name="P4"><text:span text:style-name="T3">atribuído à(s) parte(s) Adriana</text:span></text:p>
          </draw:text-box>
        </draw:frame>
        <draw:frame draw:style-name="gr5" draw:text-style-name="P6" draw:layer="layout" svg:width="17.942cm" svg:height="0.471cm" svg:x="1.482cm" svg:y="17.953cm">
          <draw:text-box>
            <text:p text:style-name="P4"><text:span text:style-name="T3">Barbosa de Souza - Unânime. Sustentou(aram) oralmente o(s) Doutor(es) LUIZ HENRIQUE ZUBARAN</text:span></text:p>
          </draw:text-box>
        </draw:frame>
        <draw:frame draw:style-name="gr5" draw:text-style-name="P6" draw:layer="layout" svg:width="7.023cm" svg:height="0.471cm" svg:x="1.482cm" svg:y="18.44cm">
          <draw:text-box>
            <text:p text:style-name="P4"><text:span text:style-name="T3">OSSUOSKY FILHO - OAB 7537N-AM.</text:span></text:p>
          </draw:text-box>
        </draw:frame>
        <draw:frame draw:style-name="gr5" draw:text-style-name="P6" draw:layer="layout" svg:width="5.28cm" svg:height="0.471cm" svg:x="14.202cm" svg:y="18.44cm">
          <draw:text-box>
            <text:p text:style-name="P4"><text:span text:style-name="T3">- Recurso Inominado Cível - 4ª</text:span></text:p>
          </draw:text-box>
        </draw:frame>
        <draw:frame draw:style-name="gr5" draw:text-style-name="P6" draw:layer="layout" svg:width="5.435cm" svg:height="0.471cm" svg:x="8.644cm" svg:y="18.44cm">
          <draw:text-box>
            <text:p text:style-name="P4"><text:span text:style-name="T2">16. 0004607-70.2026.8.04.1000</text:span></text:p>
          </draw:text-box>
        </draw:frame>
        <draw:frame draw:style-name="gr5" draw:text-style-name="P6" draw:layer="layout" svg:width="2.717cm" svg:height="0.471cm" svg:x="1.482cm" svg:y="18.914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4.454cm" svg:y="18.914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6.461cm" svg:y="18.91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493cm" svg:height="0.471cm" svg:x="8.006cm" svg:y="18.914cm">
          <draw:text-box>
            <text:p text:style-name="P4"><text:span text:style-name="T3">Vanessa Leite Mota.</text:span></text:p>
          </draw:text-box>
        </draw:frame>
        <draw:frame draw:style-name="gr5" draw:text-style-name="P6" draw:layer="layout" svg:width="2.542cm" svg:height="0.471cm" svg:x="11.821cm" svg:y="18.91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4.554cm" svg:y="18.914cm">
          <draw:text-box>
            <text:p text:style-name="P4"><text:span text:style-name="T3">1.</text:span></text:p>
          </draw:text-box>
        </draw:frame>
        <draw:frame draw:style-name="gr5" draw:text-style-name="P6" draw:layer="layout" svg:width="4.305cm" svg:height="0.471cm" svg:x="15.041cm" svg:y="18.914cm">
          <draw:text-box>
            <text:p text:style-name="P4"><text:span text:style-name="T3">Cláudia Monteiro Pereira</text:span></text:p>
          </draw:text-box>
        </draw:frame>
        <draw:frame draw:style-name="gr5" draw:text-style-name="P6" draw:layer="layout" svg:width="2.342cm" svg:height="0.471cm" svg:x="1.482cm" svg:y="19.388cm">
          <draw:text-box>
            <text:p text:style-name="P4"><text:span text:style-name="T3">Batista (Tipo:</text:span></text:p>
          </draw:text-box>
        </draw:frame>
        <draw:frame draw:style-name="gr5" draw:text-style-name="P6" draw:layer="layout" svg:width="2.365cm" svg:height="0.471cm" svg:x="4.069cm" svg:y="19.38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6.622cm" svg:y="19.38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163cm" svg:y="19.388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3.83cm" svg:y="19.388cm">
          <draw:text-box>
            <text:p text:style-name="P4"><text:span text:style-name="T3">2.</text:span></text:p>
          </draw:text-box>
        </draw:frame>
        <draw:frame draw:style-name="gr5" draw:text-style-name="P6" draw:layer="layout" svg:width="4.975cm" svg:height="0.471cm" svg:x="14.317cm" svg:y="19.388cm">
          <draw:text-box>
            <text:p text:style-name="P4"><text:span text:style-name="T3">Moacir Pereira Batista (Tipo:</text:span></text:p>
          </draw:text-box>
        </draw:frame>
        <draw:frame draw:style-name="gr5" draw:text-style-name="P6" draw:layer="layout" svg:width="2.365cm" svg:height="0.471cm" svg:x="1.482cm" svg:y="19.85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153cm" svg:y="19.85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5.809cm" svg:y="19.858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8.739cm" svg:y="19.85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988cm" svg:height="0.471cm" svg:x="11.021cm" svg:y="19.858cm">
          <draw:text-box>
            <text:p text:style-name="P4"><text:span text:style-name="T3">CRISTINA RODRIGUES LOPES.</text:span></text:p>
          </draw:text-box>
        </draw:frame>
        <draw:frame draw:style-name="gr5" draw:text-style-name="P6" draw:layer="layout" svg:width="1.812cm" svg:height="0.471cm" svg:x="17.67cm" svg:y="19.85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7.838cm" svg:height="0.471cm" svg:x="1.482cm" svg:y="20.332cm">
          <draw:text-box>
            <text:p text:style-name="P4"><text:span text:style-name="T3">ESTADO DO AMAZONAS. Decisão principal: 237 - Com Resolução do Mérito - Provimento, atribuído</text:span></text:p>
          </draw:text-box>
        </draw:frame>
        <draw:frame draw:style-name="gr5" draw:text-style-name="P6" draw:layer="layout" svg:width="10.031cm" svg:height="0.471cm" svg:x="1.482cm" svg:y="20.802cm">
          <draw:text-box>
            <text:p text:style-name="P4"><text:span text:style-name="T3">à(s) parte(s) CRISTINA RODRIGUES LOPES - Unânime.</text:span></text:p>
          </draw:text-box>
        </draw:frame>
        <draw:frame draw:style-name="gr5" draw:text-style-name="P6" draw:layer="layout" svg:width="7.302cm" svg:height="0.471cm" svg:x="12.014cm" svg:y="20.802cm">
          <draw:text-box>
            <text:p text:style-name="P4"><text:span text:style-name="T3">Sustentou(aram) oralmente o(s) Doutor(es)</text:span></text:p>
          </draw:text-box>
        </draw:frame>
        <draw:frame draw:style-name="gr5" draw:text-style-name="P6" draw:layer="layout" svg:width="0.966cm" svg:height="0.471cm" svg:x="1.482cm" svg:y="21.293cm">
          <draw:text-box>
            <text:p text:style-name="P4"><text:span text:style-name="T3">LUIZ</text:span></text:p>
          </draw:text-box>
        </draw:frame>
        <draw:frame draw:style-name="gr5" draw:text-style-name="P6" draw:layer="layout" svg:width="2.165cm" svg:height="0.471cm" svg:x="3.124cm" svg:y="21.293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2.048cm" svg:height="0.471cm" svg:x="6.049cm" svg:y="21.293cm">
          <draw:text-box>
            <text:p text:style-name="P4"><text:span text:style-name="T3">ZUBARAN</text:span></text:p>
          </draw:text-box>
        </draw:frame>
        <draw:frame draw:style-name="gr5" draw:text-style-name="P6" draw:layer="layout" svg:width="2.237cm" svg:height="0.471cm" svg:x="8.835cm" svg:y="21.293cm">
          <draw:text-box>
            <text:p text:style-name="P4"><text:span text:style-name="T3">OSSUOSKY</text:span></text:p>
          </draw:text-box>
        </draw:frame>
        <draw:frame draw:style-name="gr5" draw:text-style-name="P6" draw:layer="layout" svg:width="1.248cm" svg:height="0.471cm" svg:x="11.827cm" svg:y="21.293cm">
          <draw:text-box>
            <text:p text:style-name="P4"><text:span text:style-name="T3">FILHO</text:span></text:p>
          </draw:text-box>
        </draw:frame>
        <draw:frame draw:style-name="gr5" draw:text-style-name="P6" draw:layer="layout" svg:width="0.422cm" svg:height="0.471cm" svg:x="13.774cm" svg:y="21.293cm">
          <draw:text-box>
            <text:p text:style-name="P4"><text:span text:style-name="T3">-</text:span></text:p>
          </draw:text-box>
        </draw:frame>
        <draw:frame draw:style-name="gr5" draw:text-style-name="P6" draw:layer="layout" svg:width="0.896cm" svg:height="0.471cm" svg:x="14.528cm" svg:y="21.293cm">
          <draw:text-box>
            <text:p text:style-name="P4"><text:span text:style-name="T3">OAB</text:span></text:p>
          </draw:text-box>
        </draw:frame>
        <draw:frame draw:style-name="gr5" draw:text-style-name="P6" draw:layer="layout" svg:width="2.083cm" svg:height="0.471cm" svg:x="16.081cm" svg:y="21.293cm">
          <draw:text-box>
            <text:p text:style-name="P4"><text:span text:style-name="T3">7537N-AM.</text:span></text:p>
          </draw:text-box>
        </draw:frame>
        <draw:frame draw:style-name="gr5" draw:text-style-name="P6" draw:layer="layout" svg:width="0.531cm" svg:height="0.471cm" svg:x="18.953cm" svg:y="21.293cm">
          <draw:text-box>
            <text:p text:style-name="P4"><text:span text:style-name="T2">17.</text:span></text:p>
          </draw:text-box>
        </draw:frame>
        <draw:frame draw:style-name="gr5" draw:text-style-name="P6" draw:layer="layout" svg:width="12.956cm" svg:height="0.471cm" svg:x="6.409cm" svg:y="21.78cm">
          <draw:text-box>
            <text:p text:style-name="P4"><text:span text:style-name="T3">- Recurso Inominado Cível - 4ª Turma Recursal - Fazenda. Relator: Vanessa</text:span></text:p>
          </draw:text-box>
        </draw:frame>
        <draw:frame draw:style-name="gr5" draw:text-style-name="P6" draw:layer="layout" svg:width="4.8cm" svg:height="0.471cm" svg:x="1.482cm" svg:y="21.78cm">
          <draw:text-box>
            <text:p text:style-name="P4"><text:span text:style-name="T2">0005476-33.2026.8.04.1000</text:span></text:p>
          </draw:text-box>
        </draw:frame>
        <draw:frame draw:style-name="gr5" draw:text-style-name="P6" draw:layer="layout" svg:width="17.825cm" svg:height="0.471cm" svg:x="1.482cm" svg:y="22.254cm">
          <draw:text-box>
            <text:p text:style-name="P4"><text:span text:style-name="T3">Leite Mot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22.724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203cm" svg:y="22.724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5.72cm" svg:y="22.724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7.159cm" svg:y="22.724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11.241cm" svg:y="22.72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3.835cm" svg:y="22.72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65cm" svg:height="0.471cm" svg:x="15.418cm" svg:y="22.72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483cm" svg:height="0.471cm" svg:x="18.013cm" svg:y="22.724cm">
          <draw:text-box>
            <text:p text:style-name="P4"><text:span text:style-name="T3">Menção:</text:span></text:p>
          </draw:text-box>
        </draw:frame>
        <draw:frame draw:style-name="gr5" draw:text-style-name="P6" draw:layer="layout" svg:width="1.201cm" svg:height="0.471cm" svg:x="1.482cm" svg:y="23.198cm">
          <draw:text-box>
            <text:p text:style-name="P4"><text:span text:style-name="T3">Juliana</text:span></text:p>
          </draw:text-box>
        </draw:frame>
        <draw:frame draw:style-name="gr5" draw:text-style-name="P6" draw:layer="layout" svg:width="1.459cm" svg:height="0.471cm" svg:x="3.006cm" svg:y="23.198cm">
          <draw:text-box>
            <text:p text:style-name="P4"><text:span text:style-name="T3">Andrade</text:span></text:p>
          </draw:text-box>
        </draw:frame>
        <draw:frame draw:style-name="gr5" draw:text-style-name="P6" draw:layer="layout" svg:width="1.389cm" svg:height="0.471cm" svg:x="4.788cm" svg:y="23.198cm">
          <draw:text-box>
            <text:p text:style-name="P4"><text:span text:style-name="T3">David.).</text:span></text:p>
          </draw:text-box>
        </draw:frame>
        <draw:frame draw:style-name="gr5" draw:text-style-name="P6" draw:layer="layout" svg:width="1.976cm" svg:height="0.471cm" svg:x="6.507cm" svg:y="23.198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342cm" svg:height="0.471cm" svg:x="8.831cm" svg:y="23.198cm">
          <draw:text-box>
            <text:p text:style-name="P4"><text:span text:style-name="T3">Cinthya</text:span></text:p>
          </draw:text-box>
        </draw:frame>
        <draw:frame draw:style-name="gr5" draw:text-style-name="P6" draw:layer="layout" svg:width="0.422cm" svg:height="0.471cm" svg:x="10.495cm" svg:y="23.198cm">
          <draw:text-box>
            <text:p text:style-name="P4"><text:span text:style-name="T3">de</text:span></text:p>
          </draw:text-box>
        </draw:frame>
        <draw:frame draw:style-name="gr5" draw:text-style-name="P6" draw:layer="layout" svg:width="1.06cm" svg:height="0.471cm" svg:x="11.19cm" svg:y="23.198cm">
          <draw:text-box>
            <text:p text:style-name="P4"><text:span text:style-name="T3">Matos</text:span></text:p>
          </draw:text-box>
        </draw:frame>
        <draw:frame draw:style-name="gr5" draw:text-style-name="P6" draw:layer="layout" svg:width="1.847cm" svg:height="0.471cm" svg:x="12.561cm" svg:y="23.198cm">
          <draw:text-box>
            <text:p text:style-name="P4"><text:span text:style-name="T3">Laranjeira.</text:span></text:p>
          </draw:text-box>
        </draw:frame>
        <draw:frame draw:style-name="gr5" draw:text-style-name="P6" draw:layer="layout" svg:width="1.812cm" svg:height="0.471cm" svg:x="14.758cm" svg:y="23.198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389cm" svg:height="0.471cm" svg:x="16.908cm" svg:y="23.198cm">
          <draw:text-box>
            <text:p text:style-name="P4"><text:span text:style-name="T3">ESTADO DO</text:span></text:p>
          </draw:text-box>
        </draw:frame>
        <draw:frame draw:style-name="gr5" draw:text-style-name="P6" draw:layer="layout" svg:width="17.685cm" svg:height="0.471cm" svg:x="1.482cm" svg:y="23.668cm">
          <draw:text-box>
            <text:p text:style-name="P4"><text:span text:style-name="T3">AMAZONAS. Decisão principal: 238 - Com Resolução do Mérito - Provimento em Parte, atribuído à(s)</text:span></text:p>
          </draw:text-box>
        </draw:frame>
        <draw:frame draw:style-name="gr5" draw:text-style-name="P6" draw:layer="layout" svg:width="1.295cm" svg:height="0.471cm" svg:x="1.482cm" svg:y="24.142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104cm" svg:height="0.471cm" svg:x="3.002cm" svg:y="24.142cm">
          <draw:text-box>
            <text:p text:style-name="P4"><text:span text:style-name="T3">Cinthya de Matos Laranjeira -</text:span></text:p>
          </draw:text-box>
        </draw:frame>
        <draw:frame draw:style-name="gr5" draw:text-style-name="P6" draw:layer="layout" svg:width="1.66cm" svg:height="0.471cm" svg:x="8.755cm" svg:y="24.142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8cm" svg:height="0.471cm" svg:x="10.639cm" svg:y="24.142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2.459cm" svg:height="0.471cm" svg:x="13.682cm" svg:y="24.142cm">
          <draw:text-box>
            <text:p text:style-name="P4"><text:span text:style-name="T3">oralmente o(s)</text:span></text:p>
          </draw:text-box>
        </draw:frame>
        <draw:frame draw:style-name="gr5" draw:text-style-name="P6" draw:layer="layout" svg:width="1.836cm" svg:height="0.471cm" svg:x="16.476cm" svg:y="24.142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0.966cm" svg:height="0.471cm" svg:x="18.538cm" svg:y="24.142cm">
          <draw:text-box>
            <text:p text:style-name="P4"><text:span text:style-name="T3">LUIZ</text:span></text:p>
          </draw:text-box>
        </draw:frame>
        <draw:frame draw:style-name="gr5" draw:text-style-name="P6" draw:layer="layout" svg:width="11.444cm" svg:height="0.471cm" svg:x="1.482cm" svg:y="24.629cm">
          <draw:text-box>
            <text:p text:style-name="P4"><text:span text:style-name="T3">HENRIQUE ZUBARAN OSSUOSKY FILHO - OAB 7537N-AM.</text:span></text:p>
          </draw:text-box>
        </draw:frame>
        <draw:frame draw:style-name="gr5" draw:text-style-name="P6" draw:layer="layout" svg:width="0.422cm" svg:height="0.471cm" svg:x="19.379cm" svg:y="24.629cm">
          <draw:text-box>
            <text:p text:style-name="P4"><text:span text:style-name="T3">-</text:span></text:p>
          </draw:text-box>
        </draw:frame>
        <draw:frame draw:style-name="gr5" draw:text-style-name="P6" draw:layer="layout" svg:width="0.531cm" svg:height="0.471cm" svg:x="13.631cm" svg:y="24.629cm">
          <draw:text-box>
            <text:p text:style-name="P4"><text:span text:style-name="T2">18.</text:span></text:p>
          </draw:text-box>
        </draw:frame>
        <draw:frame draw:style-name="gr5" draw:text-style-name="P6" draw:layer="layout" svg:width="4.8cm" svg:height="0.471cm" svg:x="14.347cm" svg:y="24.629cm">
          <draw:text-box>
            <text:p text:style-name="P4"><text:span text:style-name="T2">0283668-30.2025.8.04.1000</text:span></text:p>
          </draw:text-box>
        </draw:frame>
        <draw:frame draw:style-name="gr5" draw:text-style-name="P6" draw:layer="layout" svg:width="17.858cm" svg:height="0.471cm" svg:x="1.482cm" svg:y="25.103cm">
          <draw:text-box>
            <text:p text:style-name="P4"><text:span text:style-name="T3">Recurso Inominado Cível - 4ª Turma Recursal - Fazenda. Relator: Vanessa Leite Mota. Impedimentos: 1.</text:span></text:p>
          </draw:text-box>
        </draw:frame>
        <draw:frame draw:style-name="gr5" draw:text-style-name="P6" draw:layer="layout" svg:width="17.825cm" svg:height="0.471cm" svg:x="1.482cm" svg:y="25.573cm">
          <draw:text-box>
            <text:p text:style-name="P4"><text:span text:style-name="T3">Cláudia Monteiro Pereira Batista (Tipo: Impedimento. Motivo: Despachou em primeiro grau.), 2. Moacir</text:span></text:p>
          </draw:text-box>
        </draw:frame>
        <draw:frame draw:style-name="gr5" draw:text-style-name="P6" draw:layer="layout" svg:width="6.115cm" svg:height="0.471cm" svg:x="1.482cm" svg:y="26.047cm">
          <draw:text-box>
            <text:p text:style-name="P4"><text:span text:style-name="T3">Pereira Batista (Tipo: Impedimento.</text:span></text:p>
          </draw:text-box>
        </draw:frame>
        <draw:frame draw:style-name="gr5" draw:text-style-name="P6" draw:layer="layout" svg:width="4.082cm" svg:height="0.471cm" svg:x="7.879cm" svg:y="26.047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7.185cm" svg:height="0.471cm" svg:x="12.16cm" svg:y="26.047cm">
          <draw:text-box>
            <text:p text:style-name="P4"><text:span text:style-name="T3">Recorrente: ALDINA FELIX DA SILVA.</text:span></text:p>
          </draw:text-box>
        </draw:frame>
        <draw:frame draw:style-name="gr5" draw:text-style-name="P6" draw:layer="layout" svg:width="18.015cm" svg:height="0.471cm" svg:x="1.482cm" svg:y="26.517cm">
          <draw:text-box>
            <text:p text:style-name="P4"><text:span text:style-name="T3">Recorrido: ESTADO DO AMAZONAS. Decisão principal: 238 - Com Resolução do Mérito - Provimento</text:span></text:p>
          </draw:text-box>
        </draw:frame>
        <draw:frame draw:style-name="gr5" draw:text-style-name="P6" draw:layer="layout" svg:width="17.953cm" svg:height="0.471cm" svg:x="1.482cm" svg:y="26.991cm">
          <draw:text-box>
            <text:p text:style-name="P4"><text:span text:style-name="T3">em Parte, atribuído à(s) parte(s) ALDINA FELIX DA SILVA - Unânime. Sustentou(aram) oralmente o(s)</text:span></text:p>
          </draw:text-box>
        </draw:frame>
        <draw:frame draw:style-name="gr5" draw:text-style-name="P6" draw:layer="layout" svg:width="1.836cm" svg:height="0.471cm" svg:x="1.482cm" svg:y="27.478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0.966cm" svg:height="0.471cm" svg:x="3.789cm" svg:y="27.478cm">
          <draw:text-box>
            <text:p text:style-name="P4"><text:span text:style-name="T3">LUIZ</text:span></text:p>
          </draw:text-box>
        </draw:frame>
        <draw:frame draw:style-name="gr5" draw:text-style-name="P6" draw:layer="layout" svg:width="2.165cm" svg:height="0.471cm" svg:x="5.16cm" svg:y="27.478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5.988cm" svg:height="0.471cm" svg:x="7.772cm" svg:y="27.478cm">
          <draw:text-box>
            <text:p text:style-name="P4"><text:span text:style-name="T3">ZUBARAN OSSUOSKY FILHO -</text:span></text:p>
          </draw:text-box>
        </draw:frame>
        <draw:frame draw:style-name="gr5" draw:text-style-name="P6" draw:layer="layout" svg:width="0.896cm" svg:height="0.471cm" svg:x="15.129cm" svg:y="27.478cm">
          <draw:text-box>
            <text:p text:style-name="P4"><text:span text:style-name="T3">OAB</text:span></text:p>
          </draw:text-box>
        </draw:frame>
        <draw:frame draw:style-name="gr5" draw:text-style-name="P6" draw:layer="layout" svg:width="2.083cm" svg:height="0.471cm" svg:x="16.42cm" svg:y="27.478cm">
          <draw:text-box>
            <text:p text:style-name="P4"><text:span text:style-name="T3">7537N-AM.</text:span></text:p>
          </draw:text-box>
        </draw:frame>
        <draw:frame draw:style-name="gr5" draw:text-style-name="P6" draw:layer="layout" svg:width="0.531cm" svg:height="0.471cm" svg:x="18.97cm" svg:y="27.478cm">
          <draw:text-box>
            <text:p text:style-name="P4"><text:span text:style-name="T2">19.</text:span></text:p>
          </draw:text-box>
        </draw:frame>
        <draw:frame draw:style-name="gr5" draw:text-style-name="P6" draw:layer="layout" svg:width="12.956cm" svg:height="0.471cm" svg:x="6.409cm" svg:y="27.969cm">
          <draw:text-box>
            <text:p text:style-name="P4"><text:span text:style-name="T3">- Recurso Inominado Cível - 4ª Turma Recursal - Fazenda. Relator: Vanessa</text:span></text:p>
          </draw:text-box>
        </draw:frame>
        <draw:frame draw:style-name="gr5" draw:text-style-name="P6" draw:layer="layout" svg:width="4.8cm" svg:height="0.471cm" svg:x="1.482cm" svg:y="27.969cm">
          <draw:text-box>
            <text:p text:style-name="P4"><text:span text:style-name="T2">0206129-85.2025.8.04.1000</text:span></text:p>
          </draw:text-box>
        </draw:frame>
      </draw:page>
      <draw:page draw:name="page3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825cm" svg:height="0.471cm" svg:x="1.482cm" svg:y="1.278cm">
          <draw:text-box>
            <text:p text:style-name="P4"><text:span text:style-name="T3">Leite Mot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1.752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009cm" svg:y="1.752cm">
          <draw:text-box>
            <text:p text:style-name="P4"><text:span text:style-name="T3">2.</text:span></text:p>
          </draw:text-box>
        </draw:frame>
        <draw:frame draw:style-name="gr5" draw:text-style-name="P6" draw:layer="layout" svg:width="7.443cm" svg:height="0.471cm" svg:x="5.47cm" svg:y="1.752cm">
          <draw:text-box>
            <text:p text:style-name="P4"><text:span text:style-name="T3">Moacir Pereira Batista (Tipo: Impedimento.</text:span></text:p>
          </draw:text-box>
        </draw:frame>
        <draw:frame draw:style-name="gr5" draw:text-style-name="P6" draw:layer="layout" svg:width="4.082cm" svg:height="0.471cm" svg:x="13.244cm" svg:y="1.752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1.976cm" svg:height="0.471cm" svg:x="17.526cm" svg:y="1.75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315cm" svg:height="0.471cm" svg:x="1.482cm" svg:y="2.222cm">
          <draw:text-box>
            <text:p text:style-name="P4"><text:span text:style-name="T3">Adauto Lucio Maues Nazareth.</text:span></text:p>
          </draw:text-box>
        </draw:frame>
        <draw:frame draw:style-name="gr5" draw:text-style-name="P6" draw:layer="layout" svg:width="6.916cm" svg:height="0.471cm" svg:x="7.096cm" svg:y="2.222cm">
          <draw:text-box>
            <text:p text:style-name="P4"><text:span text:style-name="T3">Recorrido: ESTADO DO AMAZONAS.</text:span></text:p>
          </draw:text-box>
        </draw:frame>
        <draw:frame draw:style-name="gr5" draw:text-style-name="P6" draw:layer="layout" svg:width="5.01cm" svg:height="0.471cm" svg:x="14.313cm" svg:y="2.222cm">
          <draw:text-box>
            <text:p text:style-name="P4"><text:span text:style-name="T3">Decisão principal: 239 - Com</text:span></text:p>
          </draw:text-box>
        </draw:frame>
        <draw:frame draw:style-name="gr5" draw:text-style-name="P6" draw:layer="layout" svg:width="17.929cm" svg:height="0.471cm" svg:x="1.482cm" svg:y="2.696cm">
          <draw:text-box>
            <text:p text:style-name="P4"><text:span text:style-name="T3">Resolução do Mérito - Não-Provimento, atribuído à(s) parte(s) Adauto Lucio Maues Nazareth - Unânime.</text:span></text:p>
          </draw:text-box>
        </draw:frame>
        <draw:frame draw:style-name="gr5" draw:text-style-name="P6" draw:layer="layout" svg:width="2.8cm" svg:height="0.471cm" svg:x="1.482cm" svg:y="3.183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1.695cm" svg:height="0.471cm" svg:x="4.623cm" svg:y="3.183cm">
          <draw:text-box>
            <text:p text:style-name="P4"><text:span text:style-name="T3">oralmente</text:span></text:p>
          </draw:text-box>
        </draw:frame>
        <draw:frame draw:style-name="gr5" draw:text-style-name="P6" draw:layer="layout" svg:width="0.66cm" svg:height="0.471cm" svg:x="6.626cm" svg:y="3.183cm">
          <draw:text-box>
            <text:p text:style-name="P4"><text:span text:style-name="T3">o(s)</text:span></text:p>
          </draw:text-box>
        </draw:frame>
        <draw:frame draw:style-name="gr5" draw:text-style-name="P6" draw:layer="layout" svg:width="1.836cm" svg:height="0.471cm" svg:x="7.566cm" svg:y="3.183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1.918cm" svg:height="0.471cm" svg:x="9.716cm" svg:y="3.183cm">
          <draw:text-box>
            <text:p text:style-name="P4"><text:span text:style-name="T3">Júlio Cezar</text:span></text:p>
          </draw:text-box>
        </draw:frame>
        <draw:frame draw:style-name="gr5" draw:text-style-name="P6" draw:layer="layout" svg:width="0.895cm" svg:height="0.471cm" svg:x="12.1cm" svg:y="3.183cm">
          <draw:text-box>
            <text:p text:style-name="P4"><text:span text:style-name="T3">Lima</text:span></text:p>
          </draw:text-box>
        </draw:frame>
        <draw:frame draw:style-name="gr5" draw:text-style-name="P6" draw:layer="layout" svg:width="1.683cm" svg:height="0.471cm" svg:x="13.276cm" svg:y="3.183cm">
          <draw:text-box>
            <text:p text:style-name="P4"><text:span text:style-name="T3">Brandão -</text:span></text:p>
          </draw:text-box>
        </draw:frame>
        <draw:frame draw:style-name="gr5" draw:text-style-name="P6" draw:layer="layout" svg:width="3.083cm" svg:height="0.471cm" svg:x="15.414cm" svg:y="3.183cm">
          <draw:text-box>
            <text:p text:style-name="P4"><text:span text:style-name="T3">OAB 2258N-AM.</text:span></text:p>
          </draw:text-box>
        </draw:frame>
        <draw:frame draw:style-name="gr5" draw:text-style-name="P6" draw:layer="layout" svg:width="0.531cm" svg:height="0.471cm" svg:x="18.978cm" svg:y="3.183cm">
          <draw:text-box>
            <text:p text:style-name="P4"><text:span text:style-name="T2">20.</text:span></text:p>
          </draw:text-box>
        </draw:frame>
        <draw:frame draw:style-name="gr5" draw:text-style-name="P6" draw:layer="layout" svg:width="12.768cm" svg:height="0.471cm" svg:x="6.43cm" svg:y="3.674cm">
          <draw:text-box>
            <text:p text:style-name="P4"><text:span text:style-name="T3">- Recurso Inominado Cível - 4ª Turma Recursal - Fazenda. Relator: Moacir</text:span></text:p>
          </draw:text-box>
        </draw:frame>
        <draw:frame draw:style-name="gr5" draw:text-style-name="P6" draw:layer="layout" svg:width="4.8cm" svg:height="0.471cm" svg:x="1.482cm" svg:y="3.674cm">
          <draw:text-box>
            <text:p text:style-name="P4"><text:span text:style-name="T2">0224102-53.2025.8.04.1000</text:span></text:p>
          </draw:text-box>
        </draw:frame>
        <draw:frame draw:style-name="gr5" draw:text-style-name="P6" draw:layer="layout" svg:width="2.588cm" svg:height="0.471cm" svg:x="1.482cm" svg:y="4.144cm">
          <draw:text-box>
            <text:p text:style-name="P4"><text:span text:style-name="T3">Pereira Batista.</text:span></text:p>
          </draw:text-box>
        </draw:frame>
        <draw:frame draw:style-name="gr5" draw:text-style-name="P6" draw:layer="layout" svg:width="1.976cm" svg:height="0.471cm" svg:x="4.357cm" svg:y="4.14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845cm" svg:height="0.471cm" svg:x="6.541cm" svg:y="4.144cm">
          <draw:text-box>
            <text:p text:style-name="P4"><text:span text:style-name="T3">Nayara Ferreira Costa.</text:span></text:p>
          </draw:text-box>
        </draw:frame>
        <draw:frame draw:style-name="gr5" draw:text-style-name="P6" draw:layer="layout" svg:width="1.812cm" svg:height="0.471cm" svg:x="10.758cm" svg:y="4.1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2.772cm" svg:y="4.144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365cm" svg:height="0.471cm" svg:x="18.135cm" svg:y="4.144cm">
          <draw:text-box>
            <text:p text:style-name="P4"><text:span text:style-name="T3">Decisão</text:span></text:p>
          </draw:text-box>
        </draw:frame>
        <draw:frame draw:style-name="gr5" draw:text-style-name="P6" draw:layer="layout" svg:width="17.495cm" svg:height="0.471cm" svg:x="1.482cm" svg:y="4.618cm">
          <draw:text-box>
            <text:p text:style-name="P4"><text:span text:style-name="T3">principal: 237 - Com Resolução do Mérito - Provimento, atribuído à(s) parte(s) Nayara Ferreira Costa -</text:span></text:p>
          </draw:text-box>
        </draw:frame>
        <draw:frame draw:style-name="gr5" draw:text-style-name="P6" draw:layer="layout" svg:width="1.66cm" svg:height="0.471cm" svg:x="1.482cm" svg:y="5.105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4.599cm" svg:height="0.471cm" svg:x="9.005cm" svg:y="5.105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3.95cm" svg:y="5.105cm">
          <draw:text-box>
            <text:p text:style-name="P4"><text:span text:style-name="T3">- 4ª</text:span></text:p>
          </draw:text-box>
        </draw:frame>
        <draw:frame draw:style-name="gr5" draw:text-style-name="P6" draw:layer="layout" svg:width="2.717cm" svg:height="0.471cm" svg:x="14.737cm" svg:y="5.105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17.684cm" svg:y="5.105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0.531cm" svg:height="0.471cm" svg:x="3.31cm" svg:y="5.105cm">
          <draw:text-box>
            <text:p text:style-name="P4"><text:span text:style-name="T2">21.</text:span></text:p>
          </draw:text-box>
        </draw:frame>
        <draw:frame draw:style-name="gr5" draw:text-style-name="P6" draw:layer="layout" svg:width="4.8cm" svg:height="0.471cm" svg:x="4.005cm" svg:y="5.105cm">
          <draw:text-box>
            <text:p text:style-name="P4"><text:span text:style-name="T2">0198192-24.2025.8.04.1000</text:span></text:p>
          </draw:text-box>
        </draw:frame>
        <draw:frame draw:style-name="gr5" draw:text-style-name="P6" draw:layer="layout" svg:width="17.708cm" svg:height="0.471cm" svg:x="1.482cm" svg:y="5.579cm">
          <draw:text-box>
            <text:p text:style-name="P4"><text:span text:style-name="T3">Relator: Moacir Pereira Batista. Recorrente: CARLOS ROBERTO GRATON. Recorrido: ESTADO DO</text:span></text:p>
          </draw:text-box>
        </draw:frame>
        <draw:frame draw:style-name="gr5" draw:text-style-name="P6" draw:layer="layout" svg:width="17.685cm" svg:height="0.471cm" svg:x="1.482cm" svg:y="6.049cm">
          <draw:text-box>
            <text:p text:style-name="P4"><text:span text:style-name="T3">AMAZONAS. Decisão principal: 238 - Com Resolução do Mérito - Provimento em Parte, atribuído à(s)</text:span></text:p>
          </draw:text-box>
        </draw:frame>
        <draw:frame draw:style-name="gr5" draw:text-style-name="P6" draw:layer="layout" svg:width="1.295cm" svg:height="0.471cm" svg:x="1.482cm" svg:y="6.523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5.87cm" svg:height="0.471cm" svg:x="3.057cm" svg:y="6.523cm">
          <draw:text-box>
            <text:p text:style-name="P4"><text:span text:style-name="T3">CARLOS ROBERTO GRATON -</text:span></text:p>
          </draw:text-box>
        </draw:frame>
        <draw:frame draw:style-name="gr5" draw:text-style-name="P6" draw:layer="layout" svg:width="1.66cm" svg:height="0.471cm" svg:x="9.686cm" svg:y="6.523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8cm" svg:height="0.471cm" svg:x="11.625cm" svg:y="6.523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1.695cm" svg:height="0.471cm" svg:x="14.736cm" svg:y="6.523cm">
          <draw:text-box>
            <text:p text:style-name="P4"><text:span text:style-name="T3">oralmente</text:span></text:p>
          </draw:text-box>
        </draw:frame>
        <draw:frame draw:style-name="gr5" draw:text-style-name="P6" draw:layer="layout" svg:width="0.66cm" svg:height="0.471cm" svg:x="16.718cm" svg:y="6.523cm">
          <draw:text-box>
            <text:p text:style-name="P4"><text:span text:style-name="T3">o(s)</text:span></text:p>
          </draw:text-box>
        </draw:frame>
        <draw:frame draw:style-name="gr5" draw:text-style-name="P6" draw:layer="layout" svg:width="1.836cm" svg:height="0.471cm" svg:x="17.641cm" svg:y="6.523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1.624cm" svg:height="0.471cm" svg:x="1.482cm" svg:y="7.01cm">
          <draw:text-box>
            <text:p text:style-name="P4"><text:span text:style-name="T3">THIAGO</text:span></text:p>
          </draw:text-box>
        </draw:frame>
        <draw:frame draw:style-name="gr5" draw:text-style-name="P6" draw:layer="layout" svg:width="2.636cm" svg:height="0.471cm" svg:x="3.687cm" svg:y="7.01cm">
          <draw:text-box>
            <text:p text:style-name="P4"><text:span text:style-name="T3">CALANDRINI</text:span></text:p>
          </draw:text-box>
        </draw:frame>
        <draw:frame draw:style-name="gr5" draw:text-style-name="P6" draw:layer="layout" svg:width="0.566cm" svg:height="0.471cm" svg:x="6.976cm" svg:y="7.01cm">
          <draw:text-box>
            <text:p text:style-name="P4"><text:span text:style-name="T3">DE</text:span></text:p>
          </draw:text-box>
        </draw:frame>
        <draw:frame draw:style-name="gr5" draw:text-style-name="P6" draw:layer="layout" svg:width="2.001cm" svg:height="0.471cm" svg:x="8.056cm" svg:y="7.01cm">
          <draw:text-box>
            <text:p text:style-name="P4"><text:span text:style-name="T3">OLIVEIRA</text:span></text:p>
          </draw:text-box>
        </draw:frame>
        <draw:frame draw:style-name="gr5" draw:text-style-name="P6" draw:layer="layout" svg:width="0.849cm" svg:height="0.471cm" svg:x="10.672cm" svg:y="7.01cm">
          <draw:text-box>
            <text:p text:style-name="P4"><text:span text:style-name="T3">DOS</text:span></text:p>
          </draw:text-box>
        </draw:frame>
        <draw:frame draw:style-name="gr5" draw:text-style-name="P6" draw:layer="layout" svg:width="1.319cm" svg:height="0.471cm" svg:x="12.052cm" svg:y="7.01cm">
          <draw:text-box>
            <text:p text:style-name="P4"><text:span text:style-name="T3">ANJOS</text:span></text:p>
          </draw:text-box>
        </draw:frame>
        <draw:frame draw:style-name="gr5" draw:text-style-name="P6" draw:layer="layout" svg:width="0.422cm" svg:height="0.471cm" svg:x="13.939cm" svg:y="7.01cm">
          <draw:text-box>
            <text:p text:style-name="P4"><text:span text:style-name="T3">-</text:span></text:p>
          </draw:text-box>
        </draw:frame>
        <draw:frame draw:style-name="gr5" draw:text-style-name="P6" draw:layer="layout" svg:width="0.896cm" svg:height="0.471cm" svg:x="14.578cm" svg:y="7.01cm">
          <draw:text-box>
            <text:p text:style-name="P4"><text:span text:style-name="T3">OAB</text:span></text:p>
          </draw:text-box>
        </draw:frame>
        <draw:frame draw:style-name="gr5" draw:text-style-name="P6" draw:layer="layout" svg:width="2.295cm" svg:height="0.471cm" svg:x="16.005cm" svg:y="7.01cm">
          <draw:text-box>
            <text:p text:style-name="P4"><text:span text:style-name="T3">15899N-AM.</text:span></text:p>
          </draw:text-box>
        </draw:frame>
        <draw:frame draw:style-name="gr5" draw:text-style-name="P6" draw:layer="layout" svg:width="0.531cm" svg:height="0.471cm" svg:x="18.957cm" svg:y="7.01cm">
          <draw:text-box>
            <text:p text:style-name="P4"><text:span text:style-name="T2">22.</text:span></text:p>
          </draw:text-box>
        </draw:frame>
        <draw:frame draw:style-name="gr5" draw:text-style-name="P6" draw:layer="layout" svg:width="12.768cm" svg:height="0.471cm" svg:x="6.43cm" svg:y="7.497cm">
          <draw:text-box>
            <text:p text:style-name="P4"><text:span text:style-name="T3">- Recurso Inominado Cível - 4ª Turma Recursal - Fazenda. Relator: Moacir</text:span></text:p>
          </draw:text-box>
        </draw:frame>
        <draw:frame draw:style-name="gr5" draw:text-style-name="P6" draw:layer="layout" svg:width="4.8cm" svg:height="0.471cm" svg:x="1.482cm" svg:y="7.497cm">
          <draw:text-box>
            <text:p text:style-name="P4"><text:span text:style-name="T2">0579047-72.2023.8.04.0001</text:span></text:p>
          </draw:text-box>
        </draw:frame>
        <draw:frame draw:style-name="gr5" draw:text-style-name="P6" draw:layer="layout" svg:width="17.848cm" svg:height="0.471cm" svg:x="1.482cm" svg:y="7.971cm">
          <draw:text-box>
            <text:p text:style-name="P4"><text:span text:style-name="T3">Pereira Batista. Impedimentos: 1. Anagali Marcon Bertazzo (Tipo: Impedimento. Motivo: Despachou em</text:span></text:p>
          </draw:text-box>
        </draw:frame>
        <draw:frame draw:style-name="gr5" draw:text-style-name="P6" draw:layer="layout" svg:width="17.683cm" svg:height="0.471cm" svg:x="1.482cm" svg:y="8.445cm">
          <draw:text-box>
            <text:p text:style-name="P4"><text:span text:style-name="T3">primeiro grau.). Recorrente: MUNICIPIO DE MANAUS. Recorrido: Aline Ferreira Gonçalves. Decisão</text:span></text:p>
          </draw:text-box>
        </draw:frame>
        <draw:frame draw:style-name="gr5" draw:text-style-name="P6" draw:layer="layout" svg:width="1.624cm" svg:height="0.471cm" svg:x="1.482cm" svg:y="8.915cm">
          <draw:text-box>
            <text:p text:style-name="P4"><text:span text:style-name="T3">principal:</text:span></text:p>
          </draw:text-box>
        </draw:frame>
        <draw:frame draw:style-name="gr5" draw:text-style-name="P6" draw:layer="layout" svg:width="8.75cm" svg:height="0.471cm" svg:x="3.277cm" svg:y="8.915cm">
          <draw:text-box>
            <text:p text:style-name="P4"><text:span text:style-name="T3">239 - Com Resolução do Mérito - Não-Provimento,</text:span></text:p>
          </draw:text-box>
        </draw:frame>
        <draw:frame draw:style-name="gr5" draw:text-style-name="P6" draw:layer="layout" svg:width="6.68cm" svg:height="0.471cm" svg:x="12.587cm" svg:y="8.915cm">
          <draw:text-box>
            <text:p text:style-name="P4"><text:span text:style-name="T3">atribuído à(s) parte(s) MUNICIPIO DE</text:span></text:p>
          </draw:text-box>
        </draw:frame>
        <draw:frame draw:style-name="gr5" draw:text-style-name="P6" draw:layer="layout" svg:width="17.791cm" svg:height="0.471cm" svg:x="1.482cm" svg:y="9.389cm">
          <draw:text-box>
            <text:p text:style-name="P4"><text:span text:style-name="T3">MANAUS - Unânime. Sustentou(aram) oralmente o(s) Doutor(es) LAIZ ARAÚJO RUSSO DE MELO -</text:span></text:p>
          </draw:text-box>
        </draw:frame>
        <draw:frame draw:style-name="gr5" draw:text-style-name="P6" draw:layer="layout" svg:width="3.083cm" svg:height="0.471cm" svg:x="1.482cm" svg:y="9.876cm">
          <draw:text-box>
            <text:p text:style-name="P4"><text:span text:style-name="T3">OAB 6897N-AM.</text:span></text:p>
          </draw:text-box>
        </draw:frame>
        <draw:frame draw:style-name="gr5" draw:text-style-name="P6" draw:layer="layout" svg:width="4.599cm" svg:height="0.471cm" svg:x="10.562cm" svg:y="9.876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5.579cm" svg:y="9.876cm">
          <draw:text-box>
            <text:p text:style-name="P4"><text:span text:style-name="T3">- 4ª</text:span></text:p>
          </draw:text-box>
        </draw:frame>
        <draw:frame draw:style-name="gr5" draw:text-style-name="P6" draw:layer="layout" svg:width="2.717cm" svg:height="0.471cm" svg:x="16.392cm" svg:y="9.876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0.422cm" svg:height="0.471cm" svg:x="19.377cm" svg:y="9.876cm">
          <draw:text-box>
            <text:p text:style-name="P4"><text:span text:style-name="T3">-</text:span></text:p>
          </draw:text-box>
        </draw:frame>
        <draw:frame draw:style-name="gr5" draw:text-style-name="P6" draw:layer="layout" svg:width="0.531cm" svg:height="0.471cm" svg:x="4.83cm" svg:y="9.876cm">
          <draw:text-box>
            <text:p text:style-name="P4"><text:span text:style-name="T2">23.</text:span></text:p>
          </draw:text-box>
        </draw:frame>
        <draw:frame draw:style-name="gr5" draw:text-style-name="P6" draw:layer="layout" svg:width="4.8cm" svg:height="0.471cm" svg:x="5.533cm" svg:y="9.876cm">
          <draw:text-box>
            <text:p text:style-name="P4"><text:span text:style-name="T2">0628340-11.2023.8.04.0001</text:span></text:p>
          </draw:text-box>
        </draw:frame>
        <draw:frame draw:style-name="gr5" draw:text-style-name="P6" draw:layer="layout" svg:width="1.518cm" svg:height="0.471cm" svg:x="1.482cm" svg:y="10.35cm">
          <draw:text-box>
            <text:p text:style-name="P4"><text:span text:style-name="T3">Fazenda.</text:span></text:p>
          </draw:text-box>
        </draw:frame>
        <draw:frame draw:style-name="gr5" draw:text-style-name="P6" draw:layer="layout" svg:width="1.366cm" svg:height="0.471cm" svg:x="3.336cm" svg:y="10.3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1.224cm" svg:height="0.471cm" svg:x="5.038cm" svg:y="10.35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1.201cm" svg:height="0.471cm" svg:x="6.588cm" svg:y="10.35cm">
          <draw:text-box>
            <text:p text:style-name="P4"><text:span text:style-name="T3">Pereira</text:span></text:p>
          </draw:text-box>
        </draw:frame>
        <draw:frame draw:style-name="gr5" draw:text-style-name="P6" draw:layer="layout" svg:width="1.284cm" svg:height="0.471cm" svg:x="8.12cm" svg:y="10.35cm">
          <draw:text-box>
            <text:p text:style-name="P4"><text:span text:style-name="T3">Batista.</text:span></text:p>
          </draw:text-box>
        </draw:frame>
        <draw:frame draw:style-name="gr5" draw:text-style-name="P6" draw:layer="layout" svg:width="2.542cm" svg:height="0.471cm" svg:x="9.742cm" svg:y="10.3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2.647cm" svg:y="10.35cm">
          <draw:text-box>
            <text:p text:style-name="P4"><text:span text:style-name="T3">1.</text:span></text:p>
          </draw:text-box>
        </draw:frame>
        <draw:frame draw:style-name="gr5" draw:text-style-name="P6" draw:layer="layout" svg:width="1.342cm" svg:height="0.471cm" svg:x="13.267cm" svg:y="10.35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1.319cm" svg:height="0.471cm" svg:x="14.94cm" svg:y="10.35cm">
          <draw:text-box>
            <text:p text:style-name="P4"><text:span text:style-name="T3">Marcon</text:span></text:p>
          </draw:text-box>
        </draw:frame>
        <draw:frame draw:style-name="gr5" draw:text-style-name="P6" draw:layer="layout" svg:width="1.506cm" svg:height="0.471cm" svg:x="16.582cm" svg:y="10.35cm">
          <draw:text-box>
            <text:p text:style-name="P4"><text:span text:style-name="T3">Bertazzo</text:span></text:p>
          </draw:text-box>
        </draw:frame>
        <draw:frame draw:style-name="gr5" draw:text-style-name="P6" draw:layer="layout" svg:width="1.06cm" svg:height="0.471cm" svg:x="18.424cm" svg:y="10.35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1.482cm" svg:y="10.8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81cm" svg:y="10.8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669cm" svg:y="10.82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11.507cm" svg:y="10.8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351cm" svg:height="0.471cm" svg:x="13.717cm" svg:y="10.82cm">
          <draw:text-box>
            <text:p text:style-name="P4"><text:span text:style-name="T3">Luiz Roberto de Melo Fonseca.</text:span></text:p>
          </draw:text-box>
        </draw:frame>
        <draw:frame draw:style-name="gr5" draw:text-style-name="P6" draw:layer="layout" svg:width="1.812cm" svg:height="0.471cm" svg:x="1.482cm" svg:y="11.29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.506cm" svg:height="0.471cm" svg:x="3.561cm" svg:y="11.294cm">
          <draw:text-box>
            <text:p text:style-name="P4"><text:span text:style-name="T3">FUNDACAO AMAZONPREV.</text:span></text:p>
          </draw:text-box>
        </draw:frame>
        <draw:frame draw:style-name="gr5" draw:text-style-name="P6" draw:layer="layout" svg:width="3.093cm" svg:height="0.471cm" svg:x="9.486cm" svg:y="11.294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2.996cm" svg:y="11.294cm">
          <draw:text-box>
            <text:p text:style-name="P4"><text:span text:style-name="T3">238 -</text:span></text:p>
          </draw:text-box>
        </draw:frame>
        <draw:frame draw:style-name="gr5" draw:text-style-name="P6" draw:layer="layout" svg:width="4.729cm" svg:height="0.471cm" svg:x="14.232cm" svg:y="11.294cm">
          <draw:text-box>
            <text:p text:style-name="P4"><text:span text:style-name="T3">Com Resolução do Mérito -</text:span></text:p>
          </draw:text-box>
        </draw:frame>
        <draw:frame draw:style-name="gr5" draw:text-style-name="P6" draw:layer="layout" svg:width="3.682cm" svg:height="0.471cm" svg:x="1.482cm" svg:y="11.781cm">
          <draw:text-box>
            <text:p text:style-name="P4"><text:span text:style-name="T3">Provimento em Parte,</text:span></text:p>
          </draw:text-box>
        </draw:frame>
        <draw:frame draw:style-name="gr5" draw:text-style-name="P6" draw:layer="layout" svg:width="2.271cm" svg:height="0.471cm" svg:x="5.872cm" svg:y="11.781cm">
          <draw:text-box>
            <text:p text:style-name="P4"><text:span text:style-name="T3">atribuído à(s)</text:span></text:p>
          </draw:text-box>
        </draw:frame>
        <draw:frame draw:style-name="gr5" draw:text-style-name="P6" draw:layer="layout" svg:width="1.295cm" svg:height="0.471cm" svg:x="8.654cm" svg:y="11.781cm">
          <draw:text-box>
            <text:p text:style-name="P4"><text:span text:style-name="T3">parte(s)</text:span></text:p>
          </draw:text-box>
        </draw:frame>
        <draw:frame draw:style-name="gr5" draw:text-style-name="P6" draw:layer="layout" svg:width="0.778cm" svg:height="0.471cm" svg:x="10.267cm" svg:y="11.781cm">
          <draw:text-box>
            <text:p text:style-name="P4"><text:span text:style-name="T3">Luiz</text:span></text:p>
          </draw:text-box>
        </draw:frame>
        <draw:frame draw:style-name="gr5" draw:text-style-name="P6" draw:layer="layout" svg:width="1.871cm" svg:height="0.471cm" svg:x="11.334cm" svg:y="11.781cm">
          <draw:text-box>
            <text:p text:style-name="P4"><text:span text:style-name="T3">Roberto de</text:span></text:p>
          </draw:text-box>
        </draw:frame>
        <draw:frame draw:style-name="gr5" draw:text-style-name="P6" draw:layer="layout" svg:width="2.389cm" svg:height="0.471cm" svg:x="13.691cm" svg:y="11.781cm">
          <draw:text-box>
            <text:p text:style-name="P4"><text:span text:style-name="T3">Melo Fonseca</text:span></text:p>
          </draw:text-box>
        </draw:frame>
        <draw:frame draw:style-name="gr5" draw:text-style-name="P6" draw:layer="layout" svg:width="0.422cm" svg:height="0.471cm" svg:x="16.578cm" svg:y="11.781cm">
          <draw:text-box>
            <text:p text:style-name="P4"><text:span text:style-name="T3">-</text:span></text:p>
          </draw:text-box>
        </draw:frame>
        <draw:frame draw:style-name="gr5" draw:text-style-name="P6" draw:layer="layout" svg:width="1.66cm" svg:height="0.471cm" svg:x="16.989cm" svg:y="11.781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0.531cm" svg:height="0.471cm" svg:x="18.978cm" svg:y="11.781cm">
          <draw:text-box>
            <text:p text:style-name="P4"><text:span text:style-name="T2">24.</text:span></text:p>
          </draw:text-box>
        </draw:frame>
        <draw:frame draw:style-name="gr5" draw:text-style-name="P6" draw:layer="layout" svg:width="12.768cm" svg:height="0.471cm" svg:x="6.43cm" svg:y="12.268cm">
          <draw:text-box>
            <text:p text:style-name="P4"><text:span text:style-name="T3">- Recurso Inominado Cível - 4ª Turma Recursal - Fazenda. Relator: Moacir</text:span></text:p>
          </draw:text-box>
        </draw:frame>
        <draw:frame draw:style-name="gr5" draw:text-style-name="P6" draw:layer="layout" svg:width="4.8cm" svg:height="0.471cm" svg:x="1.482cm" svg:y="12.268cm">
          <draw:text-box>
            <text:p text:style-name="P4"><text:span text:style-name="T2">0028692-57.2025.8.04.1000</text:span></text:p>
          </draw:text-box>
        </draw:frame>
        <draw:frame draw:style-name="gr5" draw:text-style-name="P6" draw:layer="layout" svg:width="2.588cm" svg:height="0.471cm" svg:x="1.482cm" svg:y="12.742cm">
          <draw:text-box>
            <text:p text:style-name="P4"><text:span text:style-name="T3">Pereira Batista.</text:span></text:p>
          </draw:text-box>
        </draw:frame>
        <draw:frame draw:style-name="gr5" draw:text-style-name="P6" draw:layer="layout" svg:width="1.976cm" svg:height="0.471cm" svg:x="4.323cm" svg:y="12.74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1.358cm" svg:height="0.471cm" svg:x="6.482cm" svg:y="12.742cm">
          <draw:text-box>
            <text:p text:style-name="P4"><text:span text:style-name="T3">Jovanio Melo Sarmento representado(a) por Ayrton de Sena Gentil</text:span></text:p>
          </draw:text-box>
        </draw:frame>
        <draw:frame draw:style-name="gr5" draw:text-style-name="P6" draw:layer="layout" svg:width="0.931cm" svg:height="0.471cm" svg:x="18.576cm" svg:y="12.742cm">
          <draw:text-box>
            <text:p text:style-name="P4"><text:span text:style-name="T3">Neto,</text:span></text:p>
          </draw:text-box>
        </draw:frame>
        <draw:frame draw:style-name="gr5" draw:text-style-name="P6" draw:layer="layout" svg:width="5.976cm" svg:height="0.471cm" svg:x="1.482cm" svg:y="13.216cm">
          <draw:text-box>
            <text:p text:style-name="P4"><text:span text:style-name="T3">BRUNO DA CUNHA MOREIRA.</text:span></text:p>
          </draw:text-box>
        </draw:frame>
        <draw:frame draw:style-name="gr5" draw:text-style-name="P6" draw:layer="layout" svg:width="1.812cm" svg:height="0.471cm" svg:x="7.861cm" svg:y="13.21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9.863cm" svg:y="13.216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093cm" svg:height="0.471cm" svg:x="15.196cm" svg:y="13.216cm">
          <draw:text-box>
            <text:p text:style-name="P4"><text:span text:style-name="T3">Decisão principal:</text:span></text:p>
          </draw:text-box>
        </draw:frame>
        <draw:frame draw:style-name="gr5" draw:text-style-name="P6" draw:layer="layout" svg:width="0.884cm" svg:height="0.471cm" svg:x="18.564cm" svg:y="13.216cm">
          <draw:text-box>
            <text:p text:style-name="P4"><text:span text:style-name="T3">237 -</text:span></text:p>
          </draw:text-box>
        </draw:frame>
        <draw:frame draw:style-name="gr5" draw:text-style-name="P6" draw:layer="layout" svg:width="17.578cm" svg:height="0.471cm" svg:x="1.482cm" svg:y="13.686cm">
          <draw:text-box>
            <text:p text:style-name="P4"><text:span text:style-name="T3">Com Resolução do Mérito - Provimento, atribuído à(s) parte(s) Jovanio Melo Sarmento representado(a)</text:span></text:p>
          </draw:text-box>
        </draw:frame>
        <draw:frame draw:style-name="gr5" draw:text-style-name="P6" draw:layer="layout" svg:width="0.566cm" svg:height="0.471cm" svg:x="1.482cm" svg:y="14.16cm">
          <draw:text-box>
            <text:p text:style-name="P4"><text:span text:style-name="T3">por</text:span></text:p>
          </draw:text-box>
        </draw:frame>
        <draw:frame draw:style-name="gr5" draw:text-style-name="P6" draw:layer="layout" svg:width="3.799cm" svg:height="0.471cm" svg:x="2.278cm" svg:y="14.16cm">
          <draw:text-box>
            <text:p text:style-name="P4"><text:span text:style-name="T3">Ayrton de Sena Gentil</text:span></text:p>
          </draw:text-box>
        </draw:frame>
        <draw:frame draw:style-name="gr5" draw:text-style-name="P6" draw:layer="layout" svg:width="0.931cm" svg:height="0.471cm" svg:x="6.702cm" svg:y="14.16cm">
          <draw:text-box>
            <text:p text:style-name="P4"><text:span text:style-name="T3">Neto,</text:span></text:p>
          </draw:text-box>
        </draw:frame>
        <draw:frame draw:style-name="gr5" draw:text-style-name="P6" draw:layer="layout" svg:width="6.117cm" svg:height="0.471cm" svg:x="7.87cm" svg:y="14.16cm">
          <draw:text-box>
            <text:p text:style-name="P4"><text:span text:style-name="T3">BRUNO DA CUNHA MOREIRA -</text:span></text:p>
          </draw:text-box>
        </draw:frame>
        <draw:frame draw:style-name="gr5" draw:text-style-name="P6" draw:layer="layout" svg:width="1.66cm" svg:height="0.471cm" svg:x="14.732cm" svg:y="14.16cm">
          <draw:text-box>
            <text:p text:style-name="P4"><text:span text:style-name="T3">Unânime.</text:span></text:p>
          </draw:text-box>
        </draw:frame>
        <draw:frame draw:style-name="gr5" draw:text-style-name="P6" draw:layer="layout" svg:width="2.8cm" svg:height="0.471cm" svg:x="16.646cm" svg:y="14.16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1.695cm" svg:height="0.471cm" svg:x="1.482cm" svg:y="14.647cm">
          <draw:text-box>
            <text:p text:style-name="P4"><text:span text:style-name="T3">oralmente</text:span></text:p>
          </draw:text-box>
        </draw:frame>
        <draw:frame draw:style-name="gr5" draw:text-style-name="P6" draw:layer="layout" svg:width="0.66cm" svg:height="0.471cm" svg:x="3.658cm" svg:y="14.647cm">
          <draw:text-box>
            <text:p text:style-name="P4"><text:span text:style-name="T3">o(s)</text:span></text:p>
          </draw:text-box>
        </draw:frame>
        <draw:frame draw:style-name="gr5" draw:text-style-name="P6" draw:layer="layout" svg:width="1.836cm" svg:height="0.471cm" svg:x="4.737cm" svg:y="14.647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6.117cm" svg:height="0.471cm" svg:x="7.066cm" svg:y="14.647cm">
          <draw:text-box>
            <text:p text:style-name="P4"><text:span text:style-name="T3">BRUNO DA CUNHA MOREIRA -</text:span></text:p>
          </draw:text-box>
        </draw:frame>
        <draw:frame draw:style-name="gr5" draw:text-style-name="P6" draw:layer="layout" svg:width="0.896cm" svg:height="0.471cm" svg:x="14.871cm" svg:y="14.647cm">
          <draw:text-box>
            <text:p text:style-name="P4"><text:span text:style-name="T3">OAB</text:span></text:p>
          </draw:text-box>
        </draw:frame>
        <draw:frame draw:style-name="gr5" draw:text-style-name="P6" draw:layer="layout" svg:width="2.295cm" svg:height="0.471cm" svg:x="16.175cm" svg:y="14.647cm">
          <draw:text-box>
            <text:p text:style-name="P4"><text:span text:style-name="T3">17721N-AM.</text:span></text:p>
          </draw:text-box>
        </draw:frame>
        <draw:frame draw:style-name="gr5" draw:text-style-name="P6" draw:layer="layout" svg:width="0.531cm" svg:height="0.471cm" svg:x="18.97cm" svg:y="14.647cm">
          <draw:text-box>
            <text:p text:style-name="P4"><text:span text:style-name="T2">25.</text:span></text:p>
          </draw:text-box>
        </draw:frame>
        <draw:frame draw:style-name="gr5" draw:text-style-name="P6" draw:layer="layout" svg:width="12.956cm" svg:height="0.471cm" svg:x="6.409cm" svg:y="15.134cm">
          <draw:text-box>
            <text:p text:style-name="P4"><text:span text:style-name="T3">- Recurso Inominado Cível - 4ª Turma Recursal - Fazenda. Relator: Etelvina</text:span></text:p>
          </draw:text-box>
        </draw:frame>
        <draw:frame draw:style-name="gr5" draw:text-style-name="P6" draw:layer="layout" svg:width="4.8cm" svg:height="0.471cm" svg:x="1.482cm" svg:y="15.134cm">
          <draw:text-box>
            <text:p text:style-name="P4"><text:span text:style-name="T2">0713378-30.2025.8.04.1000</text:span></text:p>
          </draw:text-box>
        </draw:frame>
        <draw:frame draw:style-name="gr5" draw:text-style-name="P6" draw:layer="layout" svg:width="17.966cm" svg:height="0.471cm" svg:x="1.482cm" svg:y="15.608cm">
          <draw:text-box>
            <text:p text:style-name="P4"><text:span text:style-name="T3">Lobo Brag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16.082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009cm" svg:y="16.082cm">
          <draw:text-box>
            <text:p text:style-name="P4"><text:span text:style-name="T3">2.</text:span></text:p>
          </draw:text-box>
        </draw:frame>
        <draw:frame draw:style-name="gr5" draw:text-style-name="P6" draw:layer="layout" svg:width="7.443cm" svg:height="0.471cm" svg:x="5.47cm" svg:y="16.082cm">
          <draw:text-box>
            <text:p text:style-name="P4"><text:span text:style-name="T3">Moacir Pereira Batista (Tipo: Impedimento.</text:span></text:p>
          </draw:text-box>
        </draw:frame>
        <draw:frame draw:style-name="gr5" draw:text-style-name="P6" draw:layer="layout" svg:width="4.082cm" svg:height="0.471cm" svg:x="13.244cm" svg:y="16.082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1.976cm" svg:height="0.471cm" svg:x="17.526cm" svg:y="16.08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885cm" svg:height="0.471cm" svg:x="1.482cm" svg:y="16.552cm">
          <draw:text-box>
            <text:p text:style-name="P4"><text:span text:style-name="T3">Otamira da Costa Gois. Recorrido: ESTADO DO AMAZONAS. Julgamento cancelado. Adiado. Motivo:</text:span></text:p>
          </draw:text-box>
        </draw:frame>
        <draw:frame draw:style-name="gr5" draw:text-style-name="P6" draw:layer="layout" svg:width="3.799cm" svg:height="0.471cm" svg:x="1.482cm" svg:y="17.039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8.348cm" svg:height="0.471cm" svg:x="11.028cm" svg:y="17.039cm">
          <draw:text-box>
            <text:p text:style-name="P4"><text:span text:style-name="T3">- Recurso Inominado Cível - 4ª Turma Recursal -</text:span></text:p>
          </draw:text-box>
        </draw:frame>
        <draw:frame draw:style-name="gr5" draw:text-style-name="P6" draw:layer="layout" svg:width="5.435cm" svg:height="0.471cm" svg:x="5.444cm" svg:y="17.039cm">
          <draw:text-box>
            <text:p text:style-name="P4"><text:span text:style-name="T2">26. 0285706-15.2025.8.04.1000</text:span></text:p>
          </draw:text-box>
        </draw:frame>
        <draw:frame draw:style-name="gr5" draw:text-style-name="P6" draw:layer="layout" svg:width="17.601cm" svg:height="0.471cm" svg:x="1.482cm" svg:y="17.513cm">
          <draw:text-box>
            <text:p text:style-name="P4"><text:span text:style-name="T3">Fazenda. Relator: Marcelo Manuel Da Costa Vieira. Impedimentos: 1. Cláudia Monteiro Pereira Batista</text:span></text:p>
          </draw:text-box>
        </draw:frame>
        <draw:frame draw:style-name="gr5" draw:text-style-name="P6" draw:layer="layout" svg:width="1.06cm" svg:height="0.471cm" svg:x="1.482cm" svg:y="17.987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786cm" svg:y="17.98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419cm" svg:y="17.98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7.032cm" svg:y="17.987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2.979cm" svg:y="17.987cm">
          <draw:text-box>
            <text:p text:style-name="P4"><text:span text:style-name="T3">2.</text:span></text:p>
          </draw:text-box>
        </draw:frame>
        <draw:frame draw:style-name="gr5" draw:text-style-name="P6" draw:layer="layout" svg:width="1.342cm" svg:height="0.471cm" svg:x="13.526cm" svg:y="17.987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4.092cm" svg:height="0.471cm" svg:x="15.117cm" svg:y="17.987cm">
          <draw:text-box>
            <text:p text:style-name="P4"><text:span text:style-name="T3">Marcon Bertazzo (Tipo:</text:span></text:p>
          </draw:text-box>
        </draw:frame>
        <draw:frame draw:style-name="gr5" draw:text-style-name="P6" draw:layer="layout" svg:width="2.365cm" svg:height="0.471cm" svg:x="1.482cm" svg:y="18.45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9cm" svg:y="18.45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84cm" svg:y="18.457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1.266cm" svg:y="18.457cm">
          <draw:text-box>
            <text:p text:style-name="P4"><text:span text:style-name="T3">3.</text:span></text:p>
          </draw:text-box>
        </draw:frame>
        <draw:frame draw:style-name="gr5" draw:text-style-name="P6" draw:layer="layout" svg:width="4.975cm" svg:height="0.471cm" svg:x="11.753cm" svg:y="18.457cm">
          <draw:text-box>
            <text:p text:style-name="P4"><text:span text:style-name="T3">Moacir Pereira Batista (Tipo:</text:span></text:p>
          </draw:text-box>
        </draw:frame>
        <draw:frame draw:style-name="gr5" draw:text-style-name="P6" draw:layer="layout" svg:width="2.365cm" svg:height="0.471cm" svg:x="17.129cm" svg:y="18.457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8.93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3.26cm" svg:y="18.931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6.338cm" svg:y="18.93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013cm" svg:height="0.471cm" svg:x="8.755cm" svg:y="18.931cm">
          <draw:text-box>
            <text:p text:style-name="P4"><text:span text:style-name="T3">Maria</text:span></text:p>
          </draw:text-box>
        </draw:frame>
        <draw:frame draw:style-name="gr5" draw:text-style-name="P6" draw:layer="layout" svg:width="2.024cm" svg:height="0.471cm" svg:x="10.165cm" svg:y="18.931cm">
          <draw:text-box>
            <text:p text:style-name="P4"><text:span text:style-name="T3">Auxiliadora</text:span></text:p>
          </draw:text-box>
        </draw:frame>
        <draw:frame draw:style-name="gr5" draw:text-style-name="P6" draw:layer="layout" svg:width="1.518cm" svg:height="0.471cm" svg:x="12.634cm" svg:y="18.931cm">
          <draw:text-box>
            <text:p text:style-name="P4"><text:span text:style-name="T3">Laborda.</text:span></text:p>
          </draw:text-box>
        </draw:frame>
        <draw:frame draw:style-name="gr5" draw:text-style-name="P6" draw:layer="layout" svg:width="1.812cm" svg:height="0.471cm" svg:x="14.571cm" svg:y="18.93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2.389cm" svg:height="0.471cm" svg:x="16.819cm" svg:y="18.931cm">
          <draw:text-box>
            <text:p text:style-name="P4"><text:span text:style-name="T3">ESTADO DO</text:span></text:p>
          </draw:text-box>
        </draw:frame>
        <draw:frame draw:style-name="gr5" draw:text-style-name="P6" draw:layer="layout" svg:width="17.966cm" svg:height="0.471cm" svg:x="1.482cm" svg:y="19.401cm">
          <draw:text-box>
            <text:p text:style-name="P4"><text:span text:style-name="T3">AMAZONAS. Julgamento cancelado. Retirado de pauta. Motivo: Outros. Sustentou(aram) oralmente o(s)</text:span></text:p>
          </draw:text-box>
        </draw:frame>
        <draw:frame draw:style-name="gr5" draw:text-style-name="P6" draw:layer="layout" svg:width="1.836cm" svg:height="0.471cm" svg:x="1.482cm" svg:y="19.892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0.966cm" svg:height="0.471cm" svg:x="3.789cm" svg:y="19.892cm">
          <draw:text-box>
            <text:p text:style-name="P4"><text:span text:style-name="T3">LUIZ</text:span></text:p>
          </draw:text-box>
        </draw:frame>
        <draw:frame draw:style-name="gr5" draw:text-style-name="P6" draw:layer="layout" svg:width="2.165cm" svg:height="0.471cm" svg:x="5.16cm" svg:y="19.892cm">
          <draw:text-box>
            <text:p text:style-name="P4"><text:span text:style-name="T3">HENRIQUE</text:span></text:p>
          </draw:text-box>
        </draw:frame>
        <draw:frame draw:style-name="gr5" draw:text-style-name="P6" draw:layer="layout" svg:width="5.988cm" svg:height="0.471cm" svg:x="7.772cm" svg:y="19.892cm">
          <draw:text-box>
            <text:p text:style-name="P4"><text:span text:style-name="T3">ZUBARAN OSSUOSKY FILHO -</text:span></text:p>
          </draw:text-box>
        </draw:frame>
        <draw:frame draw:style-name="gr5" draw:text-style-name="P6" draw:layer="layout" svg:width="0.896cm" svg:height="0.471cm" svg:x="15.129cm" svg:y="19.892cm">
          <draw:text-box>
            <text:p text:style-name="P4"><text:span text:style-name="T3">OAB</text:span></text:p>
          </draw:text-box>
        </draw:frame>
        <draw:frame draw:style-name="gr5" draw:text-style-name="P6" draw:layer="layout" svg:width="2.083cm" svg:height="0.471cm" svg:x="16.42cm" svg:y="19.892cm">
          <draw:text-box>
            <text:p text:style-name="P4"><text:span text:style-name="T3">7537N-AM.</text:span></text:p>
          </draw:text-box>
        </draw:frame>
        <draw:frame draw:style-name="gr5" draw:text-style-name="P6" draw:layer="layout" svg:width="0.531cm" svg:height="0.471cm" svg:x="18.97cm" svg:y="19.892cm">
          <draw:text-box>
            <text:p text:style-name="P4"><text:span text:style-name="T2">27.</text:span></text:p>
          </draw:text-box>
        </draw:frame>
        <draw:frame draw:style-name="gr5" draw:text-style-name="P6" draw:layer="layout" svg:width="12.956cm" svg:height="0.471cm" svg:x="6.409cm" svg:y="20.379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20.379cm">
          <draw:text-box>
            <text:p text:style-name="P4"><text:span text:style-name="T2">0005442-58.2026.8.04.1000</text:span></text:p>
          </draw:text-box>
        </draw:frame>
        <draw:frame draw:style-name="gr5" draw:text-style-name="P6" draw:layer="layout" svg:width="1.295cm" svg:height="0.471cm" svg:x="1.482cm" svg:y="20.853cm">
          <draw:text-box>
            <text:p text:style-name="P4"><text:span text:style-name="T3">Manuel</text:span></text:p>
          </draw:text-box>
        </draw:frame>
        <draw:frame draw:style-name="gr5" draw:text-style-name="P6" draw:layer="layout" svg:width="2.835cm" svg:height="0.471cm" svg:x="3.006cm" svg:y="20.853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6.3cm" svg:y="20.853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9.094cm" svg:y="20.853cm">
          <draw:text-box>
            <text:p text:style-name="P4"><text:span text:style-name="T3">1.</text:span></text:p>
          </draw:text-box>
        </draw:frame>
        <draw:frame draw:style-name="gr5" draw:text-style-name="P6" draw:layer="layout" svg:width="6.75cm" svg:height="0.471cm" svg:x="9.627cm" svg:y="20.853cm">
          <draw:text-box>
            <text:p text:style-name="P4"><text:span text:style-name="T3">Cláudia Monteiro Pereira Batista (Tipo:</text:span></text:p>
          </draw:text-box>
        </draw:frame>
        <draw:frame draw:style-name="gr5" draw:text-style-name="P6" draw:layer="layout" svg:width="2.365cm" svg:height="0.471cm" svg:x="17.112cm" svg:y="20.85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1.32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2cm" svg:y="21.323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9.162cm" svg:y="21.323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9.725cm" svg:y="21.323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11.215cm" svg:y="21.323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15.46cm" svg:y="21.323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21.32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896cm" svg:height="0.471cm" svg:x="1.482cm" svg:y="21.797cm">
          <draw:text-box>
            <text:p text:style-name="P4"><text:span text:style-name="T3">Impedimento.). Recorrente: Maria Joselia de Souza. Recorrido: ESTADO DO AMAZONAS. Julgamento</text:span></text:p>
          </draw:text-box>
        </draw:frame>
        <draw:frame draw:style-name="gr5" draw:text-style-name="P6" draw:layer="layout" svg:width="17.811cm" svg:height="0.471cm" svg:x="1.482cm" svg:y="22.267cm">
          <draw:text-box>
            <text:p text:style-name="P4"><text:span text:style-name="T3">cancelado. Retirado de pauta. Motivo: Determinação do Juiz (Desistência homologada). Sustentou(aram)</text:span></text:p>
          </draw:text-box>
        </draw:frame>
        <draw:frame draw:style-name="gr5" draw:text-style-name="P6" draw:layer="layout" svg:width="17.016cm" svg:height="0.471cm" svg:x="1.482cm" svg:y="22.758cm">
          <draw:text-box>
            <text:p text:style-name="P4"><text:span text:style-name="T3">oralmente o(s) Doutor(es) LUIZ HENRIQUE ZUBARAN OSSUOSKY FILHO - OAB 7537N-AM.</text:span></text:p>
          </draw:text-box>
        </draw:frame>
        <draw:frame draw:style-name="gr5" draw:text-style-name="P6" draw:layer="layout" svg:width="0.531cm" svg:height="0.471cm" svg:x="18.991cm" svg:y="22.758cm">
          <draw:text-box>
            <text:p text:style-name="P4"><text:span text:style-name="T2">28.</text:span></text:p>
          </draw:text-box>
        </draw:frame>
        <draw:frame draw:style-name="gr5" draw:text-style-name="P6" draw:layer="layout" svg:width="12.956cm" svg:height="0.471cm" svg:x="6.409cm" svg:y="23.245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23.245cm">
          <draw:text-box>
            <text:p text:style-name="P4"><text:span text:style-name="T2">0074430-68.2025.8.04.1000</text:span></text:p>
          </draw:text-box>
        </draw:frame>
        <draw:frame draw:style-name="gr5" draw:text-style-name="P6" draw:layer="layout" svg:width="1.295cm" svg:height="0.471cm" svg:x="1.482cm" svg:y="23.715cm">
          <draw:text-box>
            <text:p text:style-name="P4"><text:span text:style-name="T3">Manuel</text:span></text:p>
          </draw:text-box>
        </draw:frame>
        <draw:frame draw:style-name="gr5" draw:text-style-name="P6" draw:layer="layout" svg:width="2.835cm" svg:height="0.471cm" svg:x="2.98cm" svg:y="23.715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6.211cm" svg:y="23.71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8.98cm" svg:y="23.715cm">
          <draw:text-box>
            <text:p text:style-name="P4"><text:span text:style-name="T3">1.</text:span></text:p>
          </draw:text-box>
        </draw:frame>
        <draw:frame draw:style-name="gr5" draw:text-style-name="P6" draw:layer="layout" svg:width="1.342cm" svg:height="0.471cm" svg:x="9.492cm" svg:y="23.715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4.092cm" svg:height="0.471cm" svg:x="11.042cm" svg:y="23.715cm">
          <draw:text-box>
            <text:p text:style-name="P4"><text:span text:style-name="T3">Marcon Bertazzo (Tipo:</text:span></text:p>
          </draw:text-box>
        </draw:frame>
        <draw:frame draw:style-name="gr5" draw:text-style-name="P6" draw:layer="layout" svg:width="2.365cm" svg:height="0.471cm" svg:x="15.545cm" svg:y="23.71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32cm" svg:y="23.71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24.189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7.193cm" svg:y="24.189cm">
          <draw:text-box>
            <text:p text:style-name="P4"><text:span text:style-name="T3">2.</text:span></text:p>
          </draw:text-box>
        </draw:frame>
        <draw:frame draw:style-name="gr5" draw:text-style-name="P6" draw:layer="layout" svg:width="4.693cm" svg:height="0.471cm" svg:x="7.684cm" svg:y="24.189cm">
          <draw:text-box>
            <text:p text:style-name="P4"><text:span text:style-name="T3">Etelvina Lobo Braga (Tipo:</text:span></text:p>
          </draw:text-box>
        </draw:frame>
        <draw:frame draw:style-name="gr5" draw:text-style-name="P6" draw:layer="layout" svg:width="2.365cm" svg:height="0.471cm" svg:x="12.803cm" svg:y="24.18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5.363cm" svg:y="24.18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506cm" svg:height="0.471cm" svg:x="16.917cm" svg:y="24.189cm">
          <draw:text-box>
            <text:p text:style-name="P4"><text:span text:style-name="T3">Despachou em</text:span></text:p>
          </draw:text-box>
        </draw:frame>
        <draw:frame draw:style-name="gr5" draw:text-style-name="P6" draw:layer="layout" svg:width="2.67cm" svg:height="0.471cm" svg:x="1.482cm" svg:y="24.663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7.643cm" svg:height="0.471cm" svg:x="4.365cm" svg:y="24.663cm">
          <draw:text-box>
            <text:p text:style-name="P4"><text:span text:style-name="T3">Recorrente: Andre Augusto de Souza Cohen.</text:span></text:p>
          </draw:text-box>
        </draw:frame>
        <draw:frame draw:style-name="gr5" draw:text-style-name="P6" draw:layer="layout" svg:width="6.916cm" svg:height="0.471cm" svg:x="12.43cm" svg:y="24.663cm">
          <draw:text-box>
            <text:p text:style-name="P4"><text:span text:style-name="T3">Recorrido: ESTADO DO AMAZONAS.</text:span></text:p>
          </draw:text-box>
        </draw:frame>
        <draw:frame draw:style-name="gr5" draw:text-style-name="P6" draw:layer="layout" svg:width="10.688cm" svg:height="0.471cm" svg:x="1.482cm" svg:y="25.15cm">
          <draw:text-box>
            <text:p text:style-name="P4"><text:span text:style-name="T3">Julgamento cancelado. Adiado. Motivo: Determinação do Juiz.</text:span></text:p>
          </draw:text-box>
        </draw:frame>
        <draw:frame draw:style-name="gr5" draw:text-style-name="P6" draw:layer="layout" svg:width="1.636cm" svg:height="0.471cm" svg:x="17.879cm" svg:y="25.15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435cm" svg:height="0.471cm" svg:x="12.323cm" svg:y="25.15cm">
          <draw:text-box>
            <text:p text:style-name="P4"><text:span text:style-name="T2">29. 0005648-72.2026.8.04.1000</text:span></text:p>
          </draw:text-box>
        </draw:frame>
        <draw:frame draw:style-name="gr5" draw:text-style-name="P6" draw:layer="layout" svg:width="2.859cm" svg:height="0.471cm" svg:x="1.482cm" svg:y="25.624cm">
          <draw:text-box>
            <text:p text:style-name="P4"><text:span text:style-name="T3">Inominado Cível</text:span></text:p>
          </draw:text-box>
        </draw:frame>
        <draw:frame draw:style-name="gr5" draw:text-style-name="P6" draw:layer="layout" svg:width="0.577cm" svg:height="0.471cm" svg:x="4.602cm" svg:y="25.624cm">
          <draw:text-box>
            <text:p text:style-name="P4"><text:span text:style-name="T3">- 4ª</text:span></text:p>
          </draw:text-box>
        </draw:frame>
        <draw:frame draw:style-name="gr5" draw:text-style-name="P6" draw:layer="layout" svg:width="2.717cm" svg:height="0.471cm" svg:x="5.415cm" svg:y="25.624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8.391cm" svg:y="25.624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10.402cm" svg:y="25.62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11.956cm" svg:y="25.624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1.976cm" svg:height="0.471cm" svg:x="15.922cm" svg:y="25.62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413cm" svg:height="0.471cm" svg:x="18.09cm" svg:y="25.624cm">
          <draw:text-box>
            <text:p text:style-name="P4"><text:span text:style-name="T3">MARIA</text:span></text:p>
          </draw:text-box>
        </draw:frame>
        <draw:frame draw:style-name="gr5" draw:text-style-name="P6" draw:layer="layout" svg:width="17.85cm" svg:height="0.471cm" svg:x="1.482cm" svg:y="26.094cm">
          <draw:text-box>
            <text:p text:style-name="P4"><text:span text:style-name="T3">REGIANE BARBOSA MAIA. Recorrido: ESTADO DO AMAZONAS. Julgamento cancelado. Retirado</text:span></text:p>
          </draw:text-box>
        </draw:frame>
        <draw:frame draw:style-name="gr5" draw:text-style-name="P6" draw:layer="layout" svg:width="6.903cm" svg:height="0.471cm" svg:x="1.482cm" svg:y="26.581cm">
          <draw:text-box>
            <text:p text:style-name="P4"><text:span text:style-name="T3">de pauta. Motivo: Determinação do Juiz.</text:span></text:p>
          </draw:text-box>
        </draw:frame>
        <draw:frame draw:style-name="gr5" draw:text-style-name="P6" draw:layer="layout" svg:width="5.28cm" svg:height="0.471cm" svg:x="14.166cm" svg:y="26.581cm">
          <draw:text-box>
            <text:p text:style-name="P4"><text:span text:style-name="T3">- Recurso Inominado Cível - 4ª</text:span></text:p>
          </draw:text-box>
        </draw:frame>
        <draw:frame draw:style-name="gr5" draw:text-style-name="P6" draw:layer="layout" svg:width="5.435cm" svg:height="0.471cm" svg:x="8.585cm" svg:y="26.581cm">
          <draw:text-box>
            <text:p text:style-name="P4"><text:span text:style-name="T2">30. 0285134-59.2025.8.04.1000</text:span></text:p>
          </draw:text-box>
        </draw:frame>
        <draw:frame draw:style-name="gr5" draw:text-style-name="P6" draw:layer="layout" svg:width="2.717cm" svg:height="0.471cm" svg:x="1.482cm" svg:y="27.055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0.422cm" svg:height="0.471cm" svg:x="4.534cm" svg:y="27.055cm">
          <draw:text-box>
            <text:p text:style-name="P4"><text:span text:style-name="T3">-</text:span></text:p>
          </draw:text-box>
        </draw:frame>
        <draw:frame draw:style-name="gr5" draw:text-style-name="P6" draw:layer="layout" svg:width="1.518cm" svg:height="0.471cm" svg:x="4.877cm" svg:y="27.055cm">
          <draw:text-box>
            <text:p text:style-name="P4"><text:span text:style-name="T3">Fazenda.</text:span></text:p>
          </draw:text-box>
        </draw:frame>
        <draw:frame draw:style-name="gr5" draw:text-style-name="P6" draw:layer="layout" svg:width="1.366cm" svg:height="0.471cm" svg:x="6.617cm" svg:y="27.05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8.209cm" svg:y="27.055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1.976cm" svg:height="0.471cm" svg:x="12.287cm" svg:y="27.05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76cm" svg:height="0.471cm" svg:x="14.499cm" svg:y="27.055cm">
          <draw:text-box>
            <text:p text:style-name="P4"><text:span text:style-name="T3">ADRIANA FERREIRA DE</text:span></text:p>
          </draw:text-box>
        </draw:frame>
        <draw:frame draw:style-name="gr5" draw:text-style-name="P6" draw:layer="layout" svg:width="1.848cm" svg:height="0.471cm" svg:x="1.482cm" svg:y="27.529cm">
          <draw:text-box>
            <text:p text:style-name="P4"><text:span text:style-name="T3">MATTOS.</text:span></text:p>
          </draw:text-box>
        </draw:frame>
        <draw:frame draw:style-name="gr5" draw:text-style-name="P6" draw:layer="layout" svg:width="1.812cm" svg:height="0.471cm" svg:x="3.708cm" svg:y="27.529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5.923cm" svg:y="27.529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954cm" svg:height="0.471cm" svg:x="11.823cm" svg:y="27.529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14.173cm" svg:y="27.529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16.375cm" svg:y="27.529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8.106cm" svg:y="27.529cm">
          <draw:text-box>
            <text:p text:style-name="P4"><text:span text:style-name="T3">Motivo:</text:span></text:p>
          </draw:text-box>
        </draw:frame>
      </draw:page>
      <draw:page draw:name="page4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3.799cm" svg:height="0.471cm" svg:x="1.482cm" svg:y="1.278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2.8cm" svg:height="0.471cm" svg:x="5.809cm" svg:y="1.278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2.459cm" svg:height="0.471cm" svg:x="8.887cm" svg:y="1.278cm">
          <draw:text-box>
            <text:p text:style-name="P4"><text:span text:style-name="T3">oralmente o(s)</text:span></text:p>
          </draw:text-box>
        </draw:frame>
        <draw:frame draw:style-name="gr5" draw:text-style-name="P6" draw:layer="layout" svg:width="1.836cm" svg:height="0.471cm" svg:x="11.736cm" svg:y="1.278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5.387cm" svg:height="0.471cm" svg:x="13.826cm" svg:y="1.278cm">
          <draw:text-box>
            <text:p text:style-name="P4"><text:span text:style-name="T3">LUIZ HENRIQUE ZUBARAN</text:span></text:p>
          </draw:text-box>
        </draw:frame>
        <draw:frame draw:style-name="gr5" draw:text-style-name="P6" draw:layer="layout" svg:width="7.023cm" svg:height="0.471cm" svg:x="1.482cm" svg:y="1.765cm">
          <draw:text-box>
            <text:p text:style-name="P4"><text:span text:style-name="T3">OSSUOSKY FILHO - OAB 7537N-AM.</text:span></text:p>
          </draw:text-box>
        </draw:frame>
        <draw:frame draw:style-name="gr5" draw:text-style-name="P6" draw:layer="layout" svg:width="5.28cm" svg:height="0.471cm" svg:x="14.202cm" svg:y="1.765cm">
          <draw:text-box>
            <text:p text:style-name="P4"><text:span text:style-name="T3">- Recurso Inominado Cível - 4ª</text:span></text:p>
          </draw:text-box>
        </draw:frame>
        <draw:frame draw:style-name="gr5" draw:text-style-name="P6" draw:layer="layout" svg:width="5.435cm" svg:height="0.471cm" svg:x="8.644cm" svg:y="1.765cm">
          <draw:text-box>
            <text:p text:style-name="P4"><text:span text:style-name="T2">31. 0285061-87.2025.8.04.1000</text:span></text:p>
          </draw:text-box>
        </draw:frame>
        <draw:frame draw:style-name="gr5" draw:text-style-name="P6" draw:layer="layout" svg:width="17.847cm" svg:height="0.471cm" svg:x="1.482cm" svg:y="2.239cm">
          <draw:text-box>
            <text:p text:style-name="P4"><text:span text:style-name="T3">Turma Recursal - Fazenda. Relator: Marcelo Manuel Da Costa Vieira. Impedimentos: 1. Anagali Marcon</text:span></text:p>
          </draw:text-box>
        </draw:frame>
        <draw:frame draw:style-name="gr5" draw:text-style-name="P6" draw:layer="layout" svg:width="17.718cm" svg:height="0.471cm" svg:x="1.482cm" svg:y="2.713cm">
          <draw:text-box>
            <text:p text:style-name="P4"><text:span text:style-name="T3">Bertazzo (Tipo: Impedimento. Motivo: Despachou em primeiro grau.). Recorrente: Suze Jamira da Silva</text:span></text:p>
          </draw:text-box>
        </draw:frame>
        <draw:frame draw:style-name="gr5" draw:text-style-name="P6" draw:layer="layout" svg:width="1.26cm" svg:height="0.471cm" svg:x="1.482cm" svg:y="3.183cm">
          <draw:text-box>
            <text:p text:style-name="P4"><text:span text:style-name="T3">Corrêa.</text:span></text:p>
          </draw:text-box>
        </draw:frame>
        <draw:frame draw:style-name="gr5" draw:text-style-name="P6" draw:layer="layout" svg:width="1.812cm" svg:height="0.471cm" svg:x="2.955cm" svg:y="3.18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4.991cm" svg:y="3.183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857cm" svg:height="0.471cm" svg:x="10.414cm" svg:y="3.183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14.614cm" svg:y="3.183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8.128cm" svg:y="3.18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8.336cm" svg:height="0.471cm" svg:x="1.482cm" svg:y="3.674cm">
          <draw:text-box>
            <text:p text:style-name="P4"><text:span text:style-name="T3">Determinação do Juiz (Desistência homologada).</text:span></text:p>
          </draw:text-box>
        </draw:frame>
        <draw:frame draw:style-name="gr5" draw:text-style-name="P6" draw:layer="layout" svg:width="3.576cm" svg:height="0.471cm" svg:x="15.842cm" svg:y="3.674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0.531cm" svg:height="0.471cm" svg:x="10.185cm" svg:y="3.674cm">
          <draw:text-box>
            <text:p text:style-name="P4"><text:span text:style-name="T2">32.</text:span></text:p>
          </draw:text-box>
        </draw:frame>
        <draw:frame draw:style-name="gr5" draw:text-style-name="P6" draw:layer="layout" svg:width="4.8cm" svg:height="0.471cm" svg:x="10.867cm" svg:y="3.674cm">
          <draw:text-box>
            <text:p text:style-name="P4"><text:span text:style-name="T2">0089456-72.2026.8.04.1000</text:span></text:p>
          </draw:text-box>
        </draw:frame>
        <draw:frame draw:style-name="gr5" draw:text-style-name="P6" draw:layer="layout" svg:width="17.671cm" svg:height="0.471cm" svg:x="1.482cm" svg:y="4.144cm">
          <draw:text-box>
            <text:p text:style-name="P4"><text:span text:style-name="T3">Cível - 4ª Turma Recursal - Fazenda. Relator: Etelvina Lobo Braga. Impedimentos: 1. Cláudia Monteiro</text:span></text:p>
          </draw:text-box>
        </draw:frame>
        <draw:frame draw:style-name="gr5" draw:text-style-name="P6" draw:layer="layout" svg:width="3.646cm" svg:height="0.471cm" svg:x="1.482cm" svg:y="4.618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5.411cm" svg:y="4.618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7.951cm" svg:y="4.61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9.48cm" svg:y="4.618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5.1cm" svg:y="4.618cm">
          <draw:text-box>
            <text:p text:style-name="P4"><text:span text:style-name="T3">2.</text:span></text:p>
          </draw:text-box>
        </draw:frame>
        <draw:frame draw:style-name="gr5" draw:text-style-name="P6" draw:layer="layout" svg:width="3.811cm" svg:height="0.471cm" svg:x="15.575cm" svg:y="4.618cm">
          <draw:text-box>
            <text:p text:style-name="P4"><text:span text:style-name="T3">Moacir Pereira Batista</text:span></text:p>
          </draw:text-box>
        </draw:frame>
        <draw:frame draw:style-name="gr5" draw:text-style-name="P6" draw:layer="layout" svg:width="17.92cm" svg:height="0.471cm" svg:x="1.482cm" svg:y="5.088cm">
          <draw:text-box>
            <text:p text:style-name="P4"><text:span text:style-name="T3">(Tipo: Impedimento. Motivo: Impedimento.). Recorrente: Joane Feitosa dos Santos. Recorrido: ESTADO</text:span></text:p>
          </draw:text-box>
        </draw:frame>
        <draw:frame draw:style-name="gr5" draw:text-style-name="P6" draw:layer="layout" svg:width="3.224cm" svg:height="0.471cm" svg:x="1.482cm" svg:y="5.562cm">
          <draw:text-box>
            <text:p text:style-name="P4"><text:span text:style-name="T3">DO AMAZONAS.</text:span></text:p>
          </draw:text-box>
        </draw:frame>
        <draw:frame draw:style-name="gr5" draw:text-style-name="P6" draw:layer="layout" svg:width="3.857cm" svg:height="0.471cm" svg:x="5.037cm" svg:y="5.562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354cm" svg:height="0.471cm" svg:x="9.254cm" svg:y="5.562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0.833cm" svg:y="5.56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3.799cm" svg:height="0.471cm" svg:x="12.421cm" svg:y="5.562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2.8cm" svg:height="0.471cm" svg:x="16.675cm" svg:y="5.562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17.016cm" svg:height="0.471cm" svg:x="1.482cm" svg:y="6.049cm">
          <draw:text-box>
            <text:p text:style-name="P4"><text:span text:style-name="T3">oralmente o(s) Doutor(es) LUIZ HENRIQUE ZUBARAN OSSUOSKY FILHO - OAB 7537N-AM.</text:span></text:p>
          </draw:text-box>
        </draw:frame>
        <draw:frame draw:style-name="gr5" draw:text-style-name="P6" draw:layer="layout" svg:width="0.531cm" svg:height="0.471cm" svg:x="18.991cm" svg:y="6.049cm">
          <draw:text-box>
            <text:p text:style-name="P4"><text:span text:style-name="T2">33.</text:span></text:p>
          </draw:text-box>
        </draw:frame>
        <draw:frame draw:style-name="gr5" draw:text-style-name="P6" draw:layer="layout" svg:width="12.956cm" svg:height="0.471cm" svg:x="6.409cm" svg:y="6.54cm">
          <draw:text-box>
            <text:p text:style-name="P4"><text:span text:style-name="T3">- Recurso Inominado Cível - 4ª Turma Recursal - Fazenda. Relator: Etelvina</text:span></text:p>
          </draw:text-box>
        </draw:frame>
        <draw:frame draw:style-name="gr5" draw:text-style-name="P6" draw:layer="layout" svg:width="4.8cm" svg:height="0.471cm" svg:x="1.482cm" svg:y="6.54cm">
          <draw:text-box>
            <text:p text:style-name="P4"><text:span text:style-name="T2">0095693-25.2026.8.04.1000</text:span></text:p>
          </draw:text-box>
        </draw:frame>
        <draw:frame draw:style-name="gr5" draw:text-style-name="P6" draw:layer="layout" svg:width="17.966cm" svg:height="0.471cm" svg:x="1.482cm" svg:y="7.01cm">
          <draw:text-box>
            <text:p text:style-name="P4"><text:span text:style-name="T3">Lobo Brag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7.484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009cm" svg:y="7.484cm">
          <draw:text-box>
            <text:p text:style-name="P4"><text:span text:style-name="T3">2.</text:span></text:p>
          </draw:text-box>
        </draw:frame>
        <draw:frame draw:style-name="gr5" draw:text-style-name="P6" draw:layer="layout" svg:width="7.443cm" svg:height="0.471cm" svg:x="5.47cm" svg:y="7.484cm">
          <draw:text-box>
            <text:p text:style-name="P4"><text:span text:style-name="T3">Moacir Pereira Batista (Tipo: Impedimento.</text:span></text:p>
          </draw:text-box>
        </draw:frame>
        <draw:frame draw:style-name="gr5" draw:text-style-name="P6" draw:layer="layout" svg:width="4.082cm" svg:height="0.471cm" svg:x="13.244cm" svg:y="7.484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1.976cm" svg:height="0.471cm" svg:x="17.526cm" svg:y="7.48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789cm" svg:height="0.471cm" svg:x="1.482cm" svg:y="7.954cm">
          <draw:text-box>
            <text:p text:style-name="P4"><text:span text:style-name="T3">Francineide Barbosa de Souza. Recorrido: ESTADO DO AMAZONAS. Julgamento cancelado. Retirado</text:span></text:p>
          </draw:text-box>
        </draw:frame>
        <draw:frame draw:style-name="gr5" draw:text-style-name="P6" draw:layer="layout" svg:width="6.903cm" svg:height="0.471cm" svg:x="1.482cm" svg:y="8.445cm">
          <draw:text-box>
            <text:p text:style-name="P4"><text:span text:style-name="T3">de pauta. Motivo: Determinação do Juiz.</text:span></text:p>
          </draw:text-box>
        </draw:frame>
        <draw:frame draw:style-name="gr5" draw:text-style-name="P6" draw:layer="layout" svg:width="5.28cm" svg:height="0.471cm" svg:x="14.166cm" svg:y="8.445cm">
          <draw:text-box>
            <text:p text:style-name="P4"><text:span text:style-name="T3">- Recurso Inominado Cível - 4ª</text:span></text:p>
          </draw:text-box>
        </draw:frame>
        <draw:frame draw:style-name="gr5" draw:text-style-name="P6" draw:layer="layout" svg:width="5.435cm" svg:height="0.471cm" svg:x="8.585cm" svg:y="8.445cm">
          <draw:text-box>
            <text:p text:style-name="P4"><text:span text:style-name="T2">34. 0096658-03.2026.8.04.1000</text:span></text:p>
          </draw:text-box>
        </draw:frame>
        <draw:frame draw:style-name="gr5" draw:text-style-name="P6" draw:layer="layout" svg:width="2.717cm" svg:height="0.471cm" svg:x="1.482cm" svg:y="8.915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4.428cm" svg:y="8.915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6.414cm" svg:y="8.915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7.951cm" svg:y="8.915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2.542cm" svg:height="0.471cm" svg:x="11.872cm" svg:y="8.915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4.592cm" svg:y="8.915cm">
          <draw:text-box>
            <text:p text:style-name="P4"><text:span text:style-name="T3">1.</text:span></text:p>
          </draw:text-box>
        </draw:frame>
        <draw:frame draw:style-name="gr5" draw:text-style-name="P6" draw:layer="layout" svg:width="4.305cm" svg:height="0.471cm" svg:x="15.071cm" svg:y="8.915cm">
          <draw:text-box>
            <text:p text:style-name="P4"><text:span text:style-name="T3">Cláudia Monteiro Pereira</text:span></text:p>
          </draw:text-box>
        </draw:frame>
        <draw:frame draw:style-name="gr5" draw:text-style-name="P6" draw:layer="layout" svg:width="2.342cm" svg:height="0.471cm" svg:x="1.482cm" svg:y="9.389cm">
          <draw:text-box>
            <text:p text:style-name="P4"><text:span text:style-name="T3">Batista (Tipo:</text:span></text:p>
          </draw:text-box>
        </draw:frame>
        <draw:frame draw:style-name="gr5" draw:text-style-name="P6" draw:layer="layout" svg:width="2.365cm" svg:height="0.471cm" svg:x="4.069cm" svg:y="9.38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6.622cm" svg:y="9.38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163cm" svg:y="9.389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3.83cm" svg:y="9.389cm">
          <draw:text-box>
            <text:p text:style-name="P4"><text:span text:style-name="T3">2.</text:span></text:p>
          </draw:text-box>
        </draw:frame>
        <draw:frame draw:style-name="gr5" draw:text-style-name="P6" draw:layer="layout" svg:width="4.975cm" svg:height="0.471cm" svg:x="14.317cm" svg:y="9.389cm">
          <draw:text-box>
            <text:p text:style-name="P4"><text:span text:style-name="T3">Moacir Pereira Batista (Tipo:</text:span></text:p>
          </draw:text-box>
        </draw:frame>
        <draw:frame draw:style-name="gr5" draw:text-style-name="P6" draw:layer="layout" svg:width="17.802cm" svg:height="0.471cm" svg:x="1.482cm" svg:y="9.859cm">
          <draw:text-box>
            <text:p text:style-name="P4"><text:span text:style-name="T3">Impedimento. Motivo: Impedimento.). Recorrente: Edinelza dos Santos Farias. Recorrido: ESTADO DO</text:span></text:p>
          </draw:text-box>
        </draw:frame>
        <draw:frame draw:style-name="gr5" draw:text-style-name="P6" draw:layer="layout" svg:width="2.507cm" svg:height="0.471cm" svg:x="1.482cm" svg:y="10.35cm">
          <draw:text-box>
            <text:p text:style-name="P4"><text:span text:style-name="T3">AMAZONAS.</text:span></text:p>
          </draw:text-box>
        </draw:frame>
        <draw:frame draw:style-name="gr5" draw:text-style-name="P6" draw:layer="layout" svg:width="1.954cm" svg:height="0.471cm" svg:x="4.339cm" svg:y="10.35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6.65cm" svg:y="10.35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46cm" svg:height="0.471cm" svg:x="8.81cm" svg:y="10.35cm">
          <draw:text-box>
            <text:p text:style-name="P4"><text:span text:style-name="T3">Retirado</text:span></text:p>
          </draw:text-box>
        </draw:frame>
        <draw:frame draw:style-name="gr5" draw:text-style-name="P6" draw:layer="layout" svg:width="0.422cm" svg:height="0.471cm" svg:x="10.613cm" svg:y="10.35cm">
          <draw:text-box>
            <text:p text:style-name="P4"><text:span text:style-name="T3">de</text:span></text:p>
          </draw:text-box>
        </draw:frame>
        <draw:frame draw:style-name="gr5" draw:text-style-name="P6" draw:layer="layout" svg:width="1.025cm" svg:height="0.471cm" svg:x="11.321cm" svg:y="10.35cm">
          <draw:text-box>
            <text:p text:style-name="P4"><text:span text:style-name="T3">pauta.</text:span></text:p>
          </draw:text-box>
        </draw:frame>
        <draw:frame draw:style-name="gr5" draw:text-style-name="P6" draw:layer="layout" svg:width="1.366cm" svg:height="0.471cm" svg:x="12.675cm" svg:y="10.3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4.381cm" svg:y="10.35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0.425cm" svg:height="0.471cm" svg:x="17.124cm" svg:y="10.35cm">
          <draw:text-box>
            <text:p text:style-name="P4"><text:span text:style-name="T3">do</text:span></text:p>
          </draw:text-box>
        </draw:frame>
        <draw:frame draw:style-name="gr5" draw:text-style-name="P6" draw:layer="layout" svg:width="0.79cm" svg:height="0.471cm" svg:x="17.857cm" svg:y="10.35cm">
          <draw:text-box>
            <text:p text:style-name="P4"><text:span text:style-name="T3">Juiz.</text:span></text:p>
          </draw:text-box>
        </draw:frame>
        <draw:frame draw:style-name="gr5" draw:text-style-name="P6" draw:layer="layout" svg:width="0.531cm" svg:height="0.471cm" svg:x="18.978cm" svg:y="10.35cm">
          <draw:text-box>
            <text:p text:style-name="P4"><text:span text:style-name="T2">35.</text:span></text:p>
          </draw:text-box>
        </draw:frame>
        <draw:frame draw:style-name="gr5" draw:text-style-name="P6" draw:layer="layout" svg:width="12.956cm" svg:height="0.471cm" svg:x="6.409cm" svg:y="10.837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10.837cm">
          <draw:text-box>
            <text:p text:style-name="P4"><text:span text:style-name="T2">0145310-85.2025.8.04.1000</text:span></text:p>
          </draw:text-box>
        </draw:frame>
        <draw:frame draw:style-name="gr5" draw:text-style-name="P6" draw:layer="layout" svg:width="17.849cm" svg:height="0.471cm" svg:x="1.482cm" svg:y="11.311cm">
          <draw:text-box>
            <text:p text:style-name="P4"><text:span text:style-name="T3">Manuel Da Costa Vieira. Recorrente: ESTADO DO AMAZONAS. Recorrido: THAYNA WANDERLEI</text:span></text:p>
          </draw:text-box>
        </draw:frame>
        <draw:frame draw:style-name="gr5" draw:text-style-name="P6" draw:layer="layout" svg:width="0.566cm" svg:height="0.471cm" svg:x="1.482cm" svg:y="11.798cm">
          <draw:text-box>
            <text:p text:style-name="P4"><text:span text:style-name="T3">DE</text:span></text:p>
          </draw:text-box>
        </draw:frame>
        <draw:frame draw:style-name="gr5" draw:text-style-name="P6" draw:layer="layout" svg:width="3.283cm" svg:height="0.471cm" svg:x="2.405cm" svg:y="11.798cm">
          <draw:text-box>
            <text:p text:style-name="P4"><text:span text:style-name="T3">ALBUQUERQUE.</text:span></text:p>
          </draw:text-box>
        </draw:frame>
        <draw:frame draw:style-name="gr5" draw:text-style-name="P6" draw:layer="layout" svg:width="1.954cm" svg:height="0.471cm" svg:x="6.117cm" svg:y="11.798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8.488cm" svg:y="11.798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10.707cm" svg:y="11.798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2.455cm" svg:y="11.79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4.216cm" svg:y="11.798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0.425cm" svg:height="0.471cm" svg:x="17.023cm" svg:y="11.798cm">
          <draw:text-box>
            <text:p text:style-name="P4"><text:span text:style-name="T3">do</text:span></text:p>
          </draw:text-box>
        </draw:frame>
        <draw:frame draw:style-name="gr5" draw:text-style-name="P6" draw:layer="layout" svg:width="0.79cm" svg:height="0.471cm" svg:x="17.802cm" svg:y="11.798cm">
          <draw:text-box>
            <text:p text:style-name="P4"><text:span text:style-name="T3">Juiz.</text:span></text:p>
          </draw:text-box>
        </draw:frame>
        <draw:frame draw:style-name="gr5" draw:text-style-name="P6" draw:layer="layout" svg:width="0.531cm" svg:height="0.471cm" svg:x="18.978cm" svg:y="11.798cm">
          <draw:text-box>
            <text:p text:style-name="P4"><text:span text:style-name="T2">36.</text:span></text:p>
          </draw:text-box>
        </draw:frame>
        <draw:frame draw:style-name="gr5" draw:text-style-name="P6" draw:layer="layout" svg:width="12.956cm" svg:height="0.471cm" svg:x="6.409cm" svg:y="12.285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12.285cm">
          <draw:text-box>
            <text:p text:style-name="P4"><text:span text:style-name="T2">0004663-06.2026.8.04.1000</text:span></text:p>
          </draw:text-box>
        </draw:frame>
        <draw:frame draw:style-name="gr5" draw:text-style-name="P6" draw:layer="layout" svg:width="18.025cm" svg:height="0.471cm" svg:x="1.482cm" svg:y="12.759cm">
          <draw:text-box>
            <text:p text:style-name="P4"><text:span text:style-name="T3">Manuel Da Costa Vieira. Recorrente: Rejeane Cordovil de Melo. Recorrido: ESTADO DO AMAZONAS.</text:span></text:p>
          </draw:text-box>
        </draw:frame>
        <draw:frame draw:style-name="gr5" draw:text-style-name="P6" draw:layer="layout" svg:width="3.857cm" svg:height="0.471cm" svg:x="1.482cm" svg:y="13.229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5.665cm" svg:y="13.229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9.162cm" svg:y="13.22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8.336cm" svg:height="0.471cm" svg:x="10.733cm" svg:y="13.229cm">
          <draw:text-box>
            <text:p text:style-name="P4"><text:span text:style-name="T3">Determinação do Juiz (Desistência homologada).</text:span></text:p>
          </draw:text-box>
        </draw:frame>
        <draw:frame draw:style-name="gr5" draw:text-style-name="P6" draw:layer="layout" svg:width="17.733cm" svg:height="0.471cm" svg:x="1.482cm" svg:y="13.703cm">
          <draw:text-box>
            <text:p text:style-name="P4"><text:span text:style-name="T3">Sustentou(aram) oralmente o(s) Doutor(es) LUIZ HENRIQUE ZUBARAN OSSUOSKY FILHO - OAB</text:span></text:p>
          </draw:text-box>
        </draw:frame>
        <draw:frame draw:style-name="gr5" draw:text-style-name="P6" draw:layer="layout" svg:width="2.083cm" svg:height="0.471cm" svg:x="1.482cm" svg:y="14.19cm">
          <draw:text-box>
            <text:p text:style-name="P4"><text:span text:style-name="T3">7537N-AM.</text:span></text:p>
          </draw:text-box>
        </draw:frame>
        <draw:frame draw:style-name="gr5" draw:text-style-name="P6" draw:layer="layout" svg:width="9.97cm" svg:height="0.471cm" svg:x="9.305cm" svg:y="14.19cm">
          <draw:text-box>
            <text:p text:style-name="P4"><text:span text:style-name="T3">- Recurso Inominado Cível - 4ª Turma Recursal - Fazenda.</text:span></text:p>
          </draw:text-box>
        </draw:frame>
        <draw:frame draw:style-name="gr5" draw:text-style-name="P6" draw:layer="layout" svg:width="5.435cm" svg:height="0.471cm" svg:x="3.7cm" svg:y="14.19cm">
          <draw:text-box>
            <text:p text:style-name="P4"><text:span text:style-name="T2">37. 0691676-28.2025.8.04.1000</text:span></text:p>
          </draw:text-box>
        </draw:frame>
        <draw:frame draw:style-name="gr5" draw:text-style-name="P6" draw:layer="layout" svg:width="1.366cm" svg:height="0.471cm" svg:x="1.482cm" svg:y="14.664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493cm" svg:height="0.471cm" svg:x="3.014cm" svg:y="14.664cm">
          <draw:text-box>
            <text:p text:style-name="P4"><text:span text:style-name="T3">Vanessa Leite Mota.</text:span></text:p>
          </draw:text-box>
        </draw:frame>
        <draw:frame draw:style-name="gr5" draw:text-style-name="P6" draw:layer="layout" svg:width="2.542cm" svg:height="0.471cm" svg:x="6.787cm" svg:y="14.664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9.501cm" svg:y="14.664cm">
          <draw:text-box>
            <text:p text:style-name="P4"><text:span text:style-name="T3">1.</text:span></text:p>
          </draw:text-box>
        </draw:frame>
        <draw:frame draw:style-name="gr5" draw:text-style-name="P6" draw:layer="layout" svg:width="6.75cm" svg:height="0.471cm" svg:x="9.979cm" svg:y="14.664cm">
          <draw:text-box>
            <text:p text:style-name="P4"><text:span text:style-name="T3">Cláudia Monteiro Pereira Batista (Tipo:</text:span></text:p>
          </draw:text-box>
        </draw:frame>
        <draw:frame draw:style-name="gr5" draw:text-style-name="P6" draw:layer="layout" svg:width="2.365cm" svg:height="0.471cm" svg:x="17.133cm" svg:y="14.66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5.13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2cm" svg:y="15.134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9.162cm" svg:y="15.134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9.725cm" svg:y="15.134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11.215cm" svg:y="15.134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15.46cm" svg:y="15.134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15.13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837cm" svg:height="0.471cm" svg:x="1.482cm" svg:y="15.608cm">
          <draw:text-box>
            <text:p text:style-name="P4"><text:span text:style-name="T3">Impedimento. Menção: Juliana Andrade David.). Recorrente: ANDREZA ALVES CORREA. Recorrido:</text:span></text:p>
          </draw:text-box>
        </draw:frame>
        <draw:frame draw:style-name="gr5" draw:text-style-name="P6" draw:layer="layout" svg:width="17.531cm" svg:height="0.471cm" svg:x="1.482cm" svg:y="16.082cm">
          <draw:text-box>
            <text:p text:style-name="P4"><text:span text:style-name="T3">ESTADO DO AMAZONAS. Julgamento cancelado. Retirado de pauta. Motivo: Determinação do Juiz.</text:span></text:p>
          </draw:text-box>
        </draw:frame>
        <draw:frame draw:style-name="gr5" draw:text-style-name="P6" draw:layer="layout" svg:width="4.599cm" svg:height="0.471cm" svg:x="7.235cm" svg:y="16.569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2.273cm" svg:y="16.569cm">
          <draw:text-box>
            <text:p text:style-name="P4"><text:span text:style-name="T3">- 4ª</text:span></text:p>
          </draw:text-box>
        </draw:frame>
        <draw:frame draw:style-name="gr5" draw:text-style-name="P6" draw:layer="layout" svg:width="2.717cm" svg:height="0.471cm" svg:x="13.103cm" svg:y="16.569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16.1cm" svg:y="16.569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18.132cm" svg:y="16.569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0.531cm" svg:height="0.471cm" svg:x="1.482cm" svg:y="16.569cm">
          <draw:text-box>
            <text:p text:style-name="P4"><text:span text:style-name="T2">38.</text:span></text:p>
          </draw:text-box>
        </draw:frame>
        <draw:frame draw:style-name="gr5" draw:text-style-name="P6" draw:layer="layout" svg:width="4.8cm" svg:height="0.471cm" svg:x="2.193cm" svg:y="16.569cm">
          <draw:text-box>
            <text:p text:style-name="P4"><text:span text:style-name="T2">0216083-58.2025.8.04.1000</text:span></text:p>
          </draw:text-box>
        </draw:frame>
        <draw:frame draw:style-name="gr5" draw:text-style-name="P6" draw:layer="layout" svg:width="2.811cm" svg:height="0.471cm" svg:x="1.482cm" svg:y="17.039cm">
          <draw:text-box>
            <text:p text:style-name="P4"><text:span text:style-name="T3">Marcelo Manuel</text:span></text:p>
          </draw:text-box>
        </draw:frame>
        <draw:frame draw:style-name="gr5" draw:text-style-name="P6" draw:layer="layout" svg:width="2.835cm" svg:height="0.471cm" svg:x="4.593cm" svg:y="17.039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7.811cm" svg:y="17.039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0.576cm" svg:y="17.039cm">
          <draw:text-box>
            <text:p text:style-name="P4"><text:span text:style-name="T3">1.</text:span></text:p>
          </draw:text-box>
        </draw:frame>
        <draw:frame draw:style-name="gr5" draw:text-style-name="P6" draw:layer="layout" svg:width="1.342cm" svg:height="0.471cm" svg:x="11.084cm" svg:y="17.039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4.092cm" svg:height="0.471cm" svg:x="12.629cm" svg:y="17.039cm">
          <draw:text-box>
            <text:p text:style-name="P4"><text:span text:style-name="T3">Marcon Bertazzo (Tipo:</text:span></text:p>
          </draw:text-box>
        </draw:frame>
        <draw:frame draw:style-name="gr5" draw:text-style-name="P6" draw:layer="layout" svg:width="2.365cm" svg:height="0.471cm" svg:x="17.12cm" svg:y="17.039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17.513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019cm" svg:y="17.513cm">
          <draw:text-box>
            <text:p text:style-name="P4"><text:span text:style-name="T3">Despachou em primeiro grau.).</text:span></text:p>
          </draw:text-box>
        </draw:frame>
        <draw:frame draw:style-name="gr5" draw:text-style-name="P6" draw:layer="layout" svg:width="1.976cm" svg:height="0.471cm" svg:x="8.666cm" svg:y="17.513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716cm" svg:height="0.471cm" svg:x="10.821cm" svg:y="17.513cm">
          <draw:text-box>
            <text:p text:style-name="P4"><text:span text:style-name="T3">Aurilene Santiago Eufrasio.</text:span></text:p>
          </draw:text-box>
        </draw:frame>
        <draw:frame draw:style-name="gr5" draw:text-style-name="P6" draw:layer="layout" svg:width="1.812cm" svg:height="0.471cm" svg:x="15.846cm" svg:y="17.513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672cm" svg:height="0.471cm" svg:x="17.835cm" svg:y="17.513cm">
          <draw:text-box>
            <text:p text:style-name="P4"><text:span text:style-name="T3">ESTADO</text:span></text:p>
          </draw:text-box>
        </draw:frame>
        <draw:frame draw:style-name="gr5" draw:text-style-name="P6" draw:layer="layout" svg:width="0.613cm" svg:height="0.471cm" svg:x="1.482cm" svg:y="18cm">
          <draw:text-box>
            <text:p text:style-name="P4"><text:span text:style-name="T3">DO</text:span></text:p>
          </draw:text-box>
        </draw:frame>
        <draw:frame draw:style-name="gr5" draw:text-style-name="P6" draw:layer="layout" svg:width="2.507cm" svg:height="0.471cm" svg:x="2.519cm" svg:y="18cm">
          <draw:text-box>
            <text:p text:style-name="P4"><text:span text:style-name="T3">AMAZONAS.</text:span></text:p>
          </draw:text-box>
        </draw:frame>
        <draw:frame draw:style-name="gr5" draw:text-style-name="P6" draw:layer="layout" svg:width="1.954cm" svg:height="0.471cm" svg:x="5.524cm" svg:y="18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7.984cm" svg:y="18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10.291cm" svg:y="18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2.12cm" svg:y="18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3.966cm" svg:y="18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0.425cm" svg:height="0.471cm" svg:x="16.87cm" svg:y="18cm">
          <draw:text-box>
            <text:p text:style-name="P4"><text:span text:style-name="T3">do</text:span></text:p>
          </draw:text-box>
        </draw:frame>
        <draw:frame draw:style-name="gr5" draw:text-style-name="P6" draw:layer="layout" svg:width="0.79cm" svg:height="0.471cm" svg:x="17.721cm" svg:y="18cm">
          <draw:text-box>
            <text:p text:style-name="P4"><text:span text:style-name="T3">Juiz.</text:span></text:p>
          </draw:text-box>
        </draw:frame>
        <draw:frame draw:style-name="gr5" draw:text-style-name="P6" draw:layer="layout" svg:width="0.531cm" svg:height="0.471cm" svg:x="18.974cm" svg:y="18cm">
          <draw:text-box>
            <text:p text:style-name="P4"><text:span text:style-name="T2">39.</text:span></text:p>
          </draw:text-box>
        </draw:frame>
        <draw:frame draw:style-name="gr5" draw:text-style-name="P6" draw:layer="layout" svg:width="12.956cm" svg:height="0.471cm" svg:x="6.409cm" svg:y="18.491cm">
          <draw:text-box>
            <text:p text:style-name="P4"><text:span text:style-name="T3">- Recurso Inominado Cível - 4ª Turma Recursal - Fazenda. Relator: Marcelo</text:span></text:p>
          </draw:text-box>
        </draw:frame>
        <draw:frame draw:style-name="gr5" draw:text-style-name="P6" draw:layer="layout" svg:width="4.8cm" svg:height="0.471cm" svg:x="1.482cm" svg:y="18.491cm">
          <draw:text-box>
            <text:p text:style-name="P4"><text:span text:style-name="T2">0237658-25.2025.8.04.1000</text:span></text:p>
          </draw:text-box>
        </draw:frame>
        <draw:frame draw:style-name="gr5" draw:text-style-name="P6" draw:layer="layout" svg:width="1.295cm" svg:height="0.471cm" svg:x="1.482cm" svg:y="18.961cm">
          <draw:text-box>
            <text:p text:style-name="P4"><text:span text:style-name="T3">Manuel</text:span></text:p>
          </draw:text-box>
        </draw:frame>
        <draw:frame draw:style-name="gr5" draw:text-style-name="P6" draw:layer="layout" svg:width="2.835cm" svg:height="0.471cm" svg:x="2.98cm" svg:y="18.961cm">
          <draw:text-box>
            <text:p text:style-name="P4"><text:span text:style-name="T3">Da Costa Vieira.</text:span></text:p>
          </draw:text-box>
        </draw:frame>
        <draw:frame draw:style-name="gr5" draw:text-style-name="P6" draw:layer="layout" svg:width="2.542cm" svg:height="0.471cm" svg:x="6.211cm" svg:y="18.96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8.98cm" svg:y="18.961cm">
          <draw:text-box>
            <text:p text:style-name="P4"><text:span text:style-name="T3">1.</text:span></text:p>
          </draw:text-box>
        </draw:frame>
        <draw:frame draw:style-name="gr5" draw:text-style-name="P6" draw:layer="layout" svg:width="1.342cm" svg:height="0.471cm" svg:x="9.492cm" svg:y="18.961cm">
          <draw:text-box>
            <text:p text:style-name="P4"><text:span text:style-name="T3">Anagali</text:span></text:p>
          </draw:text-box>
        </draw:frame>
        <draw:frame draw:style-name="gr5" draw:text-style-name="P6" draw:layer="layout" svg:width="4.092cm" svg:height="0.471cm" svg:x="11.042cm" svg:y="18.961cm">
          <draw:text-box>
            <text:p text:style-name="P4"><text:span text:style-name="T3">Marcon Bertazzo (Tipo:</text:span></text:p>
          </draw:text-box>
        </draw:frame>
        <draw:frame draw:style-name="gr5" draw:text-style-name="P6" draw:layer="layout" svg:width="2.365cm" svg:height="0.471cm" svg:x="15.545cm" svg:y="18.96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32cm" svg:y="18.96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7.742cm" svg:height="0.471cm" svg:x="1.482cm" svg:y="19.435cm">
          <draw:text-box>
            <text:p text:style-name="P4"><text:span text:style-name="T3">Despachou em primeiro grau.). Recorrente: Francisco das Chagas Pastor Neto. Recorrido: ESTADO DO</text:span></text:p>
          </draw:text-box>
        </draw:frame>
        <draw:frame draw:style-name="gr5" draw:text-style-name="P6" draw:layer="layout" svg:width="2.507cm" svg:height="0.471cm" svg:x="1.482cm" svg:y="19.922cm">
          <draw:text-box>
            <text:p text:style-name="P4"><text:span text:style-name="T3">AMAZONAS.</text:span></text:p>
          </draw:text-box>
        </draw:frame>
        <draw:frame draw:style-name="gr5" draw:text-style-name="P6" draw:layer="layout" svg:width="1.954cm" svg:height="0.471cm" svg:x="4.618cm" svg:y="19.922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7.213cm" svg:y="19.922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9.656cm" svg:y="19.922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1.612cm" svg:y="19.92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3.585cm" svg:y="19.922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0.425cm" svg:height="0.471cm" svg:x="16.629cm" svg:y="19.922cm">
          <draw:text-box>
            <text:p text:style-name="P4"><text:span text:style-name="T3">do</text:span></text:p>
          </draw:text-box>
        </draw:frame>
        <draw:frame draw:style-name="gr5" draw:text-style-name="P6" draw:layer="layout" svg:width="0.79cm" svg:height="0.471cm" svg:x="17.594cm" svg:y="19.922cm">
          <draw:text-box>
            <text:p text:style-name="P4"><text:span text:style-name="T3">Juiz.</text:span></text:p>
          </draw:text-box>
        </draw:frame>
        <draw:frame draw:style-name="gr5" draw:text-style-name="P6" draw:layer="layout" svg:width="0.531cm" svg:height="0.471cm" svg:x="18.965cm" svg:y="19.922cm">
          <draw:text-box>
            <text:p text:style-name="P4"><text:span text:style-name="T2">41.</text:span></text:p>
          </draw:text-box>
        </draw:frame>
        <draw:frame draw:style-name="gr5" draw:text-style-name="P6" draw:layer="layout" svg:width="12.956cm" svg:height="0.471cm" svg:x="6.409cm" svg:y="20.408cm">
          <draw:text-box>
            <text:p text:style-name="P4"><text:span text:style-name="T3">- Recurso Inominado Cível - 4ª Turma Recursal - Fazenda. Relator: Etelvina</text:span></text:p>
          </draw:text-box>
        </draw:frame>
        <draw:frame draw:style-name="gr5" draw:text-style-name="P6" draw:layer="layout" svg:width="4.8cm" svg:height="0.471cm" svg:x="1.482cm" svg:y="20.408cm">
          <draw:text-box>
            <text:p text:style-name="P4"><text:span text:style-name="T2">0600277-78.2026.8.04.1000</text:span></text:p>
          </draw:text-box>
        </draw:frame>
        <draw:frame draw:style-name="gr5" draw:text-style-name="P6" draw:layer="layout" svg:width="17.966cm" svg:height="0.471cm" svg:x="1.482cm" svg:y="20.883cm">
          <draw:text-box>
            <text:p text:style-name="P4"><text:span text:style-name="T3">Lobo Brag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21.357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009cm" svg:y="21.357cm">
          <draw:text-box>
            <text:p text:style-name="P4"><text:span text:style-name="T3">2.</text:span></text:p>
          </draw:text-box>
        </draw:frame>
        <draw:frame draw:style-name="gr5" draw:text-style-name="P6" draw:layer="layout" svg:width="7.443cm" svg:height="0.471cm" svg:x="5.47cm" svg:y="21.357cm">
          <draw:text-box>
            <text:p text:style-name="P4"><text:span text:style-name="T3">Moacir Pereira Batista (Tipo: Impedimento.</text:span></text:p>
          </draw:text-box>
        </draw:frame>
        <draw:frame draw:style-name="gr5" draw:text-style-name="P6" draw:layer="layout" svg:width="4.082cm" svg:height="0.471cm" svg:x="13.244cm" svg:y="21.357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1.976cm" svg:height="0.471cm" svg:x="17.526cm" svg:y="21.357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587cm" svg:height="0.471cm" svg:x="1.482cm" svg:y="21.827cm">
          <draw:text-box>
            <text:p text:style-name="P4"><text:span text:style-name="T3">Israel Ribeiro Vieira.</text:span></text:p>
          </draw:text-box>
        </draw:frame>
        <draw:frame draw:style-name="gr5" draw:text-style-name="P6" draw:layer="layout" svg:width="1.812cm" svg:height="0.471cm" svg:x="5.33cm" svg:y="21.827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7.303cm" svg:y="21.827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857cm" svg:height="0.471cm" svg:x="12.556cm" svg:y="21.827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354cm" svg:height="0.471cm" svg:x="16.629cm" svg:y="21.827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8.14cm" svg:y="21.82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3.799cm" svg:height="0.471cm" svg:x="1.482cm" svg:y="22.318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8.348cm" svg:height="0.471cm" svg:x="11.028cm" svg:y="22.318cm">
          <draw:text-box>
            <text:p text:style-name="P4"><text:span text:style-name="T3">- Recurso Inominado Cível - 4ª Turma Recursal -</text:span></text:p>
          </draw:text-box>
        </draw:frame>
        <draw:frame draw:style-name="gr5" draw:text-style-name="P6" draw:layer="layout" svg:width="5.435cm" svg:height="0.471cm" svg:x="5.444cm" svg:y="22.318cm">
          <draw:text-box>
            <text:p text:style-name="P4"><text:span text:style-name="T2">42. 0604386-38.2026.8.04.1000</text:span></text:p>
          </draw:text-box>
        </draw:frame>
        <draw:frame draw:style-name="gr5" draw:text-style-name="P6" draw:layer="layout" svg:width="1.518cm" svg:height="0.471cm" svg:x="1.482cm" svg:y="22.788cm">
          <draw:text-box>
            <text:p text:style-name="P4"><text:span text:style-name="T3">Fazenda.</text:span></text:p>
          </draw:text-box>
        </draw:frame>
        <draw:frame draw:style-name="gr5" draw:text-style-name="P6" draw:layer="layout" svg:width="1.366cm" svg:height="0.471cm" svg:x="3.243cm" svg:y="22.788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493cm" svg:height="0.471cm" svg:x="4.856cm" svg:y="22.788cm">
          <draw:text-box>
            <text:p text:style-name="P4"><text:span text:style-name="T3">Vanessa Leite Mota.</text:span></text:p>
          </draw:text-box>
        </draw:frame>
        <draw:frame draw:style-name="gr5" draw:text-style-name="P6" draw:layer="layout" svg:width="2.542cm" svg:height="0.471cm" svg:x="8.849cm" svg:y="22.788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1.656cm" svg:y="22.788cm">
          <draw:text-box>
            <text:p text:style-name="P4"><text:span text:style-name="T3">1.</text:span></text:p>
          </draw:text-box>
        </draw:frame>
        <draw:frame draw:style-name="gr5" draw:text-style-name="P6" draw:layer="layout" svg:width="6.75cm" svg:height="0.471cm" svg:x="12.198cm" svg:y="22.788cm">
          <draw:text-box>
            <text:p text:style-name="P4"><text:span text:style-name="T3">Cláudia Monteiro Pereira Batista (Tipo:</text:span></text:p>
          </draw:text-box>
        </draw:frame>
        <draw:frame draw:style-name="gr5" draw:text-style-name="P6" draw:layer="layout" svg:width="2.365cm" svg:height="0.471cm" svg:x="1.482cm" svg:y="23.26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4.039cm" svg:y="23.26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5.584cm" svg:y="23.262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1.266cm" svg:y="23.262cm">
          <draw:text-box>
            <text:p text:style-name="P4"><text:span text:style-name="T3">2.</text:span></text:p>
          </draw:text-box>
        </draw:frame>
        <draw:frame draw:style-name="gr5" draw:text-style-name="P6" draw:layer="layout" svg:width="4.975cm" svg:height="0.471cm" svg:x="11.753cm" svg:y="23.262cm">
          <draw:text-box>
            <text:p text:style-name="P4"><text:span text:style-name="T3">Moacir Pereira Batista (Tipo:</text:span></text:p>
          </draw:text-box>
        </draw:frame>
        <draw:frame draw:style-name="gr5" draw:text-style-name="P6" draw:layer="layout" svg:width="2.365cm" svg:height="0.471cm" svg:x="17.129cm" svg:y="23.26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.482cm" svg:y="23.73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65cm" svg:height="0.471cm" svg:x="3.112cm" svg:y="23.73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483cm" svg:height="0.471cm" svg:x="5.762cm" svg:y="23.732cm">
          <draw:text-box>
            <text:p text:style-name="P4"><text:span text:style-name="T3">Menção:</text:span></text:p>
          </draw:text-box>
        </draw:frame>
        <draw:frame draw:style-name="gr5" draw:text-style-name="P6" draw:layer="layout" svg:width="4.257cm" svg:height="0.471cm" svg:x="7.511cm" svg:y="23.732cm">
          <draw:text-box>
            <text:p text:style-name="P4"><text:span text:style-name="T3">Juliana Andrade David.).</text:span></text:p>
          </draw:text-box>
        </draw:frame>
        <draw:frame draw:style-name="gr5" draw:text-style-name="P6" draw:layer="layout" svg:width="1.976cm" svg:height="0.471cm" svg:x="12.354cm" svg:y="23.73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4.446cm" svg:height="0.471cm" svg:x="14.614cm" svg:y="23.732cm">
          <draw:text-box>
            <text:p text:style-name="P4"><text:span text:style-name="T3">KEILA SILVA E SILVA.</text:span></text:p>
          </draw:text-box>
        </draw:frame>
        <draw:frame draw:style-name="gr5" draw:text-style-name="P6" draw:layer="layout" svg:width="1.812cm" svg:height="0.471cm" svg:x="1.482cm" svg:y="24.206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3.518cm" svg:y="24.206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857cm" svg:height="0.471cm" svg:x="8.94cm" svg:y="24.206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3.093cm" svg:height="0.471cm" svg:x="13.141cm" svg:y="24.206cm">
          <draw:text-box>
            <text:p text:style-name="P4"><text:span text:style-name="T3">Retirado de pauta.</text:span></text:p>
          </draw:text-box>
        </draw:frame>
        <draw:frame draw:style-name="gr5" draw:text-style-name="P6" draw:layer="layout" svg:width="1.366cm" svg:height="0.471cm" svg:x="16.654cm" svg:y="24.206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26cm" svg:height="0.471cm" svg:x="18.233cm" svg:y="24.206cm">
          <draw:text-box>
            <text:p text:style-name="P4"><text:span text:style-name="T3">Outros.</text:span></text:p>
          </draw:text-box>
        </draw:frame>
        <draw:frame draw:style-name="gr5" draw:text-style-name="P6" draw:layer="layout" svg:width="17.733cm" svg:height="0.471cm" svg:x="1.482cm" svg:y="24.676cm">
          <draw:text-box>
            <text:p text:style-name="P4"><text:span text:style-name="T3">Sustentou(aram) oralmente o(s) Doutor(es) LUIZ HENRIQUE ZUBARAN OSSUOSKY FILHO - OAB</text:span></text:p>
          </draw:text-box>
        </draw:frame>
        <draw:frame draw:style-name="gr5" draw:text-style-name="P6" draw:layer="layout" svg:width="2.083cm" svg:height="0.471cm" svg:x="1.482cm" svg:y="25.167cm">
          <draw:text-box>
            <text:p text:style-name="P4"><text:span text:style-name="T3">7537N-AM.</text:span></text:p>
          </draw:text-box>
        </draw:frame>
        <draw:frame draw:style-name="gr5" draw:text-style-name="P6" draw:layer="layout" svg:width="9.97cm" svg:height="0.471cm" svg:x="9.305cm" svg:y="25.167cm">
          <draw:text-box>
            <text:p text:style-name="P4"><text:span text:style-name="T3">- Recurso Inominado Cível - 4ª Turma Recursal - Fazenda.</text:span></text:p>
          </draw:text-box>
        </draw:frame>
        <draw:frame draw:style-name="gr5" draw:text-style-name="P6" draw:layer="layout" svg:width="5.435cm" svg:height="0.471cm" svg:x="3.7cm" svg:y="25.167cm">
          <draw:text-box>
            <text:p text:style-name="P4"><text:span text:style-name="T2">43. 0698113-85.2025.8.04.1000</text:span></text:p>
          </draw:text-box>
        </draw:frame>
        <draw:frame draw:style-name="gr5" draw:text-style-name="P6" draw:layer="layout" svg:width="5.104cm" svg:height="0.471cm" svg:x="1.482cm" svg:y="25.637cm">
          <draw:text-box>
            <text:p text:style-name="P4"><text:span text:style-name="T3">Relator: Etelvina Lobo Braga.</text:span></text:p>
          </draw:text-box>
        </draw:frame>
        <draw:frame draw:style-name="gr5" draw:text-style-name="P6" draw:layer="layout" svg:width="2.965cm" svg:height="0.471cm" svg:x="6.88cm" svg:y="25.637cm">
          <draw:text-box>
            <text:p text:style-name="P4"><text:span text:style-name="T3">Impedimentos: 1.</text:span></text:p>
          </draw:text-box>
        </draw:frame>
        <draw:frame draw:style-name="gr5" draw:text-style-name="P6" draw:layer="layout" svg:width="9.219cm" svg:height="0.471cm" svg:x="10.047cm" svg:y="25.637cm">
          <draw:text-box>
            <text:p text:style-name="P4"><text:span text:style-name="T3">Cláudia Monteiro Pereira Batista (Tipo: Impedimento.</text:span></text:p>
          </draw:text-box>
        </draw:frame>
        <draw:frame draw:style-name="gr5" draw:text-style-name="P6" draw:layer="layout" svg:width="1.366cm" svg:height="0.471cm" svg:x="1.482cm" svg:y="26.11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3.12cm" svg:y="26.111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9.162cm" svg:y="26.111cm">
          <draw:text-box>
            <text:p text:style-name="P4"><text:span text:style-name="T3">2.</text:span></text:p>
          </draw:text-box>
        </draw:frame>
        <draw:frame draw:style-name="gr5" draw:text-style-name="P6" draw:layer="layout" svg:width="1.224cm" svg:height="0.471cm" svg:x="9.725cm" svg:y="26.111cm">
          <draw:text-box>
            <text:p text:style-name="P4"><text:span text:style-name="T3">Moacir</text:span></text:p>
          </draw:text-box>
        </draw:frame>
        <draw:frame draw:style-name="gr5" draw:text-style-name="P6" draw:layer="layout" svg:width="3.646cm" svg:height="0.471cm" svg:x="11.215cm" svg:y="26.111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15.46cm" svg:y="26.11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18.119cm" svg:y="26.11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1.482cm" svg:y="26.581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4.276cm" svg:y="26.581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23cm" svg:height="0.471cm" svg:x="6.427cm" svg:y="26.581cm">
          <draw:text-box>
            <text:p text:style-name="P4"><text:span text:style-name="T3">TAMIRES SENA DE ARAÚJO.</text:span></text:p>
          </draw:text-box>
        </draw:frame>
        <draw:frame draw:style-name="gr5" draw:text-style-name="P6" draw:layer="layout" svg:width="1.812cm" svg:height="0.471cm" svg:x="12.395cm" svg:y="26.581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4.385cm" svg:y="26.581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0.688cm" svg:height="0.471cm" svg:x="1.482cm" svg:y="27.072cm">
          <draw:text-box>
            <text:p text:style-name="P4"><text:span text:style-name="T3">Julgamento cancelado. Adiado. Motivo: Determinação do Juiz.</text:span></text:p>
          </draw:text-box>
        </draw:frame>
        <draw:frame draw:style-name="gr5" draw:text-style-name="P6" draw:layer="layout" svg:width="1.636cm" svg:height="0.471cm" svg:x="17.879cm" svg:y="27.072cm">
          <draw:text-box>
            <text:p text:style-name="P4"><text:span text:style-name="T3">- Recurso</text:span></text:p>
          </draw:text-box>
        </draw:frame>
        <draw:frame draw:style-name="gr5" draw:text-style-name="P6" draw:layer="layout" svg:width="5.435cm" svg:height="0.471cm" svg:x="12.323cm" svg:y="27.072cm">
          <draw:text-box>
            <text:p text:style-name="P4"><text:span text:style-name="T2">45. 0283664-90.2025.8.04.1000</text:span></text:p>
          </draw:text-box>
        </draw:frame>
        <draw:frame draw:style-name="gr5" draw:text-style-name="P6" draw:layer="layout" svg:width="17.929cm" svg:height="0.471cm" svg:x="1.482cm" svg:y="27.542cm">
          <draw:text-box>
            <text:p text:style-name="P4"><text:span text:style-name="T3">Inominado Cível - 4ª Turma Recursal - Fazenda. Relator: Etelvina Lobo Braga. Impedimentos: 1. Cláudia</text:span></text:p>
          </draw:text-box>
        </draw:frame>
      </draw:page>
      <draw:page draw:name="page5" draw:style-name="dp1" draw:master-page-name="master-page3"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polygon draw:style-name="gr1" draw:text-style-name="P1" draw:layer="layout" svg:width="20.988cm" svg:height="29.688cm" svg:x="0cm" svg:y="0.004cm" svg:viewBox="0 0 20989 29689" draw:points="0,0 20989,0 20989,29689 0,29689">
          <text:p/>
        </draw:polygon>
        <draw:frame draw:style-name="gr5" draw:text-style-name="P6" draw:layer="layout" svg:width="17.707cm" svg:height="0.471cm" svg:x="1.482cm" svg:y="1.278cm">
          <draw:text-box>
            <text:p text:style-name="P4"><text:span text:style-name="T3">Monteiro Pereira Batista (Tipo: Impedimento. Motivo: Despachou em primeiro grau.), 2. Moacir Pereira</text:span></text:p>
          </draw:text-box>
        </draw:frame>
        <draw:frame draw:style-name="gr5" draw:text-style-name="P6" draw:layer="layout" svg:width="2.342cm" svg:height="0.471cm" svg:x="1.482cm" svg:y="1.752cm">
          <draw:text-box>
            <text:p text:style-name="P4"><text:span text:style-name="T3">Batista (Tipo:</text:span></text:p>
          </draw:text-box>
        </draw:frame>
        <draw:frame draw:style-name="gr5" draw:text-style-name="P6" draw:layer="layout" svg:width="2.365cm" svg:height="0.471cm" svg:x="4.2cm" svg:y="1.752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6.829cm" svg:y="1.75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8.438cm" svg:y="1.752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11.317cm" svg:y="1.752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3.505cm" svg:height="0.471cm" svg:x="13.547cm" svg:y="1.752cm">
          <draw:text-box>
            <text:p text:style-name="P4"><text:span text:style-name="T3">Elaine Pio de Souza.</text:span></text:p>
          </draw:text-box>
        </draw:frame>
        <draw:frame draw:style-name="gr5" draw:text-style-name="P6" draw:layer="layout" svg:width="1.812cm" svg:height="0.471cm" svg:x="17.675cm" svg:y="1.752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.482cm" svg:y="2.239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3.857cm" svg:height="0.471cm" svg:x="7.044cm" svg:y="2.239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354cm" svg:height="0.471cm" svg:x="11.354cm" svg:y="2.239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2.971cm" svg:y="2.23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3.799cm" svg:height="0.471cm" svg:x="14.601cm" svg:y="2.239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0.531cm" svg:height="0.471cm" svg:x="18.982cm" svg:y="2.239cm">
          <draw:text-box>
            <text:p text:style-name="P4"><text:span text:style-name="T2">46.</text:span></text:p>
          </draw:text-box>
        </draw:frame>
        <draw:frame draw:style-name="gr5" draw:text-style-name="P6" draw:layer="layout" svg:width="12.768cm" svg:height="0.471cm" svg:x="6.43cm" svg:y="2.726cm">
          <draw:text-box>
            <text:p text:style-name="P4"><text:span text:style-name="T3">- Recurso Inominado Cível - 4ª Turma Recursal - Fazenda. Relator: Moacir</text:span></text:p>
          </draw:text-box>
        </draw:frame>
        <draw:frame draw:style-name="gr5" draw:text-style-name="P6" draw:layer="layout" svg:width="4.8cm" svg:height="0.471cm" svg:x="1.482cm" svg:y="2.726cm">
          <draw:text-box>
            <text:p text:style-name="P4"><text:span text:style-name="T2">0228980-21.2025.8.04.1000</text:span></text:p>
          </draw:text-box>
        </draw:frame>
        <draw:frame draw:style-name="gr5" draw:text-style-name="P6" draw:layer="layout" svg:width="17.848cm" svg:height="0.471cm" svg:x="1.482cm" svg:y="3.2cm">
          <draw:text-box>
            <text:p text:style-name="P4"><text:span text:style-name="T3">Pereira Batista. Impedimentos: 1. Anagali Marcon Bertazzo (Tipo: Impedimento. Motivo: Despachou em</text:span></text:p>
          </draw:text-box>
        </draw:frame>
        <draw:frame draw:style-name="gr5" draw:text-style-name="P6" draw:layer="layout" svg:width="2.67cm" svg:height="0.471cm" svg:x="1.482cm" svg:y="3.674cm">
          <draw:text-box>
            <text:p text:style-name="P4"><text:span text:style-name="T3">primeiro grau.).</text:span></text:p>
          </draw:text-box>
        </draw:frame>
        <draw:frame draw:style-name="gr5" draw:text-style-name="P6" draw:layer="layout" svg:width="1.976cm" svg:height="0.471cm" svg:x="4.373cm" svg:y="3.67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cm" svg:height="0.471cm" svg:x="6.52cm" svg:y="3.674cm">
          <draw:text-box>
            <text:p text:style-name="P4"><text:span text:style-name="T3">ESTADO DO AMAZONAS,</text:span></text:p>
          </draw:text-box>
        </draw:frame>
        <draw:frame draw:style-name="gr5" draw:text-style-name="P6" draw:layer="layout" svg:width="1.976cm" svg:height="0.471cm" svg:x="11.79cm" svg:y="3.67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506cm" svg:height="0.471cm" svg:x="13.937cm" svg:y="3.674cm">
          <draw:text-box>
            <text:p text:style-name="P4"><text:span text:style-name="T3">FUNDACAO AMAZONPREV.</text:span></text:p>
          </draw:text-box>
        </draw:frame>
        <draw:frame draw:style-name="gr5" draw:text-style-name="P6" draw:layer="layout" svg:width="1.812cm" svg:height="0.471cm" svg:x="1.482cm" svg:y="4.14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1.06cm" svg:height="0.471cm" svg:x="3.599cm" svg:y="4.144cm">
          <draw:text-box>
            <text:p text:style-name="P4"><text:span text:style-name="T3">Janete</text:span></text:p>
          </draw:text-box>
        </draw:frame>
        <draw:frame draw:style-name="gr5" draw:text-style-name="P6" draw:layer="layout" svg:width="1.178cm" svg:height="0.471cm" svg:x="4.941cm" svg:y="4.144cm">
          <draw:text-box>
            <text:p text:style-name="P4"><text:span text:style-name="T3">Dantas</text:span></text:p>
          </draw:text-box>
        </draw:frame>
        <draw:frame draw:style-name="gr5" draw:text-style-name="P6" draw:layer="layout" svg:width="0.422cm" svg:height="0.471cm" svg:x="6.397cm" svg:y="4.144cm">
          <draw:text-box>
            <text:p text:style-name="P4"><text:span text:style-name="T3">de</text:span></text:p>
          </draw:text-box>
        </draw:frame>
        <draw:frame draw:style-name="gr5" draw:text-style-name="P6" draw:layer="layout" svg:width="1.142cm" svg:height="0.471cm" svg:x="7.062cm" svg:y="4.144cm">
          <draw:text-box>
            <text:p text:style-name="P4"><text:span text:style-name="T3">Souza.</text:span></text:p>
          </draw:text-box>
        </draw:frame>
        <draw:frame draw:style-name="gr5" draw:text-style-name="P6" draw:layer="layout" svg:width="3.857cm" svg:height="0.471cm" svg:x="8.488cm" svg:y="4.144cm">
          <draw:text-box>
            <text:p text:style-name="P4"><text:span text:style-name="T3">Julgamento cancelado.</text:span></text:p>
          </draw:text-box>
        </draw:frame>
        <draw:frame draw:style-name="gr5" draw:text-style-name="P6" draw:layer="layout" svg:width="1.965cm" svg:height="0.471cm" svg:x="12.845cm" svg:y="4.144cm">
          <draw:text-box>
            <text:p text:style-name="P4"><text:span text:style-name="T3">Retirado de</text:span></text:p>
          </draw:text-box>
        </draw:frame>
        <draw:frame draw:style-name="gr5" draw:text-style-name="P6" draw:layer="layout" svg:width="1.025cm" svg:height="0.471cm" svg:x="15.262cm" svg:y="4.144cm">
          <draw:text-box>
            <text:p text:style-name="P4"><text:span text:style-name="T3">pauta.</text:span></text:p>
          </draw:text-box>
        </draw:frame>
        <draw:frame draw:style-name="gr5" draw:text-style-name="P6" draw:layer="layout" svg:width="1.366cm" svg:height="0.471cm" svg:x="16.57cm" svg:y="4.14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1.26cm" svg:height="0.471cm" svg:x="18.221cm" svg:y="4.144cm">
          <draw:text-box>
            <text:p text:style-name="P4"><text:span text:style-name="T3">Outros.</text:span></text:p>
          </draw:text-box>
        </draw:frame>
        <draw:frame draw:style-name="gr5" draw:text-style-name="P6" draw:layer="layout" svg:width="2.8cm" svg:height="0.471cm" svg:x="1.482cm" svg:y="4.631cm">
          <draw:text-box>
            <text:p text:style-name="P4"><text:span text:style-name="T3">Sustentou(aram)</text:span></text:p>
          </draw:text-box>
        </draw:frame>
        <draw:frame draw:style-name="gr5" draw:text-style-name="P6" draw:layer="layout" svg:width="2.459cm" svg:height="0.471cm" svg:x="4.547cm" svg:y="4.631cm">
          <draw:text-box>
            <text:p text:style-name="P4"><text:span text:style-name="T3">oralmente o(s)</text:span></text:p>
          </draw:text-box>
        </draw:frame>
        <draw:frame draw:style-name="gr5" draw:text-style-name="P6" draw:layer="layout" svg:width="1.836cm" svg:height="0.471cm" svg:x="7.367cm" svg:y="4.631cm">
          <draw:text-box>
            <text:p text:style-name="P4"><text:span text:style-name="T3">Doutor(es)</text:span></text:p>
          </draw:text-box>
        </draw:frame>
        <draw:frame draw:style-name="gr5" draw:text-style-name="P6" draw:layer="layout" svg:width="5.01cm" svg:height="0.471cm" svg:x="9.449cm" svg:y="4.631cm">
          <draw:text-box>
            <text:p text:style-name="P4"><text:span text:style-name="T3">Nayara dos Santos Cordeiro -</text:span></text:p>
          </draw:text-box>
        </draw:frame>
        <draw:frame draw:style-name="gr5" draw:text-style-name="P6" draw:layer="layout" svg:width="3.295cm" svg:height="0.471cm" svg:x="15.172cm" svg:y="4.631cm">
          <draw:text-box>
            <text:p text:style-name="P4"><text:span text:style-name="T3">OAB 17730N-AM.</text:span></text:p>
          </draw:text-box>
        </draw:frame>
        <draw:frame draw:style-name="gr5" draw:text-style-name="P6" draw:layer="layout" svg:width="0.637cm" svg:height="0.471cm" svg:x="18.834cm" svg:y="4.631cm">
          <draw:text-box>
            <text:p text:style-name="P4"><text:span text:style-name="T2">EM</text:span></text:p>
          </draw:text-box>
        </draw:frame>
        <draw:frame draw:style-name="gr5" draw:text-style-name="P6" draw:layer="layout" svg:width="11.439cm" svg:height="0.471cm" svg:x="7.899cm" svg:y="5.122cm">
          <draw:text-box>
            <text:p text:style-name="P4"><text:span text:style-name="T3">- Recurso Inominado Cível - 4ª Turma Recursal - Fazenda. Relator:</text:span></text:p>
          </draw:text-box>
        </draw:frame>
        <draw:frame draw:style-name="gr5" draw:text-style-name="P6" draw:layer="layout" svg:width="6.199cm" svg:height="0.471cm" svg:x="1.482cm" svg:y="5.122cm">
          <draw:text-box>
            <text:p text:style-name="P4"><text:span text:style-name="T2">MESA: 0712698-45.2025.8.04.1000</text:span></text:p>
          </draw:text-box>
        </draw:frame>
        <draw:frame draw:style-name="gr5" draw:text-style-name="P6" draw:layer="layout" svg:width="3.634cm" svg:height="0.471cm" svg:x="1.482cm" svg:y="5.592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2.965cm" svg:height="0.471cm" svg:x="5.36cm" svg:y="5.592cm">
          <draw:text-box>
            <text:p text:style-name="P4"><text:span text:style-name="T3">Impedimentos: 1.</text:span></text:p>
          </draw:text-box>
        </draw:frame>
        <draw:frame draw:style-name="gr5" draw:text-style-name="P6" draw:layer="layout" svg:width="9.219cm" svg:height="0.471cm" svg:x="8.527cm" svg:y="5.592cm">
          <draw:text-box>
            <text:p text:style-name="P4"><text:span text:style-name="T3">Cláudia Monteiro Pereira Batista (Tipo: Impedimento.</text:span></text:p>
          </draw:text-box>
        </draw:frame>
        <draw:frame draw:style-name="gr5" draw:text-style-name="P6" draw:layer="layout" svg:width="1.366cm" svg:height="0.471cm" svg:x="18.145cm" svg:y="5.592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1.482cm" svg:y="6.066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7.074cm" svg:y="6.066cm">
          <draw:text-box>
            <text:p text:style-name="P4"><text:span text:style-name="T3">2.</text:span></text:p>
          </draw:text-box>
        </draw:frame>
        <draw:frame draw:style-name="gr5" draw:text-style-name="P6" draw:layer="layout" svg:width="7.443cm" svg:height="0.471cm" svg:x="7.544cm" svg:y="6.066cm">
          <draw:text-box>
            <text:p text:style-name="P4"><text:span text:style-name="T3">Moacir Pereira Batista (Tipo: Impedimento.</text:span></text:p>
          </draw:text-box>
        </draw:frame>
        <draw:frame draw:style-name="gr5" draw:text-style-name="P6" draw:layer="layout" svg:width="4.082cm" svg:height="0.471cm" svg:x="15.363cm" svg:y="6.066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1.976cm" svg:height="0.471cm" svg:x="1.482cm" svg:y="6.54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5.61cm" svg:height="0.471cm" svg:x="3.7cm" svg:y="6.54cm">
          <draw:text-box>
            <text:p text:style-name="P4"><text:span text:style-name="T3">Iris de Isis Gonçalves Fernandes.</text:span></text:p>
          </draw:text-box>
        </draw:frame>
        <draw:frame draw:style-name="gr5" draw:text-style-name="P6" draw:layer="layout" svg:width="1.812cm" svg:height="0.471cm" svg:x="10.017cm" svg:y="6.5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2.066cm" svg:y="6.54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954cm" svg:height="0.471cm" svg:x="17.53cm" svg:y="6.54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1.482cm" svg:y="7.027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3.48cm" svg:y="7.027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5.025cm" svg:y="7.027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3.799cm" svg:height="0.471cm" svg:x="6.579cm" svg:y="7.027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3.576cm" svg:height="0.471cm" svg:x="15.77cm" svg:y="7.027cm">
          <draw:text-box>
            <text:p text:style-name="P4"><text:span text:style-name="T3">- Recurso Inominado</text:span></text:p>
          </draw:text-box>
        </draw:frame>
        <draw:frame draw:style-name="gr5" draw:text-style-name="P6" draw:layer="layout" svg:width="4.8cm" svg:height="0.471cm" svg:x="10.744cm" svg:y="7.027cm">
          <draw:text-box>
            <text:p text:style-name="P4"><text:span text:style-name="T2">0601549-10.2026.8.04.1000</text:span></text:p>
          </draw:text-box>
        </draw:frame>
        <draw:frame draw:style-name="gr5" draw:text-style-name="P6" draw:layer="layout" svg:width="17.671cm" svg:height="0.471cm" svg:x="1.482cm" svg:y="7.497cm">
          <draw:text-box>
            <text:p text:style-name="P4"><text:span text:style-name="T3">Cível - 4ª Turma Recursal - Fazenda. Relator: Etelvina Lobo Braga. Impedimentos: 1. Cláudia Monteiro</text:span></text:p>
          </draw:text-box>
        </draw:frame>
        <draw:frame draw:style-name="gr5" draw:text-style-name="P6" draw:layer="layout" svg:width="3.646cm" svg:height="0.471cm" svg:x="1.482cm" svg:y="7.971cm">
          <draw:text-box>
            <text:p text:style-name="P4"><text:span text:style-name="T3">Pereira Batista (Tipo:</text:span></text:p>
          </draw:text-box>
        </draw:frame>
        <draw:frame draw:style-name="gr5" draw:text-style-name="P6" draw:layer="layout" svg:width="2.365cm" svg:height="0.471cm" svg:x="5.411cm" svg:y="7.971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7.951cm" svg:y="7.97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9.48cm" svg:y="7.971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5.1cm" svg:y="7.971cm">
          <draw:text-box>
            <text:p text:style-name="P4"><text:span text:style-name="T3">2.</text:span></text:p>
          </draw:text-box>
        </draw:frame>
        <draw:frame draw:style-name="gr5" draw:text-style-name="P6" draw:layer="layout" svg:width="3.811cm" svg:height="0.471cm" svg:x="15.575cm" svg:y="7.971cm">
          <draw:text-box>
            <text:p text:style-name="P4"><text:span text:style-name="T3">Moacir Pereira Batista</text:span></text:p>
          </draw:text-box>
        </draw:frame>
        <draw:frame draw:style-name="gr5" draw:text-style-name="P6" draw:layer="layout" svg:width="1.06cm" svg:height="0.471cm" svg:x="1.482cm" svg:y="8.445cm">
          <draw:text-box>
            <text:p text:style-name="P4"><text:span text:style-name="T3">(Tipo:</text:span></text:p>
          </draw:text-box>
        </draw:frame>
        <draw:frame draw:style-name="gr5" draw:text-style-name="P6" draw:layer="layout" svg:width="2.365cm" svg:height="0.471cm" svg:x="2.803cm" svg:y="8.44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5.453cm" svg:y="8.44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612cm" svg:height="0.471cm" svg:x="7.083cm" svg:y="8.445cm">
          <draw:text-box>
            <text:p text:style-name="P4"><text:span text:style-name="T3">Impedimento.).</text:span></text:p>
          </draw:text-box>
        </draw:frame>
        <draw:frame draw:style-name="gr5" draw:text-style-name="P6" draw:layer="layout" svg:width="1.976cm" svg:height="0.471cm" svg:x="9.983cm" svg:y="8.44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.53cm" svg:height="0.471cm" svg:x="12.24cm" svg:y="8.445cm">
          <draw:text-box>
            <text:p text:style-name="P4"><text:span text:style-name="T3">Jardeline</text:span></text:p>
          </draw:text-box>
        </draw:frame>
        <draw:frame draw:style-name="gr5" draw:text-style-name="P6" draw:layer="layout" svg:width="3.2cm" svg:height="0.471cm" svg:x="14.042cm" svg:y="8.445cm">
          <draw:text-box>
            <text:p text:style-name="P4"><text:span text:style-name="T3">Pedrosa Assunção.</text:span></text:p>
          </draw:text-box>
        </draw:frame>
        <draw:frame draw:style-name="gr5" draw:text-style-name="P6" draw:layer="layout" svg:width="1.812cm" svg:height="0.471cm" svg:x="17.674cm" svg:y="8.445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1.482cm" svg:y="8.915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954cm" svg:height="0.471cm" svg:x="7.2cm" svg:y="8.915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9.491cm" svg:y="8.915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11.629cm" svg:y="8.915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3.301cm" svg:y="8.91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4.986cm" svg:y="8.915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0.425cm" svg:height="0.471cm" svg:x="17.713cm" svg:y="8.915cm">
          <draw:text-box>
            <text:p text:style-name="P4"><text:span text:style-name="T3">do</text:span></text:p>
          </draw:text-box>
        </draw:frame>
        <draw:frame draw:style-name="gr5" draw:text-style-name="P6" draw:layer="layout" svg:width="0.79cm" svg:height="0.471cm" svg:x="18.424cm" svg:y="8.915cm">
          <draw:text-box>
            <text:p text:style-name="P4"><text:span text:style-name="T3">Juiz.</text:span></text:p>
          </draw:text-box>
        </draw:frame>
        <draw:frame draw:style-name="gr5" draw:text-style-name="P6" draw:layer="layout" svg:width="12.956cm" svg:height="0.471cm" svg:x="6.409cm" svg:y="9.402cm">
          <draw:text-box>
            <text:p text:style-name="P4"><text:span text:style-name="T3">- Recurso Inominado Cível - 4ª Turma Recursal - Fazenda. Relator: Etelvina</text:span></text:p>
          </draw:text-box>
        </draw:frame>
        <draw:frame draw:style-name="gr5" draw:text-style-name="P6" draw:layer="layout" svg:width="4.8cm" svg:height="0.471cm" svg:x="1.482cm" svg:y="9.402cm">
          <draw:text-box>
            <text:p text:style-name="P4"><text:span text:style-name="T2">0010761-07.2026.8.04.1000</text:span></text:p>
          </draw:text-box>
        </draw:frame>
        <draw:frame draw:style-name="gr5" draw:text-style-name="P6" draw:layer="layout" svg:width="17.966cm" svg:height="0.471cm" svg:x="1.482cm" svg:y="9.876cm">
          <draw:text-box>
            <text:p text:style-name="P4"><text:span text:style-name="T3">Lobo Brag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10.35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009cm" svg:y="10.35cm">
          <draw:text-box>
            <text:p text:style-name="P4"><text:span text:style-name="T3">2.</text:span></text:p>
          </draw:text-box>
        </draw:frame>
        <draw:frame draw:style-name="gr5" draw:text-style-name="P6" draw:layer="layout" svg:width="7.443cm" svg:height="0.471cm" svg:x="5.47cm" svg:y="10.35cm">
          <draw:text-box>
            <text:p text:style-name="P4"><text:span text:style-name="T3">Moacir Pereira Batista (Tipo: Impedimento.</text:span></text:p>
          </draw:text-box>
        </draw:frame>
        <draw:frame draw:style-name="gr5" draw:text-style-name="P6" draw:layer="layout" svg:width="4.082cm" svg:height="0.471cm" svg:x="13.244cm" svg:y="10.35cm">
          <draw:text-box>
            <text:p text:style-name="P4"><text:span text:style-name="T3">Motivo: Impedimento.).</text:span></text:p>
          </draw:text-box>
        </draw:frame>
        <draw:frame draw:style-name="gr5" draw:text-style-name="P6" draw:layer="layout" svg:width="1.976cm" svg:height="0.471cm" svg:x="17.526cm" svg:y="10.35cm">
          <draw:text-box>
            <text:p text:style-name="P4"><text:span text:style-name="T3">Recorrente:</text:span></text:p>
          </draw:text-box>
        </draw:frame>
        <draw:frame draw:style-name="gr5" draw:text-style-name="P6" draw:layer="layout" svg:width="17.78cm" svg:height="0.471cm" svg:x="1.482cm" svg:y="10.82cm">
          <draw:text-box>
            <text:p text:style-name="P4"><text:span text:style-name="T3">ALMERINDA NOVAIS DE ARAUJO. Recorrido: ESTADO DO AMAZONAS. Julgamento cancelado.</text:span></text:p>
          </draw:text-box>
        </draw:frame>
        <draw:frame draw:style-name="gr5" draw:text-style-name="P6" draw:layer="layout" svg:width="1.354cm" svg:height="0.471cm" svg:x="1.482cm" svg:y="11.311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3.031cm" svg:y="11.311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3.799cm" svg:height="0.471cm" svg:x="4.593cm" svg:y="11.311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4.599cm" svg:height="0.471cm" svg:x="13.81cm" svg:y="11.311cm">
          <draw:text-box>
            <text:p text:style-name="P4"><text:span text:style-name="T3">- Recurso Inominado Cível</text:span></text:p>
          </draw:text-box>
        </draw:frame>
        <draw:frame draw:style-name="gr5" draw:text-style-name="P6" draw:layer="layout" svg:width="0.577cm" svg:height="0.471cm" svg:x="18.865cm" svg:y="11.311cm">
          <draw:text-box>
            <text:p text:style-name="P4"><text:span text:style-name="T3">- 4ª</text:span></text:p>
          </draw:text-box>
        </draw:frame>
        <draw:frame draw:style-name="gr5" draw:text-style-name="P6" draw:layer="layout" svg:width="4.8cm" svg:height="0.471cm" svg:x="8.767cm" svg:y="11.311cm">
          <draw:text-box>
            <text:p text:style-name="P4"><text:span text:style-name="T2">0681970-21.2025.8.04.1000</text:span></text:p>
          </draw:text-box>
        </draw:frame>
        <draw:frame draw:style-name="gr5" draw:text-style-name="P6" draw:layer="layout" svg:width="2.717cm" svg:height="0.471cm" svg:x="1.482cm" svg:y="11.781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4.428cm" svg:y="11.781cm">
          <draw:text-box>
            <text:p text:style-name="P4"><text:span text:style-name="T3">- Fazenda.</text:span></text:p>
          </draw:text-box>
        </draw:frame>
        <draw:frame draw:style-name="gr5" draw:text-style-name="P6" draw:layer="layout" svg:width="1.366cm" svg:height="0.471cm" svg:x="6.414cm" svg:y="11.781cm">
          <draw:text-box>
            <text:p text:style-name="P4"><text:span text:style-name="T3">Relator:</text:span></text:p>
          </draw:text-box>
        </draw:frame>
        <draw:frame draw:style-name="gr5" draw:text-style-name="P6" draw:layer="layout" svg:width="3.634cm" svg:height="0.471cm" svg:x="7.951cm" svg:y="11.781cm">
          <draw:text-box>
            <text:p text:style-name="P4"><text:span text:style-name="T3">Etelvina Lobo Braga.</text:span></text:p>
          </draw:text-box>
        </draw:frame>
        <draw:frame draw:style-name="gr5" draw:text-style-name="P6" draw:layer="layout" svg:width="2.542cm" svg:height="0.471cm" svg:x="11.872cm" svg:y="11.781cm">
          <draw:text-box>
            <text:p text:style-name="P4"><text:span text:style-name="T3">Impedimentos:</text:span></text:p>
          </draw:text-box>
        </draw:frame>
        <draw:frame draw:style-name="gr5" draw:text-style-name="P6" draw:layer="layout" svg:width="0.422cm" svg:height="0.471cm" svg:x="14.592cm" svg:y="11.781cm">
          <draw:text-box>
            <text:p text:style-name="P4"><text:span text:style-name="T3">1.</text:span></text:p>
          </draw:text-box>
        </draw:frame>
        <draw:frame draw:style-name="gr5" draw:text-style-name="P6" draw:layer="layout" svg:width="4.305cm" svg:height="0.471cm" svg:x="15.071cm" svg:y="11.781cm">
          <draw:text-box>
            <text:p text:style-name="P4"><text:span text:style-name="T3">Cláudia Monteiro Pereira</text:span></text:p>
          </draw:text-box>
        </draw:frame>
        <draw:frame draw:style-name="gr5" draw:text-style-name="P6" draw:layer="layout" svg:width="2.342cm" svg:height="0.471cm" svg:x="1.482cm" svg:y="12.255cm">
          <draw:text-box>
            <text:p text:style-name="P4"><text:span text:style-name="T3">Batista (Tipo:</text:span></text:p>
          </draw:text-box>
        </draw:frame>
        <draw:frame draw:style-name="gr5" draw:text-style-name="P6" draw:layer="layout" svg:width="2.365cm" svg:height="0.471cm" svg:x="4.069cm" svg:y="12.255cm">
          <draw:text-box>
            <text:p text:style-name="P4"><text:span text:style-name="T3">Impedimento.</text:span></text:p>
          </draw:text-box>
        </draw:frame>
        <draw:frame draw:style-name="gr5" draw:text-style-name="P6" draw:layer="layout" svg:width="1.366cm" svg:height="0.471cm" svg:x="6.622cm" svg:y="12.255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5.28cm" svg:height="0.471cm" svg:x="8.163cm" svg:y="12.255cm">
          <draw:text-box>
            <text:p text:style-name="P4"><text:span text:style-name="T3">Despachou em primeiro grau.),</text:span></text:p>
          </draw:text-box>
        </draw:frame>
        <draw:frame draw:style-name="gr5" draw:text-style-name="P6" draw:layer="layout" svg:width="0.422cm" svg:height="0.471cm" svg:x="13.83cm" svg:y="12.255cm">
          <draw:text-box>
            <text:p text:style-name="P4"><text:span text:style-name="T3">2.</text:span></text:p>
          </draw:text-box>
        </draw:frame>
        <draw:frame draw:style-name="gr5" draw:text-style-name="P6" draw:layer="layout" svg:width="4.975cm" svg:height="0.471cm" svg:x="14.317cm" svg:y="12.255cm">
          <draw:text-box>
            <text:p text:style-name="P4"><text:span text:style-name="T3">Moacir Pereira Batista (Tipo:</text:span></text:p>
          </draw:text-box>
        </draw:frame>
        <draw:frame draw:style-name="gr5" draw:text-style-name="P6" draw:layer="layout" svg:width="18.014cm" svg:height="0.471cm" svg:x="1.482cm" svg:y="12.725cm">
          <draw:text-box>
            <text:p text:style-name="P4"><text:span text:style-name="T3">Impedimento. Motivo: Impedimento.). Recorrente: DEBORAH REJANE OLIVEIRA VEIGA. Recorrido:</text:span></text:p>
          </draw:text-box>
        </draw:frame>
        <draw:frame draw:style-name="gr5" draw:text-style-name="P6" draw:layer="layout" svg:width="5cm" svg:height="0.471cm" svg:x="1.482cm" svg:y="13.199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954cm" svg:height="0.471cm" svg:x="7.2cm" svg:y="13.199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9.491cm" svg:y="13.199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11.629cm" svg:y="13.199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3.301cm" svg:y="13.199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2.376cm" svg:height="0.471cm" svg:x="14.986cm" svg:y="13.199cm">
          <draw:text-box>
            <text:p text:style-name="P4"><text:span text:style-name="T3">Determinação</text:span></text:p>
          </draw:text-box>
        </draw:frame>
        <draw:frame draw:style-name="gr5" draw:text-style-name="P6" draw:layer="layout" svg:width="0.425cm" svg:height="0.471cm" svg:x="17.713cm" svg:y="13.199cm">
          <draw:text-box>
            <text:p text:style-name="P4"><text:span text:style-name="T3">do</text:span></text:p>
          </draw:text-box>
        </draw:frame>
        <draw:frame draw:style-name="gr5" draw:text-style-name="P6" draw:layer="layout" svg:width="0.79cm" svg:height="0.471cm" svg:x="18.424cm" svg:y="13.199cm">
          <draw:text-box>
            <text:p text:style-name="P4"><text:span text:style-name="T3">Juiz.</text:span></text:p>
          </draw:text-box>
        </draw:frame>
        <draw:frame draw:style-name="gr5" draw:text-style-name="P6" draw:layer="layout" svg:width="12.956cm" svg:height="0.471cm" svg:x="6.409cm" svg:y="13.686cm">
          <draw:text-box>
            <text:p text:style-name="P4"><text:span text:style-name="T3">- Recurso Inominado Cível - 4ª Turma Recursal - Fazenda. Relator: Etelvina</text:span></text:p>
          </draw:text-box>
        </draw:frame>
        <draw:frame draw:style-name="gr5" draw:text-style-name="P6" draw:layer="layout" svg:width="4.8cm" svg:height="0.471cm" svg:x="1.482cm" svg:y="13.686cm">
          <draw:text-box>
            <text:p text:style-name="P4"><text:span text:style-name="T2">0706817-87.2025.8.04.1000</text:span></text:p>
          </draw:text-box>
        </draw:frame>
        <draw:frame draw:style-name="gr5" draw:text-style-name="P6" draw:layer="layout" svg:width="17.966cm" svg:height="0.471cm" svg:x="1.482cm" svg:y="14.16cm">
          <draw:text-box>
            <text:p text:style-name="P4"><text:span text:style-name="T3">Lobo Braga. Impedimentos: 1. Cláudia Monteiro Pereira Batista (Tipo: Impedimento. Motivo: Despachou</text:span></text:p>
          </draw:text-box>
        </draw:frame>
        <draw:frame draw:style-name="gr5" draw:text-style-name="P6" draw:layer="layout" svg:width="3.293cm" svg:height="0.471cm" svg:x="1.482cm" svg:y="14.63cm">
          <draw:text-box>
            <text:p text:style-name="P4"><text:span text:style-name="T3">em primeiro grau.),</text:span></text:p>
          </draw:text-box>
        </draw:frame>
        <draw:frame draw:style-name="gr5" draw:text-style-name="P6" draw:layer="layout" svg:width="0.422cm" svg:height="0.471cm" svg:x="5.013cm" svg:y="14.63cm">
          <draw:text-box>
            <text:p text:style-name="P4"><text:span text:style-name="T3">2.</text:span></text:p>
          </draw:text-box>
        </draw:frame>
        <draw:frame draw:style-name="gr5" draw:text-style-name="P6" draw:layer="layout" svg:width="8.007cm" svg:height="0.471cm" svg:x="5.478cm" svg:y="14.63cm">
          <draw:text-box>
            <text:p text:style-name="P4"><text:span text:style-name="T3">Anagali Marcon Bertazzo (Tipo: Impedimento.</text:span></text:p>
          </draw:text-box>
        </draw:frame>
        <draw:frame draw:style-name="gr5" draw:text-style-name="P6" draw:layer="layout" svg:width="5.539cm" svg:height="0.471cm" svg:x="13.828cm" svg:y="14.63cm">
          <draw:text-box>
            <text:p text:style-name="P4"><text:span text:style-name="T3">Motivo: Despachou em primeiro</text:span></text:p>
          </draw:text-box>
        </draw:frame>
        <draw:frame draw:style-name="gr5" draw:text-style-name="P6" draw:layer="layout" svg:width="17.765cm" svg:height="0.471cm" svg:x="1.482cm" svg:y="15.104cm">
          <draw:text-box>
            <text:p text:style-name="P4"><text:span text:style-name="T3">grau.), 3. Moacir Pereira Batista (Tipo: Impedimento. Motivo: Impedimento.). Recorrente: Almerinda da</text:span></text:p>
          </draw:text-box>
        </draw:frame>
        <draw:frame draw:style-name="gr5" draw:text-style-name="P6" draw:layer="layout" svg:width="0.872cm" svg:height="0.471cm" svg:x="1.482cm" svg:y="15.574cm">
          <draw:text-box>
            <text:p text:style-name="P4"><text:span text:style-name="T3">Silva</text:span></text:p>
          </draw:text-box>
        </draw:frame>
        <draw:frame draw:style-name="gr5" draw:text-style-name="P6" draw:layer="layout" svg:width="1.142cm" svg:height="0.471cm" svg:x="2.663cm" svg:y="15.574cm">
          <draw:text-box>
            <text:p text:style-name="P4"><text:span text:style-name="T3">Farias.</text:span></text:p>
          </draw:text-box>
        </draw:frame>
        <draw:frame draw:style-name="gr5" draw:text-style-name="P6" draw:layer="layout" svg:width="1.812cm" svg:height="0.471cm" svg:x="4.128cm" svg:y="15.574cm">
          <draw:text-box>
            <text:p text:style-name="P4"><text:span text:style-name="T3">Recorrido:</text:span></text:p>
          </draw:text-box>
        </draw:frame>
        <draw:frame draw:style-name="gr5" draw:text-style-name="P6" draw:layer="layout" svg:width="5cm" svg:height="0.471cm" svg:x="6.279cm" svg:y="15.574cm">
          <draw:text-box>
            <text:p text:style-name="P4"><text:span text:style-name="T3">ESTADO DO AMAZONAS.</text:span></text:p>
          </draw:text-box>
        </draw:frame>
        <draw:frame draw:style-name="gr5" draw:text-style-name="P6" draw:layer="layout" svg:width="1.954cm" svg:height="0.471cm" svg:x="12.01cm" svg:y="15.574cm">
          <draw:text-box>
            <text:p text:style-name="P4"><text:span text:style-name="T3">Julgamento</text:span></text:p>
          </draw:text-box>
        </draw:frame>
        <draw:frame draw:style-name="gr5" draw:text-style-name="P6" draw:layer="layout" svg:width="1.8cm" svg:height="0.471cm" svg:x="14.3cm" svg:y="15.574cm">
          <draw:text-box>
            <text:p text:style-name="P4"><text:span text:style-name="T3">cancelado.</text:span></text:p>
          </draw:text-box>
        </draw:frame>
        <draw:frame draw:style-name="gr5" draw:text-style-name="P6" draw:layer="layout" svg:width="1.354cm" svg:height="0.471cm" svg:x="16.438cm" svg:y="15.574cm">
          <draw:text-box>
            <text:p text:style-name="P4"><text:span text:style-name="T3">Adiado.</text:span></text:p>
          </draw:text-box>
        </draw:frame>
        <draw:frame draw:style-name="gr5" draw:text-style-name="P6" draw:layer="layout" svg:width="1.366cm" svg:height="0.471cm" svg:x="18.115cm" svg:y="15.574cm">
          <draw:text-box>
            <text:p text:style-name="P4"><text:span text:style-name="T3">Motivo:</text:span></text:p>
          </draw:text-box>
        </draw:frame>
        <draw:frame draw:style-name="gr5" draw:text-style-name="P6" draw:layer="layout" svg:width="3.799cm" svg:height="0.471cm" svg:x="1.482cm" svg:y="16.048cm">
          <draw:text-box>
            <text:p text:style-name="P4"><text:span text:style-name="T3">Determinação do Juiz.</text:span></text:p>
          </draw:text-box>
        </draw:frame>
        <draw:frame draw:style-name="gr5" draw:text-style-name="P6" draw:layer="layout" svg:width="2.976cm" svg:height="0.471cm" svg:x="5.534cm" svg:y="16.048cm">
          <draw:text-box>
            <text:p text:style-name="P4"><text:span text:style-name="T3">Esgotada a pauta,</text:span></text:p>
          </draw:text-box>
        </draw:frame>
        <draw:frame draw:style-name="gr5" draw:text-style-name="P6" draw:layer="layout" svg:width="5.068cm" svg:height="0.471cm" svg:x="8.751cm" svg:y="16.048cm">
          <draw:text-box>
            <text:p text:style-name="P4"><text:span text:style-name="T3">nada mais havendo que tratar,</text:span></text:p>
          </draw:text-box>
        </draw:frame>
        <draw:frame draw:style-name="gr5" draw:text-style-name="P6" draw:layer="layout" svg:width="5.198cm" svg:height="0.471cm" svg:x="14.158cm" svg:y="16.048cm">
          <draw:text-box>
            <text:p text:style-name="P4"><text:span text:style-name="T3">foram encerrados os trabalhos.</text:span></text:p>
          </draw:text-box>
        </draw:frame>
        <draw:frame draw:style-name="gr5" draw:text-style-name="P6" draw:layer="layout" svg:width="0.578cm" svg:height="0.471cm" svg:x="1.482cm" svg:y="16.522cm">
          <draw:text-box>
            <text:p text:style-name="P4"><text:span text:style-name="T3">Eu,</text:span></text:p>
          </draw:text-box>
        </draw:frame>
        <draw:frame draw:style-name="gr5" draw:text-style-name="P6" draw:layer="layout" svg:width="4.011cm" svg:height="0.471cm" svg:x="2.235cm" svg:y="16.522cm">
          <draw:text-box>
            <text:p text:style-name="P4"><text:span text:style-name="T3">Juliana Andrade David,</text:span></text:p>
          </draw:text-box>
        </draw:frame>
        <draw:frame draw:style-name="gr5" draw:text-style-name="P6" draw:layer="layout" svg:width="3.057cm" svg:height="0.471cm" svg:x="6.596cm" svg:y="16.522cm">
          <draw:text-box>
            <text:p text:style-name="P4"><text:span text:style-name="T3">secretário(a) da 4ª</text:span></text:p>
          </draw:text-box>
        </draw:frame>
        <draw:frame draw:style-name="gr5" draw:text-style-name="P6" draw:layer="layout" svg:width="2.717cm" svg:height="0.471cm" svg:x="9.996cm" svg:y="16.522cm">
          <draw:text-box>
            <text:p text:style-name="P4"><text:span text:style-name="T3">Turma Recursal</text:span></text:p>
          </draw:text-box>
        </draw:frame>
        <draw:frame draw:style-name="gr5" draw:text-style-name="P6" draw:layer="layout" svg:width="1.765cm" svg:height="0.471cm" svg:x="12.981cm" svg:y="16.522cm">
          <draw:text-box>
            <text:p text:style-name="P4"><text:span text:style-name="T3">- Fazenda,</text:span></text:p>
          </draw:text-box>
        </draw:frame>
        <draw:frame draw:style-name="gr5" draw:text-style-name="P6" draw:layer="layout" svg:width="0.966cm" svg:height="0.471cm" svg:x="14.999cm" svg:y="16.522cm">
          <draw:text-box>
            <text:p text:style-name="P4"><text:span text:style-name="T3">lavrei</text:span></text:p>
          </draw:text-box>
        </draw:frame>
        <draw:frame draw:style-name="gr5" draw:text-style-name="P6" draw:layer="layout" svg:width="3.128cm" svg:height="0.471cm" svg:x="16.151cm" svg:y="16.522cm">
          <draw:text-box>
            <text:p text:style-name="P4"><text:span text:style-name="T3">a presente ata que,</text:span></text:p>
          </draw:text-box>
        </draw:frame>
        <draw:frame draw:style-name="gr5" draw:text-style-name="P6" draw:layer="layout" svg:width="14.332cm" svg:height="0.471cm" svg:x="1.482cm" svg:y="16.992cm">
          <draw:text-box>
            <text:p text:style-name="P4"><text:span text:style-name="T3">depois de aprovada, assino com o(a) Excelentíssimo(a) Senhor(a) Juiz(a) Presidente.</text:span></text:p>
          </draw:text-box>
        </draw:frame>
      </draw:page>
    </office:drawing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" svg:font-family="Arial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/>
    <style:font-face style:name="Times New Roman1" svg:font-family="'Times New Roman', Bold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Preenchi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Preenchido_20_amarelo" draw:display-name="Preenchido amare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Preenchido_20_azul" draw:display-name="Preenchi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Preenchido_20_verde" draw:display-name="Preenchi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gradient draw:name="Preenchido_20_vermelho" draw:display-name="Preenchido vermelh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pt" fo:country="BR" style:font-name-asian="Segoe UI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/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0">
      <style:graphic-properties draw:stroke="none"/>
      <style:text-properties fo:font-size="96pt"/>
    </style:style>
    <style:style style:name="Heading_20_A0" style:display-name="Heading A0" style:family="graphic" style:parent-style-name="A0">
      <style:graphic-properties draw:stroke="none"/>
      <style:text-properties fo:font-size="71.9000015258789pt"/>
    </style:style>
    <style:style style:name="Text_20_A0" style:display-name="Text A0" style:family="graphic" style:parent-style-name="A0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Preenchido"/>
    </style:style>
    <style:style style:name="Filled_20_Blue" style:display-name="Filled Blue" style:family="graphic" style:parent-style-name="Filled">
      <style:graphic-properties draw:fill-gradient-name="Preenchi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Preenchi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Preenchido_20_vermelh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Preenchido_20_amare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</office:styles>
  <office:automatic-styles>
    <style:page-layout style:name="PM0">
      <style:page-layout-properties fo:margin-top="0cm" fo:margin-bottom="1cm" fo:margin-left="0cm" fo:margin-right="0cm" fo:page-width="20.99cm" fo:page-height="29.703cm" style:print-orientation="portrait"/>
    </style:page-layout>
    <style:style style:name="Mdp1" style:family="drawing-page">
      <style:drawing-page-properties draw:background-size="border" draw:fill="none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master-page style:name="master-page3" style:page-layout-name="PM0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meta:document-statistic meta:object-count="1068"/>
    <meta:generator>LibreOffice/26.2.5.2$Windows_X86_64 LibreOffice_project/cd7284b4cbbfeb507e630c1aac019f4157393acb</meta:generator>
  </office:meta>
</office:document-meta>
</file>