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041000000476D6F743E.jpg" manifest:media-type="image/jpe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  <style:font-face style:name="Times New Roman1" svg:font-family="'Times New Roman', Bold"/>
  </office:font-face-decls>
  <office:automatic-styles>
    <style:style style:name="dp1" style:family="drawing-page"/>
    <style:style style:name="gr1" style:family="graphic" style:parent-style-name="standard">
      <style:graphic-properties draw:stroke="none" draw:fill="solid" draw:fill-color="#ffffff" loext:decorative="false"/>
    </style:style>
    <style:style style:name="gr2" style:family="graphic" style:parent-style-name="standard">
      <style:graphic-properties draw:stroke="none" draw:fill="solid" draw:fill-color="#000000" loext:decorative="false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473cm" fo:min-width="0.473cm" fo:padding-top="0cm" fo:padding-bottom="0cm" fo:padding-left="0cm" fo:padding-right="0cm" loext:decorative="false"/>
      <style:paragraph-properties style:writing-mode="lr-tb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0.422cm" fo:min-width="0.422cm" fo:padding-top="0cm" fo:padding-bottom="0cm" fo:padding-left="0cm" fo:padding-right="0cm" loext:decorative="false"/>
      <style:paragraph-properties style:writing-mode="lr-tb"/>
    </style:style>
    <style:style style:name="P1" style:family="paragraph">
      <loext:graphic-properties draw:fill="solid" draw:fill-color="#ffffff"/>
    </style:style>
    <style:style style:name="P2" style:family="paragraph">
      <loext:graphic-properties draw:fill="solid" draw:fill-color="#000000"/>
    </style:style>
    <style:style style:name="P3" style:family="paragraph">
      <loext:graphic-properties draw:fill="none"/>
    </style:style>
    <style:style style:name="P4" style:family="paragraph">
      <style:paragraph-properties fo:text-align="start" style:writing-mode="lr-tb"/>
    </style:style>
    <style:style style:name="P5" style:family="paragraph">
      <loext:graphic-properties draw:fill="none"/>
      <style:text-properties fo:font-size="13.3999996185303pt" style:font-size-asian="13.3999996185303pt" style:font-size-complex="13.3999996185303pt"/>
    </style:style>
    <style:style style:name="P6" style:family="paragraph">
      <loext:graphic-properties draw:fill="none"/>
      <style:text-properties fo:font-size="12pt" style:font-size-asian="12pt" style:font-size-complex="12pt"/>
    </style:style>
    <style:style style:name="T1" style:family="text">
      <style:text-properties fo:color="#000000" loext:opacity="100%" style:font-name="Times New Roman1" fo:font-size="13.3999996185303pt" fo:font-weight="normal" style:font-name-asian="Times New Roman1" style:font-size-asian="13.3999996185303pt" style:font-weight-asian="normal" style:font-name-complex="Times New Roman1" style:font-size-complex="13.3999996185303pt" style:font-weight-complex="normal"/>
    </style:style>
    <style:style style:name="T2" style:family="text">
      <style:text-properties fo:color="#000000" loext:opacity="100%" style:font-name="Times New Roman1" fo:font-size="12pt" fo:font-weight="normal" style:font-name-asian="Times New Roman1" style:font-size-asian="12pt" style:font-weight-asian="normal" style:font-name-complex="Times New Roman1" style:font-size-complex="12pt" style:font-weight-complex="normal"/>
    </style:style>
    <style:style style:name="T3" style:family="text">
      <style:text-properties fo:color="#000000" loext:opacity="100%" style:font-name="Times New Roman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2" draw:text-style-name="P2" draw:layer="layout" svg:width="18.038cm" svg:height="0.026cm" svg:x="1.481cm" svg:y="1.485cm" svg:viewBox="0 0 18039 27" draw:points="0,0 18039,0 18039,27 0,27">
          <text:p/>
        </draw:polygon>
        <draw:polygon draw:style-name="gr2" draw:text-style-name="P2" draw:layer="layout" svg:width="18.038cm" svg:height="0.026cm" svg:x="1.481cm" svg:y="3.589cm" svg:viewBox="0 0 18039 27" draw:points="0,0 18039,0 18039,27 0,27">
          <text:p/>
        </draw:polygon>
        <draw:frame draw:style-name="gr3" draw:text-style-name="P3" draw:layer="layout" svg:width="1.658cm" svg:height="1.946cm" svg:x="1.49cm" svg:y="1.579cm">
          <draw:image xlink:href="Pictures/1000000000000041000000476D6F743E.jpg" xlink:type="simple" xlink:show="embed" xlink:actuate="onLoad" draw:mime-type="image/jpeg">
            <text:p/>
          </draw:image>
        </draw:frame>
        <draw:frame draw:style-name="gr4" draw:text-style-name="P5" draw:layer="layout" svg:width="10.736cm" svg:height="0.526cm" svg:x="5.677cm" svg:y="1.538cm">
          <draw:text-box>
            <text:p text:style-name="P4"><text:span text:style-name="T1">PODER JUDICIÁRIO DO ESTADO DO AMAZONAS</text:span></text:p>
          </draw:text-box>
        </draw:frame>
        <draw:frame draw:style-name="gr4" draw:text-style-name="P5" draw:layer="layout" svg:width="7.14cm" svg:height="0.526cm" svg:x="7.561cm" svg:y="2.088cm">
          <draw:text-box>
            <text:p text:style-name="P4"><text:span text:style-name="T1">3ª TURMA RECURSAL - PROJUDI</text:span></text:p>
          </draw:text-box>
        </draw:frame>
        <draw:frame draw:style-name="gr5" draw:text-style-name="P6" draw:layer="layout" svg:width="13.474cm" svg:height="0.471cm" svg:x="4.149cm" svg:y="2.633cm">
          <draw:text-box>
            <text:p text:style-name="P4"><text:span text:style-name="T2">Rua Comendador Alexandre Amorim, 25 - Fórum Mário Verçosa - Aparecida -</text:span></text:p>
          </draw:text-box>
        </draw:frame>
        <draw:frame draw:style-name="gr5" draw:text-style-name="P6" draw:layer="layout" svg:width="8.692cm" svg:height="0.471cm" svg:x="6.837cm" svg:y="3.119cm">
          <draw:text-box>
            <text:p text:style-name="P4"><text:span text:style-name="T2">Manaus/AM - CEP: 69.010-300 - Fone: 3212-6251</text:span></text:p>
          </draw:text-box>
        </draw:frame>
        <draw:frame draw:style-name="gr5" draw:text-style-name="P6" draw:layer="layout" svg:width="17.951cm" svg:height="0.471cm" svg:x="1.482cm" svg:y="4.567cm">
          <draw:text-box>
            <text:p text:style-name="P4"><text:span text:style-name="T3">Ata da 34 ª sessão ordinária da(s) 3ª Turma Recursal do Estado Do Amazonas, realizada ao(s) 27 de Julho</text:span></text:p>
          </draw:text-box>
        </draw:frame>
        <draw:frame draw:style-name="gr5" draw:text-style-name="P6" draw:layer="layout" svg:width="1.46cm" svg:height="0.471cm" svg:x="1.482cm" svg:y="5.037cm">
          <draw:text-box>
            <text:p text:style-name="P4"><text:span text:style-name="T3">de 2026.</text:span></text:p>
          </draw:text-box>
        </draw:frame>
        <draw:frame draw:style-name="gr5" draw:text-style-name="P6" draw:layer="layout" svg:width="2.435cm" svg:height="0.471cm" svg:x="3.196cm" svg:y="5.037cm">
          <draw:text-box>
            <text:p text:style-name="P4"><text:span text:style-name="T3">Na data supra,</text:span></text:p>
          </draw:text-box>
        </draw:frame>
        <draw:frame draw:style-name="gr5" draw:text-style-name="P6" draw:layer="layout" svg:width="2.553cm" svg:height="0.471cm" svg:x="5.961cm" svg:y="5.037cm">
          <draw:text-box>
            <text:p text:style-name="P4"><text:span text:style-name="T3">às 00:00 horas,</text:span></text:p>
          </draw:text-box>
        </draw:frame>
        <draw:frame draw:style-name="gr5" draw:text-style-name="P6" draw:layer="layout" svg:width="10.135cm" svg:height="0.471cm" svg:x="8.848cm" svg:y="5.037cm">
          <draw:text-box>
            <text:p text:style-name="P4"><text:span text:style-name="T3">sob a Presidência do(a) Excelentíssimo(a) Senhor(a) Juiz(a)</text:span></text:p>
          </draw:text-box>
        </draw:frame>
        <draw:frame draw:style-name="gr5" draw:text-style-name="P6" draw:layer="layout" svg:width="17.952cm" svg:height="0.471cm" svg:x="1.482cm" svg:y="5.511cm">
          <draw:text-box>
            <text:p text:style-name="P4"><text:span text:style-name="T3">Antônio Carlos Marinho Bezerra Júnior no(a) 3ª Turma Recursal, presente(s) o(s) Eminente(s) Senhor(es)</text:span></text:p>
          </draw:text-box>
        </draw:frame>
        <draw:frame draw:style-name="gr5" draw:text-style-name="P6" draw:layer="layout" svg:width="1.319cm" svg:height="0.471cm" svg:x="1.482cm" svg:y="5.981cm">
          <draw:text-box>
            <text:p text:style-name="P4"><text:span text:style-name="T3">Juíz(es)</text:span></text:p>
          </draw:text-box>
        </draw:frame>
        <draw:frame draw:style-name="gr5" draw:text-style-name="P6" draw:layer="layout" svg:width="7.044cm" svg:height="0.471cm" svg:x="3.01cm" svg:y="5.981cm">
          <draw:text-box>
            <text:p text:style-name="P4"><text:span text:style-name="T3">Flávio Henrique Albuquerque De Freitas,</text:span></text:p>
          </draw:text-box>
        </draw:frame>
        <draw:frame draw:style-name="gr5" draw:text-style-name="P6" draw:layer="layout" svg:width="6.808cm" svg:height="0.471cm" svg:x="10.681cm" svg:y="5.981cm">
          <draw:text-box>
            <text:p text:style-name="P4"><text:span text:style-name="T3">Alexandre Henrique Novaes De Araújo,</text:span></text:p>
          </draw:text-box>
        </draw:frame>
        <draw:frame draw:style-name="gr5" draw:text-style-name="P6" draw:layer="layout" svg:width="1.39cm" svg:height="0.471cm" svg:x="18.11cm" svg:y="5.981cm">
          <draw:text-box>
            <text:p text:style-name="P4"><text:span text:style-name="T3">Antônio</text:span></text:p>
          </draw:text-box>
        </draw:frame>
        <draw:frame draw:style-name="gr5" draw:text-style-name="P6" draw:layer="layout" svg:width="5.257cm" svg:height="0.471cm" svg:x="1.482cm" svg:y="6.455cm">
          <draw:text-box>
            <text:p text:style-name="P4"><text:span text:style-name="T3">Carlos Marinho Bezerra Júnior</text:span></text:p>
          </draw:text-box>
        </draw:frame>
        <draw:frame draw:style-name="gr5" draw:text-style-name="P6" draw:layer="layout" svg:width="6.538cm" svg:height="0.471cm" svg:x="7.282cm" svg:y="6.455cm">
          <draw:text-box>
            <text:p text:style-name="P4"><text:span text:style-name="T3">e Vicente De Oliveira Rocha Pinheiro.</text:span></text:p>
          </draw:text-box>
        </draw:frame>
        <draw:frame draw:style-name="gr5" draw:text-style-name="P6" draw:layer="layout" svg:width="2.365cm" svg:height="0.471cm" svg:x="14.554cm" svg:y="6.455cm">
          <draw:text-box>
            <text:p text:style-name="P4"><text:span text:style-name="T3">Sessão virtual</text:span></text:p>
          </draw:text-box>
        </draw:frame>
        <draw:frame draw:style-name="gr5" draw:text-style-name="P6" draw:layer="layout" svg:width="0.836cm" svg:height="0.471cm" svg:x="17.243cm" svg:y="6.455cm">
          <draw:text-box>
            <text:p text:style-name="P4"><text:span text:style-name="T3">da 3ª</text:span></text:p>
          </draw:text-box>
        </draw:frame>
        <draw:frame draw:style-name="gr5" draw:text-style-name="P6" draw:layer="layout" svg:width="1.13cm" svg:height="0.471cm" svg:x="18.365cm" svg:y="6.455cm">
          <draw:text-box>
            <text:p text:style-name="P4"><text:span text:style-name="T3">Turma</text:span></text:p>
          </draw:text-box>
        </draw:frame>
        <draw:frame draw:style-name="gr5" draw:text-style-name="P6" draw:layer="layout" svg:width="1.589cm" svg:height="0.471cm" svg:x="1.482cm" svg:y="6.925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8.007cm" svg:height="0.471cm" svg:x="3.285cm" svg:y="6.925cm">
          <draw:text-box>
            <text:p text:style-name="P4"><text:span text:style-name="T3">Aprovada ata da sessão de julgamento anterior.</text:span></text:p>
          </draw:text-box>
        </draw:frame>
        <draw:frame draw:style-name="gr5" draw:text-style-name="P6" draw:layer="layout" svg:width="3.398cm" svg:height="0.471cm" svg:x="12.087cm" svg:y="6.925cm">
          <draw:text-box>
            <text:p text:style-name="P4"><text:span text:style-name="T3">Secretariada pelo(a)</text:span></text:p>
          </draw:text-box>
        </draw:frame>
        <draw:frame draw:style-name="gr5" draw:text-style-name="P6" draw:layer="layout" svg:width="0.625cm" svg:height="0.471cm" svg:x="15.808cm" svg:y="6.925cm">
          <draw:text-box>
            <text:p text:style-name="P4"><text:span text:style-name="T3">bel.</text:span></text:p>
          </draw:text-box>
        </draw:frame>
        <draw:frame draw:style-name="gr5" draw:text-style-name="P6" draw:layer="layout" svg:width="2.764cm" svg:height="0.471cm" svg:x="16.629cm" svg:y="6.925cm">
          <draw:text-box>
            <text:p text:style-name="P4"><text:span text:style-name="T3">Juliana Andrade</text:span></text:p>
          </draw:text-box>
        </draw:frame>
        <draw:frame draw:style-name="gr5" draw:text-style-name="P6" draw:layer="layout" svg:width="1.142cm" svg:height="0.471cm" svg:x="1.482cm" svg:y="7.416cm">
          <draw:text-box>
            <text:p text:style-name="P4"><text:span text:style-name="T3">David,</text:span></text:p>
          </draw:text-box>
        </draw:frame>
        <draw:frame draw:style-name="gr5" draw:text-style-name="P6" draw:layer="layout" svg:width="2.341cm" svg:height="0.471cm" svg:x="2.896cm" svg:y="7.416cm">
          <draw:text-box>
            <text:p text:style-name="P4"><text:span text:style-name="T3">foram abertos</text:span></text:p>
          </draw:text-box>
        </draw:frame>
        <draw:frame draw:style-name="gr5" draw:text-style-name="P6" draw:layer="layout" svg:width="0.422cm" svg:height="0.471cm" svg:x="5.681cm" svg:y="7.416cm">
          <draw:text-box>
            <text:p text:style-name="P4"><text:span text:style-name="T3">os</text:span></text:p>
          </draw:text-box>
        </draw:frame>
        <draw:frame draw:style-name="gr5" draw:text-style-name="P6" draw:layer="layout" svg:width="1.66cm" svg:height="0.471cm" svg:x="6.316cm" svg:y="7.416cm">
          <draw:text-box>
            <text:p text:style-name="P4"><text:span text:style-name="T3">trabalhos.</text:span></text:p>
          </draw:text-box>
        </draw:frame>
        <draw:frame draw:style-name="gr5" draw:text-style-name="P6" draw:layer="layout" svg:width="0.422cm" svg:height="0.471cm" svg:x="17.713cm" svg:y="7.416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06cm" svg:y="7.416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3.201cm" svg:height="0.471cm" svg:x="8.272cm" svg:y="7.416cm">
          <draw:text-box>
            <text:p text:style-name="P4"><text:span text:style-name="T2">JULGAMENTOS:</text:span></text:p>
          </draw:text-box>
        </draw:frame>
        <draw:frame draw:style-name="gr5" draw:text-style-name="P6" draw:layer="layout" svg:width="0.422cm" svg:height="0.471cm" svg:x="11.98cm" svg:y="7.416cm">
          <draw:text-box>
            <text:p text:style-name="P4"><text:span text:style-name="T2">1.</text:span></text:p>
          </draw:text-box>
        </draw:frame>
        <draw:frame draw:style-name="gr5" draw:text-style-name="P6" draw:layer="layout" svg:width="4.8cm" svg:height="0.471cm" svg:x="12.556cm" svg:y="7.416cm">
          <draw:text-box>
            <text:p text:style-name="P4"><text:span text:style-name="T2">0604058-71.2024.8.04.5400</text:span></text:p>
          </draw:text-box>
        </draw:frame>
        <draw:frame draw:style-name="gr5" draw:text-style-name="P6" draw:layer="layout" svg:width="2.859cm" svg:height="0.471cm" svg:x="1.482cm" svg:y="7.886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589cm" svg:y="7.886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394cm" svg:y="7.88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463cm" svg:y="7.88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0.009cm" svg:y="7.886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7.518cm" svg:y="7.88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7.959cm" svg:height="0.471cm" svg:x="1.482cm" svg:y="8.36cm">
          <draw:text-box>
            <text:p text:style-name="P4"><text:span text:style-name="T3">RAIMUNDO JOSE FERREIRA MARQUES. Recorrido: BANCO SANTANDER BRASIL S/A. Decisão</text:span></text:p>
          </draw:text-box>
        </draw:frame>
        <draw:frame draw:style-name="gr5" draw:text-style-name="P6" draw:layer="layout" svg:width="17.755cm" svg:height="0.471cm" svg:x="1.482cm" svg:y="8.83cm">
          <draw:text-box>
            <text:p text:style-name="P4"><text:span text:style-name="T3">principal: 239 - Com Resolução do Mérito - Não-Provimento, atribuído à(s) parte(s) RAIMUNDO JOSE</text:span></text:p>
          </draw:text-box>
        </draw:frame>
        <draw:frame draw:style-name="gr5" draw:text-style-name="P6" draw:layer="layout" svg:width="4.471cm" svg:height="0.471cm" svg:x="1.482cm" svg:y="9.321cm">
          <draw:text-box>
            <text:p text:style-name="P4"><text:span text:style-name="T3">FERREIRA MARQUES -</text:span></text:p>
          </draw:text-box>
        </draw:frame>
        <draw:frame draw:style-name="gr5" draw:text-style-name="P6" draw:layer="layout" svg:width="1.66cm" svg:height="0.471cm" svg:x="6.341cm" svg:y="9.32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3.775cm" svg:y="9.321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4.101cm" svg:y="9.32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8.856cm" svg:y="9.32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9.186cm" svg:y="9.321cm">
          <draw:text-box>
            <text:p text:style-name="P4"><text:span text:style-name="T3">3ª</text:span></text:p>
          </draw:text-box>
        </draw:frame>
        <draw:frame draw:style-name="gr5" draw:text-style-name="P6" draw:layer="layout" svg:width="0.422cm" svg:height="0.471cm" svg:x="8.208cm" svg:y="9.321cm">
          <draw:text-box>
            <text:p text:style-name="P4"><text:span text:style-name="T2">2.</text:span></text:p>
          </draw:text-box>
        </draw:frame>
        <draw:frame draw:style-name="gr5" draw:text-style-name="P6" draw:layer="layout" svg:width="4.8cm" svg:height="0.471cm" svg:x="8.716cm" svg:y="9.321cm">
          <draw:text-box>
            <text:p text:style-name="P4"><text:span text:style-name="T2">0533923-66.2023.8.04.0001</text:span></text:p>
          </draw:text-box>
        </draw:frame>
        <draw:frame draw:style-name="gr5" draw:text-style-name="P6" draw:layer="layout" svg:width="2.823cm" svg:height="0.471cm" svg:x="1.482cm" svg:y="9.79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4.581cm" svg:y="9.79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6.139cm" svg:y="9.791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3.467cm" svg:y="9.79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777cm" svg:height="0.471cm" svg:x="15.642cm" svg:y="9.791cm">
          <draw:text-box>
            <text:p text:style-name="P4"><text:span text:style-name="T3">BANCO ITAUCARD</text:span></text:p>
          </draw:text-box>
        </draw:frame>
        <draw:frame draw:style-name="gr5" draw:text-style-name="P6" draw:layer="layout" svg:width="0.767cm" svg:height="0.471cm" svg:x="1.482cm" svg:y="10.265cm">
          <draw:text-box>
            <text:p text:style-name="P4"><text:span text:style-name="T3">S/A.</text:span></text:p>
          </draw:text-box>
        </draw:frame>
        <draw:frame draw:style-name="gr5" draw:text-style-name="P6" draw:layer="layout" svg:width="1.812cm" svg:height="0.471cm" svg:x="2.413cm" svg:y="10.26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964cm" svg:height="0.471cm" svg:x="4.403cm" svg:y="10.265cm">
          <draw:text-box>
            <text:p text:style-name="P4"><text:span text:style-name="T3">FELIPE DOS SANTOS MAGALHAES.</text:span></text:p>
          </draw:text-box>
        </draw:frame>
        <draw:frame draw:style-name="gr5" draw:text-style-name="P6" draw:layer="layout" svg:width="3.093cm" svg:height="0.471cm" svg:x="11.726cm" svg:y="10.26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4.211cm" svg:height="0.471cm" svg:x="15.062cm" svg:y="10.265cm">
          <draw:text-box>
            <text:p text:style-name="P4"><text:span text:style-name="T3">200 - Com Resolução do</text:span></text:p>
          </draw:text-box>
        </draw:frame>
        <draw:frame draw:style-name="gr5" draw:text-style-name="P6" draw:layer="layout" svg:width="17.93cm" svg:height="0.471cm" svg:x="1.482cm" svg:y="10.739cm">
          <draw:text-box>
            <text:p text:style-name="P4"><text:span text:style-name="T3">Mérito - Não-Acolhimento de Embargos de Declaração, atribuído à(s) parte(s) BANCO ITAUCARD S/A</text:span></text:p>
          </draw:text-box>
        </draw:frame>
        <draw:frame draw:style-name="gr5" draw:text-style-name="P6" draw:layer="layout" svg:width="1.906cm" svg:height="0.471cm" svg:x="1.482cm" svg:y="11.226cm">
          <draw:text-box>
            <text:p text:style-name="P4"><text:span text:style-name="T3">- Unânime.</text:span></text:p>
          </draw:text-box>
        </draw:frame>
        <draw:frame draw:style-name="gr5" draw:text-style-name="P6" draw:layer="layout" svg:width="4.599cm" svg:height="0.471cm" svg:x="9.182cm" svg:y="11.226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12cm" svg:y="11.226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38cm" svg:y="11.22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2cm" svg:y="11.22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422cm" svg:height="0.471cm" svg:x="3.653cm" svg:y="11.226cm">
          <draw:text-box>
            <text:p text:style-name="P4"><text:span text:style-name="T2">3.</text:span></text:p>
          </draw:text-box>
        </draw:frame>
        <draw:frame draw:style-name="gr5" draw:text-style-name="P6" draw:layer="layout" svg:width="4.8cm" svg:height="0.471cm" svg:x="4.149cm" svg:y="11.226cm">
          <draw:text-box>
            <text:p text:style-name="P4"><text:span text:style-name="T2">0096104-39.2024.8.04.1000</text:span></text:p>
          </draw:text-box>
        </draw:frame>
        <draw:frame draw:style-name="gr5" draw:text-style-name="P6" draw:layer="layout" svg:width="17.894cm" svg:height="0.471cm" svg:x="1.482cm" svg:y="11.696cm">
          <draw:text-box>
            <text:p text:style-name="P4"><text:span text:style-name="T3">Alexandre Henrique Novaes De Araújo. Recorrente: Ivonilda Bezerra de Lima. Recorrido: BANCO PAN</text:span></text:p>
          </draw:text-box>
        </draw:frame>
        <draw:frame draw:style-name="gr5" draw:text-style-name="P6" draw:layer="layout" svg:width="17.883cm" svg:height="0.471cm" svg:x="1.482cm" svg:y="12.17cm">
          <draw:text-box>
            <text:p text:style-name="P4"><text:span text:style-name="T3">S.A. Decisão principal: 200 - Com Resolução do Mérito - Não-Acolhimento de Embargos de Declaração,</text:span></text:p>
          </draw:text-box>
        </draw:frame>
        <draw:frame draw:style-name="gr5" draw:text-style-name="P6" draw:layer="layout" svg:width="10.123cm" svg:height="0.471cm" svg:x="1.482cm" svg:y="12.657cm">
          <draw:text-box>
            <text:p text:style-name="P4"><text:span text:style-name="T3">atribuído à(s) parte(s) Ivonilda Bezerra de Lima - Unânime.</text:span></text:p>
          </draw:text-box>
        </draw:frame>
        <draw:frame draw:style-name="gr5" draw:text-style-name="P6" draw:layer="layout" svg:width="1.636cm" svg:height="0.471cm" svg:x="17.815cm" svg:y="12.657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0.422cm" svg:height="0.471cm" svg:x="12.323cm" svg:y="12.657cm">
          <draw:text-box>
            <text:p text:style-name="P4"><text:span text:style-name="T2">4.</text:span></text:p>
          </draw:text-box>
        </draw:frame>
        <draw:frame draw:style-name="gr5" draw:text-style-name="P6" draw:layer="layout" svg:width="4.8cm" svg:height="0.471cm" svg:x="12.806cm" svg:y="12.657cm">
          <draw:text-box>
            <text:p text:style-name="P4"><text:span text:style-name="T2">0064884-23.2024.8.04.1000</text:span></text:p>
          </draw:text-box>
        </draw:frame>
        <draw:frame draw:style-name="gr5" draw:text-style-name="P6" draw:layer="layout" svg:width="2.859cm" svg:height="0.471cm" svg:x="1.482cm" svg:y="13.131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632cm" svg:y="13.131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466cm" svg:y="13.13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578cm" svg:y="13.13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10.144cm" svg:y="13.131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7.509cm" svg:y="13.13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822cm" svg:height="0.471cm" svg:x="1.482cm" svg:y="13.601cm">
          <draw:text-box>
            <text:p text:style-name="P4"><text:span text:style-name="T3">Vanuza Oliveira dos Santos.</text:span></text:p>
          </draw:text-box>
        </draw:frame>
        <draw:frame draw:style-name="gr5" draw:text-style-name="P6" draw:layer="layout" svg:width="8.339cm" svg:height="0.471cm" svg:x="6.6cm" svg:y="13.601cm">
          <draw:text-box>
            <text:p text:style-name="P4"><text:span text:style-name="T3">Recorrido: GEAP AUTOGESTÃO EM SAÚDE.</text:span></text:p>
          </draw:text-box>
        </draw:frame>
        <draw:frame draw:style-name="gr5" draw:text-style-name="P6" draw:layer="layout" svg:width="4.081cm" svg:height="0.471cm" svg:x="15.287cm" svg:y="13.601cm">
          <draw:text-box>
            <text:p text:style-name="P4"><text:span text:style-name="T3">Decisão principal: 200 -</text:span></text:p>
          </draw:text-box>
        </draw:frame>
        <draw:frame draw:style-name="gr5" draw:text-style-name="P6" draw:layer="layout" svg:width="18.011cm" svg:height="0.471cm" svg:x="1.482cm" svg:y="14.075cm">
          <draw:text-box>
            <text:p text:style-name="P4"><text:span text:style-name="T3">Com Resolução do Mérito - Não-Acolhimento de Embargos de Declaração, atribuído à(s) parte(s) Vanuza</text:span></text:p>
          </draw:text-box>
        </draw:frame>
        <draw:frame draw:style-name="gr5" draw:text-style-name="P6" draw:layer="layout" svg:width="5.328cm" svg:height="0.471cm" svg:x="1.482cm" svg:y="14.562cm">
          <draw:text-box>
            <text:p text:style-name="P4"><text:span text:style-name="T3">Oliveira dos Santos - Unânime.</text:span></text:p>
          </draw:text-box>
        </draw:frame>
        <draw:frame draw:style-name="gr5" draw:text-style-name="P6" draw:layer="layout" svg:width="4.599cm" svg:height="0.471cm" svg:x="12.671cm" svg:y="14.562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7.603cm" svg:y="14.562cm">
          <draw:text-box>
            <text:p text:style-name="P4"><text:span text:style-name="T3">- 3ª</text:span></text:p>
          </draw:text-box>
        </draw:frame>
        <draw:frame draw:style-name="gr5" draw:text-style-name="P6" draw:layer="layout" svg:width="1.13cm" svg:height="0.471cm" svg:x="18.382cm" svg:y="14.562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422cm" svg:height="0.471cm" svg:x="7.201cm" svg:y="14.562cm">
          <draw:text-box>
            <text:p text:style-name="P4"><text:span text:style-name="T2">5.</text:span></text:p>
          </draw:text-box>
        </draw:frame>
        <draw:frame draw:style-name="gr5" draw:text-style-name="P6" draw:layer="layout" svg:width="4.8cm" svg:height="0.471cm" svg:x="7.671cm" svg:y="14.562cm">
          <draw:text-box>
            <text:p text:style-name="P4"><text:span text:style-name="T2">0110162-47.2024.8.04.1000</text:span></text:p>
          </draw:text-box>
        </draw:frame>
        <draw:frame draw:style-name="gr5" draw:text-style-name="P6" draw:layer="layout" svg:width="1.589cm" svg:height="0.471cm" svg:x="1.482cm" svg:y="15.036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28cm" svg:y="15.03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4.945cm" svg:y="15.036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0.313cm" svg:y="15.036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976cm" svg:height="0.471cm" svg:x="12.574cm" svg:y="15.03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53cm" svg:height="0.471cm" svg:x="14.813cm" svg:y="15.036cm">
          <draw:text-box>
            <text:p text:style-name="P4"><text:span text:style-name="T3">CELSO VASCONCELOS</text:span></text:p>
          </draw:text-box>
        </draw:frame>
        <draw:frame draw:style-name="gr5" draw:text-style-name="P6" draw:layer="layout" svg:width="18.026cm" svg:height="0.471cm" svg:x="1.482cm" svg:y="15.51cm">
          <draw:text-box>
            <text:p text:style-name="P4"><text:span text:style-name="T3">HOLANDA DA SILVA. Recorrido: ITAÚ UNIBANCO S/A. Decisão principal: 200 - Com Resolução do</text:span></text:p>
          </draw:text-box>
        </draw:frame>
        <draw:frame draw:style-name="gr5" draw:text-style-name="P6" draw:layer="layout" svg:width="17.918cm" svg:height="0.471cm" svg:x="1.482cm" svg:y="15.98cm">
          <draw:text-box>
            <text:p text:style-name="P4"><text:span text:style-name="T3">Mérito - Não-Acolhimento de Embargos de Declaração, atribuído à(s) parte(s) CELSO VASCONCELOS</text:span></text:p>
          </draw:text-box>
        </draw:frame>
        <draw:frame draw:style-name="gr5" draw:text-style-name="P6" draw:layer="layout" svg:width="4.411cm" svg:height="0.471cm" svg:x="1.482cm" svg:y="16.467cm">
          <draw:text-box>
            <text:p text:style-name="P4"><text:span text:style-name="T3">HOLANDA DA SILVA -</text:span></text:p>
          </draw:text-box>
        </draw:frame>
        <draw:frame draw:style-name="gr5" draw:text-style-name="P6" draw:layer="layout" svg:width="1.66cm" svg:height="0.471cm" svg:x="6.349cm" svg:y="16.467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3.783cm" svg:y="16.467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4.109cm" svg:y="16.467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8.86cm" svg:y="16.467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9.186cm" svg:y="16.467cm">
          <draw:text-box>
            <text:p text:style-name="P4"><text:span text:style-name="T3">3ª</text:span></text:p>
          </draw:text-box>
        </draw:frame>
        <draw:frame draw:style-name="gr5" draw:text-style-name="P6" draw:layer="layout" svg:width="0.422cm" svg:height="0.471cm" svg:x="8.217cm" svg:y="16.467cm">
          <draw:text-box>
            <text:p text:style-name="P4"><text:span text:style-name="T2">6.</text:span></text:p>
          </draw:text-box>
        </draw:frame>
        <draw:frame draw:style-name="gr5" draw:text-style-name="P6" draw:layer="layout" svg:width="4.8cm" svg:height="0.471cm" svg:x="8.725cm" svg:y="16.467cm">
          <draw:text-box>
            <text:p text:style-name="P4"><text:span text:style-name="T2">0108124-62.2024.8.04.1000</text:span></text:p>
          </draw:text-box>
        </draw:frame>
        <draw:frame draw:style-name="gr5" draw:text-style-name="P6" draw:layer="layout" svg:width="2.823cm" svg:height="0.471cm" svg:x="1.482cm" svg:y="16.94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4.581cm" svg:y="16.94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6.139cm" svg:y="16.941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3.467cm" svg:y="16.94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777cm" svg:height="0.471cm" svg:x="15.642cm" svg:y="16.941cm">
          <draw:text-box>
            <text:p text:style-name="P4"><text:span text:style-name="T3">BANCO ITAUCARD</text:span></text:p>
          </draw:text-box>
        </draw:frame>
        <draw:frame draw:style-name="gr5" draw:text-style-name="P6" draw:layer="layout" svg:width="0.767cm" svg:height="0.471cm" svg:x="1.482cm" svg:y="17.415cm">
          <draw:text-box>
            <text:p text:style-name="P4"><text:span text:style-name="T3">S/A.</text:span></text:p>
          </draw:text-box>
        </draw:frame>
        <draw:frame draw:style-name="gr5" draw:text-style-name="P6" draw:layer="layout" svg:width="1.812cm" svg:height="0.471cm" svg:x="2.502cm" svg:y="17.41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8.363cm" svg:height="0.471cm" svg:x="4.602cm" svg:y="17.415cm">
          <draw:text-box>
            <text:p text:style-name="P4"><text:span text:style-name="T3">ELIDA FERNANDA SOARES DE ANDRADE.</text:span></text:p>
          </draw:text-box>
        </draw:frame>
        <draw:frame draw:style-name="gr5" draw:text-style-name="P6" draw:layer="layout" svg:width="3.093cm" svg:height="0.471cm" svg:x="13.868cm" svg:y="17.41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412cm" svg:y="17.415cm">
          <draw:text-box>
            <text:p text:style-name="P4"><text:span text:style-name="T3">200 -</text:span></text:p>
          </draw:text-box>
        </draw:frame>
        <draw:frame draw:style-name="gr5" draw:text-style-name="P6" draw:layer="layout" svg:width="0.825cm" svg:height="0.471cm" svg:x="18.682cm" svg:y="17.415cm">
          <draw:text-box>
            <text:p text:style-name="P4"><text:span text:style-name="T3">Com</text:span></text:p>
          </draw:text-box>
        </draw:frame>
        <draw:frame draw:style-name="gr5" draw:text-style-name="P6" draw:layer="layout" svg:width="11.91cm" svg:height="0.471cm" svg:x="1.482cm" svg:y="17.885cm">
          <draw:text-box>
            <text:p text:style-name="P4"><text:span text:style-name="T3">Resolução do Mérito - Não-Acolhimento de Embargos de Declaração,</text:span></text:p>
          </draw:text-box>
        </draw:frame>
        <draw:frame draw:style-name="gr5" draw:text-style-name="P6" draw:layer="layout" svg:width="5.257cm" svg:height="0.471cm" svg:x="14.06cm" svg:y="17.885cm">
          <draw:text-box>
            <text:p text:style-name="P4"><text:span text:style-name="T3">atribuído à(s) parte(s) BANCO</text:span></text:p>
          </draw:text-box>
        </draw:frame>
        <draw:frame draw:style-name="gr5" draw:text-style-name="P6" draw:layer="layout" svg:width="3.201cm" svg:height="0.471cm" svg:x="1.482cm" svg:y="18.372cm">
          <draw:text-box>
            <text:p text:style-name="P4"><text:span text:style-name="T3">ITAUCARD S/A -</text:span></text:p>
          </draw:text-box>
        </draw:frame>
        <draw:frame draw:style-name="gr5" draw:text-style-name="P6" draw:layer="layout" svg:width="1.66cm" svg:height="0.471cm" svg:x="5.046cm" svg:y="18.37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2.467cm" svg:y="18.372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793cm" svg:y="18.37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535cm" svg:y="18.37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61cm" svg:y="18.372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18.377cm" svg:y="18.372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422cm" svg:height="0.471cm" svg:x="6.909cm" svg:y="18.372cm">
          <draw:text-box>
            <text:p text:style-name="P4"><text:span text:style-name="T2">7.</text:span></text:p>
          </draw:text-box>
        </draw:frame>
        <draw:frame draw:style-name="gr5" draw:text-style-name="P6" draw:layer="layout" svg:width="4.8cm" svg:height="0.471cm" svg:x="7.413cm" svg:y="18.372cm">
          <draw:text-box>
            <text:p text:style-name="P4"><text:span text:style-name="T2">0087455-85.2024.8.04.1000</text:span></text:p>
          </draw:text-box>
        </draw:frame>
        <draw:frame draw:style-name="gr5" draw:text-style-name="P6" draw:layer="layout" svg:width="1.589cm" svg:height="0.471cm" svg:x="1.482cm" svg:y="18.846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28cm" svg:y="18.84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4.941cm" svg:y="18.846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0.305cm" svg:y="18.846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2.542cm" svg:height="0.471cm" svg:x="12.561cm" svg:y="18.846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372cm" svg:y="18.846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12cm" svg:y="18.846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7.554cm" svg:height="0.471cm" svg:x="1.482cm" svg:y="19.32cm">
          <draw:text-box>
            <text:p text:style-name="P4"><text:span text:style-name="T3">Motivo: Despachou em primeiro grau.), 2 (Tipo: Impedimento. Motivo: Despachou em primeiro grau.).</text:span></text:p>
          </draw:text-box>
        </draw:frame>
        <draw:frame draw:style-name="gr5" draw:text-style-name="P6" draw:layer="layout" svg:width="1.976cm" svg:height="0.471cm" svg:x="1.482cm" svg:y="19.7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447cm" svg:height="0.471cm" svg:x="3.683cm" svg:y="19.79cm">
          <draw:text-box>
            <text:p text:style-name="P4"><text:span text:style-name="T3">D de F Barreto Me -</text:span></text:p>
          </draw:text-box>
        </draw:frame>
        <draw:frame draw:style-name="gr5" draw:text-style-name="P6" draw:layer="layout" svg:width="4cm" svg:height="0.471cm" svg:x="7.764cm" svg:y="19.79cm">
          <draw:text-box>
            <text:p text:style-name="P4"><text:span text:style-name="T3">Innovare Condomínios.</text:span></text:p>
          </draw:text-box>
        </draw:frame>
        <draw:frame draw:style-name="gr5" draw:text-style-name="P6" draw:layer="layout" svg:width="1.812cm" svg:height="0.471cm" svg:x="12.1cm" svg:y="19.7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164cm" svg:height="0.471cm" svg:x="14.131cm" svg:y="19.79cm">
          <draw:text-box>
            <text:p text:style-name="P4"><text:span text:style-name="T3">GROUP SOFTWARE LTDA.</text:span></text:p>
          </draw:text-box>
        </draw:frame>
        <draw:frame draw:style-name="gr5" draw:text-style-name="P6" draw:layer="layout" svg:width="3.093cm" svg:height="0.471cm" svg:x="1.482cm" svg:y="20.26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13.827cm" svg:height="0.471cm" svg:x="4.848cm" svg:y="20.265cm">
          <draw:text-box>
            <text:p text:style-name="P4"><text:span text:style-name="T3">200 - Com Resolução do Mérito - Não-Acolhimento de Embargos de Declaração,</text:span></text:p>
          </draw:text-box>
        </draw:frame>
        <draw:frame draw:style-name="gr5" draw:text-style-name="P6" draw:layer="layout" svg:width="1.53cm" svg:height="0.471cm" svg:x="1.482cm" svg:y="20.751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3.51cm" svg:y="20.751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4.572cm" svg:y="20.75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0.813cm" svg:height="0.471cm" svg:x="6.35cm" svg:y="20.751cm">
          <draw:text-box>
            <text:p text:style-name="P4"><text:span text:style-name="T3">D de</text:span></text:p>
          </draw:text-box>
        </draw:frame>
        <draw:frame draw:style-name="gr5" draw:text-style-name="P6" draw:layer="layout" svg:width="0.422cm" svg:height="0.471cm" svg:x="7.849cm" svg:y="20.751cm">
          <draw:text-box>
            <text:p text:style-name="P4"><text:span text:style-name="T3">F</text:span></text:p>
          </draw:text-box>
        </draw:frame>
        <draw:frame draw:style-name="gr5" draw:text-style-name="P6" draw:layer="layout" svg:width="1.271cm" svg:height="0.471cm" svg:x="8.471cm" svg:y="20.751cm">
          <draw:text-box>
            <text:p text:style-name="P4"><text:span text:style-name="T3">Barreto</text:span></text:p>
          </draw:text-box>
        </draw:frame>
        <draw:frame draw:style-name="gr5" draw:text-style-name="P6" draw:layer="layout" svg:width="0.566cm" svg:height="0.471cm" svg:x="10.216cm" svg:y="20.751cm">
          <draw:text-box>
            <text:p text:style-name="P4"><text:span text:style-name="T3">Me</text:span></text:p>
          </draw:text-box>
        </draw:frame>
        <draw:frame draw:style-name="gr5" draw:text-style-name="P6" draw:layer="layout" svg:width="0.422cm" svg:height="0.471cm" svg:x="11.181cm" svg:y="20.751cm">
          <draw:text-box>
            <text:p text:style-name="P4"><text:span text:style-name="T3">-</text:span></text:p>
          </draw:text-box>
        </draw:frame>
        <draw:frame draw:style-name="gr5" draw:text-style-name="P6" draw:layer="layout" svg:width="1.506cm" svg:height="0.471cm" svg:x="11.71cm" svg:y="20.751cm">
          <draw:text-box>
            <text:p text:style-name="P4"><text:span text:style-name="T3">Innovare</text:span></text:p>
          </draw:text-box>
        </draw:frame>
        <draw:frame draw:style-name="gr5" draw:text-style-name="P6" draw:layer="layout" svg:width="2.284cm" svg:height="0.471cm" svg:x="13.7cm" svg:y="20.751cm">
          <draw:text-box>
            <text:p text:style-name="P4"><text:span text:style-name="T3">Condomínios</text:span></text:p>
          </draw:text-box>
        </draw:frame>
        <draw:frame draw:style-name="gr5" draw:text-style-name="P6" draw:layer="layout" svg:width="0.422cm" svg:height="0.471cm" svg:x="16.506cm" svg:y="20.751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7.039cm" svg:y="20.75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9.19cm" svg:y="20.751cm">
          <draw:text-box>
            <text:p text:style-name="P4"><text:span text:style-name="T2">8.</text:span></text:p>
          </draw:text-box>
        </draw:frame>
        <draw:frame draw:style-name="gr5" draw:text-style-name="P6" draw:layer="layout" svg:width="8.207cm" svg:height="0.471cm" svg:x="6.464cm" svg:y="21.238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21.238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21.238cm">
          <draw:text-box>
            <text:p text:style-name="P4"><text:span text:style-name="T2">0600256-24.2023.8.04.3000</text:span></text:p>
          </draw:text-box>
        </draw:frame>
        <draw:frame draw:style-name="gr5" draw:text-style-name="P6" draw:layer="layout" svg:width="4.175cm" svg:height="0.471cm" svg:x="1.482cm" svg:y="21.712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6.202cm" svg:y="21.71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222cm" svg:height="0.471cm" svg:x="8.442cm" svg:y="21.712cm">
          <draw:text-box>
            <text:p text:style-name="P4"><text:span text:style-name="T3">MARIO SERGIO CARDOSO DINELLY.</text:span></text:p>
          </draw:text-box>
        </draw:frame>
        <draw:frame draw:style-name="gr5" draw:text-style-name="P6" draw:layer="layout" svg:width="1.812cm" svg:height="0.471cm" svg:x="16.345cm" svg:y="21.71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083cm" svg:height="0.471cm" svg:x="18.42cm" svg:y="21.712cm">
          <draw:text-box>
            <text:p text:style-name="P4"><text:span text:style-name="T3">Banco</text:span></text:p>
          </draw:text-box>
        </draw:frame>
        <draw:frame draw:style-name="gr5" draw:text-style-name="P6" draw:layer="layout" svg:width="2.448cm" svg:height="0.471cm" svg:x="1.482cm" svg:y="22.186cm">
          <draw:text-box>
            <text:p text:style-name="P4"><text:span text:style-name="T3">Bradesco S/A.</text:span></text:p>
          </draw:text-box>
        </draw:frame>
        <draw:frame draw:style-name="gr5" draw:text-style-name="P6" draw:layer="layout" svg:width="14.909cm" svg:height="0.471cm" svg:x="4.115cm" svg:y="22.186cm">
          <draw:text-box>
            <text:p text:style-name="P4"><text:span text:style-name="T3">Decisão principal: 200 - Com Resolução do Mérito - Não-Acolhimento de Embargos de</text:span></text:p>
          </draw:text-box>
        </draw:frame>
        <draw:frame draw:style-name="gr5" draw:text-style-name="P6" draw:layer="layout" svg:width="2.011cm" svg:height="0.471cm" svg:x="1.482cm" svg:y="22.673cm">
          <draw:text-box>
            <text:p text:style-name="P4"><text:span text:style-name="T3">Declaração,</text:span></text:p>
          </draw:text-box>
        </draw:frame>
        <draw:frame draw:style-name="gr5" draw:text-style-name="P6" draw:layer="layout" svg:width="1.53cm" svg:height="0.471cm" svg:x="3.891cm" svg:y="22.673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5.805cm" svg:y="22.673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6.782cm" svg:y="22.67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7.363cm" svg:height="0.471cm" svg:x="8.451cm" svg:y="22.673cm">
          <draw:text-box>
            <text:p text:style-name="P4"><text:span text:style-name="T3">MARIO SERGIO CARDOSO DINELLY -</text:span></text:p>
          </draw:text-box>
        </draw:frame>
        <draw:frame draw:style-name="gr5" draw:text-style-name="P6" draw:layer="layout" svg:width="1.66cm" svg:height="0.471cm" svg:x="17.154cm" svg:y="22.67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9.194cm" svg:y="22.673cm">
          <draw:text-box>
            <text:p text:style-name="P4"><text:span text:style-name="T2">9.</text:span></text:p>
          </draw:text-box>
        </draw:frame>
        <draw:frame draw:style-name="gr5" draw:text-style-name="P6" draw:layer="layout" svg:width="8.207cm" svg:height="0.471cm" svg:x="6.464cm" svg:y="23.16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23.16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23.16cm">
          <draw:text-box>
            <text:p text:style-name="P4"><text:span text:style-name="T2">0600099-35.2023.8.04.2100</text:span></text:p>
          </draw:text-box>
        </draw:frame>
        <draw:frame draw:style-name="gr5" draw:text-style-name="P6" draw:layer="layout" svg:width="17.825cm" svg:height="0.471cm" svg:x="1.482cm" svg:y="23.634cm">
          <draw:text-box>
            <text:p text:style-name="P4"><text:span text:style-name="T3">Albuquerque De Freitas. Recorrente: NAZARÉ DE CASTRO VIEIRA. Recorrido: Banco Bradesco S/A.</text:span></text:p>
          </draw:text-box>
        </draw:frame>
        <draw:frame draw:style-name="gr5" draw:text-style-name="P6" draw:layer="layout" svg:width="3.857cm" svg:height="0.471cm" svg:x="1.482cm" svg:y="24.121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093cm" svg:height="0.471cm" svg:x="5.656cm" svg:y="24.121cm">
          <draw:text-box>
            <text:p text:style-name="P4"><text:span text:style-name="T3">Retirado de pauta.</text:span></text:p>
          </draw:text-box>
        </draw:frame>
        <draw:frame draw:style-name="gr5" draw:text-style-name="P6" draw:layer="layout" svg:width="1.366cm" svg:height="0.471cm" svg:x="9.133cm" svg:y="24.12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7.678cm" svg:height="0.471cm" svg:x="10.703cm" svg:y="24.121cm">
          <draw:text-box>
            <text:p text:style-name="P4"><text:span text:style-name="T3">Determinação do Juiz (Acordo homologado).</text:span></text:p>
          </draw:text-box>
        </draw:frame>
        <draw:frame draw:style-name="gr5" draw:text-style-name="P6" draw:layer="layout" svg:width="0.531cm" svg:height="0.471cm" svg:x="18.987cm" svg:y="24.121cm">
          <draw:text-box>
            <text:p text:style-name="P4"><text:span text:style-name="T2">10.</text:span></text:p>
          </draw:text-box>
        </draw:frame>
        <draw:frame draw:style-name="gr5" draw:text-style-name="P6" draw:layer="layout" svg:width="8.207cm" svg:height="0.471cm" svg:x="6.464cm" svg:y="24.608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24.608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24.608cm">
          <draw:text-box>
            <text:p text:style-name="P4"><text:span text:style-name="T2">0600836-54.2023.8.04.3000</text:span></text:p>
          </draw:text-box>
        </draw:frame>
        <draw:frame draw:style-name="gr5" draw:text-style-name="P6" draw:layer="layout" svg:width="4.175cm" svg:height="0.471cm" svg:x="1.482cm" svg:y="25.082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5.94cm" svg:y="25.08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8.022cm" svg:height="0.471cm" svg:x="8.086cm" svg:y="25.082cm">
          <draw:text-box>
            <text:p text:style-name="P4"><text:span text:style-name="T3">JOSE RAIMUNDO BARATA GONÇALVES.</text:span></text:p>
          </draw:text-box>
        </draw:frame>
        <draw:frame draw:style-name="gr5" draw:text-style-name="P6" draw:layer="layout" svg:width="1.812cm" svg:height="0.471cm" svg:x="16.446cm" svg:y="25.08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083cm" svg:height="0.471cm" svg:x="18.428cm" svg:y="25.082cm">
          <draw:text-box>
            <text:p text:style-name="P4"><text:span text:style-name="T3">Banco</text:span></text:p>
          </draw:text-box>
        </draw:frame>
        <draw:frame draw:style-name="gr5" draw:text-style-name="P6" draw:layer="layout" svg:width="2.448cm" svg:height="0.471cm" svg:x="1.482cm" svg:y="25.556cm">
          <draw:text-box>
            <text:p text:style-name="P4"><text:span text:style-name="T3">Bradesco S/A.</text:span></text:p>
          </draw:text-box>
        </draw:frame>
        <draw:frame draw:style-name="gr5" draw:text-style-name="P6" draw:layer="layout" svg:width="14.909cm" svg:height="0.471cm" svg:x="4.115cm" svg:y="25.556cm">
          <draw:text-box>
            <text:p text:style-name="P4"><text:span text:style-name="T3">Decisão principal: 200 - Com Resolução do Mérito - Não-Acolhimento de Embargos de</text:span></text:p>
          </draw:text-box>
        </draw:frame>
        <draw:frame draw:style-name="gr5" draw:text-style-name="P6" draw:layer="layout" svg:width="2.011cm" svg:height="0.471cm" svg:x="1.482cm" svg:y="26.043cm">
          <draw:text-box>
            <text:p text:style-name="P4"><text:span text:style-name="T3">Declaração,</text:span></text:p>
          </draw:text-box>
        </draw:frame>
        <draw:frame draw:style-name="gr5" draw:text-style-name="P6" draw:layer="layout" svg:width="2.271cm" svg:height="0.471cm" svg:x="3.772cm" svg:y="26.043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6.461cm" svg:y="26.04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8.163cm" svg:height="0.471cm" svg:x="8.023cm" svg:y="26.043cm">
          <draw:text-box>
            <text:p text:style-name="P4"><text:span text:style-name="T3">JOSE RAIMUNDO BARATA GONÇALVES -</text:span></text:p>
          </draw:text-box>
        </draw:frame>
        <draw:frame draw:style-name="gr5" draw:text-style-name="P6" draw:layer="layout" svg:width="1.66cm" svg:height="0.471cm" svg:x="17.047cm" svg:y="26.04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82cm" svg:y="26.043cm">
          <draw:text-box>
            <text:p text:style-name="P4"><text:span text:style-name="T2">11.</text:span></text:p>
          </draw:text-box>
        </draw:frame>
        <draw:frame draw:style-name="gr5" draw:text-style-name="P6" draw:layer="layout" svg:width="0.422cm" svg:height="0.471cm" svg:x="6.612cm" svg:y="26.53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6.5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6.5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6.5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6.5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6.5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6.53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6.53cm">
          <draw:text-box>
            <text:p text:style-name="P4"><text:span text:style-name="T2">0641635-18.2023.8.04.0001</text:span></text:p>
          </draw:text-box>
        </draw:frame>
        <draw:frame draw:style-name="gr5" draw:text-style-name="P6" draw:layer="layout" svg:width="4.939cm" svg:height="0.471cm" svg:x="1.482cm" svg:y="27.004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27.004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27.004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27.004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27.00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27.004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27.474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853cm" svg:y="27.47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775cm" svg:height="0.471cm" svg:x="5.11cm" svg:y="27.474cm">
          <draw:text-box>
            <text:p text:style-name="P4"><text:span text:style-name="T3">MARCO ANTÔNIO DE BELÉM PEREIRA.</text:span></text:p>
          </draw:text-box>
        </draw:frame>
        <draw:frame draw:style-name="gr5" draw:text-style-name="P6" draw:layer="layout" svg:width="1.812cm" svg:height="0.471cm" svg:x="13.758cm" svg:y="27.47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469cm" svg:height="0.471cm" svg:x="15.846cm" svg:y="27.474cm">
          <draw:text-box>
            <text:p text:style-name="P4"><text:span text:style-name="T3">Marlúcia Guimarães</text:span></text:p>
          </draw:text-box>
        </draw:frame>
        <draw:frame draw:style-name="gr5" draw:text-style-name="P6" draw:layer="layout" svg:width="1.566cm" svg:height="0.471cm" svg:x="1.482cm" svg:y="27.948cm">
          <draw:text-box>
            <text:p text:style-name="P4"><text:span text:style-name="T3">Almeida.</text:span></text:p>
          </draw:text-box>
        </draw:frame>
        <draw:frame draw:style-name="gr5" draw:text-style-name="P6" draw:layer="layout" svg:width="3.093cm" svg:height="0.471cm" svg:x="3.273cm" svg:y="27.948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6.714cm" svg:y="27.948cm">
          <draw:text-box>
            <text:p text:style-name="P4"><text:span text:style-name="T3">200 -</text:span></text:p>
          </draw:text-box>
        </draw:frame>
        <draw:frame draw:style-name="gr5" draw:text-style-name="P6" draw:layer="layout" svg:width="4.729cm" svg:height="0.471cm" svg:x="7.895cm" svg:y="27.948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5.892cm" svg:height="0.471cm" svg:x="13.255cm" svg:y="27.948cm">
          <draw:text-box>
            <text:p text:style-name="P4"><text:span text:style-name="T3">Não-Acolhimento de Embargos de</text:span></text:p>
          </draw:text-box>
        </draw:frame>
      </draw:page>
      <draw:page draw:name="page2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2.011cm" svg:height="0.471cm" svg:x="1.482cm" svg:y="1.295cm">
          <draw:text-box>
            <text:p text:style-name="P4"><text:span text:style-name="T3">Declaração,</text:span></text:p>
          </draw:text-box>
        </draw:frame>
        <draw:frame draw:style-name="gr5" draw:text-style-name="P6" draw:layer="layout" svg:width="2.271cm" svg:height="0.471cm" svg:x="3.789cm" svg:y="1.295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6.499cm" svg:y="1.29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7.916cm" svg:height="0.471cm" svg:x="8.074cm" svg:y="1.295cm">
          <draw:text-box>
            <text:p text:style-name="P4"><text:span text:style-name="T3">MARCO ANTÔNIO DE BELÉM PEREIRA -</text:span></text:p>
          </draw:text-box>
        </draw:frame>
        <draw:frame draw:style-name="gr5" draw:text-style-name="P6" draw:layer="layout" svg:width="1.66cm" svg:height="0.471cm" svg:x="17.035cm" svg:y="1.29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82cm" svg:y="1.295cm">
          <draw:text-box>
            <text:p text:style-name="P4"><text:span text:style-name="T2">12.</text:span></text:p>
          </draw:text-box>
        </draw:frame>
        <draw:frame draw:style-name="gr5" draw:text-style-name="P6" draw:layer="layout" svg:width="8.207cm" svg:height="0.471cm" svg:x="6.464cm" svg:y="1.782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.782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.782cm">
          <draw:text-box>
            <text:p text:style-name="P4"><text:span text:style-name="T2">0460926-51.2024.8.04.0001</text:span></text:p>
          </draw:text-box>
        </draw:frame>
        <draw:frame draw:style-name="gr5" draw:text-style-name="P6" draw:layer="layout" svg:width="4.175cm" svg:height="0.471cm" svg:x="1.482cm" svg:y="2.256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3.346cm" svg:height="0.471cm" svg:x="5.872cm" svg:y="2.256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1.976cm" svg:height="0.471cm" svg:x="1.482cm" svg:y="2.72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199cm" svg:height="0.471cm" svg:x="3.645cm" svg:y="2.726cm">
          <draw:text-box>
            <text:p text:style-name="P4"><text:span text:style-name="T3">Carlos Pinheiro Jeffryes.</text:span></text:p>
          </draw:text-box>
        </draw:frame>
        <draw:frame draw:style-name="gr5" draw:text-style-name="P6" draw:layer="layout" svg:width="1.812cm" svg:height="0.471cm" svg:x="8.179cm" svg:y="2.72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10.178cm" svg:y="2.726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5.214cm" svg:y="2.726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8.568cm" svg:y="2.726cm">
          <draw:text-box>
            <text:p text:style-name="P4"><text:span text:style-name="T3">239 -</text:span></text:p>
          </draw:text-box>
        </draw:frame>
        <draw:frame draw:style-name="gr5" draw:text-style-name="P6" draw:layer="layout" svg:width="17.743cm" svg:height="0.471cm" svg:x="1.482cm" svg:y="3.2cm">
          <draw:text-box>
            <text:p text:style-name="P4"><text:span text:style-name="T3">Com Resolução do Mérito - Não-Provimento, atribuído à(s) parte(s) Carlos Pinheiro Jeffryes - Unânime.</text:span></text:p>
          </draw:text-box>
        </draw:frame>
        <draw:frame draw:style-name="gr5" draw:text-style-name="P6" draw:layer="layout" svg:width="4.599cm" svg:height="0.471cm" svg:x="7.222cm" svg:y="3.687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2.252cm" svg:y="3.687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3.077cm" svg:y="3.68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176cm" svg:y="3.68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35cm" svg:y="3.687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0.531cm" svg:height="0.471cm" svg:x="1.482cm" svg:y="3.687cm">
          <draw:text-box>
            <text:p text:style-name="P4"><text:span text:style-name="T2">13.</text:span></text:p>
          </draw:text-box>
        </draw:frame>
        <draw:frame draw:style-name="gr5" draw:text-style-name="P6" draw:layer="layout" svg:width="4.8cm" svg:height="0.471cm" svg:x="2.193cm" svg:y="3.687cm">
          <draw:text-box>
            <text:p text:style-name="P4"><text:span text:style-name="T2">0080161-79.2024.8.04.1000</text:span></text:p>
          </draw:text-box>
        </draw:frame>
        <draw:frame draw:style-name="gr5" draw:text-style-name="P6" draw:layer="layout" svg:width="2.953cm" svg:height="0.471cm" svg:x="1.482cm" svg:y="4.161cm">
          <draw:text-box>
            <text:p text:style-name="P4"><text:span text:style-name="T3">Henrique Novaes</text:span></text:p>
          </draw:text-box>
        </draw:frame>
        <draw:frame draw:style-name="gr5" draw:text-style-name="P6" draw:layer="layout" svg:width="1.883cm" svg:height="0.471cm" svg:x="4.856cm" svg:y="4.161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976cm" svg:height="0.471cm" svg:x="7.142cm" svg:y="4.16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9.597cm" svg:height="0.471cm" svg:x="9.394cm" svg:y="4.161cm">
          <draw:text-box>
            <text:p text:style-name="P4"><text:span text:style-name="T3">MAC EMPREENDIMENTOS IMOBILIÁRIOS LTDA.</text:span></text:p>
          </draw:text-box>
        </draw:frame>
        <draw:frame draw:style-name="gr5" draw:text-style-name="P6" draw:layer="layout" svg:width="17.591cm" svg:height="0.471cm" svg:x="1.482cm" svg:y="4.631cm">
          <draw:text-box>
            <text:p text:style-name="P4"><text:span text:style-name="T3">Recorrido: Sub Condominio 1 do Residencial Vila das Flores,. Decisão principal: 237 - Com Resolução</text:span></text:p>
          </draw:text-box>
        </draw:frame>
        <draw:frame draw:style-name="gr5" draw:text-style-name="P6" draw:layer="layout" svg:width="17.733cm" svg:height="0.471cm" svg:x="1.482cm" svg:y="5.105cm">
          <draw:text-box>
            <text:p text:style-name="P4"><text:span text:style-name="T3">do Mérito - Provimento, atribuído à(s) parte(s) MAC EMPREENDIMENTOS IMOBILIÁRIOS LTDA -</text:span></text:p>
          </draw:text-box>
        </draw:frame>
        <draw:frame draw:style-name="gr5" draw:text-style-name="P6" draw:layer="layout" svg:width="1.66cm" svg:height="0.471cm" svg:x="1.482cm" svg:y="5.59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11cm" svg:y="5.592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422cm" svg:height="0.471cm" svg:x="14.174cm" svg:y="5.59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4.5cm" svg:y="5.59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5.016cm" svg:y="5.59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2cm" svg:y="5.59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531cm" svg:height="0.471cm" svg:x="3.344cm" svg:y="5.592cm">
          <draw:text-box>
            <text:p text:style-name="P4"><text:span text:style-name="T2">14.</text:span></text:p>
          </draw:text-box>
        </draw:frame>
        <draw:frame draw:style-name="gr5" draw:text-style-name="P6" draw:layer="layout" svg:width="4.8cm" svg:height="0.471cm" svg:x="4.064cm" svg:y="5.592cm">
          <draw:text-box>
            <text:p text:style-name="P4"><text:span text:style-name="T2">0084894-88.2024.8.04.1000</text:span></text:p>
          </draw:text-box>
        </draw:frame>
        <draw:frame draw:style-name="gr5" draw:text-style-name="P6" draw:layer="layout" svg:width="6.808cm" svg:height="0.471cm" svg:x="1.482cm" svg:y="6.066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8.827cm" svg:y="6.06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8cm" svg:height="0.471cm" svg:x="11.003cm" svg:y="6.066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812cm" svg:height="0.471cm" svg:x="16.078cm" svg:y="6.06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13cm" svg:height="0.471cm" svg:x="18.089cm" svg:y="6.066cm">
          <draw:text-box>
            <text:p text:style-name="P4"><text:span text:style-name="T3">Gilberto</text:span></text:p>
          </draw:text-box>
        </draw:frame>
        <draw:frame draw:style-name="gr5" draw:text-style-name="P6" draw:layer="layout" svg:width="4.504cm" svg:height="0.471cm" svg:x="1.482cm" svg:y="6.54cm">
          <draw:text-box>
            <text:p text:style-name="P4"><text:span text:style-name="T3">Lourenco Garcia Amorim.</text:span></text:p>
          </draw:text-box>
        </draw:frame>
        <draw:frame draw:style-name="gr5" draw:text-style-name="P6" draw:layer="layout" svg:width="3.093cm" svg:height="0.471cm" svg:x="6.291cm" svg:y="6.5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9.384cm" svg:height="0.471cm" svg:x="9.628cm" svg:y="6.54cm">
          <draw:text-box>
            <text:p text:style-name="P4"><text:span text:style-name="T3">200 - Com Resolução do Mérito - Não-Acolhimento de</text:span></text:p>
          </draw:text-box>
        </draw:frame>
        <draw:frame draw:style-name="gr5" draw:text-style-name="P6" draw:layer="layout" svg:width="1.718cm" svg:height="0.471cm" svg:x="1.482cm" svg:y="7.027cm">
          <draw:text-box>
            <text:p text:style-name="P4"><text:span text:style-name="T3">Embargos</text:span></text:p>
          </draw:text-box>
        </draw:frame>
        <draw:frame draw:style-name="gr5" draw:text-style-name="P6" draw:layer="layout" svg:width="0.422cm" svg:height="0.471cm" svg:x="3.552cm" svg:y="7.027cm">
          <draw:text-box>
            <text:p text:style-name="P4"><text:span text:style-name="T3">de</text:span></text:p>
          </draw:text-box>
        </draw:frame>
        <draw:frame draw:style-name="gr5" draw:text-style-name="P6" draw:layer="layout" svg:width="2.011cm" svg:height="0.471cm" svg:x="4.255cm" svg:y="7.027cm">
          <draw:text-box>
            <text:p text:style-name="P4"><text:span text:style-name="T3">Declaração,</text:span></text:p>
          </draw:text-box>
        </draw:frame>
        <draw:frame draw:style-name="gr5" draw:text-style-name="P6" draw:layer="layout" svg:width="1.53cm" svg:height="0.471cm" svg:x="6.638cm" svg:y="7.027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8.527cm" svg:y="7.027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9.484cm" svg:y="7.02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859cm" svg:height="0.471cm" svg:x="11.126cm" svg:y="7.027cm">
          <draw:text-box>
            <text:p text:style-name="P4"><text:span text:style-name="T3">BANCO BRADESCO S/A -</text:span></text:p>
          </draw:text-box>
        </draw:frame>
        <draw:frame draw:style-name="gr5" draw:text-style-name="P6" draw:layer="layout" svg:width="1.66cm" svg:height="0.471cm" svg:x="16.959cm" svg:y="7.027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78cm" svg:y="7.027cm">
          <draw:text-box>
            <text:p text:style-name="P4"><text:span text:style-name="T2">15.</text:span></text:p>
          </draw:text-box>
        </draw:frame>
        <draw:frame draw:style-name="gr5" draw:text-style-name="P6" draw:layer="layout" svg:width="0.422cm" svg:height="0.471cm" svg:x="6.612cm" svg:y="7.514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7.514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7.514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7.514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7.51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7.51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7.514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7.514cm">
          <draw:text-box>
            <text:p text:style-name="P4"><text:span text:style-name="T2">0068431-71.2024.8.04.1000</text:span></text:p>
          </draw:text-box>
        </draw:frame>
        <draw:frame draw:style-name="gr5" draw:text-style-name="P6" draw:layer="layout" svg:width="4.939cm" svg:height="0.471cm" svg:x="1.482cm" svg:y="7.988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1.976cm" svg:height="0.471cm" svg:x="6.93cm" svg:y="7.98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53cm" svg:height="0.471cm" svg:x="9.128cm" svg:y="7.988cm">
          <draw:text-box>
            <text:p text:style-name="P4"><text:span text:style-name="T3">BANCO C6 S.A.Recorrido:</text:span></text:p>
          </draw:text-box>
        </draw:frame>
        <draw:frame draw:style-name="gr5" draw:text-style-name="P6" draw:layer="layout" svg:width="4.892cm" svg:height="0.471cm" svg:x="14.3cm" svg:y="7.988cm">
          <draw:text-box>
            <text:p text:style-name="P4"><text:span text:style-name="T3">Gianneta Alves de Carvalho.</text:span></text:p>
          </draw:text-box>
        </draw:frame>
        <draw:frame draw:style-name="gr5" draw:text-style-name="P6" draw:layer="layout" svg:width="3.093cm" svg:height="0.471cm" svg:x="1.482cm" svg:y="8.458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13.827cm" svg:height="0.471cm" svg:x="4.848cm" svg:y="8.458cm">
          <draw:text-box>
            <text:p text:style-name="P4"><text:span text:style-name="T3">200 - Com Resolução do Mérito - Não-Acolhimento de Embargos de Declaração,</text:span></text:p>
          </draw:text-box>
        </draw:frame>
        <draw:frame draw:style-name="gr5" draw:text-style-name="P6" draw:layer="layout" svg:width="8.726cm" svg:height="0.471cm" svg:x="1.482cm" svg:y="8.949cm">
          <draw:text-box>
            <text:p text:style-name="P4"><text:span text:style-name="T3">atribuído à(s) parte(s) BANCO C6 S.A. - Unânime.</text:span></text:p>
          </draw:text-box>
        </draw:frame>
        <draw:frame draw:style-name="gr5" draw:text-style-name="P6" draw:layer="layout" svg:width="3.576cm" svg:height="0.471cm" svg:x="15.93cm" svg:y="8.949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435cm" svg:height="0.471cm" svg:x="10.372cm" svg:y="8.949cm">
          <draw:text-box>
            <text:p text:style-name="P4"><text:span text:style-name="T2">16. 0110705-50.2024.8.04.1000</text:span></text:p>
          </draw:text-box>
        </draw:frame>
        <draw:frame draw:style-name="gr5" draw:text-style-name="P6" draw:layer="layout" svg:width="17.882cm" svg:height="0.471cm" svg:x="1.482cm" svg:y="9.419cm">
          <draw:text-box>
            <text:p text:style-name="P4"><text:span text:style-name="T3">Cível - 3ª Turma Recursal. Relator: Alexandre Henrique Novaes De Araújo. Recorrente: ADANN PIRES</text:span></text:p>
          </draw:text-box>
        </draw:frame>
        <draw:frame draw:style-name="gr5" draw:text-style-name="P6" draw:layer="layout" svg:width="4.577cm" svg:height="0.471cm" svg:x="1.482cm" svg:y="9.893cm">
          <draw:text-box>
            <text:p text:style-name="P4"><text:span text:style-name="T3">GARZON DOS SANTOS.</text:span></text:p>
          </draw:text-box>
        </draw:frame>
        <draw:frame draw:style-name="gr5" draw:text-style-name="P6" draw:layer="layout" svg:width="1.812cm" svg:height="0.471cm" svg:x="6.544cm" svg:y="9.89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765cm" svg:height="0.471cm" svg:x="8.61cm" svg:y="9.893cm">
          <draw:text-box>
            <text:p text:style-name="P4"><text:span text:style-name="T3">Rbd Análises Clínicas</text:span></text:p>
          </draw:text-box>
        </draw:frame>
        <draw:frame draw:style-name="gr5" draw:text-style-name="P6" draw:layer="layout" svg:width="0.884cm" svg:height="0.471cm" svg:x="12.873cm" svg:y="9.893cm">
          <draw:text-box>
            <text:p text:style-name="P4"><text:span text:style-name="T3">Ltda.</text:span></text:p>
          </draw:text-box>
        </draw:frame>
        <draw:frame draw:style-name="gr5" draw:text-style-name="P6" draw:layer="layout" svg:width="3.093cm" svg:height="0.471cm" svg:x="13.987cm" svg:y="9.893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467cm" svg:y="9.893cm">
          <draw:text-box>
            <text:p text:style-name="P4"><text:span text:style-name="T3">200 -</text:span></text:p>
          </draw:text-box>
        </draw:frame>
        <draw:frame draw:style-name="gr5" draw:text-style-name="P6" draw:layer="layout" svg:width="0.825cm" svg:height="0.471cm" svg:x="18.682cm" svg:y="9.893cm">
          <draw:text-box>
            <text:p text:style-name="P4"><text:span text:style-name="T3">Com</text:span></text:p>
          </draw:text-box>
        </draw:frame>
        <draw:frame draw:style-name="gr5" draw:text-style-name="P6" draw:layer="layout" svg:width="11.91cm" svg:height="0.471cm" svg:x="1.482cm" svg:y="10.363cm">
          <draw:text-box>
            <text:p text:style-name="P4"><text:span text:style-name="T3">Resolução do Mérito - Não-Acolhimento de Embargos de Declaração,</text:span></text:p>
          </draw:text-box>
        </draw:frame>
        <draw:frame draw:style-name="gr5" draw:text-style-name="P6" draw:layer="layout" svg:width="5.304cm" svg:height="0.471cm" svg:x="14.022cm" svg:y="10.363cm">
          <draw:text-box>
            <text:p text:style-name="P4"><text:span text:style-name="T3">atribuído à(s) parte(s) ADANN</text:span></text:p>
          </draw:text-box>
        </draw:frame>
        <draw:frame draw:style-name="gr5" draw:text-style-name="P6" draw:layer="layout" svg:width="7.74cm" svg:height="0.471cm" svg:x="1.482cm" svg:y="10.854cm">
          <draw:text-box>
            <text:p text:style-name="P4"><text:span text:style-name="T3">PIRES GARZON DOS SANTOS - Unânime.</text:span></text:p>
          </draw:text-box>
        </draw:frame>
        <draw:frame draw:style-name="gr5" draw:text-style-name="P6" draw:layer="layout" svg:width="4.599cm" svg:height="0.471cm" svg:x="14.905cm" svg:y="10.854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5.435cm" svg:height="0.471cm" svg:x="9.356cm" svg:y="10.854cm">
          <draw:text-box>
            <text:p text:style-name="P4"><text:span text:style-name="T2">17. 0605568-27.2024.8.04.7500</text:span></text:p>
          </draw:text-box>
        </draw:frame>
        <draw:frame draw:style-name="gr5" draw:text-style-name="P6" draw:layer="layout" svg:width="17.622cm" svg:height="0.471cm" svg:x="1.482cm" svg:y="11.324cm">
          <draw:text-box>
            <text:p text:style-name="P4"><text:span text:style-name="T3">- 3ª Turma Recursal. Relator: Alexandre Henrique Novaes De Araújo. Recorrente: TIM S A. Recorrido:</text:span></text:p>
          </draw:text-box>
        </draw:frame>
        <draw:frame draw:style-name="gr5" draw:text-style-name="P6" draw:layer="layout" svg:width="7.811cm" svg:height="0.471cm" svg:x="1.482cm" svg:y="11.798cm">
          <draw:text-box>
            <text:p text:style-name="P4"><text:span text:style-name="T3">MARIA JOSE FERNANDES BENCHIMOL.</text:span></text:p>
          </draw:text-box>
        </draw:frame>
        <draw:frame draw:style-name="gr5" draw:text-style-name="P6" draw:layer="layout" svg:width="3.093cm" svg:height="0.471cm" svg:x="9.816cm" svg:y="11.798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3.233cm" svg:y="11.798cm">
          <draw:text-box>
            <text:p text:style-name="P4"><text:span text:style-name="T3">200 -</text:span></text:p>
          </draw:text-box>
        </draw:frame>
        <draw:frame draw:style-name="gr5" draw:text-style-name="P6" draw:layer="layout" svg:width="4.729cm" svg:height="0.471cm" svg:x="14.393cm" svg:y="11.798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5.386cm" svg:height="0.471cm" svg:x="1.482cm" svg:y="12.285cm">
          <draw:text-box>
            <text:p text:style-name="P4"><text:span text:style-name="T3">Não-Acolhimento de Embargos</text:span></text:p>
          </draw:text-box>
        </draw:frame>
        <draw:frame draw:style-name="gr5" draw:text-style-name="P6" draw:layer="layout" svg:width="2.517cm" svg:height="0.471cm" svg:x="7.468cm" svg:y="12.285cm">
          <draw:text-box>
            <text:p text:style-name="P4"><text:span text:style-name="T3">de Declaração,</text:span></text:p>
          </draw:text-box>
        </draw:frame>
        <draw:frame draw:style-name="gr5" draw:text-style-name="P6" draw:layer="layout" svg:width="2.271cm" svg:height="0.471cm" svg:x="10.398cm" svg:y="12.285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3.085cm" svg:y="12.28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778cm" svg:height="0.471cm" svg:x="14.647cm" svg:y="12.285cm">
          <draw:text-box>
            <text:p text:style-name="P4"><text:span text:style-name="T3">TIM S A -</text:span></text:p>
          </draw:text-box>
        </draw:frame>
        <draw:frame draw:style-name="gr5" draw:text-style-name="P6" draw:layer="layout" svg:width="1.66cm" svg:height="0.471cm" svg:x="17.043cm" svg:y="12.28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82cm" svg:y="12.285cm">
          <draw:text-box>
            <text:p text:style-name="P4"><text:span text:style-name="T2">18.</text:span></text:p>
          </draw:text-box>
        </draw:frame>
        <draw:frame draw:style-name="gr5" draw:text-style-name="P6" draw:layer="layout" svg:width="0.422cm" svg:height="0.471cm" svg:x="6.612cm" svg:y="12.776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2.776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2.776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2.776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2.77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2.77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2.776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2.776cm">
          <draw:text-box>
            <text:p text:style-name="P4"><text:span text:style-name="T2">0600225-27.2022.8.04.4200</text:span></text:p>
          </draw:text-box>
        </draw:frame>
        <draw:frame draw:style-name="gr5" draw:text-style-name="P6" draw:layer="layout" svg:width="4.939cm" svg:height="0.471cm" svg:x="1.482cm" svg:y="13.246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1.976cm" svg:height="0.471cm" svg:x="6.85cm" svg:y="13.24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8cm" svg:height="0.471cm" svg:x="9.026cm" svg:y="13.246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812cm" svg:height="0.471cm" svg:x="14.089cm" svg:y="13.24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331cm" svg:height="0.471cm" svg:x="16.095cm" svg:y="13.246cm">
          <draw:text-box>
            <text:p text:style-name="P4"><text:span text:style-name="T3">FRANCISCA DAS</text:span></text:p>
          </draw:text-box>
        </draw:frame>
        <draw:frame draw:style-name="gr5" draw:text-style-name="P6" draw:layer="layout" svg:width="5.294cm" svg:height="0.471cm" svg:x="1.482cm" svg:y="13.72cm">
          <draw:text-box>
            <text:p text:style-name="P4"><text:span text:style-name="T3">CHAGAS DE SOUZA LOBO.</text:span></text:p>
          </draw:text-box>
        </draw:frame>
        <draw:frame draw:style-name="gr5" draw:text-style-name="P6" draw:layer="layout" svg:width="3.093cm" svg:height="0.471cm" svg:x="7.128cm" svg:y="13.7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538cm" svg:height="0.471cm" svg:x="10.473cm" svg:y="13.72cm">
          <draw:text-box>
            <text:p text:style-name="P4"><text:span text:style-name="T3">198 - Com Resolução do Mérito - Acolhimento de</text:span></text:p>
          </draw:text-box>
        </draw:frame>
        <draw:frame draw:style-name="gr5" draw:text-style-name="P6" draw:layer="layout" svg:width="1.718cm" svg:height="0.471cm" svg:x="1.482cm" svg:y="14.207cm">
          <draw:text-box>
            <text:p text:style-name="P4"><text:span text:style-name="T3">Embargos</text:span></text:p>
          </draw:text-box>
        </draw:frame>
        <draw:frame draw:style-name="gr5" draw:text-style-name="P6" draw:layer="layout" svg:width="0.422cm" svg:height="0.471cm" svg:x="3.552cm" svg:y="14.207cm">
          <draw:text-box>
            <text:p text:style-name="P4"><text:span text:style-name="T3">de</text:span></text:p>
          </draw:text-box>
        </draw:frame>
        <draw:frame draw:style-name="gr5" draw:text-style-name="P6" draw:layer="layout" svg:width="2.011cm" svg:height="0.471cm" svg:x="4.255cm" svg:y="14.207cm">
          <draw:text-box>
            <text:p text:style-name="P4"><text:span text:style-name="T3">Declaração,</text:span></text:p>
          </draw:text-box>
        </draw:frame>
        <draw:frame draw:style-name="gr5" draw:text-style-name="P6" draw:layer="layout" svg:width="1.53cm" svg:height="0.471cm" svg:x="6.638cm" svg:y="14.207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8.527cm" svg:y="14.207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9.484cm" svg:y="14.20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859cm" svg:height="0.471cm" svg:x="11.126cm" svg:y="14.207cm">
          <draw:text-box>
            <text:p text:style-name="P4"><text:span text:style-name="T3">BANCO BRADESCO S/A -</text:span></text:p>
          </draw:text-box>
        </draw:frame>
        <draw:frame draw:style-name="gr5" draw:text-style-name="P6" draw:layer="layout" svg:width="1.66cm" svg:height="0.471cm" svg:x="16.959cm" svg:y="14.207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78cm" svg:y="14.207cm">
          <draw:text-box>
            <text:p text:style-name="P4"><text:span text:style-name="T2">19.</text:span></text:p>
          </draw:text-box>
        </draw:frame>
        <draw:frame draw:style-name="gr5" draw:text-style-name="P6" draw:layer="layout" svg:width="0.422cm" svg:height="0.471cm" svg:x="6.612cm" svg:y="14.693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4.69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4.69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4.69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4.69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4.69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4.693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4.693cm">
          <draw:text-box>
            <text:p text:style-name="P4"><text:span text:style-name="T2">0621359-63.2023.8.04.0001</text:span></text:p>
          </draw:text-box>
        </draw:frame>
        <draw:frame draw:style-name="gr5" draw:text-style-name="P6" draw:layer="layout" svg:width="1.577cm" svg:height="0.471cm" svg:x="1.482cm" svg:y="15.168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3.408cm" svg:y="15.168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5.012cm" svg:y="15.168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5.817cm" svg:y="15.168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976cm" svg:height="0.471cm" svg:x="7.442cm" svg:y="15.16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295cm" svg:height="0.471cm" svg:x="9.788cm" svg:y="15.168cm">
          <draw:text-box>
            <text:p text:style-name="P4"><text:span text:style-name="T3">Alberto</text:span></text:p>
          </draw:text-box>
        </draw:frame>
        <draw:frame draw:style-name="gr5" draw:text-style-name="P6" draw:layer="layout" svg:width="1.578cm" svg:height="0.471cm" svg:x="11.426cm" svg:y="15.168cm">
          <draw:text-box>
            <text:p text:style-name="P4"><text:span text:style-name="T3">Coutinho</text:span></text:p>
          </draw:text-box>
        </draw:frame>
        <draw:frame draw:style-name="gr5" draw:text-style-name="P6" draw:layer="layout" svg:width="0.59cm" svg:height="0.471cm" svg:x="13.353cm" svg:y="15.168cm">
          <draw:text-box>
            <text:p text:style-name="P4"><text:span text:style-name="T3">dos</text:span></text:p>
          </draw:text-box>
        </draw:frame>
        <draw:frame draw:style-name="gr5" draw:text-style-name="P6" draw:layer="layout" svg:width="1.237cm" svg:height="0.471cm" svg:x="14.254cm" svg:y="15.168cm">
          <draw:text-box>
            <text:p text:style-name="P4"><text:span text:style-name="T3">Santos.</text:span></text:p>
          </draw:text-box>
        </draw:frame>
        <draw:frame draw:style-name="gr5" draw:text-style-name="P6" draw:layer="layout" svg:width="1.812cm" svg:height="0.471cm" svg:x="15.833cm" svg:y="15.16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84cm" svg:height="0.471cm" svg:x="18.009cm" svg:y="15.168cm">
          <draw:text-box>
            <text:p text:style-name="P4"><text:span text:style-name="T3">BANCO</text:span></text:p>
          </draw:text-box>
        </draw:frame>
        <draw:frame draw:style-name="gr5" draw:text-style-name="P6" draw:layer="layout" svg:width="2.366cm" svg:height="0.471cm" svg:x="1.482cm" svg:y="15.637cm">
          <draw:text-box>
            <text:p text:style-name="P4"><text:span text:style-name="T3">BRADESCO.</text:span></text:p>
          </draw:text-box>
        </draw:frame>
        <draw:frame draw:style-name="gr5" draw:text-style-name="P6" draw:layer="layout" svg:width="14.909cm" svg:height="0.471cm" svg:x="4.009cm" svg:y="15.637cm">
          <draw:text-box>
            <text:p text:style-name="P4"><text:span text:style-name="T3">Decisão principal: 200 - Com Resolução do Mérito - Não-Acolhimento de Embargos de</text:span></text:p>
          </draw:text-box>
        </draw:frame>
        <draw:frame draw:style-name="gr5" draw:text-style-name="P6" draw:layer="layout" svg:width="2.011cm" svg:height="0.471cm" svg:x="1.482cm" svg:y="16.129cm">
          <draw:text-box>
            <text:p text:style-name="P4"><text:span text:style-name="T3">Declaração,</text:span></text:p>
          </draw:text-box>
        </draw:frame>
        <draw:frame draw:style-name="gr5" draw:text-style-name="P6" draw:layer="layout" svg:width="1.53cm" svg:height="0.471cm" svg:x="4.115cm" svg:y="16.129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241cm" svg:y="16.129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405cm" svg:y="16.12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295cm" svg:height="0.471cm" svg:x="9.28cm" svg:y="16.129cm">
          <draw:text-box>
            <text:p text:style-name="P4"><text:span text:style-name="T3">Alberto</text:span></text:p>
          </draw:text-box>
        </draw:frame>
        <draw:frame draw:style-name="gr5" draw:text-style-name="P6" draw:layer="layout" svg:width="1.578cm" svg:height="0.471cm" svg:x="11.143cm" svg:y="16.129cm">
          <draw:text-box>
            <text:p text:style-name="P4"><text:span text:style-name="T3">Coutinho</text:span></text:p>
          </draw:text-box>
        </draw:frame>
        <draw:frame draw:style-name="gr5" draw:text-style-name="P6" draw:layer="layout" svg:width="0.59cm" svg:height="0.471cm" svg:x="13.302cm" svg:y="16.129cm">
          <draw:text-box>
            <text:p text:style-name="P4"><text:span text:style-name="T3">dos</text:span></text:p>
          </draw:text-box>
        </draw:frame>
        <draw:frame draw:style-name="gr5" draw:text-style-name="P6" draw:layer="layout" svg:width="1.131cm" svg:height="0.471cm" svg:x="14.403cm" svg:y="16.129cm">
          <draw:text-box>
            <text:p text:style-name="P4"><text:span text:style-name="T3">Santos</text:span></text:p>
          </draw:text-box>
        </draw:frame>
        <draw:frame draw:style-name="gr5" draw:text-style-name="P6" draw:layer="layout" svg:width="0.422cm" svg:height="0.471cm" svg:x="16.087cm" svg:y="16.129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718cm" svg:y="16.12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65cm" svg:y="16.129cm">
          <draw:text-box>
            <text:p text:style-name="P4"><text:span text:style-name="T2">20.</text:span></text:p>
          </draw:text-box>
        </draw:frame>
        <draw:frame draw:style-name="gr5" draw:text-style-name="P6" draw:layer="layout" svg:width="0.422cm" svg:height="0.471cm" svg:x="6.612cm" svg:y="16.615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6.615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6.615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6.615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6.61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6.61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6.615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6.615cm">
          <draw:text-box>
            <text:p text:style-name="P4"><text:span text:style-name="T2">0058107-22.2024.8.04.1000</text:span></text:p>
          </draw:text-box>
        </draw:frame>
        <draw:frame draw:style-name="gr5" draw:text-style-name="P6" draw:layer="layout" svg:width="4.939cm" svg:height="0.471cm" svg:x="1.482cm" svg:y="17.089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17.089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17.089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17.08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17.08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17.089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17.559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803cm" svg:y="17.55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05cm" svg:height="0.471cm" svg:x="5.004cm" svg:y="17.559cm">
          <draw:text-box>
            <text:p text:style-name="P4"><text:span text:style-name="T3">Fabíola Almeida de Lemos.</text:span></text:p>
          </draw:text-box>
        </draw:frame>
        <draw:frame draw:style-name="gr5" draw:text-style-name="P6" draw:layer="layout" svg:width="1.812cm" svg:height="0.471cm" svg:x="10.237cm" svg:y="17.55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435cm" svg:height="0.471cm" svg:x="12.274cm" svg:y="17.559cm">
          <draw:text-box>
            <text:p text:style-name="P4"><text:span text:style-name="T3">BANCO VOLKSWAGEN S.A.</text:span></text:p>
          </draw:text-box>
        </draw:frame>
        <draw:frame draw:style-name="gr5" draw:text-style-name="P6" draw:layer="layout" svg:width="1.365cm" svg:height="0.471cm" svg:x="18.131cm" svg:y="17.559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7.929cm" svg:height="0.471cm" svg:x="1.482cm" svg:y="18.034cm">
          <draw:text-box>
            <text:p text:style-name="P4"><text:span text:style-name="T3">principal: 200 - Com Resolução do Mérito - Não-Acolhimento de Embargos de Declaração, atribuído à(s)</text:span></text:p>
          </draw:text-box>
        </draw:frame>
        <draw:frame draw:style-name="gr5" draw:text-style-name="P6" draw:layer="layout" svg:width="8.008cm" svg:height="0.471cm" svg:x="1.482cm" svg:y="18.52cm">
          <draw:text-box>
            <text:p text:style-name="P4"><text:span text:style-name="T3">parte(s) Fabíola Almeida de Lemos - Unânime.</text:span></text:p>
          </draw:text-box>
        </draw:frame>
        <draw:frame draw:style-name="gr5" draw:text-style-name="P6" draw:layer="layout" svg:width="3.576cm" svg:height="0.471cm" svg:x="15.796cm" svg:y="18.52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531cm" svg:height="0.471cm" svg:x="10.084cm" svg:y="18.52cm">
          <draw:text-box>
            <text:p text:style-name="P4"><text:span text:style-name="T2">21.</text:span></text:p>
          </draw:text-box>
        </draw:frame>
        <draw:frame draw:style-name="gr5" draw:text-style-name="P6" draw:layer="layout" svg:width="4.8cm" svg:height="0.471cm" svg:x="10.782cm" svg:y="18.52cm">
          <draw:text-box>
            <text:p text:style-name="P4"><text:span text:style-name="T2">0013110-17.2025.8.04.1000</text:span></text:p>
          </draw:text-box>
        </draw:frame>
        <draw:frame draw:style-name="gr5" draw:text-style-name="P6" draw:layer="layout" svg:width="17.787cm" svg:height="0.471cm" svg:x="1.482cm" svg:y="18.994cm">
          <draw:text-box>
            <text:p text:style-name="P4"><text:span text:style-name="T3">Cível - 3ª Turma Recursal. Relator: Flávio Henrique Albuquerque De Freitas. Recorrente: Kellen Mayler</text:span></text:p>
          </draw:text-box>
        </draw:frame>
        <draw:frame draw:style-name="gr5" draw:text-style-name="P6" draw:layer="layout" svg:width="17.85cm" svg:height="0.471cm" svg:x="1.482cm" svg:y="19.464cm">
          <draw:text-box>
            <text:p text:style-name="P4"><text:span text:style-name="T3">Veiga Maia. Recorrido: BANCO BRADESCO S/A. Decisão principal: 238 - Com Resolução do Mérito -</text:span></text:p>
          </draw:text-box>
        </draw:frame>
        <draw:frame draw:style-name="gr5" draw:text-style-name="P6" draw:layer="layout" svg:width="1.977cm" svg:height="0.471cm" svg:x="1.482cm" svg:y="19.955cm">
          <draw:text-box>
            <text:p text:style-name="P4"><text:span text:style-name="T3">Provimento</text:span></text:p>
          </draw:text-box>
        </draw:frame>
        <draw:frame draw:style-name="gr5" draw:text-style-name="P6" draw:layer="layout" svg:width="1.601cm" svg:height="0.471cm" svg:x="3.874cm" svg:y="19.955cm">
          <draw:text-box>
            <text:p text:style-name="P4"><text:span text:style-name="T3">em Parte,</text:span></text:p>
          </draw:text-box>
        </draw:frame>
        <draw:frame draw:style-name="gr5" draw:text-style-name="P6" draw:layer="layout" svg:width="1.53cm" svg:height="0.471cm" svg:x="6.088cm" svg:y="19.955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8.027cm" svg:y="19.955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9.022cm" svg:y="19.95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13cm" svg:height="0.471cm" svg:x="10.711cm" svg:y="19.955cm">
          <draw:text-box>
            <text:p text:style-name="P4"><text:span text:style-name="T3">Kellen</text:span></text:p>
          </draw:text-box>
        </draw:frame>
        <draw:frame draw:style-name="gr5" draw:text-style-name="P6" draw:layer="layout" svg:width="1.224cm" svg:height="0.471cm" svg:x="12.218cm" svg:y="19.955cm">
          <draw:text-box>
            <text:p text:style-name="P4"><text:span text:style-name="T3">Mayler</text:span></text:p>
          </draw:text-box>
        </draw:frame>
        <draw:frame draw:style-name="gr5" draw:text-style-name="P6" draw:layer="layout" svg:width="1.013cm" svg:height="0.471cm" svg:x="13.822cm" svg:y="19.955cm">
          <draw:text-box>
            <text:p text:style-name="P4"><text:span text:style-name="T3">Veiga</text:span></text:p>
          </draw:text-box>
        </draw:frame>
        <draw:frame draw:style-name="gr5" draw:text-style-name="P6" draw:layer="layout" svg:width="0.872cm" svg:height="0.471cm" svg:x="15.202cm" svg:y="19.955cm">
          <draw:text-box>
            <text:p text:style-name="P4"><text:span text:style-name="T3">Maia</text:span></text:p>
          </draw:text-box>
        </draw:frame>
        <draw:frame draw:style-name="gr5" draw:text-style-name="P6" draw:layer="layout" svg:width="0.422cm" svg:height="0.471cm" svg:x="16.434cm" svg:y="19.955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908cm" svg:y="19.95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74cm" svg:y="19.955cm">
          <draw:text-box>
            <text:p text:style-name="P4"><text:span text:style-name="T2">22.</text:span></text:p>
          </draw:text-box>
        </draw:frame>
        <draw:frame draw:style-name="gr5" draw:text-style-name="P6" draw:layer="layout" svg:width="0.422cm" svg:height="0.471cm" svg:x="6.612cm" svg:y="20.442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0.44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0.44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0.44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0.44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0.44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0.442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0.442cm">
          <draw:text-box>
            <text:p text:style-name="P4"><text:span text:style-name="T2">0433949-22.2024.8.04.0001</text:span></text:p>
          </draw:text-box>
        </draw:frame>
        <draw:frame draw:style-name="gr5" draw:text-style-name="P6" draw:layer="layout" svg:width="4.939cm" svg:height="0.471cm" svg:x="1.482cm" svg:y="20.916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20.916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20.916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20.916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20.916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20.916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7.695cm" svg:height="0.471cm" svg:x="1.482cm" svg:y="21.386cm">
          <draw:text-box>
            <text:p text:style-name="P4"><text:span text:style-name="T3">grau.). Recorrente: Clarice de Souza Oliveira. Recorrido: BANCO BRADESCO S/A. Decisão principal:</text:span></text:p>
          </draw:text-box>
        </draw:frame>
        <draw:frame draw:style-name="gr5" draw:text-style-name="P6" draw:layer="layout" svg:width="17.6cm" svg:height="0.471cm" svg:x="1.482cm" svg:y="21.86cm">
          <draw:text-box>
            <text:p text:style-name="P4"><text:span text:style-name="T3">200 - Com Resolução do Mérito - Não-Acolhimento de Embargos de Declaração, atribuído à(s) parte(s)</text:span></text:p>
          </draw:text-box>
        </draw:frame>
        <draw:frame draw:style-name="gr5" draw:text-style-name="P6" draw:layer="layout" svg:width="6.373cm" svg:height="0.471cm" svg:x="1.482cm" svg:y="22.347cm">
          <draw:text-box>
            <text:p text:style-name="P4"><text:span text:style-name="T3">Clarice de Souza Oliveira - Unânime.</text:span></text:p>
          </draw:text-box>
        </draw:frame>
        <draw:frame draw:style-name="gr5" draw:text-style-name="P6" draw:layer="layout" svg:width="4.599cm" svg:height="0.471cm" svg:x="13.971cm" svg:y="22.347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8.895cm" svg:y="22.347cm">
          <draw:text-box>
            <text:p text:style-name="P4"><text:span text:style-name="T3">- 3ª</text:span></text:p>
          </draw:text-box>
        </draw:frame>
        <draw:frame draw:style-name="gr5" draw:text-style-name="P6" draw:layer="layout" svg:width="0.531cm" svg:height="0.471cm" svg:x="8.289cm" svg:y="22.347cm">
          <draw:text-box>
            <text:p text:style-name="P4"><text:span text:style-name="T2">23.</text:span></text:p>
          </draw:text-box>
        </draw:frame>
        <draw:frame draw:style-name="gr5" draw:text-style-name="P6" draw:layer="layout" svg:width="4.8cm" svg:height="0.471cm" svg:x="8.975cm" svg:y="22.347cm">
          <draw:text-box>
            <text:p text:style-name="P4"><text:span text:style-name="T2">0042306-32.2025.8.04.1000</text:span></text:p>
          </draw:text-box>
        </draw:frame>
        <draw:frame draw:style-name="gr5" draw:text-style-name="P6" draw:layer="layout" svg:width="17.8cm" svg:height="0.471cm" svg:x="1.482cm" svg:y="22.821cm">
          <draw:text-box>
            <text:p text:style-name="P4"><text:span text:style-name="T3">Turma Recursal. Relator: Alexandre Henrique Novaes De Araújo. Impedimentos: 1 (Tipo: Impedimento.</text:span></text:p>
          </draw:text-box>
        </draw:frame>
        <draw:frame draw:style-name="gr5" draw:text-style-name="P6" draw:layer="layout" svg:width="1.366cm" svg:height="0.471cm" svg:x="1.482cm" svg:y="23.29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027cm" svg:y="23.291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8.709cm" svg:y="23.29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8cm" svg:height="0.471cm" svg:x="10.872cm" svg:y="23.291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812cm" svg:height="0.471cm" svg:x="15.909cm" svg:y="23.29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601cm" svg:height="0.471cm" svg:x="17.907cm" svg:y="23.291cm">
          <draw:text-box>
            <text:p text:style-name="P4"><text:span text:style-name="T3">VALDIR</text:span></text:p>
          </draw:text-box>
        </draw:frame>
        <draw:frame draw:style-name="gr5" draw:text-style-name="P6" draw:layer="layout" svg:width="4.459cm" svg:height="0.471cm" svg:x="1.482cm" svg:y="23.765cm">
          <draw:text-box>
            <text:p text:style-name="P4"><text:span text:style-name="T3">MARTINS DE CASTRO.</text:span></text:p>
          </draw:text-box>
        </draw:frame>
        <draw:frame draw:style-name="gr5" draw:text-style-name="P6" draw:layer="layout" svg:width="3.093cm" svg:height="0.471cm" svg:x="6.248cm" svg:y="23.76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9.384cm" svg:height="0.471cm" svg:x="9.593cm" svg:y="23.765cm">
          <draw:text-box>
            <text:p text:style-name="P4"><text:span text:style-name="T3">200 - Com Resolução do Mérito - Não-Acolhimento de</text:span></text:p>
          </draw:text-box>
        </draw:frame>
        <draw:frame draw:style-name="gr5" draw:text-style-name="P6" draw:layer="layout" svg:width="1.718cm" svg:height="0.471cm" svg:x="1.482cm" svg:y="24.252cm">
          <draw:text-box>
            <text:p text:style-name="P4"><text:span text:style-name="T3">Embargos</text:span></text:p>
          </draw:text-box>
        </draw:frame>
        <draw:frame draw:style-name="gr5" draw:text-style-name="P6" draw:layer="layout" svg:width="0.422cm" svg:height="0.471cm" svg:x="3.552cm" svg:y="24.252cm">
          <draw:text-box>
            <text:p text:style-name="P4"><text:span text:style-name="T3">de</text:span></text:p>
          </draw:text-box>
        </draw:frame>
        <draw:frame draw:style-name="gr5" draw:text-style-name="P6" draw:layer="layout" svg:width="2.011cm" svg:height="0.471cm" svg:x="4.255cm" svg:y="24.252cm">
          <draw:text-box>
            <text:p text:style-name="P4"><text:span text:style-name="T3">Declaração,</text:span></text:p>
          </draw:text-box>
        </draw:frame>
        <draw:frame draw:style-name="gr5" draw:text-style-name="P6" draw:layer="layout" svg:width="1.53cm" svg:height="0.471cm" svg:x="6.638cm" svg:y="24.252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8.527cm" svg:y="24.252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9.484cm" svg:y="24.25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859cm" svg:height="0.471cm" svg:x="11.126cm" svg:y="24.252cm">
          <draw:text-box>
            <text:p text:style-name="P4"><text:span text:style-name="T3">BANCO BRADESCO S/A -</text:span></text:p>
          </draw:text-box>
        </draw:frame>
        <draw:frame draw:style-name="gr5" draw:text-style-name="P6" draw:layer="layout" svg:width="1.66cm" svg:height="0.471cm" svg:x="16.959cm" svg:y="24.25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78cm" svg:y="24.252cm">
          <draw:text-box>
            <text:p text:style-name="P4"><text:span text:style-name="T2">24.</text:span></text:p>
          </draw:text-box>
        </draw:frame>
        <draw:frame draw:style-name="gr5" draw:text-style-name="P6" draw:layer="layout" svg:width="0.422cm" svg:height="0.471cm" svg:x="6.612cm" svg:y="24.739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4.739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4.739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4.739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4.73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4.73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4.739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4.739cm">
          <draw:text-box>
            <text:p text:style-name="P4"><text:span text:style-name="T2">0117808-11.2024.8.04.1000</text:span></text:p>
          </draw:text-box>
        </draw:frame>
        <draw:frame draw:style-name="gr5" draw:text-style-name="P6" draw:layer="layout" svg:width="4.939cm" svg:height="0.471cm" svg:x="1.482cm" svg:y="25.213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25.21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25.213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25.21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25.21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25.213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25.687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925cm" svg:y="25.68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8cm" svg:height="0.471cm" svg:x="5.262cm" svg:y="25.687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812cm" svg:height="0.471cm" svg:x="10.748cm" svg:y="25.68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201cm" svg:height="0.471cm" svg:x="12.916cm" svg:y="25.687cm">
          <draw:text-box>
            <text:p text:style-name="P4"><text:span text:style-name="T3">Nelson</text:span></text:p>
          </draw:text-box>
        </draw:frame>
        <draw:frame draw:style-name="gr5" draw:text-style-name="P6" draw:layer="layout" svg:width="1.248cm" svg:height="0.471cm" svg:x="14.444cm" svg:y="25.687cm">
          <draw:text-box>
            <text:p text:style-name="P4"><text:span text:style-name="T3">Angelo</text:span></text:p>
          </draw:text-box>
        </draw:frame>
        <draw:frame draw:style-name="gr5" draw:text-style-name="P6" draw:layer="layout" svg:width="0.422cm" svg:height="0.471cm" svg:x="16.019cm" svg:y="25.687cm">
          <draw:text-box>
            <text:p text:style-name="P4"><text:span text:style-name="T3">de</text:span></text:p>
          </draw:text-box>
        </draw:frame>
        <draw:frame draw:style-name="gr5" draw:text-style-name="P6" draw:layer="layout" svg:width="1.554cm" svg:height="0.471cm" svg:x="16.722cm" svg:y="25.687cm">
          <draw:text-box>
            <text:p text:style-name="P4"><text:span text:style-name="T3">Carvalho</text:span></text:p>
          </draw:text-box>
        </draw:frame>
        <draw:frame draw:style-name="gr5" draw:text-style-name="P6" draw:layer="layout" svg:width="0.872cm" svg:height="0.471cm" svg:x="18.619cm" svg:y="25.687cm">
          <draw:text-box>
            <text:p text:style-name="P4"><text:span text:style-name="T3">Silva</text:span></text:p>
          </draw:text-box>
        </draw:frame>
        <draw:frame draw:style-name="gr5" draw:text-style-name="P6" draw:layer="layout" svg:width="2.634cm" svg:height="0.471cm" svg:x="1.482cm" svg:y="26.157cm">
          <draw:text-box>
            <text:p text:style-name="P4"><text:span text:style-name="T3">representado(a)</text:span></text:p>
          </draw:text-box>
        </draw:frame>
        <draw:frame draw:style-name="gr5" draw:text-style-name="P6" draw:layer="layout" svg:width="0.566cm" svg:height="0.471cm" svg:x="4.424cm" svg:y="26.157cm">
          <draw:text-box>
            <text:p text:style-name="P4"><text:span text:style-name="T3">por</text:span></text:p>
          </draw:text-box>
        </draw:frame>
        <draw:frame draw:style-name="gr5" draw:text-style-name="P6" draw:layer="layout" svg:width="11.784cm" svg:height="0.471cm" svg:x="5.241cm" svg:y="26.157cm">
          <draw:text-box>
            <text:p text:style-name="P4"><text:span text:style-name="T3">RAMYDE WASHINGTON ABEL CALDEIRA DOCE CARDOZO.</text:span></text:p>
          </draw:text-box>
        </draw:frame>
        <draw:frame draw:style-name="gr5" draw:text-style-name="P6" draw:layer="layout" svg:width="1.365cm" svg:height="0.471cm" svg:x="18.123cm" svg:y="26.157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7.929cm" svg:height="0.471cm" svg:x="1.482cm" svg:y="26.631cm">
          <draw:text-box>
            <text:p text:style-name="P4"><text:span text:style-name="T3">principal: 200 - Com Resolução do Mérito - Não-Acolhimento de Embargos de Declaração, atribuído à(s)</text:span></text:p>
          </draw:text-box>
        </draw:frame>
        <draw:frame draw:style-name="gr5" draw:text-style-name="P6" draw:layer="layout" svg:width="8.021cm" svg:height="0.471cm" svg:x="1.482cm" svg:y="27.118cm">
          <draw:text-box>
            <text:p text:style-name="P4"><text:span text:style-name="T3">parte(s) BANCO BRADESCO S/A - Unânime.</text:span></text:p>
          </draw:text-box>
        </draw:frame>
        <draw:frame draw:style-name="gr5" draw:text-style-name="P6" draw:layer="layout" svg:width="3.576cm" svg:height="0.471cm" svg:x="15.786cm" svg:y="27.118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531cm" svg:height="0.471cm" svg:x="10.058cm" svg:y="27.118cm">
          <draw:text-box>
            <text:p text:style-name="P4"><text:span text:style-name="T2">25.</text:span></text:p>
          </draw:text-box>
        </draw:frame>
        <draw:frame draw:style-name="gr5" draw:text-style-name="P6" draw:layer="layout" svg:width="4.8cm" svg:height="0.471cm" svg:x="10.765cm" svg:y="27.118cm">
          <draw:text-box>
            <text:p text:style-name="P4"><text:span text:style-name="T2">0117213-12.2024.8.04.1000</text:span></text:p>
          </draw:text-box>
        </draw:frame>
        <draw:frame draw:style-name="gr5" draw:text-style-name="P6" draw:layer="layout" svg:width="0.919cm" svg:height="0.471cm" svg:x="1.482cm" svg:y="27.592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78cm" svg:y="27.592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391cm" svg:y="27.59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473cm" svg:y="27.59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8.027cm" svg:y="27.592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2.542cm" svg:height="0.471cm" svg:x="15.321cm" svg:y="27.592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8.06cm" svg:y="27.592cm">
          <draw:text-box>
            <text:p text:style-name="P4"><text:span text:style-name="T3">1 (Tipo:</text:span></text:p>
          </draw:text-box>
        </draw:frame>
      </draw:page>
      <draw:page draw:name="page3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2.365cm" svg:height="0.471cm" svg:x="1.482cm" svg:y="1.27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6.75cm" svg:height="0.471cm" svg:x="4.009cm" svg:y="1.278cm">
          <draw:text-box>
            <text:p text:style-name="P4"><text:span text:style-name="T3">Motivo: Despachou em primeiro grau.).</text:span></text:p>
          </draw:text-box>
        </draw:frame>
        <draw:frame draw:style-name="gr5" draw:text-style-name="P6" draw:layer="layout" svg:width="8.198cm" svg:height="0.471cm" svg:x="11.114cm" svg:y="1.278cm">
          <draw:text-box>
            <text:p text:style-name="P4"><text:span text:style-name="T3">Recorrente: CARLA DOS SANTOS PEREIRA.</text:span></text:p>
          </draw:text-box>
        </draw:frame>
        <draw:frame draw:style-name="gr5" draw:text-style-name="P6" draw:layer="layout" svg:width="1.812cm" svg:height="0.471cm" svg:x="1.482cm" svg:y="1.75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365cm" svg:height="0.471cm" svg:x="3.654cm" svg:y="1.752cm">
          <draw:text-box>
            <text:p text:style-name="P4"><text:span text:style-name="T3">ITAPEVA XI</text:span></text:p>
          </draw:text-box>
        </draw:frame>
        <draw:frame draw:style-name="gr5" draw:text-style-name="P6" draw:layer="layout" svg:width="11.725cm" svg:height="0.471cm" svg:x="6.566cm" svg:y="1.752cm">
          <draw:text-box>
            <text:p text:style-name="P4"><text:span text:style-name="T3">MULTICARTEIRA FUNDO DE INVESTIMENTO EM DIREITOS</text:span></text:p>
          </draw:text-box>
        </draw:frame>
        <draw:frame draw:style-name="gr5" draw:text-style-name="P6" draw:layer="layout" svg:width="9.374cm" svg:height="0.471cm" svg:x="1.482cm" svg:y="2.222cm">
          <draw:text-box>
            <text:p text:style-name="P4"><text:span text:style-name="T3">CREDITORIOS RESPONSABILIDADE LIMITADA.</text:span></text:p>
          </draw:text-box>
        </draw:frame>
        <draw:frame draw:style-name="gr5" draw:text-style-name="P6" draw:layer="layout" svg:width="3.093cm" svg:height="0.471cm" svg:x="11.383cm" svg:y="2.22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4.842cm" svg:y="2.222cm">
          <draw:text-box>
            <text:p text:style-name="P4"><text:span text:style-name="T3">200 -</text:span></text:p>
          </draw:text-box>
        </draw:frame>
        <draw:frame draw:style-name="gr5" draw:text-style-name="P6" draw:layer="layout" svg:width="3.224cm" svg:height="0.471cm" svg:x="16.049cm" svg:y="2.222cm">
          <draw:text-box>
            <text:p text:style-name="P4"><text:span text:style-name="T3">Com Resolução do</text:span></text:p>
          </draw:text-box>
        </draw:frame>
        <draw:frame draw:style-name="gr5" draw:text-style-name="P6" draw:layer="layout" svg:width="9.511cm" svg:height="0.471cm" svg:x="1.482cm" svg:y="2.696cm">
          <draw:text-box>
            <text:p text:style-name="P4"><text:span text:style-name="T3">Mérito - Não-Acolhimento de Embargos de Declaração,</text:span></text:p>
          </draw:text-box>
        </draw:frame>
        <draw:frame draw:style-name="gr5" draw:text-style-name="P6" draw:layer="layout" svg:width="7.915cm" svg:height="0.471cm" svg:x="11.389cm" svg:y="2.696cm">
          <draw:text-box>
            <text:p text:style-name="P4"><text:span text:style-name="T3">atribuído à(s) parte(s) CARLA DOS SANTOS</text:span></text:p>
          </draw:text-box>
        </draw:frame>
        <draw:frame draw:style-name="gr5" draw:text-style-name="P6" draw:layer="layout" svg:width="3.776cm" svg:height="0.471cm" svg:x="1.482cm" svg:y="3.183cm">
          <draw:text-box>
            <text:p text:style-name="P4"><text:span text:style-name="T3">PEREIRA - Unânime.</text:span></text:p>
          </draw:text-box>
        </draw:frame>
        <draw:frame draw:style-name="gr5" draw:text-style-name="P6" draw:layer="layout" svg:width="8.207cm" svg:height="0.471cm" svg:x="11.083cm" svg:y="3.183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5.435cm" svg:height="0.471cm" svg:x="5.461cm" svg:y="3.183cm">
          <draw:text-box>
            <text:p text:style-name="P4"><text:span text:style-name="T2">26. 0466273-65.2024.8.04.0001</text:span></text:p>
          </draw:text-box>
        </draw:frame>
        <draw:frame draw:style-name="gr5" draw:text-style-name="P6" draw:layer="layout" svg:width="17.753cm" svg:height="0.471cm" svg:x="1.482cm" svg:y="3.657cm">
          <draw:text-box>
            <text:p text:style-name="P4"><text:span text:style-name="T3">Relator: Alexandre Henrique Novaes De Araújo. Recorrente: Lúcio Roberto da Cunha Alves. Recorrido:</text:span></text:p>
          </draw:text-box>
        </draw:frame>
        <draw:frame draw:style-name="gr5" draw:text-style-name="P6" draw:layer="layout" svg:width="3.154cm" svg:height="0.471cm" svg:x="1.482cm" svg:y="4.127cm">
          <draw:text-box>
            <text:p text:style-name="P4"><text:span text:style-name="T3">REDECARD S/A,</text:span></text:p>
          </draw:text-box>
        </draw:frame>
        <draw:frame draw:style-name="gr5" draw:text-style-name="P6" draw:layer="layout" svg:width="5.211cm" svg:height="0.471cm" svg:x="4.822cm" svg:y="4.127cm">
          <draw:text-box>
            <text:p text:style-name="P4"><text:span text:style-name="T3">Recorrido: BANCO PAN S.A.</text:span></text:p>
          </draw:text-box>
        </draw:frame>
        <draw:frame draw:style-name="gr5" draw:text-style-name="P6" draw:layer="layout" svg:width="8.913cm" svg:height="0.471cm" svg:x="10.291cm" svg:y="4.127cm">
          <draw:text-box>
            <text:p text:style-name="P4"><text:span text:style-name="T3">Decisão principal: 238 - Com Resolução do Mérito -</text:span></text:p>
          </draw:text-box>
        </draw:frame>
        <draw:frame draw:style-name="gr5" draw:text-style-name="P6" draw:layer="layout" svg:width="3.682cm" svg:height="0.471cm" svg:x="1.482cm" svg:y="4.618cm">
          <draw:text-box>
            <text:p text:style-name="P4"><text:span text:style-name="T3">Provimento em Parte,</text:span></text:p>
          </draw:text-box>
        </draw:frame>
        <draw:frame draw:style-name="gr5" draw:text-style-name="P6" draw:layer="layout" svg:width="2.271cm" svg:height="0.471cm" svg:x="5.864cm" svg:y="4.618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8.645cm" svg:y="4.618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2.965cm" svg:height="0.471cm" svg:x="10.254cm" svg:y="4.618cm">
          <draw:text-box>
            <text:p text:style-name="P4"><text:span text:style-name="T3">Lúcio Roberto da</text:span></text:p>
          </draw:text-box>
        </draw:frame>
        <draw:frame draw:style-name="gr5" draw:text-style-name="P6" draw:layer="layout" svg:width="1.107cm" svg:height="0.471cm" svg:x="13.894cm" svg:y="4.618cm">
          <draw:text-box>
            <text:p text:style-name="P4"><text:span text:style-name="T3">Cunha</text:span></text:p>
          </draw:text-box>
        </draw:frame>
        <draw:frame draw:style-name="gr5" draw:text-style-name="P6" draw:layer="layout" svg:width="0.99cm" svg:height="0.471cm" svg:x="15.295cm" svg:y="4.618cm">
          <draw:text-box>
            <text:p text:style-name="P4"><text:span text:style-name="T3">Alves</text:span></text:p>
          </draw:text-box>
        </draw:frame>
        <draw:frame draw:style-name="gr5" draw:text-style-name="P6" draw:layer="layout" svg:width="0.422cm" svg:height="0.471cm" svg:x="16.582cm" svg:y="4.618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993cm" svg:y="4.61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78cm" svg:y="4.618cm">
          <draw:text-box>
            <text:p text:style-name="P4"><text:span text:style-name="T2">27.</text:span></text:p>
          </draw:text-box>
        </draw:frame>
        <draw:frame draw:style-name="gr5" draw:text-style-name="P6" draw:layer="layout" svg:width="0.422cm" svg:height="0.471cm" svg:x="6.612cm" svg:y="5.105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5.105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5.105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5.105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5.10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5.10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5.105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5.105cm">
          <draw:text-box>
            <text:p text:style-name="P4"><text:span text:style-name="T2">0649275-72.2023.8.04.0001</text:span></text:p>
          </draw:text-box>
        </draw:frame>
        <draw:frame draw:style-name="gr5" draw:text-style-name="P6" draw:layer="layout" svg:width="4.939cm" svg:height="0.471cm" svg:x="1.482cm" svg:y="5.579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5.579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5.579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5.57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5.57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5.579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6.049cm">
          <draw:text-box>
            <text:p text:style-name="P4"><text:span text:style-name="T3">grau.),</text:span></text:p>
          </draw:text-box>
        </draw:frame>
        <draw:frame draw:style-name="gr5" draw:text-style-name="P6" draw:layer="layout" svg:width="1.378cm" svg:height="0.471cm" svg:x="2.752cm" svg:y="6.049cm">
          <draw:text-box>
            <text:p text:style-name="P4"><text:span text:style-name="T3">2 (Tipo:</text:span></text:p>
          </draw:text-box>
        </draw:frame>
        <draw:frame draw:style-name="gr5" draw:text-style-name="P6" draw:layer="layout" svg:width="2.365cm" svg:height="0.471cm" svg:x="4.339cm" svg:y="6.04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6.876cm" svg:y="6.04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8.404cm" svg:y="6.049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1.378cm" svg:height="0.471cm" svg:x="14.018cm" svg:y="6.049cm">
          <draw:text-box>
            <text:p text:style-name="P4"><text:span text:style-name="T3">3 (Tipo:</text:span></text:p>
          </draw:text-box>
        </draw:frame>
        <draw:frame draw:style-name="gr5" draw:text-style-name="P6" draw:layer="layout" svg:width="2.365cm" svg:height="0.471cm" svg:x="15.604cm" svg:y="6.04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4cm" svg:y="6.04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365cm" svg:height="0.471cm" svg:x="1.482cm" svg:y="6.52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483cm" svg:height="0.471cm" svg:x="4.196cm" svg:y="6.523cm">
          <draw:text-box>
            <text:p text:style-name="P4"><text:span text:style-name="T3">Menção:</text:span></text:p>
          </draw:text-box>
        </draw:frame>
        <draw:frame draw:style-name="gr5" draw:text-style-name="P6" draw:layer="layout" svg:width="1.201cm" svg:height="0.471cm" svg:x="5.995cm" svg:y="6.523cm">
          <draw:text-box>
            <text:p text:style-name="P4"><text:span text:style-name="T3">Juliana</text:span></text:p>
          </draw:text-box>
        </draw:frame>
        <draw:frame draw:style-name="gr5" draw:text-style-name="P6" draw:layer="layout" svg:width="1.459cm" svg:height="0.471cm" svg:x="7.511cm" svg:y="6.523cm">
          <draw:text-box>
            <text:p text:style-name="P4"><text:span text:style-name="T3">Andrade</text:span></text:p>
          </draw:text-box>
        </draw:frame>
        <draw:frame draw:style-name="gr5" draw:text-style-name="P6" draw:layer="layout" svg:width="1.389cm" svg:height="0.471cm" svg:x="9.289cm" svg:y="6.523cm">
          <draw:text-box>
            <text:p text:style-name="P4"><text:span text:style-name="T3">David.).</text:span></text:p>
          </draw:text-box>
        </draw:frame>
        <draw:frame draw:style-name="gr5" draw:text-style-name="P6" draw:layer="layout" svg:width="1.976cm" svg:height="0.471cm" svg:x="10.999cm" svg:y="6.52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411cm" svg:height="0.471cm" svg:x="13.318cm" svg:y="6.523cm">
          <draw:text-box>
            <text:p text:style-name="P4"><text:span text:style-name="T3">CARDIF DO BRASIL VIDA E</text:span></text:p>
          </draw:text-box>
        </draw:frame>
        <draw:frame draw:style-name="gr5" draw:text-style-name="P6" draw:layer="layout" svg:width="17.847cm" svg:height="0.471cm" svg:x="1.482cm" svg:y="6.993cm">
          <draw:text-box>
            <text:p text:style-name="P4"><text:span text:style-name="T3">PREVIDENCIA S/A. Decisão parcial: Não-Acolhimento de Embargos de Declaração. Decisão principal:</text:span></text:p>
          </draw:text-box>
        </draw:frame>
        <draw:frame draw:style-name="gr5" draw:text-style-name="P6" draw:layer="layout" svg:width="17.6cm" svg:height="0.471cm" svg:x="1.482cm" svg:y="7.467cm">
          <draw:text-box>
            <text:p text:style-name="P4"><text:span text:style-name="T3">200 - Com Resolução do Mérito - Não-Acolhimento de Embargos de Declaração, atribuído à(s) parte(s)</text:span></text:p>
          </draw:text-box>
        </draw:frame>
        <draw:frame draw:style-name="gr5" draw:text-style-name="P6" draw:layer="layout" svg:width="5.587cm" svg:height="0.471cm" svg:x="1.482cm" svg:y="7.954cm">
          <draw:text-box>
            <text:p text:style-name="P4"><text:span text:style-name="T3">Deniz Simões Hoyos - Unânime.</text:span></text:p>
          </draw:text-box>
        </draw:frame>
        <draw:frame draw:style-name="gr5" draw:text-style-name="P6" draw:layer="layout" svg:width="6.514cm" svg:height="0.471cm" svg:x="12.878cm" svg:y="7.954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5.435cm" svg:height="0.471cm" svg:x="7.281cm" svg:y="7.954cm">
          <draw:text-box>
            <text:p text:style-name="P4"><text:span text:style-name="T2">28. 0066102-86.2024.8.04.1000</text:span></text:p>
          </draw:text-box>
        </draw:frame>
        <draw:frame draw:style-name="gr5" draw:text-style-name="P6" draw:layer="layout" svg:width="1.589cm" svg:height="0.471cm" svg:x="1.482cm" svg:y="8.428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28cm" svg:y="8.42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4.941cm" svg:y="8.428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0.305cm" svg:y="8.428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2.542cm" svg:height="0.471cm" svg:x="12.561cm" svg:y="8.428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372cm" svg:y="8.428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12cm" svg:y="8.42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8.89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099cm" svg:y="8.898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9.056cm" svg:y="8.89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633cm" svg:height="0.471cm" svg:x="11.3cm" svg:y="8.898cm">
          <draw:text-box>
            <text:p text:style-name="P4"><text:span text:style-name="T3">Maria Francisca de Araujo.</text:span></text:p>
          </draw:text-box>
        </draw:frame>
        <draw:frame draw:style-name="gr5" draw:text-style-name="P6" draw:layer="layout" svg:width="2.74cm" svg:height="0.471cm" svg:x="16.599cm" svg:y="8.898cm">
          <draw:text-box>
            <text:p text:style-name="P4"><text:span text:style-name="T3">Decisão parcial:</text:span></text:p>
          </draw:text-box>
        </draw:frame>
        <draw:frame draw:style-name="gr5" draw:text-style-name="P6" draw:layer="layout" svg:width="8.007cm" svg:height="0.471cm" svg:x="1.482cm" svg:y="9.372cm">
          <draw:text-box>
            <text:p text:style-name="P4"><text:span text:style-name="T3">Não-Acolhimento de Embargos de Declaração.</text:span></text:p>
          </draw:text-box>
        </draw:frame>
        <draw:frame draw:style-name="gr5" draw:text-style-name="P6" draw:layer="layout" svg:width="3.093cm" svg:height="0.471cm" svg:x="10cm" svg:y="9.37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13.365cm" svg:y="9.372cm">
          <draw:text-box>
            <text:p text:style-name="P4"><text:span text:style-name="T3">200 - Com Resolução do Mérito -</text:span></text:p>
          </draw:text-box>
        </draw:frame>
        <draw:frame draw:style-name="gr5" draw:text-style-name="P6" draw:layer="layout" svg:width="8.007cm" svg:height="0.471cm" svg:x="1.482cm" svg:y="9.846cm">
          <draw:text-box>
            <text:p text:style-name="P4"><text:span text:style-name="T3">Não-Acolhimento de Embargos de Declaração,</text:span></text:p>
          </draw:text-box>
        </draw:frame>
        <draw:frame draw:style-name="gr5" draw:text-style-name="P6" draw:layer="layout" svg:width="9.385cm" svg:height="0.471cm" svg:x="9.843cm" svg:y="9.846cm">
          <draw:text-box>
            <text:p text:style-name="P4"><text:span text:style-name="T3">atribuído à(s) parte(s) SABEMI SEGURADORA S/A -</text:span></text:p>
          </draw:text-box>
        </draw:frame>
        <draw:frame draw:style-name="gr5" draw:text-style-name="P6" draw:layer="layout" svg:width="1.66cm" svg:height="0.471cm" svg:x="1.482cm" svg:y="10.33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11cm" svg:y="10.333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422cm" svg:height="0.471cm" svg:x="14.174cm" svg:y="10.33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4.5cm" svg:y="10.33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5.016cm" svg:y="10.33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2cm" svg:y="10.33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531cm" svg:height="0.471cm" svg:x="3.344cm" svg:y="10.333cm">
          <draw:text-box>
            <text:p text:style-name="P4"><text:span text:style-name="T2">29.</text:span></text:p>
          </draw:text-box>
        </draw:frame>
        <draw:frame draw:style-name="gr5" draw:text-style-name="P6" draw:layer="layout" svg:width="4.8cm" svg:height="0.471cm" svg:x="4.064cm" svg:y="10.333cm">
          <draw:text-box>
            <text:p text:style-name="P4"><text:span text:style-name="T2">0455827-37.2023.8.04.0001</text:span></text:p>
          </draw:text-box>
        </draw:frame>
        <draw:frame draw:style-name="gr5" draw:text-style-name="P6" draw:layer="layout" svg:width="6.244cm" svg:height="0.471cm" svg:x="1.482cm" svg:y="10.803cm">
          <draw:text-box>
            <text:p text:style-name="P4"><text:span text:style-name="T3">Vicente De Oliveira Rocha Pinheiro.</text:span></text:p>
          </draw:text-box>
        </draw:frame>
        <draw:frame draw:style-name="gr5" draw:text-style-name="P6" draw:layer="layout" svg:width="2.542cm" svg:height="0.471cm" svg:x="8.324cm" svg:y="10.80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1.084cm" svg:y="10.803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2.748cm" svg:y="10.80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5.329cm" svg:y="10.80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506cm" svg:height="0.471cm" svg:x="16.9cm" svg:y="10.803cm">
          <draw:text-box>
            <text:p text:style-name="P4"><text:span text:style-name="T3">Despachou em</text:span></text:p>
          </draw:text-box>
        </draw:frame>
        <draw:frame draw:style-name="gr5" draw:text-style-name="P6" draw:layer="layout" svg:width="17.792cm" svg:height="0.471cm" svg:x="1.482cm" svg:y="11.277cm">
          <draw:text-box>
            <text:p text:style-name="P4"><text:span text:style-name="T3">primeiro grau.). Recorrente: FACEBOOK SERVICOS ONLINE DO BRASIL. Recorrido: JEFF DAVID</text:span></text:p>
          </draw:text-box>
        </draw:frame>
        <draw:frame draw:style-name="gr5" draw:text-style-name="P6" draw:layer="layout" svg:width="7.986cm" svg:height="0.471cm" svg:x="1.482cm" svg:y="11.751cm">
          <draw:text-box>
            <text:p text:style-name="P4"><text:span text:style-name="T3">MAC DONALD DA SILVEIRA CARNEIRO.</text:span></text:p>
          </draw:text-box>
        </draw:frame>
        <draw:frame draw:style-name="gr5" draw:text-style-name="P6" draw:layer="layout" svg:width="3.093cm" svg:height="0.471cm" svg:x="9.973cm" svg:y="11.75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13.347cm" svg:y="11.751cm">
          <draw:text-box>
            <text:p text:style-name="P4"><text:span text:style-name="T3">200 - Com Resolução do Mérito -</text:span></text:p>
          </draw:text-box>
        </draw:frame>
        <draw:frame draw:style-name="gr5" draw:text-style-name="P6" draw:layer="layout" svg:width="18.001cm" svg:height="0.471cm" svg:x="1.482cm" svg:y="12.221cm">
          <draw:text-box>
            <text:p text:style-name="P4"><text:span text:style-name="T3">Não-Acolhimento de Embargos de Declaração, atribuído à(s) parte(s) FACEBOOK SERVICOS ONLINE</text:span></text:p>
          </draw:text-box>
        </draw:frame>
        <draw:frame draw:style-name="gr5" draw:text-style-name="P6" draw:layer="layout" svg:width="2.472cm" svg:height="0.471cm" svg:x="1.482cm" svg:y="12.712cm">
          <draw:text-box>
            <text:p text:style-name="P4"><text:span text:style-name="T3">DO BRASIL -</text:span></text:p>
          </draw:text-box>
        </draw:frame>
        <draw:frame draw:style-name="gr5" draw:text-style-name="P6" draw:layer="layout" svg:width="1.66cm" svg:height="0.471cm" svg:x="4.424cm" svg:y="12.71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2.217cm" svg:y="12.712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577cm" svg:y="12.71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459cm" svg:y="12.71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19cm" svg:y="12.712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18.369cm" svg:y="12.712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531cm" svg:height="0.471cm" svg:x="6.337cm" svg:y="12.712cm">
          <draw:text-box>
            <text:p text:style-name="P4"><text:span text:style-name="T2">30.</text:span></text:p>
          </draw:text-box>
        </draw:frame>
        <draw:frame draw:style-name="gr5" draw:text-style-name="P6" draw:layer="layout" svg:width="4.8cm" svg:height="0.471cm" svg:x="7.095cm" svg:y="12.712cm">
          <draw:text-box>
            <text:p text:style-name="P4"><text:span text:style-name="T2">0060246-10.2025.8.04.1000</text:span></text:p>
          </draw:text-box>
        </draw:frame>
        <draw:frame draw:style-name="gr5" draw:text-style-name="P6" draw:layer="layout" svg:width="1.589cm" svg:height="0.471cm" svg:x="1.482cm" svg:y="13.182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28cm" svg:y="13.18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4.941cm" svg:y="13.182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0.305cm" svg:y="13.182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2.542cm" svg:height="0.471cm" svg:x="12.561cm" svg:y="13.182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372cm" svg:y="13.182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12cm" svg:y="13.18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13.656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116cm" svg:y="13.656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9.153cm" svg:y="13.65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658cm" svg:height="0.471cm" svg:x="11.414cm" svg:y="13.656cm">
          <draw:text-box>
            <text:p text:style-name="P4"><text:span text:style-name="T3">RAQUEL MENEZES BORGES.</text:span></text:p>
          </draw:text-box>
        </draw:frame>
        <draw:frame draw:style-name="gr5" draw:text-style-name="P6" draw:layer="layout" svg:width="1.812cm" svg:height="0.471cm" svg:x="17.666cm" svg:y="13.65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7.873cm" svg:height="0.471cm" svg:x="1.482cm" svg:y="14.126cm">
          <draw:text-box>
            <text:p text:style-name="P4"><text:span text:style-name="T3">MANAUS AMBIENTAL SA. Decisão principal: 200 - Com Resolução do Mérito - Não-Acolhimento de</text:span></text:p>
          </draw:text-box>
        </draw:frame>
        <draw:frame draw:style-name="gr5" draw:text-style-name="P6" draw:layer="layout" svg:width="1.718cm" svg:height="0.471cm" svg:x="1.482cm" svg:y="14.617cm">
          <draw:text-box>
            <text:p text:style-name="P4"><text:span text:style-name="T3">Embargos</text:span></text:p>
          </draw:text-box>
        </draw:frame>
        <draw:frame draw:style-name="gr5" draw:text-style-name="P6" draw:layer="layout" svg:width="2.517cm" svg:height="0.471cm" svg:x="3.459cm" svg:y="14.617cm">
          <draw:text-box>
            <text:p text:style-name="P4"><text:span text:style-name="T3">de Declaração,</text:span></text:p>
          </draw:text-box>
        </draw:frame>
        <draw:frame draw:style-name="gr5" draw:text-style-name="P6" draw:layer="layout" svg:width="2.271cm" svg:height="0.471cm" svg:x="6.372cm" svg:y="14.617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9.043cm" svg:y="14.61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799cm" svg:height="0.471cm" svg:x="10.593cm" svg:y="14.617cm">
          <draw:text-box>
            <text:p text:style-name="P4"><text:span text:style-name="T3">RAQUEL MENEZES BORGES -</text:span></text:p>
          </draw:text-box>
        </draw:frame>
        <draw:frame draw:style-name="gr5" draw:text-style-name="P6" draw:layer="layout" svg:width="1.66cm" svg:height="0.471cm" svg:x="17.056cm" svg:y="14.617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82cm" svg:y="14.617cm">
          <draw:text-box>
            <text:p text:style-name="P4"><text:span text:style-name="T2">31.</text:span></text:p>
          </draw:text-box>
        </draw:frame>
        <draw:frame draw:style-name="gr5" draw:text-style-name="P6" draw:layer="layout" svg:width="0.422cm" svg:height="0.471cm" svg:x="6.612cm" svg:y="15.104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5.104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5.104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5.104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5.10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5.10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5.104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5.104cm">
          <draw:text-box>
            <text:p text:style-name="P4"><text:span text:style-name="T2">0469524-91.2024.8.04.0001</text:span></text:p>
          </draw:text-box>
        </draw:frame>
        <draw:frame draw:style-name="gr5" draw:text-style-name="P6" draw:layer="layout" svg:width="1.577cm" svg:height="0.471cm" svg:x="1.482cm" svg:y="15.574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3.48cm" svg:y="15.574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5.152cm" svg:y="15.574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6.011cm" svg:y="15.574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976cm" svg:height="0.471cm" svg:x="7.705cm" svg:y="15.57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13cm" svg:height="0.471cm" svg:x="10.131cm" svg:y="15.574cm">
          <draw:text-box>
            <text:p text:style-name="P4"><text:span text:style-name="T3">FUNDO DE</text:span></text:p>
          </draw:text-box>
        </draw:frame>
        <draw:frame draw:style-name="gr5" draw:text-style-name="P6" draw:layer="layout" svg:width="5.928cm" svg:height="0.471cm" svg:x="12.916cm" svg:y="15.574cm">
          <draw:text-box>
            <text:p text:style-name="P4"><text:span text:style-name="T3">INVESTIMENTO EM DIREITOS</text:span></text:p>
          </draw:text-box>
        </draw:frame>
        <draw:frame draw:style-name="gr5" draw:text-style-name="P6" draw:layer="layout" svg:width="8.622cm" svg:height="0.471cm" svg:x="1.482cm" svg:y="16.048cm">
          <draw:text-box>
            <text:p text:style-name="P4"><text:span text:style-name="T3">CREDITORIOS NAO PADRONIZADOS NPL II.</text:span></text:p>
          </draw:text-box>
        </draw:frame>
        <draw:frame draw:style-name="gr5" draw:text-style-name="P6" draw:layer="layout" svg:width="1.812cm" svg:height="0.471cm" svg:x="10.951cm" svg:y="16.04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081cm" svg:height="0.471cm" svg:x="13.029cm" svg:y="16.048cm">
          <draw:text-box>
            <text:p text:style-name="P4"><text:span text:style-name="T3">Miriam Beleza Ferreira,</text:span></text:p>
          </draw:text-box>
        </draw:frame>
        <draw:frame draw:style-name="gr5" draw:text-style-name="P6" draw:layer="layout" svg:width="1.812cm" svg:height="0.471cm" svg:x="17.67cm" svg:y="16.04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7.509cm" svg:height="0.471cm" svg:x="1.482cm" svg:y="16.522cm">
          <draw:text-box>
            <text:p text:style-name="P4"><text:span text:style-name="T3">SERASA S/A. Decisão principal: 200 - Com Resolução do Mérito - Não-Acolhimento de Embargos de</text:span></text:p>
          </draw:text-box>
        </draw:frame>
        <draw:frame draw:style-name="gr5" draw:text-style-name="P6" draw:layer="layout" svg:width="17.978cm" svg:height="0.471cm" svg:x="1.482cm" svg:y="16.992cm">
          <draw:text-box>
            <text:p text:style-name="P4"><text:span text:style-name="T3">Declaração, atribuído à(s) parte(s) FUNDO DE INVESTIMENTO EM DIREITOS CREDITORIOS NAO</text:span></text:p>
          </draw:text-box>
        </draw:frame>
        <draw:frame draw:style-name="gr5" draw:text-style-name="P6" draw:layer="layout" svg:width="6.598cm" svg:height="0.471cm" svg:x="1.482cm" svg:y="17.479cm">
          <draw:text-box>
            <text:p text:style-name="P4"><text:span text:style-name="T3">PADRONIZADOS NPL II - Unânime.</text:span></text:p>
          </draw:text-box>
        </draw:frame>
        <draw:frame draw:style-name="gr5" draw:text-style-name="P6" draw:layer="layout" svg:width="5.28cm" svg:height="0.471cm" svg:x="14.037cm" svg:y="17.479cm">
          <draw:text-box>
            <text:p text:style-name="P4"><text:span text:style-name="T3">- Recurso Inominado Cível - 3ª</text:span></text:p>
          </draw:text-box>
        </draw:frame>
        <draw:frame draw:style-name="gr5" draw:text-style-name="P6" draw:layer="layout" svg:width="0.531cm" svg:height="0.471cm" svg:x="8.39cm" svg:y="17.479cm">
          <draw:text-box>
            <text:p text:style-name="P4"><text:span text:style-name="T2">32.</text:span></text:p>
          </draw:text-box>
        </draw:frame>
        <draw:frame draw:style-name="gr5" draw:text-style-name="P6" draw:layer="layout" svg:width="4.8cm" svg:height="0.471cm" svg:x="9.064cm" svg:y="17.479cm">
          <draw:text-box>
            <text:p text:style-name="P4"><text:span text:style-name="T2">0101457-26.2025.8.04.1000</text:span></text:p>
          </draw:text-box>
        </draw:frame>
        <draw:frame draw:style-name="gr5" draw:text-style-name="P6" draw:layer="layout" svg:width="17.8cm" svg:height="0.471cm" svg:x="1.482cm" svg:y="17.953cm">
          <draw:text-box>
            <text:p text:style-name="P4"><text:span text:style-name="T3">Turma Recursal. Relator: Alexandre Henrique Novaes De Araújo. Impedimentos: 1 (Tipo: Impedimento.</text:span></text:p>
          </draw:text-box>
        </draw:frame>
        <draw:frame draw:style-name="gr5" draw:text-style-name="P6" draw:layer="layout" svg:width="1.366cm" svg:height="0.471cm" svg:x="1.482cm" svg:y="18.42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019cm" svg:y="18.427cm">
          <draw:text-box>
            <text:p text:style-name="P4"><text:span text:style-name="T3">Sentenciou em primeiro grau.).</text:span></text:p>
          </draw:text-box>
        </draw:frame>
        <draw:frame draw:style-name="gr5" draw:text-style-name="P6" draw:layer="layout" svg:width="1.976cm" svg:height="0.471cm" svg:x="8.658cm" svg:y="18.42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397cm" svg:height="0.471cm" svg:x="10.813cm" svg:y="18.427cm">
          <draw:text-box>
            <text:p text:style-name="P4"><text:span text:style-name="T3">Sebastiana de Jesus Silva de Oliveira.</text:span></text:p>
          </draw:text-box>
        </draw:frame>
        <draw:frame draw:style-name="gr5" draw:text-style-name="P6" draw:layer="layout" svg:width="1.812cm" svg:height="0.471cm" svg:x="17.683cm" svg:y="18.42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7.719cm" svg:height="0.471cm" svg:x="1.482cm" svg:y="18.897cm">
          <draw:text-box>
            <text:p text:style-name="P4"><text:span text:style-name="T3">BANCO ITAU. Decisão principal: 200 - Com Resolução do Mérito - Não-Acolhimento de Embargos de</text:span></text:p>
          </draw:text-box>
        </draw:frame>
        <draw:frame draw:style-name="gr5" draw:text-style-name="P6" draw:layer="layout" svg:width="2.011cm" svg:height="0.471cm" svg:x="1.482cm" svg:y="19.388cm">
          <draw:text-box>
            <text:p text:style-name="P4"><text:span text:style-name="T3">Declaração,</text:span></text:p>
          </draw:text-box>
        </draw:frame>
        <draw:frame draw:style-name="gr5" draw:text-style-name="P6" draw:layer="layout" svg:width="1.53cm" svg:height="0.471cm" svg:x="3.904cm" svg:y="19.388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5.83cm" svg:y="19.388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6.821cm" svg:y="19.388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812cm" svg:height="0.471cm" svg:x="8.501cm" svg:y="19.388cm">
          <draw:text-box>
            <text:p text:style-name="P4"><text:span text:style-name="T3">Sebastiana</text:span></text:p>
          </draw:text-box>
        </draw:frame>
        <draw:frame draw:style-name="gr5" draw:text-style-name="P6" draw:layer="layout" svg:width="0.422cm" svg:height="0.471cm" svg:x="10.716cm" svg:y="19.388cm">
          <draw:text-box>
            <text:p text:style-name="P4"><text:span text:style-name="T3">de</text:span></text:p>
          </draw:text-box>
        </draw:frame>
        <draw:frame draw:style-name="gr5" draw:text-style-name="P6" draw:layer="layout" svg:width="0.896cm" svg:height="0.471cm" svg:x="11.452cm" svg:y="19.388cm">
          <draw:text-box>
            <text:p text:style-name="P4"><text:span text:style-name="T3">Jesus</text:span></text:p>
          </draw:text-box>
        </draw:frame>
        <draw:frame draw:style-name="gr5" draw:text-style-name="P6" draw:layer="layout" svg:width="0.872cm" svg:height="0.471cm" svg:x="12.709cm" svg:y="19.388cm">
          <draw:text-box>
            <text:p text:style-name="P4"><text:span text:style-name="T3">Silva</text:span></text:p>
          </draw:text-box>
        </draw:frame>
        <draw:frame draw:style-name="gr5" draw:text-style-name="P6" draw:layer="layout" svg:width="0.422cm" svg:height="0.471cm" svg:x="13.941cm" svg:y="19.388cm">
          <draw:text-box>
            <text:p text:style-name="P4"><text:span text:style-name="T3">de</text:span></text:p>
          </draw:text-box>
        </draw:frame>
        <draw:frame draw:style-name="gr5" draw:text-style-name="P6" draw:layer="layout" svg:width="1.389cm" svg:height="0.471cm" svg:x="14.677cm" svg:y="19.388cm">
          <draw:text-box>
            <text:p text:style-name="P4"><text:span text:style-name="T3">Oliveira</text:span></text:p>
          </draw:text-box>
        </draw:frame>
        <draw:frame draw:style-name="gr5" draw:text-style-name="P6" draw:layer="layout" svg:width="0.422cm" svg:height="0.471cm" svg:x="16.451cm" svg:y="19.388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921cm" svg:y="19.38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74cm" svg:y="19.388cm">
          <draw:text-box>
            <text:p text:style-name="P4"><text:span text:style-name="T2">33.</text:span></text:p>
          </draw:text-box>
        </draw:frame>
        <draw:frame draw:style-name="gr5" draw:text-style-name="P6" draw:layer="layout" svg:width="0.422cm" svg:height="0.471cm" svg:x="6.612cm" svg:y="19.875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9.875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9.875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9.875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9.87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9.87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9.875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9.875cm">
          <draw:text-box>
            <text:p text:style-name="P4"><text:span text:style-name="T2">0000783-70.2025.8.04.3900</text:span></text:p>
          </draw:text-box>
        </draw:frame>
        <draw:frame draw:style-name="gr5" draw:text-style-name="P6" draw:layer="layout" svg:width="4.939cm" svg:height="0.471cm" svg:x="1.482cm" svg:y="20.345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1.976cm" svg:height="0.471cm" svg:x="6.858cm" svg:y="20.34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8.692cm" svg:height="0.471cm" svg:x="9.035cm" svg:y="20.345cm">
          <draw:text-box>
            <text:p text:style-name="P4"><text:span text:style-name="T3">AMBAR ENERGIA AMAZONAS S.A.Recorrido:</text:span></text:p>
          </draw:text-box>
        </draw:frame>
        <draw:frame draw:style-name="gr5" draw:text-style-name="P6" draw:layer="layout" svg:width="1.319cm" svg:height="0.471cm" svg:x="18.187cm" svg:y="20.345cm">
          <draw:text-box>
            <text:p text:style-name="P4"><text:span text:style-name="T3">NEIVA</text:span></text:p>
          </draw:text-box>
        </draw:frame>
        <draw:frame draw:style-name="gr5" draw:text-style-name="P6" draw:layer="layout" svg:width="8.08cm" svg:height="0.471cm" svg:x="1.482cm" svg:y="20.819cm">
          <draw:text-box>
            <text:p text:style-name="P4"><text:span text:style-name="T3">EDREA DE ALENCAR BASTOS VALENTE.</text:span></text:p>
          </draw:text-box>
        </draw:frame>
        <draw:frame draw:style-name="gr5" draw:text-style-name="P6" draw:layer="layout" svg:width="3.093cm" svg:height="0.471cm" svg:x="10.029cm" svg:y="20.819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13.39cm" svg:y="20.819cm">
          <draw:text-box>
            <text:p text:style-name="P4"><text:span text:style-name="T3">237 - Com Resolução do Mérito -</text:span></text:p>
          </draw:text-box>
        </draw:frame>
        <draw:frame draw:style-name="gr5" draw:text-style-name="P6" draw:layer="layout" svg:width="2.083cm" svg:height="0.471cm" svg:x="1.482cm" svg:y="21.306cm">
          <draw:text-box>
            <text:p text:style-name="P4"><text:span text:style-name="T3">Provimento,</text:span></text:p>
          </draw:text-box>
        </draw:frame>
        <draw:frame draw:style-name="gr5" draw:text-style-name="P6" draw:layer="layout" svg:width="1.53cm" svg:height="0.471cm" svg:x="3.958cm" svg:y="21.306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5.864cm" svg:y="21.306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6.837cm" svg:y="21.30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023cm" svg:height="0.471cm" svg:x="8.501cm" svg:y="21.306cm">
          <draw:text-box>
            <text:p text:style-name="P4"><text:span text:style-name="T3">AMBAR ENERGIA AMAZONAS</text:span></text:p>
          </draw:text-box>
        </draw:frame>
        <draw:frame draw:style-name="gr5" draw:text-style-name="P6" draw:layer="layout" svg:width="0.755cm" svg:height="0.471cm" svg:x="15.392cm" svg:y="21.306cm">
          <draw:text-box>
            <text:p text:style-name="P4"><text:span text:style-name="T3">S.A.</text:span></text:p>
          </draw:text-box>
        </draw:frame>
        <draw:frame draw:style-name="gr5" draw:text-style-name="P6" draw:layer="layout" svg:width="0.422cm" svg:height="0.471cm" svg:x="16.484cm" svg:y="21.306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942cm" svg:y="21.30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78cm" svg:y="21.306cm">
          <draw:text-box>
            <text:p text:style-name="P4"><text:span text:style-name="T2">34.</text:span></text:p>
          </draw:text-box>
        </draw:frame>
        <draw:frame draw:style-name="gr5" draw:text-style-name="P6" draw:layer="layout" svg:width="0.422cm" svg:height="0.471cm" svg:x="6.612cm" svg:y="21.797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1.797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1.797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1.797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1.79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1.79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1.797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1.797cm">
          <draw:text-box>
            <text:p text:style-name="P4"><text:span text:style-name="T2">0020355-79.2025.8.04.1000</text:span></text:p>
          </draw:text-box>
        </draw:frame>
        <draw:frame draw:style-name="gr5" draw:text-style-name="P6" draw:layer="layout" svg:width="4.939cm" svg:height="0.471cm" svg:x="1.482cm" svg:y="22.267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1.976cm" svg:height="0.471cm" svg:x="6.807cm" svg:y="22.26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106cm" svg:height="0.471cm" svg:x="8.971cm" svg:y="22.267cm">
          <draw:text-box>
            <text:p text:style-name="P4"><text:span text:style-name="T3">BANCO PAN S.A.Recorrido:</text:span></text:p>
          </draw:text-box>
        </draw:frame>
        <draw:frame draw:style-name="gr5" draw:text-style-name="P6" draw:layer="layout" svg:width="4.893cm" svg:height="0.471cm" svg:x="14.398cm" svg:y="22.267cm">
          <draw:text-box>
            <text:p text:style-name="P4"><text:span text:style-name="T3">Arinaldo Santos de Miranda.</text:span></text:p>
          </draw:text-box>
        </draw:frame>
        <draw:frame draw:style-name="gr5" draw:text-style-name="P6" draw:layer="layout" svg:width="3.093cm" svg:height="0.471cm" svg:x="1.482cm" svg:y="22.74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13.827cm" svg:height="0.471cm" svg:x="4.848cm" svg:y="22.741cm">
          <draw:text-box>
            <text:p text:style-name="P4"><text:span text:style-name="T3">200 - Com Resolução do Mérito - Não-Acolhimento de Embargos de Declaração,</text:span></text:p>
          </draw:text-box>
        </draw:frame>
        <draw:frame draw:style-name="gr5" draw:text-style-name="P6" draw:layer="layout" svg:width="2.271cm" svg:height="0.471cm" svg:x="1.482cm" svg:y="23.228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4.157cm" svg:y="23.228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3.295cm" svg:height="0.471cm" svg:x="5.715cm" svg:y="23.228cm">
          <draw:text-box>
            <text:p text:style-name="P4"><text:span text:style-name="T3">BANCO PAN S.A.</text:span></text:p>
          </draw:text-box>
        </draw:frame>
        <draw:frame draw:style-name="gr5" draw:text-style-name="P6" draw:layer="layout" svg:width="0.422cm" svg:height="0.471cm" svg:x="9.529cm" svg:y="23.228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9.902cm" svg:y="23.22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33cm" svg:y="23.228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06cm" svg:y="23.228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531cm" svg:height="0.471cm" svg:x="11.828cm" svg:y="23.228cm">
          <draw:text-box>
            <text:p text:style-name="P4"><text:span text:style-name="T2">35.</text:span></text:p>
          </draw:text-box>
        </draw:frame>
        <draw:frame draw:style-name="gr5" draw:text-style-name="P6" draw:layer="layout" svg:width="4.8cm" svg:height="0.471cm" svg:x="12.598cm" svg:y="23.228cm">
          <draw:text-box>
            <text:p text:style-name="P4"><text:span text:style-name="T2">0205343-36.2022.8.04.0001</text:span></text:p>
          </draw:text-box>
        </draw:frame>
        <draw:frame draw:style-name="gr5" draw:text-style-name="P6" draw:layer="layout" svg:width="17.811cm" svg:height="0.471cm" svg:x="1.482cm" svg:y="23.702cm">
          <draw:text-box>
            <text:p text:style-name="P4"><text:span text:style-name="T3">Inominado Cível - 3ª Turma Recursal. Relator: Alexandre Henrique Novaes De Araújo. Impedimentos: 1</text:span></text:p>
          </draw:text-box>
        </draw:frame>
        <draw:frame draw:style-name="gr5" draw:text-style-name="P6" draw:layer="layout" svg:width="3.529cm" svg:height="0.471cm" svg:x="1.482cm" svg:y="24.172cm">
          <draw:text-box>
            <text:p text:style-name="P4"><text:span text:style-name="T3">(Tipo: Impedimento.</text:span></text:p>
          </draw:text-box>
        </draw:frame>
        <draw:frame draw:style-name="gr5" draw:text-style-name="P6" draw:layer="layout" svg:width="6.75cm" svg:height="0.471cm" svg:x="5.212cm" svg:y="24.172cm">
          <draw:text-box>
            <text:p text:style-name="P4"><text:span text:style-name="T3">Motivo: Despachou em primeiro grau.).</text:span></text:p>
          </draw:text-box>
        </draw:frame>
        <draw:frame draw:style-name="gr5" draw:text-style-name="P6" draw:layer="layout" svg:width="7.092cm" svg:height="0.471cm" svg:x="12.286cm" svg:y="24.172cm">
          <draw:text-box>
            <text:p text:style-name="P4"><text:span text:style-name="T3">Recorrente: MARIA ALCIANY GOMES</text:span></text:p>
          </draw:text-box>
        </draw:frame>
        <draw:frame draw:style-name="gr5" draw:text-style-name="P6" draw:layer="layout" svg:width="2.777cm" svg:height="0.471cm" svg:x="1.482cm" svg:y="24.646cm">
          <draw:text-box>
            <text:p text:style-name="P4"><text:span text:style-name="T3">DE OLIVEIRA.</text:span></text:p>
          </draw:text-box>
        </draw:frame>
        <draw:frame draw:style-name="gr5" draw:text-style-name="P6" draw:layer="layout" svg:width="1.812cm" svg:height="0.471cm" svg:x="4.547cm" svg:y="24.64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7.082cm" svg:height="0.471cm" svg:x="6.57cm" svg:y="24.646cm">
          <draw:text-box>
            <text:p text:style-name="P4"><text:span text:style-name="T3">MAP TRANSPORTES AEREOS LTDA.</text:span></text:p>
          </draw:text-box>
        </draw:frame>
        <draw:frame draw:style-name="gr5" draw:text-style-name="P6" draw:layer="layout" svg:width="3.093cm" svg:height="0.471cm" svg:x="14.131cm" svg:y="24.646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535cm" svg:y="24.646cm">
          <draw:text-box>
            <text:p text:style-name="P4"><text:span text:style-name="T3">198 -</text:span></text:p>
          </draw:text-box>
        </draw:frame>
        <draw:frame draw:style-name="gr5" draw:text-style-name="P6" draw:layer="layout" svg:width="0.825cm" svg:height="0.471cm" svg:x="18.686cm" svg:y="24.646cm">
          <draw:text-box>
            <text:p text:style-name="P4"><text:span text:style-name="T3">Com</text:span></text:p>
          </draw:text-box>
        </draw:frame>
        <draw:frame draw:style-name="gr5" draw:text-style-name="P6" draw:layer="layout" svg:width="3.799cm" svg:height="0.471cm" svg:x="1.482cm" svg:y="25.116cm">
          <draw:text-box>
            <text:p text:style-name="P4"><text:span text:style-name="T3">Resolução do Mérito -</text:span></text:p>
          </draw:text-box>
        </draw:frame>
        <draw:frame draw:style-name="gr5" draw:text-style-name="P6" draw:layer="layout" svg:width="4.54cm" svg:height="0.471cm" svg:x="5.91cm" svg:y="25.116cm">
          <draw:text-box>
            <text:p text:style-name="P4"><text:span text:style-name="T3">Acolhimento de Embargos</text:span></text:p>
          </draw:text-box>
        </draw:frame>
        <draw:frame draw:style-name="gr5" draw:text-style-name="P6" draw:layer="layout" svg:width="2.517cm" svg:height="0.471cm" svg:x="10.982cm" svg:y="25.116cm">
          <draw:text-box>
            <text:p text:style-name="P4"><text:span text:style-name="T3">de Declaração,</text:span></text:p>
          </draw:text-box>
        </draw:frame>
        <draw:frame draw:style-name="gr5" draw:text-style-name="P6" draw:layer="layout" svg:width="2.271cm" svg:height="0.471cm" svg:x="13.881cm" svg:y="25.116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6.536cm" svg:y="25.11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413cm" svg:height="0.471cm" svg:x="18.081cm" svg:y="25.116cm">
          <draw:text-box>
            <text:p text:style-name="P4"><text:span text:style-name="T3">MARIA</text:span></text:p>
          </draw:text-box>
        </draw:frame>
        <draw:frame draw:style-name="gr5" draw:text-style-name="P6" draw:layer="layout" svg:width="8.279cm" svg:height="0.471cm" svg:x="1.482cm" svg:y="25.607cm">
          <draw:text-box>
            <text:p text:style-name="P4"><text:span text:style-name="T3">ALCIANY GOMES DE OLIVEIRA - Unânime.</text:span></text:p>
          </draw:text-box>
        </draw:frame>
        <draw:frame draw:style-name="gr5" draw:text-style-name="P6" draw:layer="layout" svg:width="3.576cm" svg:height="0.471cm" svg:x="15.837cm" svg:y="25.607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531cm" svg:height="0.471cm" svg:x="10.168cm" svg:y="25.607cm">
          <draw:text-box>
            <text:p text:style-name="P4"><text:span text:style-name="T2">36.</text:span></text:p>
          </draw:text-box>
        </draw:frame>
        <draw:frame draw:style-name="gr5" draw:text-style-name="P6" draw:layer="layout" svg:width="4.8cm" svg:height="0.471cm" svg:x="10.854cm" svg:y="25.607cm">
          <draw:text-box>
            <text:p text:style-name="P4"><text:span text:style-name="T2">0600677-14.2022.8.04.2300</text:span></text:p>
          </draw:text-box>
        </draw:frame>
        <draw:frame draw:style-name="gr5" draw:text-style-name="P6" draw:layer="layout" svg:width="0.919cm" svg:height="0.471cm" svg:x="1.482cm" svg:y="26.077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422cm" svg:height="0.471cm" svg:x="2.621cm" svg:y="26.077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2.968cm" svg:y="26.077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3.505cm" svg:y="26.07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681cm" svg:y="26.07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8.281cm" svg:y="26.077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5.795cm" svg:y="26.07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484cm" svg:height="0.471cm" svg:x="18.018cm" svg:y="26.077cm">
          <draw:text-box>
            <text:p text:style-name="P4"><text:span text:style-name="T3">BANCO</text:span></text:p>
          </draw:text-box>
        </draw:frame>
        <draw:frame draw:style-name="gr5" draw:text-style-name="P6" draw:layer="layout" svg:width="17.851cm" svg:height="0.471cm" svg:x="1.482cm" svg:y="26.551cm">
          <draw:text-box>
            <text:p text:style-name="P4"><text:span text:style-name="T3">BRADESCO S/A. Recorrido: MARCOS AMÉLIO DA SILVA. Decisão principal: 238 - Com Resolução</text:span></text:p>
          </draw:text-box>
        </draw:frame>
        <draw:frame draw:style-name="gr5" draw:text-style-name="P6" draw:layer="layout" svg:width="5.716cm" svg:height="0.471cm" svg:x="1.482cm" svg:y="27.038cm">
          <draw:text-box>
            <text:p text:style-name="P4"><text:span text:style-name="T3">do Mérito - Provimento em Parte,</text:span></text:p>
          </draw:text-box>
        </draw:frame>
        <draw:frame draw:style-name="gr5" draw:text-style-name="P6" draw:layer="layout" svg:width="10.396cm" svg:height="0.471cm" svg:x="7.794cm" svg:y="27.038cm">
          <draw:text-box>
            <text:p text:style-name="P4"><text:span text:style-name="T3">atribuído à(s) parte(s) BANCO BRADESCO S/A - Unânime.</text:span></text:p>
          </draw:text-box>
        </draw:frame>
        <draw:frame draw:style-name="gr5" draw:text-style-name="P6" draw:layer="layout" svg:width="0.531cm" svg:height="0.471cm" svg:x="18.987cm" svg:y="27.038cm">
          <draw:text-box>
            <text:p text:style-name="P4"><text:span text:style-name="T2">37.</text:span></text:p>
          </draw:text-box>
        </draw:frame>
        <draw:frame draw:style-name="gr5" draw:text-style-name="P6" draw:layer="layout" svg:width="0.422cm" svg:height="0.471cm" svg:x="6.612cm" svg:y="27.529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7.529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7.529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7.529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7.52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7.52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7.529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7.529cm">
          <draw:text-box>
            <text:p text:style-name="P4"><text:span text:style-name="T2">0108047-53.2024.8.04.1000</text:span></text:p>
          </draw:text-box>
        </draw:frame>
      </draw:page>
      <draw:page draw:name="page4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4.939cm" svg:height="0.471cm" svg:x="1.482cm" svg:y="1.278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1.278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1.278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1.27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1.27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1.278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1.752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79cm" svg:y="1.75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822cm" svg:height="0.471cm" svg:x="4.979cm" svg:y="1.752cm">
          <draw:text-box>
            <text:p text:style-name="P4"><text:span text:style-name="T3">MARIA OCILENE BATISTA COSTA.</text:span></text:p>
          </draw:text-box>
        </draw:frame>
        <draw:frame draw:style-name="gr5" draw:text-style-name="P6" draw:layer="layout" svg:width="1.812cm" svg:height="0.471cm" svg:x="12.289cm" svg:y="1.75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001cm" svg:height="0.471cm" svg:x="14.313cm" svg:y="1.752cm">
          <draw:text-box>
            <text:p text:style-name="P4"><text:span text:style-name="T3">BANCO CARREFOUR S/A,</text:span></text:p>
          </draw:text-box>
        </draw:frame>
        <draw:frame draw:style-name="gr5" draw:text-style-name="P6" draw:layer="layout" svg:width="1.812cm" svg:height="0.471cm" svg:x="1.482cm" svg:y="2.22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0.08cm" svg:height="0.471cm" svg:x="3.489cm" svg:y="2.222cm">
          <draw:text-box>
            <text:p text:style-name="P4"><text:span text:style-name="T3">AMAZON SERVICOS DE VAREJO DO BRASIL LTDA.</text:span></text:p>
          </draw:text-box>
        </draw:frame>
        <draw:frame draw:style-name="gr5" draw:text-style-name="P6" draw:layer="layout" svg:width="3.093cm" svg:height="0.471cm" svg:x="14.194cm" svg:y="2.22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1.813cm" svg:height="0.471cm" svg:x="17.565cm" svg:y="2.222cm">
          <draw:text-box>
            <text:p text:style-name="P4"><text:span text:style-name="T3">200 - Com</text:span></text:p>
          </draw:text-box>
        </draw:frame>
        <draw:frame draw:style-name="gr5" draw:text-style-name="P6" draw:layer="layout" svg:width="11.91cm" svg:height="0.471cm" svg:x="1.482cm" svg:y="2.696cm">
          <draw:text-box>
            <text:p text:style-name="P4"><text:span text:style-name="T3">Resolução do Mérito - Não-Acolhimento de Embargos de Declaração,</text:span></text:p>
          </draw:text-box>
        </draw:frame>
        <draw:frame draw:style-name="gr5" draw:text-style-name="P6" draw:layer="layout" svg:width="5.186cm" svg:height="0.471cm" svg:x="14.111cm" svg:y="2.696cm">
          <draw:text-box>
            <text:p text:style-name="P4"><text:span text:style-name="T3">atribuído à(s) parte(s) MARIA</text:span></text:p>
          </draw:text-box>
        </draw:frame>
        <draw:frame draw:style-name="gr5" draw:text-style-name="P6" draw:layer="layout" svg:width="7.21cm" svg:height="0.471cm" svg:x="1.482cm" svg:y="3.183cm">
          <draw:text-box>
            <text:p text:style-name="P4"><text:span text:style-name="T3">OCILENE BATISTA COSTA - Unânime.</text:span></text:p>
          </draw:text-box>
        </draw:frame>
        <draw:frame draw:style-name="gr5" draw:text-style-name="P6" draw:layer="layout" svg:width="4.846cm" svg:height="0.471cm" svg:x="14.558cm" svg:y="3.183cm">
          <draw:text-box>
            <text:p text:style-name="P4"><text:span text:style-name="T3">- Recurso Inominado Cível -</text:span></text:p>
          </draw:text-box>
        </draw:frame>
        <draw:frame draw:style-name="gr5" draw:text-style-name="P6" draw:layer="layout" svg:width="5.435cm" svg:height="0.471cm" svg:x="8.945cm" svg:y="3.183cm">
          <draw:text-box>
            <text:p text:style-name="P4"><text:span text:style-name="T2">38. 0048428-61.2025.8.04.1000</text:span></text:p>
          </draw:text-box>
        </draw:frame>
        <draw:frame draw:style-name="gr5" draw:text-style-name="P6" draw:layer="layout" svg:width="0.422cm" svg:height="0.471cm" svg:x="1.482cm" svg:y="3.657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2.041cm" svg:y="3.65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5.262cm" svg:y="3.65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6.884cm" svg:y="3.657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2.261cm" svg:y="3.657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976cm" svg:height="0.471cm" svg:x="14.516cm" svg:y="3.65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601cm" svg:height="0.471cm" svg:x="16.765cm" svg:y="3.657cm">
          <draw:text-box>
            <text:p text:style-name="P4"><text:span text:style-name="T3">TAM LINHAS</text:span></text:p>
          </draw:text-box>
        </draw:frame>
        <draw:frame draw:style-name="gr5" draw:text-style-name="P6" draw:layer="layout" svg:width="2.507cm" svg:height="0.471cm" svg:x="1.482cm" svg:y="4.127cm">
          <draw:text-box>
            <text:p text:style-name="P4"><text:span text:style-name="T3">AEREAS S.A.</text:span></text:p>
          </draw:text-box>
        </draw:frame>
        <draw:frame draw:style-name="gr5" draw:text-style-name="P6" draw:layer="layout" svg:width="1.812cm" svg:height="0.471cm" svg:x="4.216cm" svg:y="4.12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117cm" svg:height="0.471cm" svg:x="6.202cm" svg:y="4.127cm">
          <draw:text-box>
            <text:p text:style-name="P4"><text:span text:style-name="T3">Cassia de Jesus Girão Mitozo.</text:span></text:p>
          </draw:text-box>
        </draw:frame>
        <draw:frame draw:style-name="gr5" draw:text-style-name="P6" draw:layer="layout" svg:width="3.093cm" svg:height="0.471cm" svg:x="11.731cm" svg:y="4.12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4.211cm" svg:height="0.471cm" svg:x="15.067cm" svg:y="4.127cm">
          <draw:text-box>
            <text:p text:style-name="P4"><text:span text:style-name="T3">200 - Com Resolução do</text:span></text:p>
          </draw:text-box>
        </draw:frame>
        <draw:frame draw:style-name="gr5" draw:text-style-name="P6" draw:layer="layout" svg:width="17.741cm" svg:height="0.471cm" svg:x="1.482cm" svg:y="4.601cm">
          <draw:text-box>
            <text:p text:style-name="P4"><text:span text:style-name="T3">Mérito - Não-Acolhimento de Embargos de Declaração, atribuído à(s) parte(s) TAM LINHAS AEREAS</text:span></text:p>
          </draw:text-box>
        </draw:frame>
        <draw:frame draw:style-name="gr5" draw:text-style-name="P6" draw:layer="layout" svg:width="2.659cm" svg:height="0.471cm" svg:x="1.482cm" svg:y="5.088cm">
          <draw:text-box>
            <text:p text:style-name="P4"><text:span text:style-name="T3">S.A - Unânime.</text:span></text:p>
          </draw:text-box>
        </draw:frame>
        <draw:frame draw:style-name="gr5" draw:text-style-name="P6" draw:layer="layout" svg:width="9.676cm" svg:height="0.471cm" svg:x="9.809cm" svg:y="5.088cm">
          <draw:text-box>
            <text:p text:style-name="P4"><text:span text:style-name="T3">- Recurso Inominado Cível - 3ª Turma Recursal. Relator:</text:span></text:p>
          </draw:text-box>
        </draw:frame>
        <draw:frame draw:style-name="gr5" draw:text-style-name="P6" draw:layer="layout" svg:width="5.435cm" svg:height="0.471cm" svg:x="4.259cm" svg:y="5.088cm">
          <draw:text-box>
            <text:p text:style-name="P4"><text:span text:style-name="T2">39. 0000289-02.2025.8.04.4000</text:span></text:p>
          </draw:text-box>
        </draw:frame>
        <draw:frame draw:style-name="gr5" draw:text-style-name="P6" draw:layer="layout" svg:width="1.765cm" svg:height="0.471cm" svg:x="1.482cm" svg:y="5.562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1.577cm" svg:height="0.471cm" svg:x="3.637cm" svg:y="5.562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5.593cm" svg:y="5.562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7.231cm" svg:y="5.562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8.065cm" svg:y="5.562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976cm" svg:height="0.471cm" svg:x="9.72cm" svg:y="5.56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719cm" svg:height="0.471cm" svg:x="12.1cm" svg:y="5.562cm">
          <draw:text-box>
            <text:p text:style-name="P4"><text:span text:style-name="T3">BRADESCARD S/A.</text:span></text:p>
          </draw:text-box>
        </draw:frame>
        <draw:frame draw:style-name="gr5" draw:text-style-name="P6" draw:layer="layout" svg:width="1.365cm" svg:height="0.471cm" svg:x="16.459cm" svg:y="5.562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271cm" svg:height="0.471cm" svg:x="18.199cm" svg:y="5.562cm">
          <draw:text-box>
            <text:p text:style-name="P4"><text:span text:style-name="T3">parcial:</text:span></text:p>
          </draw:text-box>
        </draw:frame>
        <draw:frame draw:style-name="gr5" draw:text-style-name="P6" draw:layer="layout" svg:width="8.007cm" svg:height="0.471cm" svg:x="1.482cm" svg:y="6.032cm">
          <draw:text-box>
            <text:p text:style-name="P4"><text:span text:style-name="T3">Não-Acolhimento de Embargos de Declaração.</text:span></text:p>
          </draw:text-box>
        </draw:frame>
        <draw:frame draw:style-name="gr5" draw:text-style-name="P6" draw:layer="layout" svg:width="3.093cm" svg:height="0.471cm" svg:x="10cm" svg:y="6.03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13.365cm" svg:y="6.032cm">
          <draw:text-box>
            <text:p text:style-name="P4"><text:span text:style-name="T3">200 - Com Resolução do Mérito -</text:span></text:p>
          </draw:text-box>
        </draw:frame>
        <draw:frame draw:style-name="gr5" draw:text-style-name="P6" draw:layer="layout" svg:width="17.894cm" svg:height="0.471cm" svg:x="1.482cm" svg:y="6.506cm">
          <draw:text-box>
            <text:p text:style-name="P4"><text:span text:style-name="T3">Não-Acolhimento de Embargos de Declaração, atribuído à(s) parte(s) ANTONIO NONATO DE SOUZA</text:span></text:p>
          </draw:text-box>
        </draw:frame>
        <draw:frame draw:style-name="gr5" draw:text-style-name="P6" draw:layer="layout" svg:width="1.906cm" svg:height="0.471cm" svg:x="1.482cm" svg:y="6.993cm">
          <draw:text-box>
            <text:p text:style-name="P4"><text:span text:style-name="T3">- Unânime.</text:span></text:p>
          </draw:text-box>
        </draw:frame>
        <draw:frame draw:style-name="gr5" draw:text-style-name="P6" draw:layer="layout" svg:width="4.599cm" svg:height="0.471cm" svg:x="9.322cm" svg:y="6.993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84cm" svg:y="6.993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76cm" svg:y="6.99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6.99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531cm" svg:height="0.471cm" svg:x="3.62cm" svg:y="6.993cm">
          <draw:text-box>
            <text:p text:style-name="P4"><text:span text:style-name="T2">40.</text:span></text:p>
          </draw:text-box>
        </draw:frame>
        <draw:frame draw:style-name="gr5" draw:text-style-name="P6" draw:layer="layout" svg:width="4.8cm" svg:height="0.471cm" svg:x="4.314cm" svg:y="6.993cm">
          <draw:text-box>
            <text:p text:style-name="P4"><text:span text:style-name="T2">0601965-49.2024.8.04.4200</text:span></text:p>
          </draw:text-box>
        </draw:frame>
        <draw:frame draw:style-name="gr5" draw:text-style-name="P6" draw:layer="layout" svg:width="1.765cm" svg:height="0.471cm" svg:x="1.482cm" svg:y="7.467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1.577cm" svg:height="0.471cm" svg:x="3.543cm" svg:y="7.467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5.411cm" svg:y="7.467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6.964cm" svg:y="7.467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7.722cm" svg:y="7.467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976cm" svg:height="0.471cm" svg:x="9.293cm" svg:y="7.46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06cm" svg:height="0.471cm" svg:x="11.575cm" svg:y="7.467cm">
          <draw:text-box>
            <text:p text:style-name="P4"><text:span text:style-name="T3">NADI</text:span></text:p>
          </draw:text-box>
        </draw:frame>
        <draw:frame draw:style-name="gr5" draw:text-style-name="P6" draw:layer="layout" svg:width="4.283cm" svg:height="0.471cm" svg:x="12.908cm" svg:y="7.467cm">
          <draw:text-box>
            <text:p text:style-name="P4"><text:span text:style-name="T3">CARVALHO FRANCO.</text:span></text:p>
          </draw:text-box>
        </draw:frame>
        <draw:frame draw:style-name="gr5" draw:text-style-name="P6" draw:layer="layout" svg:width="1.812cm" svg:height="0.471cm" svg:x="17.661cm" svg:y="7.46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495cm" svg:height="0.471cm" svg:x="1.482cm" svg:y="7.937cm">
          <draw:text-box>
            <text:p text:style-name="P4"><text:span text:style-name="T3">SEGURADORA SECON.</text:span></text:p>
          </draw:text-box>
        </draw:frame>
        <draw:frame draw:style-name="gr5" draw:text-style-name="P6" draw:layer="layout" svg:width="3.093cm" svg:height="0.471cm" svg:x="6.383cm" svg:y="7.93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9.889cm" svg:y="7.937cm">
          <draw:text-box>
            <text:p text:style-name="P4"><text:span text:style-name="T3">198 -</text:span></text:p>
          </draw:text-box>
        </draw:frame>
        <draw:frame draw:style-name="gr5" draw:text-style-name="P6" draw:layer="layout" svg:width="4.729cm" svg:height="0.471cm" svg:x="11.125cm" svg:y="7.93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718cm" svg:height="0.471cm" svg:x="16.624cm" svg:y="7.937cm">
          <draw:text-box>
            <text:p text:style-name="P4"><text:span text:style-name="T3">Acolhimento de</text:span></text:p>
          </draw:text-box>
        </draw:frame>
        <draw:frame draw:style-name="gr5" draw:text-style-name="P6" draw:layer="layout" svg:width="1.718cm" svg:height="0.471cm" svg:x="1.482cm" svg:y="8.428cm">
          <draw:text-box>
            <text:p text:style-name="P4"><text:span text:style-name="T3">Embargos</text:span></text:p>
          </draw:text-box>
        </draw:frame>
        <draw:frame draw:style-name="gr5" draw:text-style-name="P6" draw:layer="layout" svg:width="2.517cm" svg:height="0.471cm" svg:x="3.48cm" svg:y="8.428cm">
          <draw:text-box>
            <text:p text:style-name="P4"><text:span text:style-name="T3">de Declaração,</text:span></text:p>
          </draw:text-box>
        </draw:frame>
        <draw:frame draw:style-name="gr5" draw:text-style-name="P6" draw:layer="layout" svg:width="2.271cm" svg:height="0.471cm" svg:x="6.435cm" svg:y="8.428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9.141cm" svg:y="8.428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06cm" svg:height="0.471cm" svg:x="10.716cm" svg:y="8.428cm">
          <draw:text-box>
            <text:p text:style-name="P4"><text:span text:style-name="T3">NADI</text:span></text:p>
          </draw:text-box>
        </draw:frame>
        <draw:frame draw:style-name="gr5" draw:text-style-name="P6" draw:layer="layout" svg:width="4.424cm" svg:height="0.471cm" svg:x="12.032cm" svg:y="8.428cm">
          <draw:text-box>
            <text:p text:style-name="P4"><text:span text:style-name="T3">CARVALHO FRANCO -</text:span></text:p>
          </draw:text-box>
        </draw:frame>
        <draw:frame draw:style-name="gr5" draw:text-style-name="P6" draw:layer="layout" svg:width="1.66cm" svg:height="0.471cm" svg:x="17.035cm" svg:y="8.42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82cm" svg:y="8.428cm">
          <draw:text-box>
            <text:p text:style-name="P4"><text:span text:style-name="T2">41.</text:span></text:p>
          </draw:text-box>
        </draw:frame>
        <draw:frame draw:style-name="gr5" draw:text-style-name="P6" draw:layer="layout" svg:width="0.422cm" svg:height="0.471cm" svg:x="6.612cm" svg:y="8.915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8.915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8.915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8.915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8.91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8.91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8.915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8.915cm">
          <draw:text-box>
            <text:p text:style-name="P4"><text:span text:style-name="T2">0092650-51.2024.8.04.1000</text:span></text:p>
          </draw:text-box>
        </draw:frame>
        <draw:frame draw:style-name="gr5" draw:text-style-name="P6" draw:layer="layout" svg:width="4.939cm" svg:height="0.471cm" svg:x="1.482cm" svg:y="9.389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9.389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9.389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9.38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9.38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9.389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9.859cm">
          <draw:text-box>
            <text:p text:style-name="P4"><text:span text:style-name="T3">grau.),</text:span></text:p>
          </draw:text-box>
        </draw:frame>
        <draw:frame draw:style-name="gr5" draw:text-style-name="P6" draw:layer="layout" svg:width="1.378cm" svg:height="0.471cm" svg:x="2.79cm" svg:y="9.859cm">
          <draw:text-box>
            <text:p text:style-name="P4"><text:span text:style-name="T3">2 (Tipo:</text:span></text:p>
          </draw:text-box>
        </draw:frame>
        <draw:frame draw:style-name="gr5" draw:text-style-name="P6" draw:layer="layout" svg:width="2.365cm" svg:height="0.471cm" svg:x="4.45cm" svg:y="9.85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7.028cm" svg:y="9.85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365cm" svg:height="0.471cm" svg:x="8.599cm" svg:y="9.85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483cm" svg:height="0.471cm" svg:x="11.177cm" svg:y="9.859cm">
          <draw:text-box>
            <text:p text:style-name="P4"><text:span text:style-name="T3">Menção:</text:span></text:p>
          </draw:text-box>
        </draw:frame>
        <draw:frame draw:style-name="gr5" draw:text-style-name="P6" draw:layer="layout" svg:width="4.257cm" svg:height="0.471cm" svg:x="12.862cm" svg:y="9.859cm">
          <draw:text-box>
            <text:p text:style-name="P4"><text:span text:style-name="T3">Juliana Andrade David.).</text:span></text:p>
          </draw:text-box>
        </draw:frame>
        <draw:frame draw:style-name="gr5" draw:text-style-name="P6" draw:layer="layout" svg:width="1.976cm" svg:height="0.471cm" svg:x="17.518cm" svg:y="9.85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622cm" svg:height="0.471cm" svg:x="1.482cm" svg:y="10.333cm">
          <draw:text-box>
            <text:p text:style-name="P4"><text:span text:style-name="T3">Osmar Kazuo Kabashima Junior.</text:span></text:p>
          </draw:text-box>
        </draw:frame>
        <draw:frame draw:style-name="gr5" draw:text-style-name="P6" draw:layer="layout" svg:width="1.812cm" svg:height="0.471cm" svg:x="7.472cm" svg:y="10.33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0.422cm" svg:height="0.471cm" svg:x="9.462cm" svg:y="10.333cm">
          <draw:text-box>
            <text:p text:style-name="P4"><text:span text:style-name="T3">R.</text:span></text:p>
          </draw:text-box>
        </draw:frame>
        <draw:frame draw:style-name="gr5" draw:text-style-name="P6" draw:layer="layout" svg:width="6.198cm" svg:height="0.471cm" svg:x="10.012cm" svg:y="10.333cm">
          <draw:text-box>
            <text:p text:style-name="P4"><text:span text:style-name="T3">Pontes da Silva Me (Nome Fantasia:</text:span></text:p>
          </draw:text-box>
        </draw:frame>
        <draw:frame draw:style-name="gr5" draw:text-style-name="P6" draw:layer="layout" svg:width="2.694cm" svg:height="0.471cm" svg:x="16.688cm" svg:y="10.333cm">
          <draw:text-box>
            <text:p text:style-name="P4"><text:span text:style-name="T3">Casa do Vidro),</text:span></text:p>
          </draw:text-box>
        </draw:frame>
        <draw:frame draw:style-name="gr5" draw:text-style-name="P6" draw:layer="layout" svg:width="17.85cm" svg:height="0.471cm" svg:x="1.482cm" svg:y="10.803cm">
          <draw:text-box>
            <text:p text:style-name="P4"><text:span text:style-name="T3">Recorrido: Rodrigo Pontes da Silva. Decisão principal: 238 - Com Resolução do Mérito - Provimento em</text:span></text:p>
          </draw:text-box>
        </draw:frame>
        <draw:frame draw:style-name="gr5" draw:text-style-name="P6" draw:layer="layout" svg:width="17.919cm" svg:height="0.471cm" svg:x="1.482cm" svg:y="11.294cm">
          <draw:text-box>
            <text:p text:style-name="P4"><text:span text:style-name="T3">Parte, atribuído à(s) parte(s) Osmar Kazuo Kabashima Junior - Unânime.</text:span><text:span text:style-name="T2"> 42. 0116448-07.2025.8.04.1000</text:span></text:p>
          </draw:text-box>
        </draw:frame>
        <draw:frame draw:style-name="gr5" draw:text-style-name="P6" draw:layer="layout" svg:width="0.422cm" svg:height="0.471cm" svg:x="1.482cm" svg:y="11.764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.808cm" svg:y="11.764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577cm" svg:height="0.471cm" svg:x="6.549cm" svg:y="11.764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7.388cm" svg:y="11.76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504cm" svg:y="11.76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2.071cm" svg:y="11.764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6.585cm" svg:height="0.471cm" svg:x="1.482cm" svg:y="12.238cm">
          <draw:text-box>
            <text:p text:style-name="P4"><text:span text:style-name="T3">Recorrente: Lucynthia Maduro Barros.</text:span></text:p>
          </draw:text-box>
        </draw:frame>
        <draw:frame draw:style-name="gr5" draw:text-style-name="P6" draw:layer="layout" svg:width="6.635cm" svg:height="0.471cm" svg:x="8.37cm" svg:y="12.238cm">
          <draw:text-box>
            <text:p text:style-name="P4"><text:span text:style-name="T3">Recorrido: BANCO BRADESCO S/A.</text:span></text:p>
          </draw:text-box>
        </draw:frame>
        <draw:frame draw:style-name="gr5" draw:text-style-name="P6" draw:layer="layout" svg:width="4.081cm" svg:height="0.471cm" svg:x="15.295cm" svg:y="12.238cm">
          <draw:text-box>
            <text:p text:style-name="P4"><text:span text:style-name="T3">Decisão principal: 871 -</text:span></text:p>
          </draw:text-box>
        </draw:frame>
        <draw:frame draw:style-name="gr5" draw:text-style-name="P6" draw:layer="layout" svg:width="13.568cm" svg:height="0.471cm" svg:x="1.482cm" svg:y="12.712cm">
          <draw:text-box>
            <text:p text:style-name="P4"><text:span text:style-name="T3">Com Resolução do Mérito - Acolhimento em parte de Embargos de Declaração,</text:span></text:p>
          </draw:text-box>
        </draw:frame>
        <draw:frame draw:style-name="gr5" draw:text-style-name="P6" draw:layer="layout" svg:width="3.669cm" svg:height="0.471cm" svg:x="15.727cm" svg:y="12.712cm">
          <draw:text-box>
            <text:p text:style-name="P4"><text:span text:style-name="T3">atribuído à(s) parte(s)</text:span></text:p>
          </draw:text-box>
        </draw:frame>
        <draw:frame draw:style-name="gr5" draw:text-style-name="P6" draw:layer="layout" svg:width="6.409cm" svg:height="0.471cm" svg:x="1.482cm" svg:y="13.199cm">
          <draw:text-box>
            <text:p text:style-name="P4"><text:span text:style-name="T3">Lucynthia Maduro Barros - Unânime.</text:span></text:p>
          </draw:text-box>
        </draw:frame>
        <draw:frame draw:style-name="gr5" draw:text-style-name="P6" draw:layer="layout" svg:width="4.599cm" svg:height="0.471cm" svg:x="13.966cm" svg:y="13.199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8.894cm" svg:y="13.19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0.531cm" svg:height="0.471cm" svg:x="8.285cm" svg:y="13.199cm">
          <draw:text-box>
            <text:p text:style-name="P4"><text:span text:style-name="T2">43.</text:span></text:p>
          </draw:text-box>
        </draw:frame>
        <draw:frame draw:style-name="gr5" draw:text-style-name="P6" draw:layer="layout" svg:width="4.8cm" svg:height="0.471cm" svg:x="8.97cm" svg:y="13.199cm">
          <draw:text-box>
            <text:p text:style-name="P4"><text:span text:style-name="T2">0096787-42.2025.8.04.1000</text:span></text:p>
          </draw:text-box>
        </draw:frame>
        <draw:frame draw:style-name="gr5" draw:text-style-name="P6" draw:layer="layout" svg:width="11.204cm" svg:height="0.471cm" svg:x="1.482cm" svg:y="13.669cm">
          <draw:text-box>
            <text:p text:style-name="P4"><text:span text:style-name="T3">Turma Recursal. Relator: Alexandre Henrique Novaes De Araújo.</text:span></text:p>
          </draw:text-box>
        </draw:frame>
        <draw:frame draw:style-name="gr5" draw:text-style-name="P6" draw:layer="layout" svg:width="6.304cm" svg:height="0.471cm" svg:x="13.095cm" svg:y="13.669cm">
          <draw:text-box>
            <text:p text:style-name="P4"><text:span text:style-name="T3">Recorrente: ITAÚ UNIBANCO S/A.</text:span></text:p>
          </draw:text-box>
        </draw:frame>
        <draw:frame draw:style-name="gr5" draw:text-style-name="P6" draw:layer="layout" svg:width="1.812cm" svg:height="0.471cm" svg:x="1.482cm" svg:y="14.14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6cm" svg:height="0.471cm" svg:x="3.535cm" svg:y="14.143cm">
          <draw:text-box>
            <text:p text:style-name="P4"><text:span text:style-name="T3">SUZANA DE SOUZA ROCHA.</text:span></text:p>
          </draw:text-box>
        </draw:frame>
        <draw:frame draw:style-name="gr5" draw:text-style-name="P6" draw:layer="layout" svg:width="3.093cm" svg:height="0.471cm" svg:x="9.685cm" svg:y="14.143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3.145cm" svg:y="14.143cm">
          <draw:text-box>
            <text:p text:style-name="P4"><text:span text:style-name="T3">200 -</text:span></text:p>
          </draw:text-box>
        </draw:frame>
        <draw:frame draw:style-name="gr5" draw:text-style-name="P6" draw:layer="layout" svg:width="4.729cm" svg:height="0.471cm" svg:x="14.33cm" svg:y="14.143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18.012cm" svg:height="0.471cm" svg:x="1.482cm" svg:y="14.617cm">
          <draw:text-box>
            <text:p text:style-name="P4"><text:span text:style-name="T3">Não-Acolhimento de Embargos de Declaração, atribuído à(s) parte(s) ITAÚ UNIBANCO S/A - Unânime.</text:span></text:p>
          </draw:text-box>
        </draw:frame>
        <draw:frame draw:style-name="gr5" draw:text-style-name="P6" draw:layer="layout" svg:width="0.422cm" svg:height="0.471cm" svg:x="7.374cm" svg:y="15.104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7.743cm" svg:y="15.104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2.641cm" svg:y="15.104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3.01cm" svg:y="15.104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3.568cm" svg:y="15.10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79cm" svg:y="15.10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084cm" svg:height="0.471cm" svg:x="18.412cm" svg:y="15.104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0.531cm" svg:height="0.471cm" svg:x="1.482cm" svg:y="15.104cm">
          <draw:text-box>
            <text:p text:style-name="P4"><text:span text:style-name="T2">44.</text:span></text:p>
          </draw:text-box>
        </draw:frame>
        <draw:frame draw:style-name="gr5" draw:text-style-name="P6" draw:layer="layout" svg:width="4.8cm" svg:height="0.471cm" svg:x="2.248cm" svg:y="15.104cm">
          <draw:text-box>
            <text:p text:style-name="P4"><text:span text:style-name="T2">0133460-34.2025.8.04.1000</text:span></text:p>
          </draw:text-box>
        </draw:frame>
        <draw:frame draw:style-name="gr5" draw:text-style-name="P6" draw:layer="layout" svg:width="5.856cm" svg:height="0.471cm" svg:x="1.482cm" svg:y="15.574cm">
          <draw:text-box>
            <text:p text:style-name="P4"><text:span text:style-name="T3">Henrique Albuquerque De Freitas.</text:span></text:p>
          </draw:text-box>
        </draw:frame>
        <draw:frame draw:style-name="gr5" draw:text-style-name="P6" draw:layer="layout" svg:width="11.607cm" svg:height="0.471cm" svg:x="7.642cm" svg:y="15.574cm">
          <draw:text-box>
            <text:p text:style-name="P4"><text:span text:style-name="T3">Recorrente: AMBAR ENERGIA AMAZONAS S.A.Recorrido: José</text:span></text:p>
          </draw:text-box>
        </draw:frame>
        <draw:frame draw:style-name="gr5" draw:text-style-name="P6" draw:layer="layout" svg:width="4.364cm" svg:height="0.471cm" svg:x="1.482cm" svg:y="16.048cm">
          <draw:text-box>
            <text:p text:style-name="P4"><text:span text:style-name="T3">Alcimar Nunes Monteiro.</text:span></text:p>
          </draw:text-box>
        </draw:frame>
        <draw:frame draw:style-name="gr5" draw:text-style-name="P6" draw:layer="layout" svg:width="3.093cm" svg:height="0.471cm" svg:x="6.185cm" svg:y="16.048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9.384cm" svg:height="0.471cm" svg:x="9.543cm" svg:y="16.048cm">
          <draw:text-box>
            <text:p text:style-name="P4"><text:span text:style-name="T3">200 - Com Resolução do Mérito - Não-Acolhimento de</text:span></text:p>
          </draw:text-box>
        </draw:frame>
        <draw:frame draw:style-name="gr5" draw:text-style-name="P6" draw:layer="layout" svg:width="17.743cm" svg:height="0.471cm" svg:x="1.482cm" svg:y="16.535cm">
          <draw:text-box>
            <text:p text:style-name="P4"><text:span text:style-name="T3">Embargos de Declaração, atribuído à(s) parte(s) AMBAR ENERGIA AMAZONAS S.A. - Unânime.</text:span><text:span text:style-name="T2"> 45.</text:span></text:p>
          </draw:text-box>
        </draw:frame>
        <draw:frame draw:style-name="gr5" draw:text-style-name="P6" draw:layer="layout" svg:width="0.422cm" svg:height="0.471cm" svg:x="6.612cm" svg:y="17.026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7.026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7.026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7.026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7.02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7.02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7.026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7.026cm">
          <draw:text-box>
            <text:p text:style-name="P4"><text:span text:style-name="T2">0144801-57.2025.8.04.1000</text:span></text:p>
          </draw:text-box>
        </draw:frame>
        <draw:frame draw:style-name="gr5" draw:text-style-name="P6" draw:layer="layout" svg:width="4.939cm" svg:height="0.471cm" svg:x="1.482cm" svg:y="17.496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cm" svg:y="17.496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17.496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77cm" svg:y="17.496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4cm" svg:y="17.496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7cm" svg:height="0.471cm" svg:x="15.284cm" svg:y="17.496cm">
          <draw:text-box>
            <text:p text:style-name="P4"><text:span text:style-name="T3">Sentenciou em primeiro</text:span></text:p>
          </draw:text-box>
        </draw:frame>
        <draw:frame draw:style-name="gr5" draw:text-style-name="P6" draw:layer="layout" svg:width="1.107cm" svg:height="0.471cm" svg:x="1.482cm" svg:y="17.97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798cm" svg:y="17.9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212cm" svg:height="0.471cm" svg:x="5cm" svg:y="17.97cm">
          <draw:text-box>
            <text:p text:style-name="P4"><text:span text:style-name="T3">TAM LINHAS AEREAS S.A.</text:span></text:p>
          </draw:text-box>
        </draw:frame>
        <draw:frame draw:style-name="gr5" draw:text-style-name="P6" draw:layer="layout" svg:width="1.812cm" svg:height="0.471cm" svg:x="10.71cm" svg:y="17.9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976cm" svg:height="0.471cm" svg:x="12.743cm" svg:y="17.97cm">
          <draw:text-box>
            <text:p text:style-name="P4"><text:span text:style-name="T3">LENISE CHAVES TOMAZ.</text:span></text:p>
          </draw:text-box>
        </draw:frame>
        <draw:frame draw:style-name="gr5" draw:text-style-name="P6" draw:layer="layout" svg:width="1.365cm" svg:height="0.471cm" svg:x="18.131cm" svg:y="17.97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7.918cm" svg:height="0.471cm" svg:x="1.482cm" svg:y="18.44cm">
          <draw:text-box>
            <text:p text:style-name="P4"><text:span text:style-name="T3">principal: 871 - Com Resolução do Mérito - Acolhimento em parte de Embargos de Declaração, atribuído</text:span></text:p>
          </draw:text-box>
        </draw:frame>
        <draw:frame draw:style-name="gr5" draw:text-style-name="P6" draw:layer="layout" svg:width="0.637cm" svg:height="0.471cm" svg:x="1.482cm" svg:y="18.931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2.349cm" svg:y="18.93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353cm" svg:height="0.471cm" svg:x="3.886cm" svg:y="18.931cm">
          <draw:text-box>
            <text:p text:style-name="P4"><text:span text:style-name="T3">TAM LINHAS AEREAS S.A -</text:span></text:p>
          </draw:text-box>
        </draw:frame>
        <draw:frame draw:style-name="gr5" draw:text-style-name="P6" draw:layer="layout" svg:width="1.66cm" svg:height="0.471cm" svg:x="9.965cm" svg:y="18.93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5cm" svg:y="18.931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1cm" svg:y="18.931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531cm" svg:height="0.471cm" svg:x="11.879cm" svg:y="18.931cm">
          <draw:text-box>
            <text:p text:style-name="P4"><text:span text:style-name="T2">46.</text:span></text:p>
          </draw:text-box>
        </draw:frame>
        <draw:frame draw:style-name="gr5" draw:text-style-name="P6" draw:layer="layout" svg:width="4.8cm" svg:height="0.471cm" svg:x="12.632cm" svg:y="18.931cm">
          <draw:text-box>
            <text:p text:style-name="P4"><text:span text:style-name="T2">0131144-48.2025.8.04.1000</text:span></text:p>
          </draw:text-box>
        </draw:frame>
        <draw:frame draw:style-name="gr5" draw:text-style-name="P6" draw:layer="layout" svg:width="17.951cm" svg:height="0.471cm" svg:x="1.482cm" svg:y="19.401cm">
          <draw:text-box>
            <text:p text:style-name="P4"><text:span text:style-name="T3">Inominado Cível - 3ª Turma Recursal. Relator: Alexandre Henrique Novaes De Araújo. Recorrente: Katia</text:span></text:p>
          </draw:text-box>
        </draw:frame>
        <draw:frame draw:style-name="gr5" draw:text-style-name="P6" draw:layer="layout" svg:width="1.013cm" svg:height="0.471cm" svg:x="1.482cm" svg:y="19.875cm">
          <draw:text-box>
            <text:p text:style-name="P4"><text:span text:style-name="T3">Maria</text:span></text:p>
          </draw:text-box>
        </draw:frame>
        <draw:frame draw:style-name="gr5" draw:text-style-name="P6" draw:layer="layout" svg:width="1.53cm" svg:height="0.471cm" svg:x="2.773cm" svg:y="19.875cm">
          <draw:text-box>
            <text:p text:style-name="P4"><text:span text:style-name="T3">Marialva</text:span></text:p>
          </draw:text-box>
        </draw:frame>
        <draw:frame draw:style-name="gr5" draw:text-style-name="P6" draw:layer="layout" svg:width="1.895cm" svg:height="0.471cm" svg:x="4.594cm" svg:y="19.875cm">
          <draw:text-box>
            <text:p text:style-name="P4"><text:span text:style-name="T3">Mendonça.</text:span></text:p>
          </draw:text-box>
        </draw:frame>
        <draw:frame draw:style-name="gr5" draw:text-style-name="P6" draw:layer="layout" svg:width="1.812cm" svg:height="0.471cm" svg:x="6.782cm" svg:y="19.87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8.233cm" svg:height="0.471cm" svg:x="8.895cm" svg:y="19.875cm">
          <draw:text-box>
            <text:p text:style-name="P4"><text:span text:style-name="T3">GOL LINHAS AEREAS INTELIGENTES S.A.</text:span></text:p>
          </draw:text-box>
        </draw:frame>
        <draw:frame draw:style-name="gr5" draw:text-style-name="P6" draw:layer="layout" svg:width="1.365cm" svg:height="0.471cm" svg:x="18.123cm" svg:y="19.875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7.929cm" svg:height="0.471cm" svg:x="1.482cm" svg:y="20.345cm">
          <draw:text-box>
            <text:p text:style-name="P4"><text:span text:style-name="T3">principal: 200 - Com Resolução do Mérito - Não-Acolhimento de Embargos de Declaração, atribuído à(s)</text:span></text:p>
          </draw:text-box>
        </draw:frame>
        <draw:frame draw:style-name="gr5" draw:text-style-name="P6" draw:layer="layout" svg:width="1.295cm" svg:height="0.471cm" svg:x="1.482cm" svg:y="20.83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0.919cm" svg:height="0.471cm" svg:x="3.061cm" svg:y="20.836cm">
          <draw:text-box>
            <text:p text:style-name="P4"><text:span text:style-name="T3">Katia</text:span></text:p>
          </draw:text-box>
        </draw:frame>
        <draw:frame draw:style-name="gr5" draw:text-style-name="P6" draw:layer="layout" svg:width="1.013cm" svg:height="0.471cm" svg:x="4.246cm" svg:y="20.836cm">
          <draw:text-box>
            <text:p text:style-name="P4"><text:span text:style-name="T3">Maria</text:span></text:p>
          </draw:text-box>
        </draw:frame>
        <draw:frame draw:style-name="gr5" draw:text-style-name="P6" draw:layer="layout" svg:width="1.53cm" svg:height="0.471cm" svg:x="5.529cm" svg:y="20.836cm">
          <draw:text-box>
            <text:p text:style-name="P4"><text:span text:style-name="T3">Marialva</text:span></text:p>
          </draw:text-box>
        </draw:frame>
        <draw:frame draw:style-name="gr5" draw:text-style-name="P6" draw:layer="layout" svg:width="1.789cm" svg:height="0.471cm" svg:x="7.346cm" svg:y="20.836cm">
          <draw:text-box>
            <text:p text:style-name="P4"><text:span text:style-name="T3">Mendonça</text:span></text:p>
          </draw:text-box>
        </draw:frame>
        <draw:frame draw:style-name="gr5" draw:text-style-name="P6" draw:layer="layout" svg:width="0.422cm" svg:height="0.471cm" svg:x="9.416cm" svg:y="20.836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9.809cm" svg:y="20.83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13cm" svg:y="20.836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07cm" svg:y="20.836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531cm" svg:height="0.471cm" svg:x="11.76cm" svg:y="20.836cm">
          <draw:text-box>
            <text:p text:style-name="P4"><text:span text:style-name="T2">47.</text:span></text:p>
          </draw:text-box>
        </draw:frame>
        <draw:frame draw:style-name="gr5" draw:text-style-name="P6" draw:layer="layout" svg:width="4.8cm" svg:height="0.471cm" svg:x="12.548cm" svg:y="20.836cm">
          <draw:text-box>
            <text:p text:style-name="P4"><text:span text:style-name="T2">0123723-41.2024.8.04.1000</text:span></text:p>
          </draw:text-box>
        </draw:frame>
        <draw:frame draw:style-name="gr5" draw:text-style-name="P6" draw:layer="layout" svg:width="2.859cm" svg:height="0.471cm" svg:x="1.482cm" svg:y="21.306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632cm" svg:y="21.306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466cm" svg:y="21.30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578cm" svg:y="21.30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10.144cm" svg:y="21.306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7.509cm" svg:y="21.30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0.28cm" svg:height="0.471cm" svg:x="1.482cm" svg:y="21.78cm">
          <draw:text-box>
            <text:p text:style-name="P4"><text:span text:style-name="T3">BARRETO COMERCIO DE ARTIGOS MEDICOS LTDA.</text:span></text:p>
          </draw:text-box>
        </draw:frame>
        <draw:frame draw:style-name="gr5" draw:text-style-name="P6" draw:layer="layout" svg:width="1.812cm" svg:height="0.471cm" svg:x="12.92cm" svg:y="21.7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27cm" svg:height="0.471cm" svg:x="15.032cm" svg:y="21.78cm">
          <draw:text-box>
            <text:p text:style-name="P4"><text:span text:style-name="T3">CENTRAL NACIONAL</text:span></text:p>
          </draw:text-box>
        </draw:frame>
        <draw:frame draw:style-name="gr5" draw:text-style-name="P6" draw:layer="layout" svg:width="1.801cm" svg:height="0.471cm" svg:x="1.482cm" svg:y="22.254cm">
          <draw:text-box>
            <text:p text:style-name="P4"><text:span text:style-name="T3">UNIMED,</text:span></text:p>
          </draw:text-box>
        </draw:frame>
        <draw:frame draw:style-name="gr5" draw:text-style-name="P6" draw:layer="layout" svg:width="1.812cm" svg:height="0.471cm" svg:x="3.458cm" svg:y="22.25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2.103cm" svg:height="0.471cm" svg:x="5.453cm" svg:y="22.254cm">
          <draw:text-box>
            <text:p text:style-name="P4"><text:span text:style-name="T3">FEDERACAO DAS UNIMEDS DA AMAZONIA (UNIMES FAMA).</text:span></text:p>
          </draw:text-box>
        </draw:frame>
        <draw:frame draw:style-name="gr5" draw:text-style-name="P6" draw:layer="layout" svg:width="1.365cm" svg:height="0.471cm" svg:x="18.14cm" svg:y="22.254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.482cm" svg:y="22.724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0.884cm" svg:height="0.471cm" svg:x="3.37cm" svg:y="22.724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4.598cm" svg:y="22.724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0.093cm" svg:y="22.724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3.306cm" svg:y="22.724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5.964cm" svg:y="22.72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978cm" svg:height="0.471cm" svg:x="17.509cm" svg:y="22.724cm">
          <draw:text-box>
            <text:p text:style-name="P4"><text:span text:style-name="T3">BARRETO</text:span></text:p>
          </draw:text-box>
        </draw:frame>
        <draw:frame draw:style-name="gr5" draw:text-style-name="P6" draw:layer="layout" svg:width="10.103cm" svg:height="0.471cm" svg:x="1.482cm" svg:y="23.211cm">
          <draw:text-box>
            <text:p text:style-name="P4"><text:span text:style-name="T3">COMERCIO DE ARTIGOS MEDICOS LTDA - Unânime.</text:span></text:p>
          </draw:text-box>
        </draw:frame>
        <draw:frame draw:style-name="gr5" draw:text-style-name="P6" draw:layer="layout" svg:width="1.636cm" svg:height="0.471cm" svg:x="17.822cm" svg:y="23.211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0.531cm" svg:height="0.471cm" svg:x="12.124cm" svg:y="23.211cm">
          <draw:text-box>
            <text:p text:style-name="P4"><text:span text:style-name="T2">48.</text:span></text:p>
          </draw:text-box>
        </draw:frame>
        <draw:frame draw:style-name="gr5" draw:text-style-name="P6" draw:layer="layout" svg:width="4.8cm" svg:height="0.471cm" svg:x="12.819cm" svg:y="23.211cm">
          <draw:text-box>
            <text:p text:style-name="P4"><text:span text:style-name="T2">0123353-28.2025.8.04.1000</text:span></text:p>
          </draw:text-box>
        </draw:frame>
        <draw:frame draw:style-name="gr5" draw:text-style-name="P6" draw:layer="layout" svg:width="17.811cm" svg:height="0.471cm" svg:x="1.482cm" svg:y="23.685cm">
          <draw:text-box>
            <text:p text:style-name="P4"><text:span text:style-name="T3">Inominado Cível - 3ª Turma Recursal. Relator: Alexandre Henrique Novaes De Araújo. Impedimentos: 1</text:span></text:p>
          </draw:text-box>
        </draw:frame>
        <draw:frame draw:style-name="gr5" draw:text-style-name="P6" draw:layer="layout" svg:width="1.06cm" svg:height="0.471cm" svg:x="1.482cm" svg:y="24.159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365cm" svg:height="0.471cm" svg:x="2.722cm" svg:y="24.15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275cm" svg:y="24.15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6.825cm" svg:y="24.159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2.507cm" svg:y="24.15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551cm" svg:height="0.471cm" svg:x="14.673cm" svg:y="24.159cm">
          <draw:text-box>
            <text:p text:style-name="P4"><text:span text:style-name="T3">Maria das Graças da Silva.</text:span></text:p>
          </draw:text-box>
        </draw:frame>
        <draw:frame draw:style-name="gr5" draw:text-style-name="P6" draw:layer="layout" svg:width="17.815cm" svg:height="0.471cm" svg:x="1.482cm" svg:y="24.629cm">
          <draw:text-box>
            <text:p text:style-name="P4"><text:span text:style-name="T3">Recorrido: AMBAR ENERGIA AMAZONAS S.A. Decisão principal: 239 - Com Resolução do Mérito -</text:span></text:p>
          </draw:text-box>
        </draw:frame>
        <draw:frame draw:style-name="gr5" draw:text-style-name="P6" draw:layer="layout" svg:width="2.93cm" svg:height="0.471cm" svg:x="1.482cm" svg:y="25.116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5cm" svg:y="25.116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045cm" svg:y="25.116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133cm" svg:y="25.11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013cm" svg:height="0.471cm" svg:x="9.932cm" svg:y="25.116cm">
          <draw:text-box>
            <text:p text:style-name="P4"><text:span text:style-name="T3">Maria</text:span></text:p>
          </draw:text-box>
        </draw:frame>
        <draw:frame draw:style-name="gr5" draw:text-style-name="P6" draw:layer="layout" svg:width="0.566cm" svg:height="0.471cm" svg:x="11.41cm" svg:y="25.116cm">
          <draw:text-box>
            <text:p text:style-name="P4"><text:span text:style-name="T3">das</text:span></text:p>
          </draw:text-box>
        </draw:frame>
        <draw:frame draw:style-name="gr5" draw:text-style-name="P6" draw:layer="layout" svg:width="1.177cm" svg:height="0.471cm" svg:x="12.417cm" svg:y="25.116cm">
          <draw:text-box>
            <text:p text:style-name="P4"><text:span text:style-name="T3">Graças</text:span></text:p>
          </draw:text-box>
        </draw:frame>
        <draw:frame draw:style-name="gr5" draw:text-style-name="P6" draw:layer="layout" svg:width="0.422cm" svg:height="0.471cm" svg:x="14.072cm" svg:y="25.116cm">
          <draw:text-box>
            <text:p text:style-name="P4"><text:span text:style-name="T3">da</text:span></text:p>
          </draw:text-box>
        </draw:frame>
        <draw:frame draw:style-name="gr5" draw:text-style-name="P6" draw:layer="layout" svg:width="0.872cm" svg:height="0.471cm" svg:x="14.901cm" svg:y="25.116cm">
          <draw:text-box>
            <text:p text:style-name="P4"><text:span text:style-name="T3">Silva</text:span></text:p>
          </draw:text-box>
        </draw:frame>
        <draw:frame draw:style-name="gr5" draw:text-style-name="P6" draw:layer="layout" svg:width="0.422cm" svg:height="0.471cm" svg:x="16.239cm" svg:y="25.116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798cm" svg:y="25.11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7cm" svg:y="25.116cm">
          <draw:text-box>
            <text:p text:style-name="P4"><text:span text:style-name="T2">49.</text:span></text:p>
          </draw:text-box>
        </draw:frame>
        <draw:frame draw:style-name="gr5" draw:text-style-name="P6" draw:layer="layout" svg:width="0.422cm" svg:height="0.471cm" svg:x="6.612cm" svg:y="25.607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5.607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5.607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5.607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5.60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5.60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5.607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5.607cm">
          <draw:text-box>
            <text:p text:style-name="P4"><text:span text:style-name="T2">0625645-84.2023.8.04.0001</text:span></text:p>
          </draw:text-box>
        </draw:frame>
        <draw:frame draw:style-name="gr5" draw:text-style-name="P6" draw:layer="layout" svg:width="4.939cm" svg:height="0.471cm" svg:x="1.482cm" svg:y="26.077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26.077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26.077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26.077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26.07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26.077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26.551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76cm" svg:y="26.55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093cm" svg:height="0.471cm" svg:x="4.92cm" svg:y="26.551cm">
          <draw:text-box>
            <text:p text:style-name="P4"><text:span text:style-name="T3">Anna Araújo de Aguiar.</text:span></text:p>
          </draw:text-box>
        </draw:frame>
        <draw:frame draw:style-name="gr5" draw:text-style-name="P6" draw:layer="layout" svg:width="1.812cm" svg:height="0.471cm" svg:x="9.369cm" svg:y="26.55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339cm" svg:height="0.471cm" svg:x="11.363cm" svg:y="26.551cm">
          <draw:text-box>
            <text:p text:style-name="P4"><text:span text:style-name="T3">Silvamberth Alves Marques da Silva.</text:span></text:p>
          </draw:text-box>
        </draw:frame>
        <draw:frame draw:style-name="gr5" draw:text-style-name="P6" draw:layer="layout" svg:width="1.365cm" svg:height="0.471cm" svg:x="18.136cm" svg:y="26.551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7.813cm" svg:height="0.471cm" svg:x="1.482cm" svg:y="27.021cm">
          <draw:text-box>
            <text:p text:style-name="P4"><text:span text:style-name="T3">principal: 238 - Com Resolução do Mérito - Provimento em Parte, atribuído à(s) parte(s) Anna Araújo de</text:span></text:p>
          </draw:text-box>
        </draw:frame>
        <draw:frame draw:style-name="gr5" draw:text-style-name="P6" draw:layer="layout" svg:width="3.188cm" svg:height="0.471cm" svg:x="1.482cm" svg:y="27.512cm">
          <draw:text-box>
            <text:p text:style-name="P4"><text:span text:style-name="T3">Aguiar - Unânime.</text:span></text:p>
          </draw:text-box>
        </draw:frame>
        <draw:frame draw:style-name="gr5" draw:text-style-name="P6" draw:layer="layout" svg:width="4.599cm" svg:height="0.471cm" svg:x="10.753cm" svg:y="27.512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5.774cm" svg:y="27.512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6.595cm" svg:y="27.51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0.531cm" svg:height="0.471cm" svg:x="5.012cm" svg:y="27.512cm">
          <draw:text-box>
            <text:p text:style-name="P4"><text:span text:style-name="T2">50.</text:span></text:p>
          </draw:text-box>
        </draw:frame>
        <draw:frame draw:style-name="gr5" draw:text-style-name="P6" draw:layer="layout" svg:width="4.8cm" svg:height="0.471cm" svg:x="5.719cm" svg:y="27.512cm">
          <draw:text-box>
            <text:p text:style-name="P4"><text:span text:style-name="T2">0172177-18.2025.8.04.1000</text:span></text:p>
          </draw:text-box>
        </draw:frame>
      </draw:page>
      <draw:page draw:name="page5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8.277cm" svg:height="0.471cm" svg:x="1.482cm" svg:y="1.278cm">
          <draw:text-box>
            <text:p text:style-name="P4"><text:span text:style-name="T3">Relator: Alexandre Henrique Novaes De Araújo.</text:span></text:p>
          </draw:text-box>
        </draw:frame>
        <draw:frame draw:style-name="gr5" draw:text-style-name="P6" draw:layer="layout" svg:width="7.268cm" svg:height="0.471cm" svg:x="10.135cm" svg:y="1.278cm">
          <draw:text-box>
            <text:p text:style-name="P4"><text:span text:style-name="T3">Recorrente: MANAUS AMBIENTAL SA.</text:span></text:p>
          </draw:text-box>
        </draw:frame>
        <draw:frame draw:style-name="gr5" draw:text-style-name="P6" draw:layer="layout" svg:width="1.812cm" svg:height="0.471cm" svg:x="17.691cm" svg:y="1.27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8.025cm" svg:height="0.471cm" svg:x="1.482cm" svg:y="1.752cm">
          <draw:text-box>
            <text:p text:style-name="P4"><text:span text:style-name="T3">Elizabete Silva Monteiro. Decisão principal: 239 - Com Resolução do Mérito - Não-Provimento, atribuído</text:span></text:p>
          </draw:text-box>
        </draw:frame>
        <draw:frame draw:style-name="gr5" draw:text-style-name="P6" draw:layer="layout" svg:width="0.637cm" svg:height="0.471cm" svg:x="1.482cm" svg:y="2.239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2.362cm" svg:y="2.23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329cm" svg:height="0.471cm" svg:x="3.916cm" svg:y="2.239cm">
          <draw:text-box>
            <text:p text:style-name="P4"><text:span text:style-name="T3">MANAUS AMBIENTAL SA -</text:span></text:p>
          </draw:text-box>
        </draw:frame>
        <draw:frame draw:style-name="gr5" draw:text-style-name="P6" draw:layer="layout" svg:width="1.66cm" svg:height="0.471cm" svg:x="9.91cm" svg:y="2.23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33cm" svg:y="2.239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06cm" svg:y="2.239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531cm" svg:height="0.471cm" svg:x="11.832cm" svg:y="2.239cm">
          <draw:text-box>
            <text:p text:style-name="P4"><text:span text:style-name="T2">51.</text:span></text:p>
          </draw:text-box>
        </draw:frame>
        <draw:frame draw:style-name="gr5" draw:text-style-name="P6" draw:layer="layout" svg:width="4.8cm" svg:height="0.471cm" svg:x="12.603cm" svg:y="2.239cm">
          <draw:text-box>
            <text:p text:style-name="P4"><text:span text:style-name="T2">0118634-03.2025.8.04.1000</text:span></text:p>
          </draw:text-box>
        </draw:frame>
        <draw:frame draw:style-name="gr5" draw:text-style-name="P6" draw:layer="layout" svg:width="2.859cm" svg:height="0.471cm" svg:x="1.482cm" svg:y="2.713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632cm" svg:y="2.713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466cm" svg:y="2.71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578cm" svg:y="2.71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10.144cm" svg:y="2.713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7.509cm" svg:y="2.71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7.628cm" svg:height="0.471cm" svg:x="1.482cm" svg:y="3.183cm">
          <draw:text-box>
            <text:p text:style-name="P4"><text:span text:style-name="T3">VANESSA COSTA DE LIMA. Recorrido: TELEFONICA BRASIL S.A. Decisão principal: 200 - Com</text:span></text:p>
          </draw:text-box>
        </draw:frame>
        <draw:frame draw:style-name="gr5" draw:text-style-name="P6" draw:layer="layout" svg:width="17.741cm" svg:height="0.471cm" svg:x="1.482cm" svg:y="3.657cm">
          <draw:text-box>
            <text:p text:style-name="P4"><text:span text:style-name="T3">Resolução do Mérito - Não-Acolhimento de Embargos de Declaração, atribuído à(s) parte(s) VANESSA</text:span></text:p>
          </draw:text-box>
        </draw:frame>
        <draw:frame draw:style-name="gr5" draw:text-style-name="P6" draw:layer="layout" svg:width="5.258cm" svg:height="0.471cm" svg:x="1.482cm" svg:y="4.144cm">
          <draw:text-box>
            <text:p text:style-name="P4"><text:span text:style-name="T3">COSTA DE LIMA - Unânime.</text:span></text:p>
          </draw:text-box>
        </draw:frame>
        <draw:frame draw:style-name="gr5" draw:text-style-name="P6" draw:layer="layout" svg:width="6.514cm" svg:height="0.471cm" svg:x="12.73cm" svg:y="4.144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0.531cm" svg:height="0.471cm" svg:x="7.07cm" svg:y="4.144cm">
          <draw:text-box>
            <text:p text:style-name="P4"><text:span text:style-name="T2">52.</text:span></text:p>
          </draw:text-box>
        </draw:frame>
        <draw:frame draw:style-name="gr5" draw:text-style-name="P6" draw:layer="layout" svg:width="4.8cm" svg:height="0.471cm" svg:x="7.747cm" svg:y="4.144cm">
          <draw:text-box>
            <text:p text:style-name="P4"><text:span text:style-name="T2">0484231-98.2023.8.04.0001</text:span></text:p>
          </draw:text-box>
        </draw:frame>
        <draw:frame draw:style-name="gr5" draw:text-style-name="P6" draw:layer="layout" svg:width="1.589cm" svg:height="0.471cm" svg:x="1.482cm" svg:y="4.618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28cm" svg:y="4.61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4.941cm" svg:y="4.618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0.305cm" svg:y="4.618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2.542cm" svg:height="0.471cm" svg:x="12.561cm" svg:y="4.618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372cm" svg:y="4.618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12cm" svg:y="4.61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5.08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031cm" svg:y="5.088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8.73cm" svg:y="5.08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926cm" svg:height="0.471cm" svg:x="10.902cm" svg:y="5.088cm">
          <draw:text-box>
            <text:p text:style-name="P4"><text:span text:style-name="T3">Thais Helena Madureira Teobaldo.</text:span></text:p>
          </draw:text-box>
        </draw:frame>
        <draw:frame draw:style-name="gr5" draw:text-style-name="P6" draw:layer="layout" svg:width="1.812cm" svg:height="0.471cm" svg:x="17.251cm" svg:y="5.08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0.422cm" svg:height="0.471cm" svg:x="19.254cm" svg:y="5.088cm">
          <draw:text-box>
            <text:p text:style-name="P4"><text:span text:style-name="T3">T</text:span></text:p>
          </draw:text-box>
        </draw:frame>
        <draw:frame draw:style-name="gr5" draw:text-style-name="P6" draw:layer="layout" svg:width="8.316cm" svg:height="0.471cm" svg:x="1.482cm" svg:y="5.562cm">
          <draw:text-box>
            <text:p text:style-name="P4"><text:span text:style-name="T3">LOUREIRO CORRETORA DE IMÓVEIS S.A.,</text:span></text:p>
          </draw:text-box>
        </draw:frame>
        <draw:frame draw:style-name="gr5" draw:text-style-name="P6" draw:layer="layout" svg:width="1.812cm" svg:height="0.471cm" svg:x="10.718cm" svg:y="5.56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376cm" svg:height="0.471cm" svg:x="12.818cm" svg:y="5.562cm">
          <draw:text-box>
            <text:p text:style-name="P4"><text:span text:style-name="T3">Francisco Teogenes</text:span></text:p>
          </draw:text-box>
        </draw:frame>
        <draw:frame draw:style-name="gr5" draw:text-style-name="P6" draw:layer="layout" svg:width="0.872cm" svg:height="0.471cm" svg:x="16.646cm" svg:y="5.562cm">
          <draw:text-box>
            <text:p text:style-name="P4"><text:span text:style-name="T3">Maia</text:span></text:p>
          </draw:text-box>
        </draw:frame>
        <draw:frame draw:style-name="gr5" draw:text-style-name="P6" draw:layer="layout" svg:width="1.706cm" svg:height="0.471cm" svg:x="17.776cm" svg:y="5.562cm">
          <draw:text-box>
            <text:p text:style-name="P4"><text:span text:style-name="T3">Teobaldo,</text:span></text:p>
          </draw:text-box>
        </draw:frame>
        <draw:frame draw:style-name="gr5" draw:text-style-name="P6" draw:layer="layout" svg:width="1.812cm" svg:height="0.471cm" svg:x="1.482cm" svg:y="6.03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881cm" svg:height="0.471cm" svg:x="3.505cm" svg:y="6.032cm">
          <draw:text-box>
            <text:p text:style-name="P4"><text:span text:style-name="T3">Condominio Alphaville Manaus 2.</text:span></text:p>
          </draw:text-box>
        </draw:frame>
        <draw:frame draw:style-name="gr5" draw:text-style-name="P6" draw:layer="layout" svg:width="3.093cm" svg:height="0.471cm" svg:x="9.877cm" svg:y="6.03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13.276cm" svg:y="6.032cm">
          <draw:text-box>
            <text:p text:style-name="P4"><text:span text:style-name="T3">239 - Com Resolução do Mérito -</text:span></text:p>
          </draw:text-box>
        </draw:frame>
        <draw:frame draw:style-name="gr5" draw:text-style-name="P6" draw:layer="layout" svg:width="2.93cm" svg:height="0.471cm" svg:x="1.482cm" svg:y="6.523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4.847cm" svg:y="6.523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77cm" svg:y="6.523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76cm" svg:y="6.52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0.943cm" svg:height="0.471cm" svg:x="9.437cm" svg:y="6.523cm">
          <draw:text-box>
            <text:p text:style-name="P4"><text:span text:style-name="T3">Thais</text:span></text:p>
          </draw:text-box>
        </draw:frame>
        <draw:frame draw:style-name="gr5" draw:text-style-name="P6" draw:layer="layout" svg:width="1.201cm" svg:height="0.471cm" svg:x="10.741cm" svg:y="6.523cm">
          <draw:text-box>
            <text:p text:style-name="P4"><text:span text:style-name="T3">Helena</text:span></text:p>
          </draw:text-box>
        </draw:frame>
        <draw:frame draw:style-name="gr5" draw:text-style-name="P6" draw:layer="layout" svg:width="1.765cm" svg:height="0.471cm" svg:x="12.311cm" svg:y="6.523cm">
          <draw:text-box>
            <text:p text:style-name="P4"><text:span text:style-name="T3">Madureira</text:span></text:p>
          </draw:text-box>
        </draw:frame>
        <draw:frame draw:style-name="gr5" draw:text-style-name="P6" draw:layer="layout" svg:width="1.601cm" svg:height="0.471cm" svg:x="14.466cm" svg:y="6.523cm">
          <draw:text-box>
            <text:p text:style-name="P4"><text:span text:style-name="T3">Teobaldo</text:span></text:p>
          </draw:text-box>
        </draw:frame>
        <draw:frame draw:style-name="gr5" draw:text-style-name="P6" draw:layer="layout" svg:width="0.422cm" svg:height="0.471cm" svg:x="16.451cm" svg:y="6.523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925cm" svg:y="6.52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78cm" svg:y="6.523cm">
          <draw:text-box>
            <text:p text:style-name="P4"><text:span text:style-name="T2">53.</text:span></text:p>
          </draw:text-box>
        </draw:frame>
        <draw:frame draw:style-name="gr5" draw:text-style-name="P6" draw:layer="layout" svg:width="0.422cm" svg:height="0.471cm" svg:x="6.612cm" svg:y="7.01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7.0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7.0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7.01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7.0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7.0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7.01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7.01cm">
          <draw:text-box>
            <text:p text:style-name="P4"><text:span text:style-name="T2">0020711-74.2025.8.04.1000</text:span></text:p>
          </draw:text-box>
        </draw:frame>
        <draw:frame draw:style-name="gr5" draw:text-style-name="P6" draw:layer="layout" svg:width="4.939cm" svg:height="0.471cm" svg:x="1.482cm" svg:y="7.484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7.484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7.484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7.484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7.48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7.484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7.67cm" svg:height="0.471cm" svg:x="1.482cm" svg:y="7.954cm">
          <draw:text-box>
            <text:p text:style-name="P4"><text:span text:style-name="T3">grau.). Recorrente: KAMILA DE OLIVEIRA VITAL representado(a) por Defensoria Pública do Estado</text:span></text:p>
          </draw:text-box>
        </draw:frame>
        <draw:frame draw:style-name="gr5" draw:text-style-name="P6" draw:layer="layout" svg:width="2.424cm" svg:height="0.471cm" svg:x="1.482cm" svg:y="8.428cm">
          <draw:text-box>
            <text:p text:style-name="P4"><text:span text:style-name="T3">do Amazonas,</text:span></text:p>
          </draw:text-box>
        </draw:frame>
        <draw:frame draw:style-name="gr5" draw:text-style-name="P6" draw:layer="layout" svg:width="3.799cm" svg:height="0.471cm" svg:x="4.123cm" svg:y="8.428cm">
          <draw:text-box>
            <text:p text:style-name="P4"><text:span text:style-name="T3">Larisse Silva Oliveira.</text:span></text:p>
          </draw:text-box>
        </draw:frame>
        <draw:frame draw:style-name="gr5" draw:text-style-name="P6" draw:layer="layout" svg:width="2.74cm" svg:height="0.471cm" svg:x="8.205cm" svg:y="8.428cm">
          <draw:text-box>
            <text:p text:style-name="P4"><text:span text:style-name="T3">Decisão parcial:</text:span></text:p>
          </draw:text-box>
        </draw:frame>
        <draw:frame draw:style-name="gr5" draw:text-style-name="P6" draw:layer="layout" svg:width="2.93cm" svg:height="0.471cm" svg:x="11.173cm" svg:y="8.428cm">
          <draw:text-box>
            <text:p text:style-name="P4"><text:span text:style-name="T3">Não-Provimento.</text:span></text:p>
          </draw:text-box>
        </draw:frame>
        <draw:frame draw:style-name="gr5" draw:text-style-name="P6" draw:layer="layout" svg:width="3.093cm" svg:height="0.471cm" svg:x="14.275cm" svg:y="8.428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1.813cm" svg:height="0.471cm" svg:x="17.599cm" svg:y="8.428cm">
          <draw:text-box>
            <text:p text:style-name="P4"><text:span text:style-name="T3">239 - Com</text:span></text:p>
          </draw:text-box>
        </draw:frame>
        <draw:frame draw:style-name="gr5" draw:text-style-name="P6" draw:layer="layout" svg:width="17.765cm" svg:height="0.471cm" svg:x="1.482cm" svg:y="8.915cm">
          <draw:text-box>
            <text:p text:style-name="P4"><text:span text:style-name="T3">Resolução do Mérito - Não-Provimento, atribuído à(s) parte(s) Marcelo dos Reis Ferreira - Unânime.</text:span><text:span text:style-name="T2"> 54.</text:span></text:p>
          </draw:text-box>
        </draw:frame>
        <draw:frame draw:style-name="gr5" draw:text-style-name="P6" draw:layer="layout" svg:width="0.422cm" svg:height="0.471cm" svg:x="6.612cm" svg:y="9.402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9.40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9.40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9.40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9.40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9.40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9.402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9.402cm">
          <draw:text-box>
            <text:p text:style-name="P4"><text:span text:style-name="T2">0452250-17.2024.8.04.0001</text:span></text:p>
          </draw:text-box>
        </draw:frame>
        <draw:frame draw:style-name="gr5" draw:text-style-name="P6" draw:layer="layout" svg:width="4.939cm" svg:height="0.471cm" svg:x="1.482cm" svg:y="9.876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9.876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9.876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9.876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9.876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9.876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10.35cm">
          <draw:text-box>
            <text:p text:style-name="P4"><text:span text:style-name="T3">grau.),</text:span></text:p>
          </draw:text-box>
        </draw:frame>
        <draw:frame draw:style-name="gr5" draw:text-style-name="P6" draw:layer="layout" svg:width="1.378cm" svg:height="0.471cm" svg:x="2.756cm" svg:y="10.35cm">
          <draw:text-box>
            <text:p text:style-name="P4"><text:span text:style-name="T3">2 (Tipo:</text:span></text:p>
          </draw:text-box>
        </draw:frame>
        <draw:frame draw:style-name="gr5" draw:text-style-name="P6" draw:layer="layout" svg:width="2.365cm" svg:height="0.471cm" svg:x="4.352cm" svg:y="10.35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6.893cm" svg:y="10.3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8.425cm" svg:y="10.35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4.06cm" svg:y="10.3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177cm" svg:height="0.471cm" svg:x="16.21cm" svg:y="10.35cm">
          <draw:text-box>
            <text:p text:style-name="P4"><text:span text:style-name="T3">Francisco de Assis</text:span></text:p>
          </draw:text-box>
        </draw:frame>
        <draw:frame draw:style-name="gr5" draw:text-style-name="P6" draw:layer="layout" svg:width="2.483cm" svg:height="0.471cm" svg:x="1.482cm" svg:y="10.82cm">
          <draw:text-box>
            <text:p text:style-name="P4"><text:span text:style-name="T3">Mota da Silva.</text:span></text:p>
          </draw:text-box>
        </draw:frame>
        <draw:frame draw:style-name="gr5" draw:text-style-name="P6" draw:layer="layout" svg:width="1.812cm" svg:height="0.471cm" svg:x="4.28cm" svg:y="10.8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401cm" svg:height="0.471cm" svg:x="6.287cm" svg:y="10.82cm">
          <draw:text-box>
            <text:p text:style-name="P4"><text:span text:style-name="T3">BANCO BMC S/A.</text:span></text:p>
          </draw:text-box>
        </draw:frame>
        <draw:frame draw:style-name="gr5" draw:text-style-name="P6" draw:layer="layout" svg:width="3.093cm" svg:height="0.471cm" svg:x="10.004cm" svg:y="10.8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13.374cm" svg:y="10.82cm">
          <draw:text-box>
            <text:p text:style-name="P4"><text:span text:style-name="T3">238 - Com Resolução do Mérito -</text:span></text:p>
          </draw:text-box>
        </draw:frame>
        <draw:frame draw:style-name="gr5" draw:text-style-name="P6" draw:layer="layout" svg:width="3.682cm" svg:height="0.471cm" svg:x="1.482cm" svg:y="11.311cm">
          <draw:text-box>
            <text:p text:style-name="P4"><text:span text:style-name="T3">Provimento em Parte,</text:span></text:p>
          </draw:text-box>
        </draw:frame>
        <draw:frame draw:style-name="gr5" draw:text-style-name="P6" draw:layer="layout" svg:width="2.271cm" svg:height="0.471cm" svg:x="5.741cm" svg:y="11.31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8.438cm" svg:y="11.31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3.177cm" svg:height="0.471cm" svg:x="10.004cm" svg:y="11.311cm">
          <draw:text-box>
            <text:p text:style-name="P4"><text:span text:style-name="T3">Francisco de Assis</text:span></text:p>
          </draw:text-box>
        </draw:frame>
        <draw:frame draw:style-name="gr5" draw:text-style-name="P6" draw:layer="layout" svg:width="2.624cm" svg:height="0.471cm" svg:x="13.746cm" svg:y="11.311cm">
          <draw:text-box>
            <text:p text:style-name="P4"><text:span text:style-name="T3">Mota da Silva -</text:span></text:p>
          </draw:text-box>
        </draw:frame>
        <draw:frame draw:style-name="gr5" draw:text-style-name="P6" draw:layer="layout" svg:width="1.66cm" svg:height="0.471cm" svg:x="17.035cm" svg:y="11.31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82cm" svg:y="11.311cm">
          <draw:text-box>
            <text:p text:style-name="P4"><text:span text:style-name="T2">55.</text:span></text:p>
          </draw:text-box>
        </draw:frame>
        <draw:frame draw:style-name="gr5" draw:text-style-name="P6" draw:layer="layout" svg:width="0.422cm" svg:height="0.471cm" svg:x="6.612cm" svg:y="11.798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1.798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1.798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1.798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1.79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1.79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1.798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1.798cm">
          <draw:text-box>
            <text:p text:style-name="P4"><text:span text:style-name="T2">0140756-10.2025.8.04.1000</text:span></text:p>
          </draw:text-box>
        </draw:frame>
        <draw:frame draw:style-name="gr5" draw:text-style-name="P6" draw:layer="layout" svg:width="4.939cm" svg:height="0.471cm" svg:x="1.482cm" svg:y="12.268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12.268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12.268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12.26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12.26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12.268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12.742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752cm" svg:y="12.74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4.145cm" svg:height="0.471cm" svg:x="4.898cm" svg:y="12.742cm">
          <draw:text-box>
            <text:p text:style-name="P4"><text:span text:style-name="T3">Wanderly da Silva Nascimento representado(a) por PALOMA CARDOSO NOVO,</text:span></text:p>
          </draw:text-box>
        </draw:frame>
        <draw:frame draw:style-name="gr5" draw:text-style-name="P6" draw:layer="layout" svg:width="17.685cm" svg:height="0.471cm" svg:x="1.482cm" svg:y="13.216cm">
          <draw:text-box>
            <text:p text:style-name="P4"><text:span text:style-name="T3">André Lima de Lima. Recorrido: AMBAR ENERGIA AMAZONAS S.A. Decisão principal: 239 - Com</text:span></text:p>
          </draw:text-box>
        </draw:frame>
        <draw:frame draw:style-name="gr5" draw:text-style-name="P6" draw:layer="layout" svg:width="3.799cm" svg:height="0.471cm" svg:x="1.482cm" svg:y="13.686cm">
          <draw:text-box>
            <text:p text:style-name="P4"><text:span text:style-name="T3">Resolução do Mérito -</text:span></text:p>
          </draw:text-box>
        </draw:frame>
        <draw:frame draw:style-name="gr5" draw:text-style-name="P6" draw:layer="layout" svg:width="2.93cm" svg:height="0.471cm" svg:x="6.075cm" svg:y="13.686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9.335cm" svg:y="13.686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2.074cm" svg:y="13.68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2.176cm" svg:height="0.471cm" svg:x="13.661cm" svg:y="13.686cm">
          <draw:text-box>
            <text:p text:style-name="P4"><text:span text:style-name="T3">Wanderly da</text:span></text:p>
          </draw:text-box>
        </draw:frame>
        <draw:frame draw:style-name="gr5" draw:text-style-name="P6" draw:layer="layout" svg:width="0.872cm" svg:height="0.471cm" svg:x="16.294cm" svg:y="13.686cm">
          <draw:text-box>
            <text:p text:style-name="P4"><text:span text:style-name="T3">Silva</text:span></text:p>
          </draw:text-box>
        </draw:frame>
        <draw:frame draw:style-name="gr5" draw:text-style-name="P6" draw:layer="layout" svg:width="2.024cm" svg:height="0.471cm" svg:x="17.442cm" svg:y="13.686cm">
          <draw:text-box>
            <text:p text:style-name="P4"><text:span text:style-name="T3">Nascimento</text:span></text:p>
          </draw:text-box>
        </draw:frame>
        <draw:frame draw:style-name="gr5" draw:text-style-name="P6" draw:layer="layout" svg:width="2.634cm" svg:height="0.471cm" svg:x="1.482cm" svg:y="14.173cm">
          <draw:text-box>
            <text:p text:style-name="P4"><text:span text:style-name="T3">representado(a)</text:span></text:p>
          </draw:text-box>
        </draw:frame>
        <draw:frame draw:style-name="gr5" draw:text-style-name="P6" draw:layer="layout" svg:width="0.566cm" svg:height="0.471cm" svg:x="4.581cm" svg:y="14.173cm">
          <draw:text-box>
            <text:p text:style-name="P4"><text:span text:style-name="T3">por</text:span></text:p>
          </draw:text-box>
        </draw:frame>
        <draw:frame draw:style-name="gr5" draw:text-style-name="P6" draw:layer="layout" svg:width="5.353cm" svg:height="0.471cm" svg:x="5.491cm" svg:y="14.173cm">
          <draw:text-box>
            <text:p text:style-name="P4"><text:span text:style-name="T3">PALOMA CARDOSO NOVO,</text:span></text:p>
          </draw:text-box>
        </draw:frame>
        <draw:frame draw:style-name="gr5" draw:text-style-name="P6" draw:layer="layout" svg:width="1.06cm" svg:height="0.471cm" svg:x="11.764cm" svg:y="14.173cm">
          <draw:text-box>
            <text:p text:style-name="P4"><text:span text:style-name="T3">André</text:span></text:p>
          </draw:text-box>
        </draw:frame>
        <draw:frame draw:style-name="gr5" draw:text-style-name="P6" draw:layer="layout" svg:width="0.895cm" svg:height="0.471cm" svg:x="13.19cm" svg:y="14.173cm">
          <draw:text-box>
            <text:p text:style-name="P4"><text:span text:style-name="T3">Lima</text:span></text:p>
          </draw:text-box>
        </draw:frame>
        <draw:frame draw:style-name="gr5" draw:text-style-name="P6" draw:layer="layout" svg:width="0.422cm" svg:height="0.471cm" svg:x="14.444cm" svg:y="14.173cm">
          <draw:text-box>
            <text:p text:style-name="P4"><text:span text:style-name="T3">de</text:span></text:p>
          </draw:text-box>
        </draw:frame>
        <draw:frame draw:style-name="gr5" draw:text-style-name="P6" draw:layer="layout" svg:width="0.895cm" svg:height="0.471cm" svg:x="15.185cm" svg:y="14.173cm">
          <draw:text-box>
            <text:p text:style-name="P4"><text:span text:style-name="T3">Lima</text:span></text:p>
          </draw:text-box>
        </draw:frame>
        <draw:frame draw:style-name="gr5" draw:text-style-name="P6" draw:layer="layout" svg:width="0.422cm" svg:height="0.471cm" svg:x="16.438cm" svg:y="14.173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908cm" svg:y="14.17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74cm" svg:y="14.173cm">
          <draw:text-box>
            <text:p text:style-name="P4"><text:span text:style-name="T2">56.</text:span></text:p>
          </draw:text-box>
        </draw:frame>
        <draw:frame draw:style-name="gr5" draw:text-style-name="P6" draw:layer="layout" svg:width="8.207cm" svg:height="0.471cm" svg:x="6.464cm" svg:y="14.664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4.664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4.664cm">
          <draw:text-box>
            <text:p text:style-name="P4"><text:span text:style-name="T2">0241951-38.2025.8.04.1000</text:span></text:p>
          </draw:text-box>
        </draw:frame>
        <draw:frame draw:style-name="gr5" draw:text-style-name="P6" draw:layer="layout" svg:width="17.673cm" svg:height="0.471cm" svg:x="1.482cm" svg:y="15.134cm">
          <draw:text-box>
            <text:p text:style-name="P4"><text:span text:style-name="T3">Albuquerque De Freitas. Recorrente: Sebastião Colares Assante. Recorrido: BANCO BRADESCO S/A.</text:span></text:p>
          </draw:text-box>
        </draw:frame>
        <draw:frame draw:style-name="gr5" draw:text-style-name="P6" draw:layer="layout" svg:width="11.947cm" svg:height="0.471cm" svg:x="1.482cm" svg:y="15.608cm">
          <draw:text-box>
            <text:p text:style-name="P4"><text:span text:style-name="T3">Decisão principal: 239 - Com Resolução do Mérito - Não-Provimento,</text:span></text:p>
          </draw:text-box>
        </draw:frame>
        <draw:frame draw:style-name="gr5" draw:text-style-name="P6" draw:layer="layout" svg:width="5.398cm" svg:height="0.471cm" svg:x="13.971cm" svg:y="15.608cm">
          <draw:text-box>
            <text:p text:style-name="P4"><text:span text:style-name="T3">atribuído à(s) parte(s) Sebastião</text:span></text:p>
          </draw:text-box>
        </draw:frame>
        <draw:frame draw:style-name="gr5" draw:text-style-name="P6" draw:layer="layout" svg:width="4.751cm" svg:height="0.471cm" svg:x="1.482cm" svg:y="16.095cm">
          <draw:text-box>
            <text:p text:style-name="P4"><text:span text:style-name="T3">Colares Assante - Unânime.</text:span></text:p>
          </draw:text-box>
        </draw:frame>
        <draw:frame draw:style-name="gr5" draw:text-style-name="P6" draw:layer="layout" svg:width="0.422cm" svg:height="0.471cm" svg:x="12.472cm" svg:y="16.095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798cm" svg:y="16.095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577cm" svg:height="0.471cm" svg:x="17.54cm" svg:y="16.095cm">
          <draw:text-box>
            <text:p text:style-name="P4"><text:span text:style-name="T3">- 3ª</text:span></text:p>
          </draw:text-box>
        </draw:frame>
        <draw:frame draw:style-name="gr5" draw:text-style-name="P6" draw:layer="layout" svg:width="1.13cm" svg:height="0.471cm" svg:x="18.378cm" svg:y="16.095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531cm" svg:height="0.471cm" svg:x="6.706cm" svg:y="16.095cm">
          <draw:text-box>
            <text:p text:style-name="P4"><text:span text:style-name="T2">57.</text:span></text:p>
          </draw:text-box>
        </draw:frame>
        <draw:frame draw:style-name="gr5" draw:text-style-name="P6" draw:layer="layout" svg:width="4.8cm" svg:height="0.471cm" svg:x="7.425cm" svg:y="16.095cm">
          <draw:text-box>
            <text:p text:style-name="P4"><text:span text:style-name="T2">0193213-19.2025.8.04.1000</text:span></text:p>
          </draw:text-box>
        </draw:frame>
        <draw:frame draw:style-name="gr5" draw:text-style-name="P6" draw:layer="layout" svg:width="1.589cm" svg:height="0.471cm" svg:x="1.482cm" svg:y="16.569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28cm" svg:y="16.56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4.941cm" svg:y="16.569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0.305cm" svg:y="16.569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2.542cm" svg:height="0.471cm" svg:x="12.561cm" svg:y="16.569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372cm" svg:y="16.569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12cm" svg:y="16.56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17.03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01cm" svg:y="17.039cm">
          <draw:text-box>
            <text:p text:style-name="P4"><text:span text:style-name="T3">Sentenciou em primeiro grau.).</text:span></text:p>
          </draw:text-box>
        </draw:frame>
        <draw:frame draw:style-name="gr5" draw:text-style-name="P6" draw:layer="layout" svg:width="1.976cm" svg:height="0.471cm" svg:x="8.628cm" svg:y="17.03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879cm" svg:height="0.471cm" svg:x="10.775cm" svg:y="17.039cm">
          <draw:text-box>
            <text:p text:style-name="P4"><text:span text:style-name="T3">Edivane de Nazaré de Sousa do Rosário.</text:span></text:p>
          </draw:text-box>
        </draw:frame>
        <draw:frame draw:style-name="gr5" draw:text-style-name="P6" draw:layer="layout" svg:width="1.365cm" svg:height="0.471cm" svg:x="18.136cm" svg:y="17.039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7.99cm" svg:height="0.471cm" svg:x="1.482cm" svg:y="17.513cm">
          <draw:text-box>
            <text:p text:style-name="P4"><text:span text:style-name="T3">parcial: Não-Provimento. Decisão principal: 239 - Com Resolução do Mérito - Não-Provimento, atribuído</text:span></text:p>
          </draw:text-box>
        </draw:frame>
        <draw:frame draw:style-name="gr5" draw:text-style-name="P6" draw:layer="layout" svg:width="9.923cm" svg:height="0.471cm" svg:x="1.482cm" svg:y="18cm">
          <draw:text-box>
            <text:p text:style-name="P4"><text:span text:style-name="T3">à(s) parte(s) Welison Roberto Nascimento Luz - Unânime.</text:span></text:p>
          </draw:text-box>
        </draw:frame>
        <draw:frame draw:style-name="gr5" draw:text-style-name="P6" draw:layer="layout" svg:width="1.636cm" svg:height="0.471cm" svg:x="17.811cm" svg:y="18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0.531cm" svg:height="0.471cm" svg:x="12.095cm" svg:y="18cm">
          <draw:text-box>
            <text:p text:style-name="P4"><text:span text:style-name="T2">58.</text:span></text:p>
          </draw:text-box>
        </draw:frame>
        <draw:frame draw:style-name="gr5" draw:text-style-name="P6" draw:layer="layout" svg:width="4.8cm" svg:height="0.471cm" svg:x="12.797cm" svg:y="18cm">
          <draw:text-box>
            <text:p text:style-name="P4"><text:span text:style-name="T2">0005422-86.2025.8.04.4400</text:span></text:p>
          </draw:text-box>
        </draw:frame>
        <draw:frame draw:style-name="gr5" draw:text-style-name="P6" draw:layer="layout" svg:width="17.81cm" svg:height="0.471cm" svg:x="1.482cm" svg:y="18.474cm">
          <draw:text-box>
            <text:p text:style-name="P4"><text:span text:style-name="T3">Inominado Cível - 3ª Turma Recursal. Relator: Alexandre Henrique Novaes De Araújo. Recorrente: Luiz</text:span></text:p>
          </draw:text-box>
        </draw:frame>
        <draw:frame draw:style-name="gr5" draw:text-style-name="P6" draw:layer="layout" svg:width="3.516cm" svg:height="0.471cm" svg:x="1.482cm" svg:y="18.944cm">
          <draw:text-box>
            <text:p text:style-name="P4"><text:span text:style-name="T3">Ricardo Leão Graça.</text:span></text:p>
          </draw:text-box>
        </draw:frame>
        <draw:frame draw:style-name="gr5" draw:text-style-name="P6" draw:layer="layout" svg:width="1.812cm" svg:height="0.471cm" svg:x="5.33cm" svg:y="18.94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7.457cm" svg:height="0.471cm" svg:x="7.333cm" svg:y="18.944cm">
          <draw:text-box>
            <text:p text:style-name="P4"><text:span text:style-name="T3">VANDERLANGE DA SILVA PACHECO.</text:span></text:p>
          </draw:text-box>
        </draw:frame>
        <draw:frame draw:style-name="gr5" draw:text-style-name="P6" draw:layer="layout" svg:width="3.093cm" svg:height="0.471cm" svg:x="15.202cm" svg:y="18.94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8.564cm" svg:y="18.944cm">
          <draw:text-box>
            <text:p text:style-name="P4"><text:span text:style-name="T3">239 -</text:span></text:p>
          </draw:text-box>
        </draw:frame>
        <draw:frame draw:style-name="gr5" draw:text-style-name="P6" draw:layer="layout" svg:width="17.941cm" svg:height="0.471cm" svg:x="1.482cm" svg:y="19.418cm">
          <draw:text-box>
            <text:p text:style-name="P4"><text:span text:style-name="T3">Com Resolução do Mérito - Não-Provimento, atribuído à(s) parte(s) Luiz Ricardo Leão Graça - Unânime.</text:span></text:p>
          </draw:text-box>
        </draw:frame>
        <draw:frame draw:style-name="gr5" draw:text-style-name="P6" draw:layer="layout" svg:width="4.599cm" svg:height="0.471cm" svg:x="7.222cm" svg:y="19.905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2.252cm" svg:y="19.905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3.077cm" svg:y="19.90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176cm" svg:y="19.90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35cm" svg:y="19.905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0.531cm" svg:height="0.471cm" svg:x="1.482cm" svg:y="19.905cm">
          <draw:text-box>
            <text:p text:style-name="P4"><text:span text:style-name="T2">59.</text:span></text:p>
          </draw:text-box>
        </draw:frame>
        <draw:frame draw:style-name="gr5" draw:text-style-name="P6" draw:layer="layout" svg:width="4.8cm" svg:height="0.471cm" svg:x="2.193cm" svg:y="19.905cm">
          <draw:text-box>
            <text:p text:style-name="P4"><text:span text:style-name="T2">0229943-29.2025.8.04.1000</text:span></text:p>
          </draw:text-box>
        </draw:frame>
        <draw:frame draw:style-name="gr5" draw:text-style-name="P6" draw:layer="layout" svg:width="4.939cm" svg:height="0.471cm" svg:x="1.482cm" svg:y="20.379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1.976cm" svg:height="0.471cm" svg:x="6.892cm" svg:y="20.37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931cm" svg:height="0.471cm" svg:x="9.077cm" svg:y="20.379cm">
          <draw:text-box>
            <text:p text:style-name="P4"><text:span text:style-name="T3">Boa Vista SCPC.</text:span></text:p>
          </draw:text-box>
        </draw:frame>
        <draw:frame draw:style-name="gr5" draw:text-style-name="P6" draw:layer="layout" svg:width="1.812cm" svg:height="0.471cm" svg:x="12.379cm" svg:y="20.37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cm" svg:height="0.471cm" svg:x="14.394cm" svg:y="20.379cm">
          <draw:text-box>
            <text:p text:style-name="P4"><text:span text:style-name="T3">GLAUCIANE APARECIDA</text:span></text:p>
          </draw:text-box>
        </draw:frame>
        <draw:frame draw:style-name="gr5" draw:text-style-name="P6" draw:layer="layout" svg:width="4.741cm" svg:height="0.471cm" svg:x="1.482cm" svg:y="20.853cm">
          <draw:text-box>
            <text:p text:style-name="P4"><text:span text:style-name="T3">BARROSO DE QUEIROZ.</text:span></text:p>
          </draw:text-box>
        </draw:frame>
        <draw:frame draw:style-name="gr5" draw:text-style-name="P6" draw:layer="layout" svg:width="12.581cm" svg:height="0.471cm" svg:x="6.464cm" svg:y="20.853cm">
          <draw:text-box>
            <text:p text:style-name="P4"><text:span text:style-name="T3">Decisão principal: 200 - Com Resolução do Mérito - Não-Acolhimento de</text:span></text:p>
          </draw:text-box>
        </draw:frame>
        <draw:frame draw:style-name="gr5" draw:text-style-name="P6" draw:layer="layout" svg:width="1.718cm" svg:height="0.471cm" svg:x="1.482cm" svg:y="21.34cm">
          <draw:text-box>
            <text:p text:style-name="P4"><text:span text:style-name="T3">Embargos</text:span></text:p>
          </draw:text-box>
        </draw:frame>
        <draw:frame draw:style-name="gr5" draw:text-style-name="P6" draw:layer="layout" svg:width="0.422cm" svg:height="0.471cm" svg:x="3.73cm" svg:y="21.34cm">
          <draw:text-box>
            <text:p text:style-name="P4"><text:span text:style-name="T3">de</text:span></text:p>
          </draw:text-box>
        </draw:frame>
        <draw:frame draw:style-name="gr5" draw:text-style-name="P6" draw:layer="layout" svg:width="2.011cm" svg:height="0.471cm" svg:x="4.576cm" svg:y="21.34cm">
          <draw:text-box>
            <text:p text:style-name="P4"><text:span text:style-name="T3">Declaração,</text:span></text:p>
          </draw:text-box>
        </draw:frame>
        <draw:frame draw:style-name="gr5" draw:text-style-name="P6" draw:layer="layout" svg:width="1.53cm" svg:height="0.471cm" svg:x="7.155cm" svg:y="21.34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9.225cm" svg:y="21.34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10.334cm" svg:y="21.3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0.684cm" svg:height="0.471cm" svg:x="12.159cm" svg:y="21.34cm">
          <draw:text-box>
            <text:p text:style-name="P4"><text:span text:style-name="T3">Boa</text:span></text:p>
          </draw:text-box>
        </draw:frame>
        <draw:frame draw:style-name="gr5" draw:text-style-name="P6" draw:layer="layout" svg:width="0.896cm" svg:height="0.471cm" svg:x="13.302cm" svg:y="21.34cm">
          <draw:text-box>
            <text:p text:style-name="P4"><text:span text:style-name="T3">Vista</text:span></text:p>
          </draw:text-box>
        </draw:frame>
        <draw:frame draw:style-name="gr5" draw:text-style-name="P6" draw:layer="layout" svg:width="1.038cm" svg:height="0.471cm" svg:x="14.682cm" svg:y="21.34cm">
          <draw:text-box>
            <text:p text:style-name="P4"><text:span text:style-name="T3">SCPC</text:span></text:p>
          </draw:text-box>
        </draw:frame>
        <draw:frame draw:style-name="gr5" draw:text-style-name="P6" draw:layer="layout" svg:width="0.422cm" svg:height="0.471cm" svg:x="16.192cm" svg:y="21.34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768cm" svg:y="21.3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65cm" svg:y="21.34cm">
          <draw:text-box>
            <text:p text:style-name="P4"><text:span text:style-name="T2">60.</text:span></text:p>
          </draw:text-box>
        </draw:frame>
        <draw:frame draw:style-name="gr5" draw:text-style-name="P6" draw:layer="layout" svg:width="0.422cm" svg:height="0.471cm" svg:x="6.612cm" svg:y="21.827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1.827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1.827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1.827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1.82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1.82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1.827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1.827cm">
          <draw:text-box>
            <text:p text:style-name="P4"><text:span text:style-name="T2">0000696-04.2025.8.04.6200</text:span></text:p>
          </draw:text-box>
        </draw:frame>
        <draw:frame draw:style-name="gr5" draw:text-style-name="P6" draw:layer="layout" svg:width="4.939cm" svg:height="0.471cm" svg:x="1.482cm" svg:y="22.301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1.976cm" svg:height="0.471cm" svg:x="6.803cm" svg:y="22.30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682cm" svg:height="0.471cm" svg:x="8.967cm" svg:y="22.301cm">
          <draw:text-box>
            <text:p text:style-name="P4"><text:span text:style-name="T3">JUREMA DOS SANTOS MARQUES.</text:span></text:p>
          </draw:text-box>
        </draw:frame>
        <draw:frame draw:style-name="gr5" draw:text-style-name="P6" draw:layer="layout" svg:width="1.812cm" svg:height="0.471cm" svg:x="16.032cm" svg:y="22.30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84cm" svg:height="0.471cm" svg:x="18.026cm" svg:y="22.301cm">
          <draw:text-box>
            <text:p text:style-name="P4"><text:span text:style-name="T3">BANCO</text:span></text:p>
          </draw:text-box>
        </draw:frame>
        <draw:frame draw:style-name="gr5" draw:text-style-name="P6" draw:layer="layout" svg:width="17.638cm" svg:height="0.471cm" svg:x="1.482cm" svg:y="22.771cm">
          <draw:text-box>
            <text:p text:style-name="P4"><text:span text:style-name="T3">BRADESCO S/A. Decisão principal: 200 - Com Resolução do Mérito - Não-Acolhimento de Embargos</text:span></text:p>
          </draw:text-box>
        </draw:frame>
        <draw:frame draw:style-name="gr5" draw:text-style-name="P6" draw:layer="layout" svg:width="0.422cm" svg:height="0.471cm" svg:x="1.482cm" svg:y="23.262cm">
          <draw:text-box>
            <text:p text:style-name="P4"><text:span text:style-name="T3">de</text:span></text:p>
          </draw:text-box>
        </draw:frame>
        <draw:frame draw:style-name="gr5" draw:text-style-name="P6" draw:layer="layout" svg:width="2.011cm" svg:height="0.471cm" svg:x="2.176cm" svg:y="23.262cm">
          <draw:text-box>
            <text:p text:style-name="P4"><text:span text:style-name="T3">Declaração,</text:span></text:p>
          </draw:text-box>
        </draw:frame>
        <draw:frame draw:style-name="gr5" draw:text-style-name="P6" draw:layer="layout" svg:width="1.53cm" svg:height="0.471cm" svg:x="4.547cm" svg:y="23.262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423cm" svg:y="23.262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371cm" svg:y="23.26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823cm" svg:height="0.471cm" svg:x="9.001cm" svg:y="23.262cm">
          <draw:text-box>
            <text:p text:style-name="P4"><text:span text:style-name="T3">JUREMA DOS SANTOS MARQUES -</text:span></text:p>
          </draw:text-box>
        </draw:frame>
        <draw:frame draw:style-name="gr5" draw:text-style-name="P6" draw:layer="layout" svg:width="1.66cm" svg:height="0.471cm" svg:x="16.971cm" svg:y="23.26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78cm" svg:y="23.262cm">
          <draw:text-box>
            <text:p text:style-name="P4"><text:span text:style-name="T2">61.</text:span></text:p>
          </draw:text-box>
        </draw:frame>
        <draw:frame draw:style-name="gr5" draw:text-style-name="P6" draw:layer="layout" svg:width="0.422cm" svg:height="0.471cm" svg:x="6.612cm" svg:y="23.749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3.749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3.749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3.749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3.74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3.74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3.749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3.749cm">
          <draw:text-box>
            <text:p text:style-name="P4"><text:span text:style-name="T2">0244319-20.2025.8.04.1000</text:span></text:p>
          </draw:text-box>
        </draw:frame>
        <draw:frame draw:style-name="gr5" draw:text-style-name="P6" draw:layer="layout" svg:width="4.939cm" svg:height="0.471cm" svg:x="1.482cm" svg:y="24.223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1.976cm" svg:height="0.471cm" svg:x="7.002cm" svg:y="24.22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224cm" svg:height="0.471cm" svg:x="9.225cm" svg:y="24.223cm">
          <draw:text-box>
            <text:p text:style-name="P4"><text:span text:style-name="T3">ITAÚ UNIBANCO S/A.</text:span></text:p>
          </draw:text-box>
        </draw:frame>
        <draw:frame draw:style-name="gr5" draw:text-style-name="P6" draw:layer="layout" svg:width="1.812cm" svg:height="0.471cm" svg:x="13.907cm" svg:y="24.22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424cm" svg:height="0.471cm" svg:x="15.956cm" svg:y="24.223cm">
          <draw:text-box>
            <text:p text:style-name="P4"><text:span text:style-name="T3">VERLENE COSTA</text:span></text:p>
          </draw:text-box>
        </draw:frame>
        <draw:frame draw:style-name="gr5" draw:text-style-name="P6" draw:layer="layout" svg:width="3.824cm" svg:height="0.471cm" svg:x="1.482cm" svg:y="24.693cm">
          <draw:text-box>
            <text:p text:style-name="P4"><text:span text:style-name="T3">AGUIAR DA SILVA.</text:span></text:p>
          </draw:text-box>
        </draw:frame>
        <draw:frame draw:style-name="gr5" draw:text-style-name="P6" draw:layer="layout" svg:width="3.093cm" svg:height="0.471cm" svg:x="5.748cm" svg:y="24.693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9.207cm" svg:y="24.693cm">
          <draw:text-box>
            <text:p text:style-name="P4"><text:span text:style-name="T3">200 -</text:span></text:p>
          </draw:text-box>
        </draw:frame>
        <draw:frame draw:style-name="gr5" draw:text-style-name="P6" draw:layer="layout" svg:width="4.729cm" svg:height="0.471cm" svg:x="10.397cm" svg:y="24.693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3.564cm" svg:height="0.471cm" svg:x="15.786cm" svg:y="24.693cm">
          <draw:text-box>
            <text:p text:style-name="P4"><text:span text:style-name="T3">Não-Acolhimento de</text:span></text:p>
          </draw:text-box>
        </draw:frame>
        <draw:frame draw:style-name="gr5" draw:text-style-name="P6" draw:layer="layout" svg:width="1.718cm" svg:height="0.471cm" svg:x="1.482cm" svg:y="25.179cm">
          <draw:text-box>
            <text:p text:style-name="P4"><text:span text:style-name="T3">Embargos</text:span></text:p>
          </draw:text-box>
        </draw:frame>
        <draw:frame draw:style-name="gr5" draw:text-style-name="P6" draw:layer="layout" svg:width="0.422cm" svg:height="0.471cm" svg:x="3.598cm" svg:y="25.179cm">
          <draw:text-box>
            <text:p text:style-name="P4"><text:span text:style-name="T3">de</text:span></text:p>
          </draw:text-box>
        </draw:frame>
        <draw:frame draw:style-name="gr5" draw:text-style-name="P6" draw:layer="layout" svg:width="2.011cm" svg:height="0.471cm" svg:x="4.344cm" svg:y="25.179cm">
          <draw:text-box>
            <text:p text:style-name="P4"><text:span text:style-name="T3">Declaração,</text:span></text:p>
          </draw:text-box>
        </draw:frame>
        <draw:frame draw:style-name="gr5" draw:text-style-name="P6" draw:layer="layout" svg:width="1.53cm" svg:height="0.471cm" svg:x="6.782cm" svg:y="25.179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8.717cm" svg:y="25.179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9.716cm" svg:y="25.17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365cm" svg:height="0.471cm" svg:x="11.41cm" svg:y="25.179cm">
          <draw:text-box>
            <text:p text:style-name="P4"><text:span text:style-name="T3">ITAÚ UNIBANCO S/A -</text:span></text:p>
          </draw:text-box>
        </draw:frame>
        <draw:frame draw:style-name="gr5" draw:text-style-name="P6" draw:layer="layout" svg:width="1.66cm" svg:height="0.471cm" svg:x="16.908cm" svg:y="25.17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74cm" svg:y="25.179cm">
          <draw:text-box>
            <text:p text:style-name="P4"><text:span text:style-name="T2">62.</text:span></text:p>
          </draw:text-box>
        </draw:frame>
        <draw:frame draw:style-name="gr5" draw:text-style-name="P6" draw:layer="layout" svg:width="0.422cm" svg:height="0.471cm" svg:x="6.612cm" svg:y="25.67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5.67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5.67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5.67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5.6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5.6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5.67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5.67cm">
          <draw:text-box>
            <text:p text:style-name="P4"><text:span text:style-name="T2">0238043-70.2025.8.04.1000</text:span></text:p>
          </draw:text-box>
        </draw:frame>
        <draw:frame draw:style-name="gr5" draw:text-style-name="P6" draw:layer="layout" svg:width="4.939cm" svg:height="0.471cm" svg:x="1.482cm" svg:y="26.14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26.14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26.14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26.14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26.1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26.14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26.615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803cm" svg:y="26.61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8.058cm" svg:height="0.471cm" svg:x="5.004cm" svg:y="26.615cm">
          <draw:text-box>
            <text:p text:style-name="P4"><text:span text:style-name="T3">MARIA JOSE PEREIRA DO NASCIMENTO.</text:span></text:p>
          </draw:text-box>
        </draw:frame>
        <draw:frame draw:style-name="gr5" draw:text-style-name="P6" draw:layer="layout" svg:width="1.812cm" svg:height="0.471cm" svg:x="13.69cm" svg:y="26.61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094cm" svg:height="0.471cm" svg:x="15.727cm" svg:y="26.615cm">
          <draw:text-box>
            <text:p text:style-name="P4"><text:span text:style-name="T3">Banco Inter.</text:span></text:p>
          </draw:text-box>
        </draw:frame>
        <draw:frame draw:style-name="gr5" draw:text-style-name="P6" draw:layer="layout" svg:width="1.365cm" svg:height="0.471cm" svg:x="18.132cm" svg:y="26.615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.482cm" svg:y="27.084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12.98cm" svg:height="0.471cm" svg:x="3.29cm" svg:y="27.084cm">
          <draw:text-box>
            <text:p text:style-name="P4"><text:span text:style-name="T3">198 - Com Resolução do Mérito - Acolhimento de Embargos de Declaração,</text:span></text:p>
          </draw:text-box>
        </draw:frame>
        <draw:frame draw:style-name="gr5" draw:text-style-name="P6" draw:layer="layout" svg:width="2.271cm" svg:height="0.471cm" svg:x="17.158cm" svg:y="27.084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1.36cm" svg:height="0.471cm" svg:x="1.482cm" svg:y="27.575cm">
          <draw:text-box>
            <text:p text:style-name="P4"><text:span text:style-name="T3">parte(s) MARIA JOSE PEREIRA DO NASCIMENTO - Unânime.</text:span></text:p>
          </draw:text-box>
        </draw:frame>
        <draw:frame draw:style-name="gr5" draw:text-style-name="P6" draw:layer="layout" svg:width="0.422cm" svg:height="0.471cm" svg:x="19.38cm" svg:y="27.575cm">
          <draw:text-box>
            <text:p text:style-name="P4"><text:span text:style-name="T3">-</text:span></text:p>
          </draw:text-box>
        </draw:frame>
        <draw:frame draw:style-name="gr5" draw:text-style-name="P6" draw:layer="layout" svg:width="0.531cm" svg:height="0.471cm" svg:x="13.631cm" svg:y="27.575cm">
          <draw:text-box>
            <text:p text:style-name="P4"><text:span text:style-name="T2">63.</text:span></text:p>
          </draw:text-box>
        </draw:frame>
        <draw:frame draw:style-name="gr5" draw:text-style-name="P6" draw:layer="layout" svg:width="4.8cm" svg:height="0.471cm" svg:x="14.343cm" svg:y="27.575cm">
          <draw:text-box>
            <text:p text:style-name="P4"><text:span text:style-name="T2">0193926-91.2025.8.04.1000</text:span></text:p>
          </draw:text-box>
        </draw:frame>
      </draw:page>
      <draw:page draw:name="page6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4.352cm" svg:height="0.471cm" svg:x="1.482cm" svg:y="1.278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67cm" svg:y="1.278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731cm" svg:y="1.278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29cm" svg:y="1.27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504cm" svg:y="1.27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12.121cm" svg:y="1.278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7.484cm" svg:y="1.278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7.73cm" svg:height="0.471cm" svg:x="1.482cm" svg:y="1.752cm">
          <draw:text-box>
            <text:p text:style-name="P4"><text:span text:style-name="T3">Impedimentos: 1 (Tipo: Impedimento. Motivo: Despachou em primeiro grau.). Recorrente: Isaete Torres</text:span></text:p>
          </draw:text-box>
        </draw:frame>
        <draw:frame draw:style-name="gr5" draw:text-style-name="P6" draw:layer="layout" svg:width="1.483cm" svg:height="0.471cm" svg:x="1.482cm" svg:y="2.222cm">
          <draw:text-box>
            <text:p text:style-name="P4"><text:span text:style-name="T3">da Silva.</text:span></text:p>
          </draw:text-box>
        </draw:frame>
        <draw:frame draw:style-name="gr5" draw:text-style-name="P6" draw:layer="layout" svg:width="1.812cm" svg:height="0.471cm" svg:x="3.201cm" svg:y="2.22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8.575cm" svg:height="0.471cm" svg:x="5.195cm" svg:y="2.222cm">
          <draw:text-box>
            <text:p text:style-name="P4"><text:span text:style-name="T3">RECOVERY DO BRASIL CONSULTORIA S/A.</text:span></text:p>
          </draw:text-box>
        </draw:frame>
        <draw:frame draw:style-name="gr5" draw:text-style-name="P6" draw:layer="layout" svg:width="3.093cm" svg:height="0.471cm" svg:x="14.228cm" svg:y="2.22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1.813cm" svg:height="0.471cm" svg:x="17.577cm" svg:y="2.222cm">
          <draw:text-box>
            <text:p text:style-name="P4"><text:span text:style-name="T3">200 - Com</text:span></text:p>
          </draw:text-box>
        </draw:frame>
        <draw:frame draw:style-name="gr5" draw:text-style-name="P6" draw:layer="layout" svg:width="17.987cm" svg:height="0.471cm" svg:x="1.482cm" svg:y="2.696cm">
          <draw:text-box>
            <text:p text:style-name="P4"><text:span text:style-name="T3">Resolução do Mérito - Não-Acolhimento de Embargos de Declaração, atribuído à(s) parte(s) Isaete Torres</text:span></text:p>
          </draw:text-box>
        </draw:frame>
        <draw:frame draw:style-name="gr5" draw:text-style-name="P6" draw:layer="layout" svg:width="3.388cm" svg:height="0.471cm" svg:x="1.482cm" svg:y="3.183cm">
          <draw:text-box>
            <text:p text:style-name="P4"><text:span text:style-name="T3">da Silva - Unânime.</text:span></text:p>
          </draw:text-box>
        </draw:frame>
        <draw:frame draw:style-name="gr5" draw:text-style-name="P6" draw:layer="layout" svg:width="4.599cm" svg:height="0.471cm" svg:x="10.893cm" svg:y="3.183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5.838cm" svg:y="3.183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6.621cm" svg:y="3.18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0.531cm" svg:height="0.471cm" svg:x="5.203cm" svg:y="3.183cm">
          <draw:text-box>
            <text:p text:style-name="P4"><text:span text:style-name="T2">64.</text:span></text:p>
          </draw:text-box>
        </draw:frame>
        <draw:frame draw:style-name="gr5" draw:text-style-name="P6" draw:layer="layout" svg:width="4.8cm" svg:height="0.471cm" svg:x="5.893cm" svg:y="3.183cm">
          <draw:text-box>
            <text:p text:style-name="P4"><text:span text:style-name="T2">0001491-05.2025.8.04.4100</text:span></text:p>
          </draw:text-box>
        </draw:frame>
        <draw:frame draw:style-name="gr5" draw:text-style-name="P6" draw:layer="layout" svg:width="17.846cm" svg:height="0.471cm" svg:x="1.482cm" svg:y="3.657cm">
          <draw:text-box>
            <text:p text:style-name="P4"><text:span text:style-name="T3">Relator: Alexandre Henrique Novaes De Araújo. Recorrente: Vivian Moreira de Lima. Recorrido: AZUL</text:span></text:p>
          </draw:text-box>
        </draw:frame>
        <draw:frame draw:style-name="gr5" draw:text-style-name="P6" draw:layer="layout" svg:width="6.764cm" svg:height="0.471cm" svg:x="1.482cm" svg:y="4.127cm">
          <draw:text-box>
            <text:p text:style-name="P4"><text:span text:style-name="T3">LINHA AÉREAS BRASILEIROS.S.A.</text:span></text:p>
          </draw:text-box>
        </draw:frame>
        <draw:frame draw:style-name="gr5" draw:text-style-name="P6" draw:layer="layout" svg:width="1.365cm" svg:height="0.471cm" svg:x="9.021cm" svg:y="4.127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0.697cm" svg:y="4.127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0.884cm" svg:height="0.471cm" svg:x="12.658cm" svg:y="4.127cm">
          <draw:text-box>
            <text:p text:style-name="P4"><text:span text:style-name="T3">200 -</text:span></text:p>
          </draw:text-box>
        </draw:frame>
        <draw:frame draw:style-name="gr5" draw:text-style-name="P6" draw:layer="layout" svg:width="4.729cm" svg:height="0.471cm" svg:x="14cm" svg:y="4.12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18.022cm" svg:height="0.471cm" svg:x="1.482cm" svg:y="4.601cm">
          <draw:text-box>
            <text:p text:style-name="P4"><text:span text:style-name="T3">Não-Acolhimento de Embargos de Declaração, atribuído à(s) parte(s) Vivian Moreira de Lima - Unânime.</text:span></text:p>
          </draw:text-box>
        </draw:frame>
        <draw:frame draw:style-name="gr5" draw:text-style-name="P6" draw:layer="layout" svg:width="4.599cm" svg:height="0.471cm" svg:x="7.222cm" svg:y="5.088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2.252cm" svg:y="5.08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3.077cm" svg:y="5.08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176cm" svg:y="5.08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35cm" svg:y="5.088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0.531cm" svg:height="0.471cm" svg:x="1.482cm" svg:y="5.088cm">
          <draw:text-box>
            <text:p text:style-name="P4"><text:span text:style-name="T2">65.</text:span></text:p>
          </draw:text-box>
        </draw:frame>
        <draw:frame draw:style-name="gr5" draw:text-style-name="P6" draw:layer="layout" svg:width="4.8cm" svg:height="0.471cm" svg:x="2.193cm" svg:y="5.088cm">
          <draw:text-box>
            <text:p text:style-name="P4"><text:span text:style-name="T2">0062780-24.2025.8.04.1000</text:span></text:p>
          </draw:text-box>
        </draw:frame>
        <draw:frame draw:style-name="gr5" draw:text-style-name="P6" draw:layer="layout" svg:width="4.939cm" svg:height="0.471cm" svg:x="1.482cm" svg:y="5.562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5.562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5.562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5.56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5.56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5.562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6.032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832cm" svg:y="6.03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1.432cm" svg:height="0.471cm" svg:x="5.072cm" svg:y="6.032cm">
          <draw:text-box>
            <text:p text:style-name="P4"><text:span text:style-name="T3">SOCIEDADE DE ENSINO SUPERIOR ESTACIO DE SÁ LTDA.</text:span></text:p>
          </draw:text-box>
        </draw:frame>
        <draw:frame draw:style-name="gr5" draw:text-style-name="P6" draw:layer="layout" svg:width="1.812cm" svg:height="0.471cm" svg:x="17.666cm" svg:y="6.03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7.755cm" svg:height="0.471cm" svg:x="1.482cm" svg:y="6.506cm">
          <draw:text-box>
            <text:p text:style-name="P4"><text:span text:style-name="T3">JANETE NERY FERREIRA. Decisão principal: 200 - Com Resolução do Mérito - Não-Acolhimento de</text:span></text:p>
          </draw:text-box>
        </draw:frame>
        <draw:frame draw:style-name="gr5" draw:text-style-name="P6" draw:layer="layout" svg:width="17.661cm" svg:height="0.471cm" svg:x="1.482cm" svg:y="6.98cm">
          <draw:text-box>
            <text:p text:style-name="P4"><text:span text:style-name="T3">Embargos de Declaração, atribuído à(s) parte(s) SOCIEDADE DE ENSINO SUPERIOR ESTACIO DE</text:span></text:p>
          </draw:text-box>
        </draw:frame>
        <draw:frame draw:style-name="gr5" draw:text-style-name="P6" draw:layer="layout" svg:width="3.788cm" svg:height="0.471cm" svg:x="1.482cm" svg:y="7.467cm">
          <draw:text-box>
            <text:p text:style-name="P4"><text:span text:style-name="T3">SÁ LTDA - Unânime.</text:span></text:p>
          </draw:text-box>
        </draw:frame>
        <draw:frame draw:style-name="gr5" draw:text-style-name="P6" draw:layer="layout" svg:width="8.207cm" svg:height="0.471cm" svg:x="11.104cm" svg:y="7.467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5.435cm" svg:height="0.471cm" svg:x="5.486cm" svg:y="7.467cm">
          <draw:text-box>
            <text:p text:style-name="P4"><text:span text:style-name="T2">66. 0260060-03.2025.8.04.1000</text:span></text:p>
          </draw:text-box>
        </draw:frame>
        <draw:frame draw:style-name="gr5" draw:text-style-name="P6" draw:layer="layout" svg:width="1.366cm" svg:height="0.471cm" svg:x="1.482cm" svg:y="7.93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3.141cm" svg:y="7.937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1.577cm" svg:height="0.471cm" svg:x="5.203cm" svg:y="7.937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7.07cm" svg:y="7.937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8.624cm" svg:y="7.937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9.382cm" svg:y="7.937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976cm" svg:height="0.471cm" svg:x="10.952cm" svg:y="7.93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893cm" svg:height="0.471cm" svg:x="13.233cm" svg:y="7.937cm">
          <draw:text-box>
            <text:p text:style-name="P4"><text:span text:style-name="T3">KAREN SANTANA GONZAGA.</text:span></text:p>
          </draw:text-box>
        </draw:frame>
        <draw:frame draw:style-name="gr5" draw:text-style-name="P6" draw:layer="layout" svg:width="1.812cm" svg:height="0.471cm" svg:x="1.482cm" svg:y="8.41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188cm" svg:height="0.471cm" svg:x="3.582cm" svg:y="8.411cm">
          <draw:text-box>
            <text:p text:style-name="P4"><text:span text:style-name="T3">MANAUS AMBIENTAL SA.</text:span></text:p>
          </draw:text-box>
        </draw:frame>
        <draw:frame draw:style-name="gr5" draw:text-style-name="P6" draw:layer="layout" svg:width="3.093cm" svg:height="0.471cm" svg:x="9.355cm" svg:y="8.41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903cm" svg:y="8.411cm">
          <draw:text-box>
            <text:p text:style-name="P4"><text:span text:style-name="T3">200 -</text:span></text:p>
          </draw:text-box>
        </draw:frame>
        <draw:frame draw:style-name="gr5" draw:text-style-name="P6" draw:layer="layout" svg:width="4.729cm" svg:height="0.471cm" svg:x="14.165cm" svg:y="8.411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17.918cm" svg:height="0.471cm" svg:x="1.482cm" svg:y="8.885cm">
          <draw:text-box>
            <text:p text:style-name="P4"><text:span text:style-name="T3">Não-Acolhimento de Embargos de Declaração, atribuído à(s) parte(s) KAREN SANTANA GONZAGA -</text:span></text:p>
          </draw:text-box>
        </draw:frame>
        <draw:frame draw:style-name="gr5" draw:text-style-name="P6" draw:layer="layout" svg:width="1.66cm" svg:height="0.471cm" svg:x="1.482cm" svg:y="9.37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11cm" svg:y="9.372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422cm" svg:height="0.471cm" svg:x="14.174cm" svg:y="9.37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4.5cm" svg:y="9.37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5.016cm" svg:y="9.37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2cm" svg:y="9.37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531cm" svg:height="0.471cm" svg:x="3.344cm" svg:y="9.372cm">
          <draw:text-box>
            <text:p text:style-name="P4"><text:span text:style-name="T2">67.</text:span></text:p>
          </draw:text-box>
        </draw:frame>
        <draw:frame draw:style-name="gr5" draw:text-style-name="P6" draw:layer="layout" svg:width="4.8cm" svg:height="0.471cm" svg:x="4.064cm" svg:y="9.372cm">
          <draw:text-box>
            <text:p text:style-name="P4"><text:span text:style-name="T2">0149781-47.2025.8.04.1000</text:span></text:p>
          </draw:text-box>
        </draw:frame>
        <draw:frame draw:style-name="gr5" draw:text-style-name="P6" draw:layer="layout" svg:width="6.808cm" svg:height="0.471cm" svg:x="1.482cm" svg:y="9.846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6.492cm" svg:height="0.471cm" svg:x="8.636cm" svg:y="9.846cm">
          <draw:text-box>
            <text:p text:style-name="P4"><text:span text:style-name="T3">Impedimentos: 1 (Tipo: Impedimento.</text:span></text:p>
          </draw:text-box>
        </draw:frame>
        <draw:frame draw:style-name="gr5" draw:text-style-name="P6" draw:layer="layout" svg:width="3.976cm" svg:height="0.471cm" svg:x="15.44cm" svg:y="9.846cm">
          <draw:text-box>
            <text:p text:style-name="P4"><text:span text:style-name="T3">Motivo: Despachou em</text:span></text:p>
          </draw:text-box>
        </draw:frame>
        <draw:frame draw:style-name="gr5" draw:text-style-name="P6" draw:layer="layout" svg:width="17.705cm" svg:height="0.471cm" svg:x="1.482cm" svg:y="10.316cm">
          <draw:text-box>
            <text:p text:style-name="P4"><text:span text:style-name="T3">primeiro grau.), 2 (Tipo: Impedimento. Motivo: Despachou em primeiro grau.). Recorrente: Aufrefrance</text:span></text:p>
          </draw:text-box>
        </draw:frame>
        <draw:frame draw:style-name="gr5" draw:text-style-name="P6" draw:layer="layout" svg:width="2.388cm" svg:height="0.471cm" svg:x="1.482cm" svg:y="10.79cm">
          <draw:text-box>
            <text:p text:style-name="P4"><text:span text:style-name="T3">Rubim Garcia</text:span></text:p>
          </draw:text-box>
        </draw:frame>
        <draw:frame draw:style-name="gr5" draw:text-style-name="P6" draw:layer="layout" svg:width="2.634cm" svg:height="0.471cm" svg:x="4.45cm" svg:y="10.79cm">
          <draw:text-box>
            <text:p text:style-name="P4"><text:span text:style-name="T3">representado(a)</text:span></text:p>
          </draw:text-box>
        </draw:frame>
        <draw:frame draw:style-name="gr5" draw:text-style-name="P6" draw:layer="layout" svg:width="0.566cm" svg:height="0.471cm" svg:x="7.481cm" svg:y="10.79cm">
          <draw:text-box>
            <text:p text:style-name="P4"><text:span text:style-name="T3">por</text:span></text:p>
          </draw:text-box>
        </draw:frame>
        <draw:frame draw:style-name="gr5" draw:text-style-name="P6" draw:layer="layout" svg:width="6.246cm" svg:height="0.471cm" svg:x="8.374cm" svg:y="10.79cm">
          <draw:text-box>
            <text:p text:style-name="P4"><text:span text:style-name="T3">NATANIEL PEREIRA MASSULO.</text:span></text:p>
          </draw:text-box>
        </draw:frame>
        <draw:frame draw:style-name="gr5" draw:text-style-name="P6" draw:layer="layout" svg:width="1.812cm" svg:height="0.471cm" svg:x="15.469cm" svg:y="10.7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837cm" svg:height="0.471cm" svg:x="17.649cm" svg:y="10.79cm">
          <draw:text-box>
            <text:p text:style-name="P4"><text:span text:style-name="T3">MANAUS</text:span></text:p>
          </draw:text-box>
        </draw:frame>
        <draw:frame draw:style-name="gr5" draw:text-style-name="P6" draw:layer="layout" svg:width="3.247cm" svg:height="0.471cm" svg:x="1.482cm" svg:y="11.26cm">
          <draw:text-box>
            <text:p text:style-name="P4"><text:span text:style-name="T3">AMBIENTAL SA.</text:span></text:p>
          </draw:text-box>
        </draw:frame>
        <draw:frame draw:style-name="gr5" draw:text-style-name="P6" draw:layer="layout" svg:width="3.093cm" svg:height="0.471cm" svg:x="5.025cm" svg:y="11.26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8.433cm" svg:y="11.26cm">
          <draw:text-box>
            <text:p text:style-name="P4"><text:span text:style-name="T3">242 - Com Resolução do Mérito -</text:span></text:p>
          </draw:text-box>
        </draw:frame>
        <draw:frame draw:style-name="gr5" draw:text-style-name="P6" draw:layer="layout" svg:width="4.363cm" svg:height="0.471cm" svg:x="14.859cm" svg:y="11.26cm">
          <draw:text-box>
            <text:p text:style-name="P4"><text:span text:style-name="T3">Conhecimento em Parte e</text:span></text:p>
          </draw:text-box>
        </draw:frame>
        <draw:frame draw:style-name="gr5" draw:text-style-name="P6" draw:layer="layout" svg:width="2.93cm" svg:height="0.471cm" svg:x="1.482cm" svg:y="11.734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4.644cm" svg:y="11.734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7.235cm" svg:y="11.73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7.277cm" svg:height="0.471cm" svg:x="8.747cm" svg:y="11.734cm">
          <draw:text-box>
            <text:p text:style-name="P4"><text:span text:style-name="T3">Aufrefrance Rubim Garcia representado(a)</text:span></text:p>
          </draw:text-box>
        </draw:frame>
        <draw:frame draw:style-name="gr5" draw:text-style-name="P6" draw:layer="layout" svg:width="0.566cm" svg:height="0.471cm" svg:x="16.587cm" svg:y="11.734cm">
          <draw:text-box>
            <text:p text:style-name="P4"><text:span text:style-name="T3">por</text:span></text:p>
          </draw:text-box>
        </draw:frame>
        <draw:frame draw:style-name="gr5" draw:text-style-name="P6" draw:layer="layout" svg:width="2.142cm" svg:height="0.471cm" svg:x="17.357cm" svg:y="11.734cm">
          <draw:text-box>
            <text:p text:style-name="P4"><text:span text:style-name="T3">NATANIEL</text:span></text:p>
          </draw:text-box>
        </draw:frame>
        <draw:frame draw:style-name="gr5" draw:text-style-name="P6" draw:layer="layout" svg:width="4.142cm" svg:height="0.471cm" svg:x="1.482cm" svg:y="12.221cm">
          <draw:text-box>
            <text:p text:style-name="P4"><text:span text:style-name="T3">PEREIRA MASSULO -</text:span></text:p>
          </draw:text-box>
        </draw:frame>
        <draw:frame draw:style-name="gr5" draw:text-style-name="P6" draw:layer="layout" svg:width="1.66cm" svg:height="0.471cm" svg:x="6.036cm" svg:y="12.22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3.724cm" svg:y="12.221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4.063cm" svg:y="12.22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8.847cm" svg:y="12.22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9.186cm" svg:y="12.221cm">
          <draw:text-box>
            <text:p text:style-name="P4"><text:span text:style-name="T3">3ª</text:span></text:p>
          </draw:text-box>
        </draw:frame>
        <draw:frame draw:style-name="gr5" draw:text-style-name="P6" draw:layer="layout" svg:width="0.531cm" svg:height="0.471cm" svg:x="7.921cm" svg:y="12.221cm">
          <draw:text-box>
            <text:p text:style-name="P4"><text:span text:style-name="T2">68.</text:span></text:p>
          </draw:text-box>
        </draw:frame>
        <draw:frame draw:style-name="gr5" draw:text-style-name="P6" draw:layer="layout" svg:width="4.8cm" svg:height="0.471cm" svg:x="8.653cm" svg:y="12.221cm">
          <draw:text-box>
            <text:p text:style-name="P4"><text:span text:style-name="T2">0272048-21.2025.8.04.1000</text:span></text:p>
          </draw:text-box>
        </draw:frame>
        <draw:frame draw:style-name="gr5" draw:text-style-name="P6" draw:layer="layout" svg:width="17.8cm" svg:height="0.471cm" svg:x="1.482cm" svg:y="12.695cm">
          <draw:text-box>
            <text:p text:style-name="P4"><text:span text:style-name="T3">Turma Recursal. Relator: Alexandre Henrique Novaes De Araújo. Impedimentos: 1 (Tipo: Impedimento.</text:span></text:p>
          </draw:text-box>
        </draw:frame>
        <draw:frame draw:style-name="gr5" draw:text-style-name="P6" draw:layer="layout" svg:width="1.366cm" svg:height="0.471cm" svg:x="1.482cm" svg:y="13.16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074cm" svg:y="13.165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8.937cm" svg:y="13.16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927cm" svg:height="0.471cm" svg:x="11.152cm" svg:y="13.165cm">
          <draw:text-box>
            <text:p text:style-name="P4"><text:span text:style-name="T3">Angela Maria Rodrigues Bandeira.</text:span></text:p>
          </draw:text-box>
        </draw:frame>
        <draw:frame draw:style-name="gr5" draw:text-style-name="P6" draw:layer="layout" svg:width="1.812cm" svg:height="0.471cm" svg:x="17.675cm" svg:y="13.16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188cm" svg:height="0.471cm" svg:x="1.482cm" svg:y="13.639cm">
          <draw:text-box>
            <text:p text:style-name="P4"><text:span text:style-name="T3">MANAUS AMBIENTAL SA.</text:span></text:p>
          </draw:text-box>
        </draw:frame>
        <draw:frame draw:style-name="gr5" draw:text-style-name="P6" draw:layer="layout" svg:width="12.111cm" svg:height="0.471cm" svg:x="6.921cm" svg:y="13.639cm">
          <draw:text-box>
            <text:p text:style-name="P4"><text:span text:style-name="T3">Decisão principal: 242 - Com Resolução do Mérito - Conhecimento em</text:span></text:p>
          </draw:text-box>
        </draw:frame>
        <draw:frame draw:style-name="gr5" draw:text-style-name="P6" draw:layer="layout" svg:width="4.199cm" svg:height="0.471cm" svg:x="1.482cm" svg:y="14.126cm">
          <draw:text-box>
            <text:p text:style-name="P4"><text:span text:style-name="T3">Parte e Não-Provimento,</text:span></text:p>
          </draw:text-box>
        </draw:frame>
        <draw:frame draw:style-name="gr5" draw:text-style-name="P6" draw:layer="layout" svg:width="2.271cm" svg:height="0.471cm" svg:x="6.16cm" svg:y="14.126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8.781cm" svg:y="14.12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068cm" svg:height="0.471cm" svg:x="10.309cm" svg:y="14.126cm">
          <draw:text-box>
            <text:p text:style-name="P4"><text:span text:style-name="T3">Angela Maria Rodrigues Bandeira -</text:span></text:p>
          </draw:text-box>
        </draw:frame>
        <draw:frame draw:style-name="gr5" draw:text-style-name="P6" draw:layer="layout" svg:width="1.66cm" svg:height="0.471cm" svg:x="17.082cm" svg:y="14.12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82cm" svg:y="14.126cm">
          <draw:text-box>
            <text:p text:style-name="P4"><text:span text:style-name="T2">69.</text:span></text:p>
          </draw:text-box>
        </draw:frame>
        <draw:frame draw:style-name="gr5" draw:text-style-name="P6" draw:layer="layout" svg:width="8.207cm" svg:height="0.471cm" svg:x="6.464cm" svg:y="14.617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4.617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4.617cm">
          <draw:text-box>
            <text:p text:style-name="P4"><text:span text:style-name="T2">0268645-44.2025.8.04.1000</text:span></text:p>
          </draw:text-box>
        </draw:frame>
        <draw:frame draw:style-name="gr5" draw:text-style-name="P6" draw:layer="layout" svg:width="4.175cm" svg:height="0.471cm" svg:x="1.482cm" svg:y="15.087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3.346cm" svg:height="0.471cm" svg:x="5.872cm" svg:y="15.087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17.907cm" svg:height="0.471cm" svg:x="1.482cm" svg:y="15.561cm">
          <draw:text-box>
            <text:p text:style-name="P4"><text:span text:style-name="T3">Recorrente: Mottu Locação de Veículos Ltda. Recorrido: JOAO BATISTA PAULINO JUNIOR. Decisão</text:span></text:p>
          </draw:text-box>
        </draw:frame>
        <draw:frame draw:style-name="gr5" draw:text-style-name="P6" draw:layer="layout" svg:width="1.624cm" svg:height="0.471cm" svg:x="1.482cm" svg:y="16.031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0.884cm" svg:height="0.471cm" svg:x="3.328cm" svg:y="16.031cm">
          <draw:text-box>
            <text:p text:style-name="P4"><text:span text:style-name="T3">237 -</text:span></text:p>
          </draw:text-box>
        </draw:frame>
        <draw:frame draw:style-name="gr5" draw:text-style-name="P6" draw:layer="layout" svg:width="4.729cm" svg:height="0.471cm" svg:x="4.496cm" svg:y="16.031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083cm" svg:height="0.471cm" svg:x="9.814cm" svg:y="16.031cm">
          <draw:text-box>
            <text:p text:style-name="P4"><text:span text:style-name="T3">Provimento,</text:span></text:p>
          </draw:text-box>
        </draw:frame>
        <draw:frame draw:style-name="gr5" draw:text-style-name="P6" draw:layer="layout" svg:width="2.271cm" svg:height="0.471cm" svg:x="12.125cm" svg:y="16.03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4.711cm" svg:y="16.03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3.082cm" svg:height="0.471cm" svg:x="16.218cm" svg:y="16.031cm">
          <draw:text-box>
            <text:p text:style-name="P4"><text:span text:style-name="T3">Mottu Locação de</text:span></text:p>
          </draw:text-box>
        </draw:frame>
        <draw:frame draw:style-name="gr5" draw:text-style-name="P6" draw:layer="layout" svg:width="2.635cm" svg:height="0.471cm" svg:x="1.482cm" svg:y="16.522cm">
          <draw:text-box>
            <text:p text:style-name="P4"><text:span text:style-name="T3">Veículos Ltda -</text:span></text:p>
          </draw:text-box>
        </draw:frame>
        <draw:frame draw:style-name="gr5" draw:text-style-name="P6" draw:layer="layout" svg:width="1.66cm" svg:height="0.471cm" svg:x="4.568cm" svg:y="16.52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2.303cm" svg:y="16.522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654cm" svg:y="16.52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485cm" svg:y="16.52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32cm" svg:y="16.522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18.374cm" svg:y="16.522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531cm" svg:height="0.471cm" svg:x="6.46cm" svg:y="16.522cm">
          <draw:text-box>
            <text:p text:style-name="P4"><text:span text:style-name="T2">70.</text:span></text:p>
          </draw:text-box>
        </draw:frame>
        <draw:frame draw:style-name="gr5" draw:text-style-name="P6" draw:layer="layout" svg:width="4.8cm" svg:height="0.471cm" svg:x="7.205cm" svg:y="16.522cm">
          <draw:text-box>
            <text:p text:style-name="P4"><text:span text:style-name="T2">0248187-06.2025.8.04.1000</text:span></text:p>
          </draw:text-box>
        </draw:frame>
        <draw:frame draw:style-name="gr5" draw:text-style-name="P6" draw:layer="layout" svg:width="1.589cm" svg:height="0.471cm" svg:x="1.482cm" svg:y="16.992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28cm" svg:y="16.99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4.941cm" svg:y="16.992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0.305cm" svg:y="16.992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2.542cm" svg:height="0.471cm" svg:x="12.561cm" svg:y="16.992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372cm" svg:y="16.992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12cm" svg:y="16.99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17.466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027cm" svg:y="17.466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8.696cm" svg:y="17.46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153cm" svg:height="0.471cm" svg:x="10.86cm" svg:y="17.466cm">
          <draw:text-box>
            <text:p text:style-name="P4"><text:span text:style-name="T3">FABIO GOMES LIMA.</text:span></text:p>
          </draw:text-box>
        </draw:frame>
        <draw:frame draw:style-name="gr5" draw:text-style-name="P6" draw:layer="layout" svg:width="1.812cm" svg:height="0.471cm" svg:x="15.32cm" svg:y="17.46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13cm" svg:height="0.471cm" svg:x="17.315cm" svg:y="17.466cm">
          <draw:text-box>
            <text:p text:style-name="P4"><text:span text:style-name="T3">FUNDO DE</text:span></text:p>
          </draw:text-box>
        </draw:frame>
        <draw:frame draw:style-name="gr5" draw:text-style-name="P6" draw:layer="layout" svg:width="17.851cm" svg:height="0.471cm" svg:x="1.482cm" svg:y="17.936cm">
          <draw:text-box>
            <text:p text:style-name="P4"><text:span text:style-name="T3">INVESTIMENTO EM DIREITOS CREDITORIOS NAO PADRONIZADOS NPL II. Decisão principal:</text:span></text:p>
          </draw:text-box>
        </draw:frame>
        <draw:frame draw:style-name="gr5" draw:text-style-name="P6" draw:layer="layout" svg:width="17.6cm" svg:height="0.471cm" svg:x="1.482cm" svg:y="18.41cm">
          <draw:text-box>
            <text:p text:style-name="P4"><text:span text:style-name="T3">200 - Com Resolução do Mérito - Não-Acolhimento de Embargos de Declaração, atribuído à(s) parte(s)</text:span></text:p>
          </draw:text-box>
        </draw:frame>
        <draw:frame draw:style-name="gr5" draw:text-style-name="P6" draw:layer="layout" svg:width="6.058cm" svg:height="0.471cm" svg:x="1.482cm" svg:y="18.897cm">
          <draw:text-box>
            <text:p text:style-name="P4"><text:span text:style-name="T3">FABIO GOMES LIMA - Unânime.</text:span></text:p>
          </draw:text-box>
        </draw:frame>
        <draw:frame draw:style-name="gr5" draw:text-style-name="P6" draw:layer="layout" svg:width="4.599cm" svg:height="0.471cm" svg:x="13.822cm" svg:y="18.897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8.864cm" svg:y="18.897cm">
          <draw:text-box>
            <text:p text:style-name="P4"><text:span text:style-name="T3">- 3ª</text:span></text:p>
          </draw:text-box>
        </draw:frame>
        <draw:frame draw:style-name="gr5" draw:text-style-name="P6" draw:layer="layout" svg:width="0.531cm" svg:height="0.471cm" svg:x="8.06cm" svg:y="18.897cm">
          <draw:text-box>
            <text:p text:style-name="P4"><text:span text:style-name="T2">71.</text:span></text:p>
          </draw:text-box>
        </draw:frame>
        <draw:frame draw:style-name="gr5" draw:text-style-name="P6" draw:layer="layout" svg:width="4.8cm" svg:height="0.471cm" svg:x="8.776cm" svg:y="18.897cm">
          <draw:text-box>
            <text:p text:style-name="P4"><text:span text:style-name="T2">0002801-64.2025.8.04.3900</text:span></text:p>
          </draw:text-box>
        </draw:frame>
        <draw:frame draw:style-name="gr5" draw:text-style-name="P6" draw:layer="layout" svg:width="2.823cm" svg:height="0.471cm" svg:x="1.482cm" svg:y="19.37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4.568cm" svg:y="19.37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6.118cm" svg:y="19.371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3.412cm" svg:y="19.37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848cm" svg:height="0.471cm" svg:x="15.579cm" svg:y="19.371cm">
          <draw:text-box>
            <text:p text:style-name="P4"><text:span text:style-name="T3">BANCO BRADESCO</text:span></text:p>
          </draw:text-box>
        </draw:frame>
        <draw:frame draw:style-name="gr5" draw:text-style-name="P6" draw:layer="layout" svg:width="0.767cm" svg:height="0.471cm" svg:x="1.482cm" svg:y="19.841cm">
          <draw:text-box>
            <text:p text:style-name="P4"><text:span text:style-name="T3">S/A.</text:span></text:p>
          </draw:text-box>
        </draw:frame>
        <draw:frame draw:style-name="gr5" draw:text-style-name="P6" draw:layer="layout" svg:width="2.74cm" svg:height="0.471cm" svg:x="2.443cm" svg:y="19.841cm">
          <draw:text-box>
            <text:p text:style-name="P4"><text:span text:style-name="T3">Decisão parcial:</text:span></text:p>
          </draw:text-box>
        </draw:frame>
        <draw:frame draw:style-name="gr5" draw:text-style-name="P6" draw:layer="layout" svg:width="8.007cm" svg:height="0.471cm" svg:x="5.495cm" svg:y="19.841cm">
          <draw:text-box>
            <text:p text:style-name="P4"><text:span text:style-name="T3">Não-Acolhimento de Embargos de Declaração.</text:span></text:p>
          </draw:text-box>
        </draw:frame>
        <draw:frame draw:style-name="gr5" draw:text-style-name="P6" draw:layer="layout" svg:width="3.093cm" svg:height="0.471cm" svg:x="14.118cm" svg:y="19.84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527cm" svg:y="19.841cm">
          <draw:text-box>
            <text:p text:style-name="P4"><text:span text:style-name="T3">200 -</text:span></text:p>
          </draw:text-box>
        </draw:frame>
        <draw:frame draw:style-name="gr5" draw:text-style-name="P6" draw:layer="layout" svg:width="0.825cm" svg:height="0.471cm" svg:x="18.682cm" svg:y="19.841cm">
          <draw:text-box>
            <text:p text:style-name="P4"><text:span text:style-name="T3">Com</text:span></text:p>
          </draw:text-box>
        </draw:frame>
        <draw:frame draw:style-name="gr5" draw:text-style-name="P6" draw:layer="layout" svg:width="11.91cm" svg:height="0.471cm" svg:x="1.482cm" svg:y="20.315cm">
          <draw:text-box>
            <text:p text:style-name="P4"><text:span text:style-name="T3">Resolução do Mérito - Não-Acolhimento de Embargos de Declaração,</text:span></text:p>
          </draw:text-box>
        </draw:frame>
        <draw:frame draw:style-name="gr5" draw:text-style-name="P6" draw:layer="layout" svg:width="5.139cm" svg:height="0.471cm" svg:x="14.144cm" svg:y="20.315cm">
          <draw:text-box>
            <text:p text:style-name="P4"><text:span text:style-name="T3">atribuído à(s) parte(s) ELSON</text:span></text:p>
          </draw:text-box>
        </draw:frame>
        <draw:frame draw:style-name="gr5" draw:text-style-name="P6" draw:layer="layout" svg:width="5.352cm" svg:height="0.471cm" svg:x="1.482cm" svg:y="20.802cm">
          <draw:text-box>
            <text:p text:style-name="P4"><text:span text:style-name="T3">CRUZ DE ABREU - Unânime.</text:span></text:p>
          </draw:text-box>
        </draw:frame>
        <draw:frame draw:style-name="gr5" draw:text-style-name="P6" draw:layer="layout" svg:width="6.514cm" svg:height="0.471cm" svg:x="12.772cm" svg:y="20.802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0.531cm" svg:height="0.471cm" svg:x="7.129cm" svg:y="20.802cm">
          <draw:text-box>
            <text:p text:style-name="P4"><text:span text:style-name="T2">72.</text:span></text:p>
          </draw:text-box>
        </draw:frame>
        <draw:frame draw:style-name="gr5" draw:text-style-name="P6" draw:layer="layout" svg:width="4.8cm" svg:height="0.471cm" svg:x="7.802cm" svg:y="20.802cm">
          <draw:text-box>
            <text:p text:style-name="P4"><text:span text:style-name="T2">0000346-95.2025.8.04.6400</text:span></text:p>
          </draw:text-box>
        </draw:frame>
        <draw:frame draw:style-name="gr5" draw:text-style-name="P6" draw:layer="layout" svg:width="1.589cm" svg:height="0.471cm" svg:x="1.482cm" svg:y="21.276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83cm" svg:y="21.27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5.059cm" svg:y="21.276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1.577cm" svg:height="0.471cm" svg:x="7.138cm" svg:y="21.276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9.022cm" svg:y="21.276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10.593cm" svg:y="21.276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11.363cm" svg:y="21.276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976cm" svg:height="0.471cm" svg:x="12.946cm" svg:y="21.27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882cm" svg:height="0.471cm" svg:x="15.249cm" svg:y="21.276cm">
          <draw:text-box>
            <text:p text:style-name="P4"><text:span text:style-name="T3">GLEIMAR DO VALE</text:span></text:p>
          </draw:text-box>
        </draw:frame>
        <draw:frame draw:style-name="gr5" draw:text-style-name="P6" draw:layer="layout" svg:width="2.883cm" svg:height="0.471cm" svg:x="1.482cm" svg:y="21.746cm">
          <draw:text-box>
            <text:p text:style-name="P4"><text:span text:style-name="T3">NASCIMENTO.</text:span></text:p>
          </draw:text-box>
        </draw:frame>
        <draw:frame draw:style-name="gr5" draw:text-style-name="P6" draw:layer="layout" svg:width="1.812cm" svg:height="0.471cm" svg:x="4.563cm" svg:y="21.74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6.57cm" svg:y="21.746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1.628cm" svg:y="21.746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4.211cm" svg:height="0.471cm" svg:x="15.003cm" svg:y="21.746cm">
          <draw:text-box>
            <text:p text:style-name="P4"><text:span text:style-name="T3">200 - Com Resolução do</text:span></text:p>
          </draw:text-box>
        </draw:frame>
        <draw:frame draw:style-name="gr5" draw:text-style-name="P6" draw:layer="layout" svg:width="9.511cm" svg:height="0.471cm" svg:x="1.482cm" svg:y="22.22cm">
          <draw:text-box>
            <text:p text:style-name="P4"><text:span text:style-name="T3">Mérito - Não-Acolhimento de Embargos de Declaração,</text:span></text:p>
          </draw:text-box>
        </draw:frame>
        <draw:frame draw:style-name="gr5" draw:text-style-name="P6" draw:layer="layout" svg:width="7.655cm" svg:height="0.471cm" svg:x="11.541cm" svg:y="22.22cm">
          <draw:text-box>
            <text:p text:style-name="P4"><text:span text:style-name="T3">atribuído à(s) parte(s) GLEIMAR DO VALE</text:span></text:p>
          </draw:text-box>
        </draw:frame>
        <draw:frame draw:style-name="gr5" draw:text-style-name="P6" draw:layer="layout" svg:width="3.024cm" svg:height="0.471cm" svg:x="1.482cm" svg:y="22.707cm">
          <draw:text-box>
            <text:p text:style-name="P4"><text:span text:style-name="T3">NASCIMENTO -</text:span></text:p>
          </draw:text-box>
        </draw:frame>
        <draw:frame draw:style-name="gr5" draw:text-style-name="P6" draw:layer="layout" svg:width="1.66cm" svg:height="0.471cm" svg:x="4.8cm" svg:y="22.707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2.446cm" svg:y="22.707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772cm" svg:y="22.707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526cm" svg:y="22.707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57cm" svg:y="22.707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18.377cm" svg:y="22.707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531cm" svg:height="0.471cm" svg:x="6.668cm" svg:y="22.707cm">
          <draw:text-box>
            <text:p text:style-name="P4"><text:span text:style-name="T2">73.</text:span></text:p>
          </draw:text-box>
        </draw:frame>
        <draw:frame draw:style-name="gr5" draw:text-style-name="P6" draw:layer="layout" svg:width="4.8cm" svg:height="0.471cm" svg:x="7.391cm" svg:y="22.707cm">
          <draw:text-box>
            <text:p text:style-name="P4"><text:span text:style-name="T2">0184004-26.2025.8.04.1000</text:span></text:p>
          </draw:text-box>
        </draw:frame>
        <draw:frame draw:style-name="gr5" draw:text-style-name="P6" draw:layer="layout" svg:width="1.589cm" svg:height="0.471cm" svg:x="1.482cm" svg:y="23.181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8.277cm" svg:height="0.471cm" svg:x="3.222cm" svg:y="23.181cm">
          <draw:text-box>
            <text:p text:style-name="P4"><text:span text:style-name="T3">Relator: Alexandre Henrique Novaes De Araújo.</text:span></text:p>
          </draw:text-box>
        </draw:frame>
        <draw:frame draw:style-name="gr5" draw:text-style-name="P6" draw:layer="layout" svg:width="7.48cm" svg:height="0.471cm" svg:x="11.863cm" svg:y="23.181cm">
          <draw:text-box>
            <text:p text:style-name="P4"><text:span text:style-name="T3">Recorrente: JOÃO DE SOUZA MIRANDA</text:span></text:p>
          </draw:text-box>
        </draw:frame>
        <draw:frame draw:style-name="gr5" draw:text-style-name="P6" draw:layer="layout" svg:width="1.613cm" svg:height="0.471cm" svg:x="1.482cm" svg:y="23.651cm">
          <draw:text-box>
            <text:p text:style-name="P4"><text:span text:style-name="T3">JUNIOR.</text:span></text:p>
          </draw:text-box>
        </draw:frame>
        <draw:frame draw:style-name="gr5" draw:text-style-name="P6" draw:layer="layout" svg:width="1.812cm" svg:height="0.471cm" svg:x="3.302cm" svg:y="23.65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413cm" svg:height="0.471cm" svg:x="5.326cm" svg:y="23.651cm">
          <draw:text-box>
            <text:p text:style-name="P4"><text:span text:style-name="T3">SAFRA CREDITO,</text:span></text:p>
          </draw:text-box>
        </draw:frame>
        <draw:frame draw:style-name="gr5" draw:text-style-name="P6" draw:layer="layout" svg:width="8.115cm" svg:height="0.471cm" svg:x="9.046cm" svg:y="23.651cm">
          <draw:text-box>
            <text:p text:style-name="P4"><text:span text:style-name="T3">FINANCIAMENTO E INVESTIMENTO S.A.,</text:span></text:p>
          </draw:text-box>
        </draw:frame>
        <draw:frame draw:style-name="gr5" draw:text-style-name="P6" draw:layer="layout" svg:width="1.812cm" svg:height="0.471cm" svg:x="17.683cm" svg:y="23.65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401cm" svg:height="0.471cm" svg:x="1.482cm" svg:y="24.125cm">
          <draw:text-box>
            <text:p text:style-name="P4"><text:span text:style-name="T3">SAFRA SEGUROS</text:span></text:p>
          </draw:text-box>
        </draw:frame>
        <draw:frame draw:style-name="gr5" draw:text-style-name="P6" draw:layer="layout" svg:width="1.531cm" svg:height="0.471cm" svg:x="5.52cm" svg:y="24.125cm">
          <draw:text-box>
            <text:p text:style-name="P4"><text:span text:style-name="T3">GERAIS</text:span></text:p>
          </draw:text-box>
        </draw:frame>
        <draw:frame draw:style-name="gr5" draw:text-style-name="P6" draw:layer="layout" svg:width="0.767cm" svg:height="0.471cm" svg:x="7.42cm" svg:y="24.125cm">
          <draw:text-box>
            <text:p text:style-name="P4"><text:span text:style-name="T3">S/A.</text:span></text:p>
          </draw:text-box>
        </draw:frame>
        <draw:frame draw:style-name="gr5" draw:text-style-name="P6" draw:layer="layout" svg:width="1.365cm" svg:height="0.471cm" svg:x="8.538cm" svg:y="24.125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0.282cm" svg:y="24.125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0.637cm" svg:height="0.471cm" svg:x="12.319cm" svg:y="24.125cm">
          <draw:text-box>
            <text:p text:style-name="P4"><text:span text:style-name="T3">200</text:span></text:p>
          </draw:text-box>
        </draw:frame>
        <draw:frame draw:style-name="gr5" draw:text-style-name="P6" draw:layer="layout" svg:width="0.422cm" svg:height="0.471cm" svg:x="13.297cm" svg:y="24.125cm">
          <draw:text-box>
            <text:p text:style-name="P4"><text:span text:style-name="T3">-</text:span></text:p>
          </draw:text-box>
        </draw:frame>
        <draw:frame draw:style-name="gr5" draw:text-style-name="P6" draw:layer="layout" svg:width="2.695cm" svg:height="0.471cm" svg:x="13.758cm" svg:y="24.125cm">
          <draw:text-box>
            <text:p text:style-name="P4"><text:span text:style-name="T3">Com Resolução</text:span></text:p>
          </draw:text-box>
        </draw:frame>
        <draw:frame draw:style-name="gr5" draw:text-style-name="P6" draw:layer="layout" svg:width="0.425cm" svg:height="0.471cm" svg:x="17.09cm" svg:y="24.125cm">
          <draw:text-box>
            <text:p text:style-name="P4"><text:span text:style-name="T3">do</text:span></text:p>
          </draw:text-box>
        </draw:frame>
        <draw:frame draw:style-name="gr5" draw:text-style-name="P6" draw:layer="layout" svg:width="1.154cm" svg:height="0.471cm" svg:x="17.848cm" svg:y="24.125cm">
          <draw:text-box>
            <text:p text:style-name="P4"><text:span text:style-name="T3">Mérito</text:span></text:p>
          </draw:text-box>
        </draw:frame>
        <draw:frame draw:style-name="gr5" draw:text-style-name="P6" draw:layer="layout" svg:width="0.422cm" svg:height="0.471cm" svg:x="19.372cm" svg:y="24.125cm">
          <draw:text-box>
            <text:p text:style-name="P4"><text:span text:style-name="T3">-</text:span></text:p>
          </draw:text-box>
        </draw:frame>
        <draw:frame draw:style-name="gr5" draw:text-style-name="P6" draw:layer="layout" svg:width="8.007cm" svg:height="0.471cm" svg:x="1.482cm" svg:y="24.599cm">
          <draw:text-box>
            <text:p text:style-name="P4"><text:span text:style-name="T3">Não-Acolhimento de Embargos de Declaração,</text:span></text:p>
          </draw:text-box>
        </draw:frame>
        <draw:frame draw:style-name="gr5" draw:text-style-name="P6" draw:layer="layout" svg:width="9.173cm" svg:height="0.471cm" svg:x="9.941cm" svg:y="24.599cm">
          <draw:text-box>
            <text:p text:style-name="P4"><text:span text:style-name="T3">atribuído à(s) parte(s) JOÃO DE SOUZA MIRANDA</text:span></text:p>
          </draw:text-box>
        </draw:frame>
        <draw:frame draw:style-name="gr5" draw:text-style-name="P6" draw:layer="layout" svg:width="3.517cm" svg:height="0.471cm" svg:x="1.482cm" svg:y="25.086cm">
          <draw:text-box>
            <text:p text:style-name="P4"><text:span text:style-name="T3">JUNIOR - Unânime.</text:span></text:p>
          </draw:text-box>
        </draw:frame>
        <draw:frame draw:style-name="gr5" draw:text-style-name="P6" draw:layer="layout" svg:width="4.599cm" svg:height="0.471cm" svg:x="10.939cm" svg:y="25.086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3.504cm" svg:height="0.471cm" svg:x="15.854cm" svg:y="25.086cm">
          <draw:text-box>
            <text:p text:style-name="P4"><text:span text:style-name="T3">- 3ª Turma Recursal.</text:span></text:p>
          </draw:text-box>
        </draw:frame>
        <draw:frame draw:style-name="gr5" draw:text-style-name="P6" draw:layer="layout" svg:width="0.531cm" svg:height="0.471cm" svg:x="5.262cm" svg:y="25.086cm">
          <draw:text-box>
            <text:p text:style-name="P4"><text:span text:style-name="T2">74.</text:span></text:p>
          </draw:text-box>
        </draw:frame>
        <draw:frame draw:style-name="gr5" draw:text-style-name="P6" draw:layer="layout" svg:width="4.8cm" svg:height="0.471cm" svg:x="5.948cm" svg:y="25.086cm">
          <draw:text-box>
            <text:p text:style-name="P4"><text:span text:style-name="T2">0001250-33.2025.8.04.3000</text:span></text:p>
          </draw:text-box>
        </draw:frame>
        <draw:frame draw:style-name="gr5" draw:text-style-name="P6" draw:layer="layout" svg:width="1.366cm" svg:height="0.471cm" svg:x="1.482cm" svg:y="25.5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3.095cm" svg:y="25.56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8.45cm" svg:y="25.56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976cm" svg:height="0.471cm" svg:x="10.698cm" svg:y="25.5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164cm" svg:height="0.471cm" svg:x="12.934cm" svg:y="25.56cm">
          <draw:text-box>
            <text:p text:style-name="P4"><text:span text:style-name="T3">ELESSANDRA DA SILVA CRUZ.</text:span></text:p>
          </draw:text-box>
        </draw:frame>
        <draw:frame draw:style-name="gr5" draw:text-style-name="P6" draw:layer="layout" svg:width="1.812cm" svg:height="0.471cm" svg:x="1.482cm" svg:y="26.0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3.628cm" svg:y="26.03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9.046cm" svg:y="26.03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679cm" svg:y="26.03cm">
          <draw:text-box>
            <text:p text:style-name="P4"><text:span text:style-name="T3">200 -</text:span></text:p>
          </draw:text-box>
        </draw:frame>
        <draw:frame draw:style-name="gr5" draw:text-style-name="P6" draw:layer="layout" svg:width="4.729cm" svg:height="0.471cm" svg:x="14.013cm" svg:y="26.03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17.942cm" svg:height="0.471cm" svg:x="1.482cm" svg:y="26.504cm">
          <draw:text-box>
            <text:p text:style-name="P4"><text:span text:style-name="T3">Não-Acolhimento de Embargos de Declaração, atribuído à(s) parte(s) ELESSANDRA DA SILVA CRUZ</text:span></text:p>
          </draw:text-box>
        </draw:frame>
        <draw:frame draw:style-name="gr5" draw:text-style-name="P6" draw:layer="layout" svg:width="1.906cm" svg:height="0.471cm" svg:x="1.482cm" svg:y="26.991cm">
          <draw:text-box>
            <text:p text:style-name="P4"><text:span text:style-name="T3">- Unânime.</text:span></text:p>
          </draw:text-box>
        </draw:frame>
        <draw:frame draw:style-name="gr5" draw:text-style-name="P6" draw:layer="layout" svg:width="4.599cm" svg:height="0.471cm" svg:x="9.322cm" svg:y="26.991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84cm" svg:y="26.991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76cm" svg:y="26.99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26.99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531cm" svg:height="0.471cm" svg:x="3.62cm" svg:y="26.991cm">
          <draw:text-box>
            <text:p text:style-name="P4"><text:span text:style-name="T2">75.</text:span></text:p>
          </draw:text-box>
        </draw:frame>
        <draw:frame draw:style-name="gr5" draw:text-style-name="P6" draw:layer="layout" svg:width="4.8cm" svg:height="0.471cm" svg:x="4.314cm" svg:y="26.991cm">
          <draw:text-box>
            <text:p text:style-name="P4"><text:span text:style-name="T2">0268743-29.2025.8.04.1000</text:span></text:p>
          </draw:text-box>
        </draw:frame>
        <draw:frame draw:style-name="gr5" draw:text-style-name="P6" draw:layer="layout" svg:width="4.821cm" svg:height="0.471cm" svg:x="1.482cm" svg:y="27.465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6.799cm" svg:y="27.465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976cm" svg:height="0.471cm" svg:x="9.026cm" svg:y="27.46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941cm" svg:height="0.471cm" svg:x="11.249cm" svg:y="27.465cm">
          <draw:text-box>
            <text:p text:style-name="P4"><text:span text:style-name="T3">JULIANNY FARIAS MIRANDA.</text:span></text:p>
          </draw:text-box>
        </draw:frame>
        <draw:frame draw:style-name="gr5" draw:text-style-name="P6" draw:layer="layout" svg:width="1.812cm" svg:height="0.471cm" svg:x="17.678cm" svg:y="27.46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7.803cm" svg:height="0.471cm" svg:x="1.482cm" svg:y="27.935cm">
          <draw:text-box>
            <text:p text:style-name="P4"><text:span text:style-name="T3">BANCO PAN S.A. Decisão principal: 200 - Com Resolução do Mérito - Não-Acolhimento de Embargos</text:span></text:p>
          </draw:text-box>
        </draw:frame>
      </draw:page>
      <draw:page draw:name="page7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0.422cm" svg:height="0.471cm" svg:x="1.482cm" svg:y="1.295cm">
          <draw:text-box>
            <text:p text:style-name="P4"><text:span text:style-name="T3">de</text:span></text:p>
          </draw:text-box>
        </draw:frame>
        <draw:frame draw:style-name="gr5" draw:text-style-name="P6" draw:layer="layout" svg:width="2.011cm" svg:height="0.471cm" svg:x="2.261cm" svg:y="1.295cm">
          <draw:text-box>
            <text:p text:style-name="P4"><text:span text:style-name="T3">Declaração,</text:span></text:p>
          </draw:text-box>
        </draw:frame>
        <draw:frame draw:style-name="gr5" draw:text-style-name="P6" draw:layer="layout" svg:width="1.53cm" svg:height="0.471cm" svg:x="4.733cm" svg:y="1.295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706cm" svg:y="1.295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739cm" svg:y="1.29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3.706cm" svg:height="0.471cm" svg:x="9.467cm" svg:y="1.295cm">
          <draw:text-box>
            <text:p text:style-name="P4"><text:span text:style-name="T3">JULIANNY FARIAS</text:span></text:p>
          </draw:text-box>
        </draw:frame>
        <draw:frame draw:style-name="gr5" draw:text-style-name="P6" draw:layer="layout" svg:width="2.271cm" svg:height="0.471cm" svg:x="13.915cm" svg:y="1.295cm">
          <draw:text-box>
            <text:p text:style-name="P4"><text:span text:style-name="T3">MIRANDA -</text:span></text:p>
          </draw:text-box>
        </draw:frame>
        <draw:frame draw:style-name="gr5" draw:text-style-name="P6" draw:layer="layout" svg:width="1.66cm" svg:height="0.471cm" svg:x="16.874cm" svg:y="1.29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74cm" svg:y="1.295cm">
          <draw:text-box>
            <text:p text:style-name="P4"><text:span text:style-name="T2">76.</text:span></text:p>
          </draw:text-box>
        </draw:frame>
        <draw:frame draw:style-name="gr5" draw:text-style-name="P6" draw:layer="layout" svg:width="0.422cm" svg:height="0.471cm" svg:x="6.612cm" svg:y="1.782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.78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.78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.78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.78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.78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.782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.782cm">
          <draw:text-box>
            <text:p text:style-name="P4"><text:span text:style-name="T2">0153630-27.2025.8.04.1000</text:span></text:p>
          </draw:text-box>
        </draw:frame>
        <draw:frame draw:style-name="gr5" draw:text-style-name="P6" draw:layer="layout" svg:width="18.026cm" svg:height="0.471cm" svg:x="1.482cm" svg:y="2.256cm">
          <draw:text-box>
            <text:p text:style-name="P4"><text:span text:style-name="T3">Henrique Novaes De Araújo. Recorrente: BRB CREDITO FINANCIAMENTO E INVESTIMENTO S A.</text:span></text:p>
          </draw:text-box>
        </draw:frame>
        <draw:frame draw:style-name="gr5" draw:text-style-name="P6" draw:layer="layout" svg:width="17.978cm" svg:height="0.471cm" svg:x="1.482cm" svg:y="2.726cm">
          <draw:text-box>
            <text:p text:style-name="P4"><text:span text:style-name="T3">Recorrido: Jose Araujo Freitas. Decisão principal: 200 - Com Resolução do Mérito - Não-Acolhimento de</text:span></text:p>
          </draw:text-box>
        </draw:frame>
        <draw:frame draw:style-name="gr5" draw:text-style-name="P6" draw:layer="layout" svg:width="1.718cm" svg:height="0.471cm" svg:x="1.482cm" svg:y="3.2cm">
          <draw:text-box>
            <text:p text:style-name="P4"><text:span text:style-name="T3">Embargos</text:span></text:p>
          </draw:text-box>
        </draw:frame>
        <draw:frame draw:style-name="gr5" draw:text-style-name="P6" draw:layer="layout" svg:width="0.422cm" svg:height="0.471cm" svg:x="3.649cm" svg:y="3.2cm">
          <draw:text-box>
            <text:p text:style-name="P4"><text:span text:style-name="T3">de</text:span></text:p>
          </draw:text-box>
        </draw:frame>
        <draw:frame draw:style-name="gr5" draw:text-style-name="P6" draw:layer="layout" svg:width="2.011cm" svg:height="0.471cm" svg:x="4.441cm" svg:y="3.2cm">
          <draw:text-box>
            <text:p text:style-name="P4"><text:span text:style-name="T3">Declaração,</text:span></text:p>
          </draw:text-box>
        </draw:frame>
        <draw:frame draw:style-name="gr5" draw:text-style-name="P6" draw:layer="layout" svg:width="1.53cm" svg:height="0.471cm" svg:x="6.931cm" svg:y="3.2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8.916cm" svg:y="3.2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9.962cm" svg:y="3.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0.849cm" svg:height="0.471cm" svg:x="11.706cm" svg:y="3.2cm">
          <draw:text-box>
            <text:p text:style-name="P4"><text:span text:style-name="T3">BRB</text:span></text:p>
          </draw:text-box>
        </draw:frame>
        <draw:frame draw:style-name="gr5" draw:text-style-name="P6" draw:layer="layout" svg:width="5.834cm" svg:height="0.471cm" svg:x="12.955cm" svg:y="3.2cm">
          <draw:text-box>
            <text:p text:style-name="P4"><text:span text:style-name="T3">CREDITO FINANCIAMENTO E</text:span></text:p>
          </draw:text-box>
        </draw:frame>
        <draw:frame draw:style-name="gr5" draw:text-style-name="P6" draw:layer="layout" svg:width="4.153cm" svg:height="0.471cm" svg:x="1.482cm" svg:y="3.687cm">
          <draw:text-box>
            <text:p text:style-name="P4"><text:span text:style-name="T3">INVESTIMENTO S A -</text:span></text:p>
          </draw:text-box>
        </draw:frame>
        <draw:frame draw:style-name="gr5" draw:text-style-name="P6" draw:layer="layout" svg:width="1.66cm" svg:height="0.471cm" svg:x="6.104cm" svg:y="3.687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3.762cm" svg:y="3.687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4.093cm" svg:y="3.687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8.856cm" svg:y="3.687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9.186cm" svg:y="3.687cm">
          <draw:text-box>
            <text:p text:style-name="P4"><text:span text:style-name="T3">3ª</text:span></text:p>
          </draw:text-box>
        </draw:frame>
        <draw:frame draw:style-name="gr5" draw:text-style-name="P6" draw:layer="layout" svg:width="0.531cm" svg:height="0.471cm" svg:x="7.976cm" svg:y="3.687cm">
          <draw:text-box>
            <text:p text:style-name="P4"><text:span text:style-name="T2">77.</text:span></text:p>
          </draw:text-box>
        </draw:frame>
        <draw:frame draw:style-name="gr5" draw:text-style-name="P6" draw:layer="layout" svg:width="4.8cm" svg:height="0.471cm" svg:x="8.7cm" svg:y="3.687cm">
          <draw:text-box>
            <text:p text:style-name="P4"><text:span text:style-name="T2">0001613-18.2025.8.04.4100</text:span></text:p>
          </draw:text-box>
        </draw:frame>
        <draw:frame draw:style-name="gr5" draw:text-style-name="P6" draw:layer="layout" svg:width="2.823cm" svg:height="0.471cm" svg:x="1.482cm" svg:y="4.16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4.517cm" svg:y="4.16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6.046cm" svg:y="4.161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5.928cm" svg:height="0.471cm" svg:x="13.468cm" svg:y="4.161cm">
          <draw:text-box>
            <text:p text:style-name="P4"><text:span text:style-name="T3">Recorrente: FRANCISCO DIONY</text:span></text:p>
          </draw:text-box>
        </draw:frame>
        <draw:frame draw:style-name="gr5" draw:text-style-name="P6" draw:layer="layout" svg:width="17.792cm" svg:height="0.471cm" svg:x="1.482cm" svg:y="4.631cm">
          <draw:text-box>
            <text:p text:style-name="P4"><text:span text:style-name="T3">TABOSA BEZERRA. Recorrido: AZUL LINHA AÉREAS BRASILEIROS.S.A. Decisão principal: 239</text:span></text:p>
          </draw:text-box>
        </draw:frame>
        <draw:frame draw:style-name="gr5" draw:text-style-name="P6" draw:layer="layout" svg:width="8.009cm" svg:height="0.471cm" svg:x="1.482cm" svg:y="5.105cm">
          <draw:text-box>
            <text:p text:style-name="P4"><text:span text:style-name="T3">- Com Resolução do Mérito - Não-Provimento,</text:span></text:p>
          </draw:text-box>
        </draw:frame>
        <draw:frame draw:style-name="gr5" draw:text-style-name="P6" draw:layer="layout" svg:width="9.42cm" svg:height="0.471cm" svg:x="9.877cm" svg:y="5.105cm">
          <draw:text-box>
            <text:p text:style-name="P4"><text:span text:style-name="T3">atribuído à(s) parte(s) FRANCISCO DIONY TABOSA</text:span></text:p>
          </draw:text-box>
        </draw:frame>
        <draw:frame draw:style-name="gr5" draw:text-style-name="P6" draw:layer="layout" svg:width="3.941cm" svg:height="0.471cm" svg:x="1.482cm" svg:y="5.592cm">
          <draw:text-box>
            <text:p text:style-name="P4"><text:span text:style-name="T3">BEZERRA - Unânime.</text:span></text:p>
          </draw:text-box>
        </draw:frame>
        <draw:frame draw:style-name="gr5" draw:text-style-name="P6" draw:layer="layout" svg:width="8.207cm" svg:height="0.471cm" svg:x="11.176cm" svg:y="5.592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5.435cm" svg:height="0.471cm" svg:x="5.588cm" svg:y="5.592cm">
          <draw:text-box>
            <text:p text:style-name="P4"><text:span text:style-name="T2">78. 0276858-39.2025.8.04.1000</text:span></text:p>
          </draw:text-box>
        </draw:frame>
        <draw:frame draw:style-name="gr5" draw:text-style-name="P6" draw:layer="layout" svg:width="8.277cm" svg:height="0.471cm" svg:x="1.482cm" svg:y="6.066cm">
          <draw:text-box>
            <text:p text:style-name="P4"><text:span text:style-name="T3">Relator: Alexandre Henrique Novaes De Araújo.</text:span></text:p>
          </draw:text-box>
        </draw:frame>
        <draw:frame draw:style-name="gr5" draw:text-style-name="P6" draw:layer="layout" svg:width="6.714cm" svg:height="0.471cm" svg:x="10.106cm" svg:y="6.066cm">
          <draw:text-box>
            <text:p text:style-name="P4"><text:span text:style-name="T3">Recorrente: Tokio Tomoda de Oliveira.</text:span></text:p>
          </draw:text-box>
        </draw:frame>
        <draw:frame draw:style-name="gr5" draw:text-style-name="P6" draw:layer="layout" svg:width="2.341cm" svg:height="0.471cm" svg:x="17.128cm" svg:y="6.066cm">
          <draw:text-box>
            <text:p text:style-name="P4"><text:span text:style-name="T3">Recorrido: 99</text:span></text:p>
          </draw:text-box>
        </draw:frame>
        <draw:frame draw:style-name="gr5" draw:text-style-name="P6" draw:layer="layout" svg:width="17.755cm" svg:height="0.471cm" svg:x="1.482cm" svg:y="6.54cm">
          <draw:text-box>
            <text:p text:style-name="P4"><text:span text:style-name="T3">TECNOLOGIA LTDA. Decisão principal: 239 - Com Resolução do Mérito - Não-Provimento, atribuído</text:span></text:p>
          </draw:text-box>
        </draw:frame>
        <draw:frame draw:style-name="gr5" draw:text-style-name="P6" draw:layer="layout" svg:width="8.677cm" svg:height="0.471cm" svg:x="1.482cm" svg:y="7.027cm">
          <draw:text-box>
            <text:p text:style-name="P4"><text:span text:style-name="T3">à(s) parte(s) Tokio Tomoda de Oliveira - Unânime.</text:span></text:p>
          </draw:text-box>
        </draw:frame>
        <draw:frame draw:style-name="gr5" draw:text-style-name="P6" draw:layer="layout" svg:width="3.576cm" svg:height="0.471cm" svg:x="15.923cm" svg:y="7.027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435cm" svg:height="0.471cm" svg:x="10.355cm" svg:y="7.027cm">
          <draw:text-box>
            <text:p text:style-name="P4"><text:span text:style-name="T2">79. 0276692-07.2025.8.04.1000</text:span></text:p>
          </draw:text-box>
        </draw:frame>
        <draw:frame draw:style-name="gr5" draw:text-style-name="P6" draw:layer="layout" svg:width="0.919cm" svg:height="0.471cm" svg:x="1.482cm" svg:y="7.497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78cm" svg:y="7.497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391cm" svg:y="7.49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473cm" svg:y="7.49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8.027cm" svg:y="7.497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2.542cm" svg:height="0.471cm" svg:x="15.321cm" svg:y="7.497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8.06cm" svg:y="7.497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.482cm" svg:y="7.97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073cm" svg:y="7.97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5.648cm" svg:y="7.971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1.456cm" svg:y="7.97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553cm" svg:height="0.471cm" svg:x="13.653cm" svg:y="7.971cm">
          <draw:text-box>
            <text:p text:style-name="P4"><text:span text:style-name="T3">BRUNO ARAUJO DE SOUZA.</text:span></text:p>
          </draw:text-box>
        </draw:frame>
        <draw:frame draw:style-name="gr5" draw:text-style-name="P6" draw:layer="layout" svg:width="17.757cm" svg:height="0.471cm" svg:x="1.482cm" svg:y="8.445cm">
          <draw:text-box>
            <text:p text:style-name="P4"><text:span text:style-name="T3">Recorrido: BANCO YAMAHA MOTOR DO BRASIL S/A. Decisão principal: 200 - Com Resolução do</text:span></text:p>
          </draw:text-box>
        </draw:frame>
        <draw:frame draw:style-name="gr5" draw:text-style-name="P6" draw:layer="layout" svg:width="9.511cm" svg:height="0.471cm" svg:x="1.482cm" svg:y="8.915cm">
          <draw:text-box>
            <text:p text:style-name="P4"><text:span text:style-name="T3">Mérito - Não-Acolhimento de Embargos de Declaração,</text:span></text:p>
          </draw:text-box>
        </draw:frame>
        <draw:frame draw:style-name="gr5" draw:text-style-name="P6" draw:layer="layout" svg:width="7.703cm" svg:height="0.471cm" svg:x="11.512cm" svg:y="8.915cm">
          <draw:text-box>
            <text:p text:style-name="P4"><text:span text:style-name="T3">atribuído à(s) parte(s) BRUNO ARAUJO DE</text:span></text:p>
          </draw:text-box>
        </draw:frame>
        <draw:frame draw:style-name="gr5" draw:text-style-name="P6" draw:layer="layout" svg:width="3.423cm" svg:height="0.471cm" svg:x="1.482cm" svg:y="9.402cm">
          <draw:text-box>
            <text:p text:style-name="P4"><text:span text:style-name="T3">SOUZA - Unânime.</text:span></text:p>
          </draw:text-box>
        </draw:frame>
        <draw:frame draw:style-name="gr5" draw:text-style-name="P6" draw:layer="layout" svg:width="4.599cm" svg:height="0.471cm" svg:x="10.884cm" svg:y="9.402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5.833cm" svg:y="9.402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6.621cm" svg:y="9.40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0.531cm" svg:height="0.471cm" svg:x="5.19cm" svg:y="9.402cm">
          <draw:text-box>
            <text:p text:style-name="P4"><text:span text:style-name="T2">80.</text:span></text:p>
          </draw:text-box>
        </draw:frame>
        <draw:frame draw:style-name="gr5" draw:text-style-name="P6" draw:layer="layout" svg:width="4.8cm" svg:height="0.471cm" svg:x="5.88cm" svg:y="9.402cm">
          <draw:text-box>
            <text:p text:style-name="P4"><text:span text:style-name="T2">0000854-79.2025.8.04.4900</text:span></text:p>
          </draw:text-box>
        </draw:frame>
        <draw:frame draw:style-name="gr5" draw:text-style-name="P6" draw:layer="layout" svg:width="8.277cm" svg:height="0.471cm" svg:x="1.482cm" svg:y="9.876cm">
          <draw:text-box>
            <text:p text:style-name="P4"><text:span text:style-name="T3">Relator: Alexandre Henrique Novaes De Araújo.</text:span></text:p>
          </draw:text-box>
        </draw:frame>
        <draw:frame draw:style-name="gr5" draw:text-style-name="P6" draw:layer="layout" svg:width="7.186cm" svg:height="0.471cm" svg:x="10.186cm" svg:y="9.876cm">
          <draw:text-box>
            <text:p text:style-name="P4"><text:span text:style-name="T3">Recorrente: BANCO PAN S.A.Recorrido:</text:span></text:p>
          </draw:text-box>
        </draw:frame>
        <draw:frame draw:style-name="gr5" draw:text-style-name="P6" draw:layer="layout" svg:width="1.813cm" svg:height="0.471cm" svg:x="17.7cm" svg:y="9.876cm">
          <draw:text-box>
            <text:p text:style-name="P4"><text:span text:style-name="T3">ADRYAN</text:span></text:p>
          </draw:text-box>
        </draw:frame>
        <draw:frame draw:style-name="gr5" draw:text-style-name="P6" draw:layer="layout" svg:width="3.73cm" svg:height="0.471cm" svg:x="1.482cm" svg:y="10.35cm">
          <draw:text-box>
            <text:p text:style-name="P4"><text:span text:style-name="T3">RICHARD FREITAS</text:span></text:p>
          </draw:text-box>
        </draw:frame>
        <draw:frame draw:style-name="gr5" draw:text-style-name="P6" draw:layer="layout" svg:width="2.213cm" svg:height="0.471cm" svg:x="5.842cm" svg:y="10.35cm">
          <draw:text-box>
            <text:p text:style-name="P4"><text:span text:style-name="T3">DA COSTA.</text:span></text:p>
          </draw:text-box>
        </draw:frame>
        <draw:frame draw:style-name="gr5" draw:text-style-name="P6" draw:layer="layout" svg:width="1.365cm" svg:height="0.471cm" svg:x="8.631cm" svg:y="10.35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0.363cm" svg:y="10.35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0.637cm" svg:height="0.471cm" svg:x="12.387cm" svg:y="10.35cm">
          <draw:text-box>
            <text:p text:style-name="P4"><text:span text:style-name="T3">200</text:span></text:p>
          </draw:text-box>
        </draw:frame>
        <draw:frame draw:style-name="gr5" draw:text-style-name="P6" draw:layer="layout" svg:width="0.422cm" svg:height="0.471cm" svg:x="13.352cm" svg:y="10.35cm">
          <draw:text-box>
            <text:p text:style-name="P4"><text:span text:style-name="T3">-</text:span></text:p>
          </draw:text-box>
        </draw:frame>
        <draw:frame draw:style-name="gr5" draw:text-style-name="P6" draw:layer="layout" svg:width="2.695cm" svg:height="0.471cm" svg:x="13.805cm" svg:y="10.35cm">
          <draw:text-box>
            <text:p text:style-name="P4"><text:span text:style-name="T3">Com Resolução</text:span></text:p>
          </draw:text-box>
        </draw:frame>
        <draw:frame draw:style-name="gr5" draw:text-style-name="P6" draw:layer="layout" svg:width="0.425cm" svg:height="0.471cm" svg:x="17.116cm" svg:y="10.35cm">
          <draw:text-box>
            <text:p text:style-name="P4"><text:span text:style-name="T3">do</text:span></text:p>
          </draw:text-box>
        </draw:frame>
        <draw:frame draw:style-name="gr5" draw:text-style-name="P6" draw:layer="layout" svg:width="1.154cm" svg:height="0.471cm" svg:x="17.861cm" svg:y="10.35cm">
          <draw:text-box>
            <text:p text:style-name="P4"><text:span text:style-name="T3">Mérito</text:span></text:p>
          </draw:text-box>
        </draw:frame>
        <draw:frame draw:style-name="gr5" draw:text-style-name="P6" draw:layer="layout" svg:width="0.422cm" svg:height="0.471cm" svg:x="19.372cm" svg:y="10.35cm">
          <draw:text-box>
            <text:p text:style-name="P4"><text:span text:style-name="T3">-</text:span></text:p>
          </draw:text-box>
        </draw:frame>
        <draw:frame draw:style-name="gr5" draw:text-style-name="P6" draw:layer="layout" svg:width="17.824cm" svg:height="0.471cm" svg:x="1.482cm" svg:y="10.837cm">
          <draw:text-box>
            <text:p text:style-name="P4"><text:span text:style-name="T3">Não-Acolhimento de Embargos de Declaração, atribuído à(s) parte(s) BANCO PAN S.A. - Unânime.</text:span><text:span text:style-name="T2"> 81.</text:span></text:p>
          </draw:text-box>
        </draw:frame>
        <draw:frame draw:style-name="gr5" draw:text-style-name="P6" draw:layer="layout" svg:width="0.422cm" svg:height="0.471cm" svg:x="6.612cm" svg:y="11.324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1.324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1.324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1.324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1.32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1.32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1.324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1.324cm">
          <draw:text-box>
            <text:p text:style-name="P4"><text:span text:style-name="T2">0091493-43.2024.8.04.1000</text:span></text:p>
          </draw:text-box>
        </draw:frame>
        <draw:frame draw:style-name="gr5" draw:text-style-name="P6" draw:layer="layout" svg:width="4.939cm" svg:height="0.471cm" svg:x="1.482cm" svg:y="11.798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11.798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11.798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11.79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11.79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11.798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12.268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803cm" svg:y="12.26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116cm" svg:height="0.471cm" svg:x="5.004cm" svg:y="12.268cm">
          <draw:text-box>
            <text:p text:style-name="P4"><text:span text:style-name="T3">Christian Antonio Canelo Saavedra.</text:span></text:p>
          </draw:text-box>
        </draw:frame>
        <draw:frame draw:style-name="gr5" draw:text-style-name="P6" draw:layer="layout" svg:width="1.812cm" svg:height="0.471cm" svg:x="11.668cm" svg:y="12.26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011cm" svg:height="0.471cm" svg:x="13.699cm" svg:y="12.268cm">
          <draw:text-box>
            <text:p text:style-name="P4"><text:span text:style-name="T3">Banco Votorantim S/A.</text:span></text:p>
          </draw:text-box>
        </draw:frame>
        <draw:frame draw:style-name="gr5" draw:text-style-name="P6" draw:layer="layout" svg:width="1.365cm" svg:height="0.471cm" svg:x="18.136cm" svg:y="12.268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7.929cm" svg:height="0.471cm" svg:x="1.482cm" svg:y="12.742cm">
          <draw:text-box>
            <text:p text:style-name="P4"><text:span text:style-name="T3">principal: 200 - Com Resolução do Mérito - Não-Acolhimento de Embargos de Declaração, atribuído à(s)</text:span></text:p>
          </draw:text-box>
        </draw:frame>
        <draw:frame draw:style-name="gr5" draw:text-style-name="P6" draw:layer="layout" svg:width="1.295cm" svg:height="0.471cm" svg:x="1.482cm" svg:y="13.22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257cm" svg:height="0.471cm" svg:x="3.014cm" svg:y="13.229cm">
          <draw:text-box>
            <text:p text:style-name="P4"><text:span text:style-name="T3">Christian Antonio Canelo Saavedra -</text:span></text:p>
          </draw:text-box>
        </draw:frame>
        <draw:frame draw:style-name="gr5" draw:text-style-name="P6" draw:layer="layout" svg:width="1.66cm" svg:height="0.471cm" svg:x="10.013cm" svg:y="13.22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56cm" svg:y="13.229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15cm" svg:y="13.229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531cm" svg:height="0.471cm" svg:x="11.913cm" svg:y="13.229cm">
          <draw:text-box>
            <text:p text:style-name="P4"><text:span text:style-name="T2">82.</text:span></text:p>
          </draw:text-box>
        </draw:frame>
        <draw:frame draw:style-name="gr5" draw:text-style-name="P6" draw:layer="layout" svg:width="4.8cm" svg:height="0.471cm" svg:x="12.662cm" svg:y="13.229cm">
          <draw:text-box>
            <text:p text:style-name="P4"><text:span text:style-name="T2">0238361-53.2025.8.04.1000</text:span></text:p>
          </draw:text-box>
        </draw:frame>
        <draw:frame draw:style-name="gr5" draw:text-style-name="P6" draw:layer="layout" svg:width="17.811cm" svg:height="0.471cm" svg:x="1.482cm" svg:y="13.703cm">
          <draw:text-box>
            <text:p text:style-name="P4"><text:span text:style-name="T3">Inominado Cível - 3ª Turma Recursal. Relator: Alexandre Henrique Novaes De Araújo. Impedimentos: 1</text:span></text:p>
          </draw:text-box>
        </draw:frame>
        <draw:frame draw:style-name="gr5" draw:text-style-name="P6" draw:layer="layout" svg:width="1.06cm" svg:height="0.471cm" svg:x="1.482cm" svg:y="14.173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365cm" svg:height="0.471cm" svg:x="2.765cm" svg:y="14.17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373cm" svg:y="14.17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6.965cm" svg:y="14.173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2.824cm" svg:y="14.17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235cm" svg:height="0.471cm" svg:x="15.037cm" svg:y="14.173cm">
          <draw:text-box>
            <text:p text:style-name="P4"><text:span text:style-name="T3">ANTONIO SÉRGIO DE</text:span></text:p>
          </draw:text-box>
        </draw:frame>
        <draw:frame draw:style-name="gr5" draw:text-style-name="P6" draw:layer="layout" svg:width="2.106cm" svg:height="0.471cm" svg:x="1.482cm" svg:y="14.647cm">
          <draw:text-box>
            <text:p text:style-name="P4"><text:span text:style-name="T3">OLIVEIRA.</text:span></text:p>
          </draw:text-box>
        </draw:frame>
        <draw:frame draw:style-name="gr5" draw:text-style-name="P6" draw:layer="layout" svg:width="2.74cm" svg:height="0.471cm" svg:x="3.768cm" svg:y="14.647cm">
          <draw:text-box>
            <text:p text:style-name="P4"><text:span text:style-name="T3">Decisão parcial:</text:span></text:p>
          </draw:text-box>
        </draw:frame>
        <draw:frame draw:style-name="gr5" draw:text-style-name="P6" draw:layer="layout" svg:width="8.007cm" svg:height="0.471cm" svg:x="6.757cm" svg:y="14.647cm">
          <draw:text-box>
            <text:p text:style-name="P4"><text:span text:style-name="T3">Não-Acolhimento de Embargos de Declaração.</text:span></text:p>
          </draw:text-box>
        </draw:frame>
        <draw:frame draw:style-name="gr5" draw:text-style-name="P6" draw:layer="layout" svg:width="3.093cm" svg:height="0.471cm" svg:x="15.223cm" svg:y="14.64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8.568cm" svg:y="14.647cm">
          <draw:text-box>
            <text:p text:style-name="P4"><text:span text:style-name="T3">200 -</text:span></text:p>
          </draw:text-box>
        </draw:frame>
        <draw:frame draw:style-name="gr5" draw:text-style-name="P6" draw:layer="layout" svg:width="4.729cm" svg:height="0.471cm" svg:x="1.482cm" svg:y="15.121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8.007cm" svg:height="0.471cm" svg:x="6.863cm" svg:y="15.121cm">
          <draw:text-box>
            <text:p text:style-name="P4"><text:span text:style-name="T3">Não-Acolhimento de Embargos de Declaração,</text:span></text:p>
          </draw:text-box>
        </draw:frame>
        <draw:frame draw:style-name="gr5" draw:text-style-name="P6" draw:layer="layout" svg:width="2.271cm" svg:height="0.471cm" svg:x="15.583cm" svg:y="15.12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8.191cm" svg:y="15.12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3.406cm" svg:height="0.471cm" svg:x="1.482cm" svg:y="15.608cm">
          <draw:text-box>
            <text:p text:style-name="P4"><text:span text:style-name="T3">IPANEMA CONSULTORIA DE CREDITO E DE INVESTIMENTO LTDA -</text:span></text:p>
          </draw:text-box>
        </draw:frame>
        <draw:frame draw:style-name="gr5" draw:text-style-name="P6" draw:layer="layout" svg:width="1.66cm" svg:height="0.471cm" svg:x="16.962cm" svg:y="15.60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78cm" svg:y="15.608cm">
          <draw:text-box>
            <text:p text:style-name="P4"><text:span text:style-name="T2">83.</text:span></text:p>
          </draw:text-box>
        </draw:frame>
        <draw:frame draw:style-name="gr5" draw:text-style-name="P6" draw:layer="layout" svg:width="8.207cm" svg:height="0.471cm" svg:x="6.464cm" svg:y="16.095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6.095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6.095cm">
          <draw:text-box>
            <text:p text:style-name="P4"><text:span text:style-name="T2">0000732-62.2025.8.04.7100</text:span></text:p>
          </draw:text-box>
        </draw:frame>
        <draw:frame draw:style-name="gr5" draw:text-style-name="P6" draw:layer="layout" svg:width="2.212cm" svg:height="0.471cm" svg:x="1.482cm" svg:y="16.569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4.001cm" svg:y="16.569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4.763cm" svg:y="16.569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1.976cm" svg:height="0.471cm" svg:x="6.321cm" svg:y="16.56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8.21cm" svg:height="0.471cm" svg:x="8.603cm" svg:y="16.569cm">
          <draw:text-box>
            <text:p text:style-name="P4"><text:span text:style-name="T3">MARIA MARCELINA ROSA CONSTANCIO.</text:span></text:p>
          </draw:text-box>
        </draw:frame>
        <draw:frame draw:style-name="gr5" draw:text-style-name="P6" draw:layer="layout" svg:width="1.812cm" svg:height="0.471cm" svg:x="17.661cm" svg:y="16.56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7.522cm" svg:height="0.471cm" svg:x="1.482cm" svg:y="17.039cm">
          <draw:text-box>
            <text:p text:style-name="P4"><text:span text:style-name="T3">BANCO BRADESCO S/A. Decisão principal: 238 - Com Resolução do Mérito - Provimento em Parte,</text:span></text:p>
          </draw:text-box>
        </draw:frame>
        <draw:frame draw:style-name="gr5" draw:text-style-name="P6" draw:layer="layout" svg:width="1.53cm" svg:height="0.471cm" svg:x="1.482cm" svg:y="17.53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3.535cm" svg:y="17.53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4.632cm" svg:y="17.5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413cm" svg:height="0.471cm" svg:x="6.439cm" svg:y="17.53cm">
          <draw:text-box>
            <text:p text:style-name="P4"><text:span text:style-name="T3">MARIA</text:span></text:p>
          </draw:text-box>
        </draw:frame>
        <draw:frame draw:style-name="gr5" draw:text-style-name="P6" draw:layer="layout" svg:width="2.518cm" svg:height="0.471cm" svg:x="8.323cm" svg:y="17.53cm">
          <draw:text-box>
            <text:p text:style-name="P4"><text:span text:style-name="T3">MARCELINA</text:span></text:p>
          </draw:text-box>
        </draw:frame>
        <draw:frame draw:style-name="gr5" draw:text-style-name="P6" draw:layer="layout" svg:width="1.131cm" svg:height="0.471cm" svg:x="11.362cm" svg:y="17.53cm">
          <draw:text-box>
            <text:p text:style-name="P4"><text:span text:style-name="T3">ROSA</text:span></text:p>
          </draw:text-box>
        </draw:frame>
        <draw:frame draw:style-name="gr5" draw:text-style-name="P6" draw:layer="layout" svg:width="2.73cm" svg:height="0.471cm" svg:x="12.958cm" svg:y="17.53cm">
          <draw:text-box>
            <text:p text:style-name="P4"><text:span text:style-name="T3">CONSTANCIO</text:span></text:p>
          </draw:text-box>
        </draw:frame>
        <draw:frame draw:style-name="gr5" draw:text-style-name="P6" draw:layer="layout" svg:width="0.422cm" svg:height="0.471cm" svg:x="16.222cm" svg:y="17.53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793cm" svg:y="17.5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7cm" svg:y="17.53cm">
          <draw:text-box>
            <text:p text:style-name="P4"><text:span text:style-name="T2">84.</text:span></text:p>
          </draw:text-box>
        </draw:frame>
        <draw:frame draw:style-name="gr5" draw:text-style-name="P6" draw:layer="layout" svg:width="0.422cm" svg:height="0.471cm" svg:x="6.612cm" svg:y="18.017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8.017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8.017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8.017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8.01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8.01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8.017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8.017cm">
          <draw:text-box>
            <text:p text:style-name="P4"><text:span text:style-name="T2">0000145-10.2025.8.04.4200</text:span></text:p>
          </draw:text-box>
        </draw:frame>
        <draw:frame draw:style-name="gr5" draw:text-style-name="P6" draw:layer="layout" svg:width="17.779cm" svg:height="0.471cm" svg:x="1.482cm" svg:y="18.491cm">
          <draw:text-box>
            <text:p text:style-name="P4"><text:span text:style-name="T3">Henrique Novaes De Araújo. Recorrente: BANCO BRADESCO S/A. Recorrido: IVANILDO INHUMA</text:span></text:p>
          </draw:text-box>
        </draw:frame>
        <draw:frame draw:style-name="gr5" draw:text-style-name="P6" draw:layer="layout" svg:width="17.99cm" svg:height="0.471cm" svg:x="1.482cm" svg:y="18.961cm">
          <draw:text-box>
            <text:p text:style-name="P4"><text:span text:style-name="T3">CAVALCANTE. Decisão principal: 200 - Com Resolução do Mérito - Não-Acolhimento de Embargos de</text:span></text:p>
          </draw:text-box>
        </draw:frame>
        <draw:frame draw:style-name="gr5" draw:text-style-name="P6" draw:layer="layout" svg:width="2.011cm" svg:height="0.471cm" svg:x="1.482cm" svg:y="19.452cm">
          <draw:text-box>
            <text:p text:style-name="P4"><text:span text:style-name="T3">Declaração,</text:span></text:p>
          </draw:text-box>
        </draw:frame>
        <draw:frame draw:style-name="gr5" draw:text-style-name="P6" draw:layer="layout" svg:width="1.53cm" svg:height="0.471cm" svg:x="4.217cm" svg:y="19.452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435cm" svg:y="19.452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676cm" svg:y="19.45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484cm" svg:height="0.471cm" svg:x="9.64cm" svg:y="19.452cm">
          <draw:text-box>
            <text:p text:style-name="P4"><text:span text:style-name="T3">BANCO</text:span></text:p>
          </draw:text-box>
        </draw:frame>
        <draw:frame draw:style-name="gr5" draw:text-style-name="P6" draw:layer="layout" svg:width="2.26cm" svg:height="0.471cm" svg:x="11.744cm" svg:y="19.452cm">
          <draw:text-box>
            <text:p text:style-name="P4"><text:span text:style-name="T3">BRADESCO</text:span></text:p>
          </draw:text-box>
        </draw:frame>
        <draw:frame draw:style-name="gr5" draw:text-style-name="P6" draw:layer="layout" svg:width="0.661cm" svg:height="0.471cm" svg:x="14.677cm" svg:y="19.452cm">
          <draw:text-box>
            <text:p text:style-name="P4"><text:span text:style-name="T3">S/A</text:span></text:p>
          </draw:text-box>
        </draw:frame>
        <draw:frame draw:style-name="gr5" draw:text-style-name="P6" draw:layer="layout" svg:width="0.422cm" svg:height="0.471cm" svg:x="15.926cm" svg:y="19.452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625cm" svg:y="19.45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57cm" svg:y="19.452cm">
          <draw:text-box>
            <text:p text:style-name="P4"><text:span text:style-name="T2">85.</text:span></text:p>
          </draw:text-box>
        </draw:frame>
        <draw:frame draw:style-name="gr5" draw:text-style-name="P6" draw:layer="layout" svg:width="0.422cm" svg:height="0.471cm" svg:x="6.612cm" svg:y="19.939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9.939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9.939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9.939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9.93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9.93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9.939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9.939cm">
          <draw:text-box>
            <text:p text:style-name="P4"><text:span text:style-name="T2">0201661-78.2025.8.04.1000</text:span></text:p>
          </draw:text-box>
        </draw:frame>
        <draw:frame draw:style-name="gr5" draw:text-style-name="P6" draw:layer="layout" svg:width="17.741cm" svg:height="0.471cm" svg:x="1.482cm" svg:y="20.408cm">
          <draw:text-box>
            <text:p text:style-name="P4"><text:span text:style-name="T3">Henrique Novaes De Araújo. Recorrente: Luana da Silva Marques representado(a) por ADSON SOUZA</text:span></text:p>
          </draw:text-box>
        </draw:frame>
        <draw:frame draw:style-name="gr5" draw:text-style-name="P6" draw:layer="layout" svg:width="8.444cm" svg:height="0.471cm" svg:x="1.482cm" svg:y="20.883cm">
          <draw:text-box>
            <text:p text:style-name="P4"><text:span text:style-name="T3">SOCIEDADE INDIVIDUAL DE ADVOCACIA.</text:span></text:p>
          </draw:text-box>
        </draw:frame>
        <draw:frame draw:style-name="gr5" draw:text-style-name="P6" draw:layer="layout" svg:width="2.74cm" svg:height="0.471cm" svg:x="10.358cm" svg:y="20.883cm">
          <draw:text-box>
            <text:p text:style-name="P4"><text:span text:style-name="T3">Decisão parcial:</text:span></text:p>
          </draw:text-box>
        </draw:frame>
        <draw:frame draw:style-name="gr5" draw:text-style-name="P6" draw:layer="layout" svg:width="5.892cm" svg:height="0.471cm" svg:x="13.368cm" svg:y="20.883cm">
          <draw:text-box>
            <text:p text:style-name="P4"><text:span text:style-name="T3">Não-Acolhimento de Embargos de</text:span></text:p>
          </draw:text-box>
        </draw:frame>
        <draw:frame draw:style-name="gr5" draw:text-style-name="P6" draw:layer="layout" svg:width="2.011cm" svg:height="0.471cm" svg:x="1.482cm" svg:y="21.357cm">
          <draw:text-box>
            <text:p text:style-name="P4"><text:span text:style-name="T3">Declaração.</text:span></text:p>
          </draw:text-box>
        </draw:frame>
        <draw:frame draw:style-name="gr5" draw:text-style-name="P6" draw:layer="layout" svg:width="3.093cm" svg:height="0.471cm" svg:x="3.688cm" svg:y="21.35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11.712cm" svg:height="0.471cm" svg:x="7.054cm" svg:y="21.357cm">
          <draw:text-box>
            <text:p text:style-name="P4"><text:span text:style-name="T3">200 - Com Resolução do Mérito - Não-Acolhimento de Embargos de</text:span></text:p>
          </draw:text-box>
        </draw:frame>
        <draw:frame draw:style-name="gr5" draw:text-style-name="P6" draw:layer="layout" svg:width="17.978cm" svg:height="0.471cm" svg:x="1.482cm" svg:y="21.844cm">
          <draw:text-box>
            <text:p text:style-name="P4"><text:span text:style-name="T3">Declaração, atribuído à(s) parte(s) BANCO ITAUCARD S/A - Unânime.</text:span><text:span text:style-name="T2"> 86. 0002905-33.2025.8.04.2000</text:span></text:p>
          </draw:text-box>
        </draw:frame>
        <draw:frame draw:style-name="gr5" draw:text-style-name="P6" draw:layer="layout" svg:width="0.422cm" svg:height="0.471cm" svg:x="1.482cm" svg:y="22.318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.82cm" svg:y="22.318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621cm" svg:y="22.318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96cm" svg:y="22.318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489cm" svg:y="22.31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648cm" svg:y="22.31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12.236cm" svg:y="22.318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0.948cm" svg:height="0.471cm" svg:x="1.482cm" svg:y="22.788cm">
          <draw:text-box>
            <text:p text:style-name="P4"><text:span text:style-name="T3">Recorrente: ANTONIO ATAIDE BENCHIMOL RODRIGUES.</text:span></text:p>
          </draw:text-box>
        </draw:frame>
        <draw:frame draw:style-name="gr5" draw:text-style-name="P6" draw:layer="layout" svg:width="6.635cm" svg:height="0.471cm" svg:x="12.75cm" svg:y="22.788cm">
          <draw:text-box>
            <text:p text:style-name="P4"><text:span text:style-name="T3">Recorrido: BANCO BRADESCO S/A.</text:span></text:p>
          </draw:text-box>
        </draw:frame>
        <draw:frame draw:style-name="gr5" draw:text-style-name="P6" draw:layer="layout" svg:width="3.093cm" svg:height="0.471cm" svg:x="1.482cm" svg:y="23.26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13.827cm" svg:height="0.471cm" svg:x="4.848cm" svg:y="23.262cm">
          <draw:text-box>
            <text:p text:style-name="P4"><text:span text:style-name="T3">200 - Com Resolução do Mérito - Não-Acolhimento de Embargos de Declaração,</text:span></text:p>
          </draw:text-box>
        </draw:frame>
        <draw:frame draw:style-name="gr5" draw:text-style-name="P6" draw:layer="layout" svg:width="1.53cm" svg:height="0.471cm" svg:x="1.482cm" svg:y="23.749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3.45cm" svg:y="23.749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4.483cm" svg:y="23.74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3.611cm" svg:height="0.471cm" svg:x="6.206cm" svg:y="23.749cm">
          <draw:text-box>
            <text:p text:style-name="P4"><text:span text:style-name="T3">ANTONIO ATAIDE</text:span></text:p>
          </draw:text-box>
        </draw:frame>
        <draw:frame draw:style-name="gr5" draw:text-style-name="P6" draw:layer="layout" svg:width="2.518cm" svg:height="0.471cm" svg:x="10.545cm" svg:y="23.749cm">
          <draw:text-box>
            <text:p text:style-name="P4"><text:span text:style-name="T3">BENCHIMOL</text:span></text:p>
          </draw:text-box>
        </draw:frame>
        <draw:frame draw:style-name="gr5" draw:text-style-name="P6" draw:layer="layout" svg:width="2.425cm" svg:height="0.471cm" svg:x="13.504cm" svg:y="23.749cm">
          <draw:text-box>
            <text:p text:style-name="P4"><text:span text:style-name="T3">RODRIGUES</text:span></text:p>
          </draw:text-box>
        </draw:frame>
        <draw:frame draw:style-name="gr5" draw:text-style-name="P6" draw:layer="layout" svg:width="0.422cm" svg:height="0.471cm" svg:x="16.366cm" svg:y="23.749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878cm" svg:y="23.74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74cm" svg:y="23.749cm">
          <draw:text-box>
            <text:p text:style-name="P4"><text:span text:style-name="T2">87.</text:span></text:p>
          </draw:text-box>
        </draw:frame>
        <draw:frame draw:style-name="gr5" draw:text-style-name="P6" draw:layer="layout" svg:width="0.422cm" svg:height="0.471cm" svg:x="6.612cm" svg:y="24.235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4.235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4.235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4.235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4.23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4.23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4.235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4.235cm">
          <draw:text-box>
            <text:p text:style-name="P4"><text:span text:style-name="T2">0254709-49.2025.8.04.1000</text:span></text:p>
          </draw:text-box>
        </draw:frame>
        <draw:frame draw:style-name="gr5" draw:text-style-name="P6" draw:layer="layout" svg:width="4.939cm" svg:height="0.471cm" svg:x="1.482cm" svg:y="24.71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24.71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24.71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24.7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24.7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24.71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25.179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773cm" svg:y="25.17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04cm" svg:height="0.471cm" svg:x="4.945cm" svg:y="25.179cm">
          <draw:text-box>
            <text:p text:style-name="P4"><text:span text:style-name="T3">Dandara Fernanda da Silva.</text:span></text:p>
          </draw:text-box>
        </draw:frame>
        <draw:frame draw:style-name="gr5" draw:text-style-name="P6" draw:layer="layout" svg:width="1.812cm" svg:height="0.471cm" svg:x="10.072cm" svg:y="25.17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7.187cm" svg:height="0.471cm" svg:x="12.075cm" svg:y="25.179cm">
          <draw:text-box>
            <text:p text:style-name="P4"><text:span text:style-name="T3">CREDITAS SOCIEDADE DE CREDITO</text:span></text:p>
          </draw:text-box>
        </draw:frame>
        <draw:frame draw:style-name="gr5" draw:text-style-name="P6" draw:layer="layout" svg:width="2.413cm" svg:height="0.471cm" svg:x="1.482cm" svg:y="25.654cm">
          <draw:text-box>
            <text:p text:style-name="P4"><text:span text:style-name="T3">DIRETO S.A.</text:span></text:p>
          </draw:text-box>
        </draw:frame>
        <draw:frame draw:style-name="gr5" draw:text-style-name="P6" draw:layer="layout" svg:width="14.909cm" svg:height="0.471cm" svg:x="4.081cm" svg:y="25.654cm">
          <draw:text-box>
            <text:p text:style-name="P4"><text:span text:style-name="T3">Decisão principal: 200 - Com Resolução do Mérito - Não-Acolhimento de Embargos de</text:span></text:p>
          </draw:text-box>
        </draw:frame>
        <draw:frame draw:style-name="gr5" draw:text-style-name="P6" draw:layer="layout" svg:width="2.011cm" svg:height="0.471cm" svg:x="1.482cm" svg:y="26.14cm">
          <draw:text-box>
            <text:p text:style-name="P4"><text:span text:style-name="T3">Declaração,</text:span></text:p>
          </draw:text-box>
        </draw:frame>
        <draw:frame draw:style-name="gr5" draw:text-style-name="P6" draw:layer="layout" svg:width="1.53cm" svg:height="0.471cm" svg:x="4.158cm" svg:y="26.14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317cm" svg:y="26.14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511cm" svg:y="26.1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436cm" svg:height="0.471cm" svg:x="9.424cm" svg:y="26.14cm">
          <draw:text-box>
            <text:p text:style-name="P4"><text:span text:style-name="T3">Dandara</text:span></text:p>
          </draw:text-box>
        </draw:frame>
        <draw:frame draw:style-name="gr5" draw:text-style-name="P6" draw:layer="layout" svg:width="1.577cm" svg:height="0.471cm" svg:x="11.461cm" svg:y="26.14cm">
          <draw:text-box>
            <text:p text:style-name="P4"><text:span text:style-name="T3">Fernanda</text:span></text:p>
          </draw:text-box>
        </draw:frame>
        <draw:frame draw:style-name="gr5" draw:text-style-name="P6" draw:layer="layout" svg:width="0.422cm" svg:height="0.471cm" svg:x="13.654cm" svg:y="26.14cm">
          <draw:text-box>
            <text:p text:style-name="P4"><text:span text:style-name="T3">da</text:span></text:p>
          </draw:text-box>
        </draw:frame>
        <draw:frame draw:style-name="gr5" draw:text-style-name="P6" draw:layer="layout" svg:width="0.872cm" svg:height="0.471cm" svg:x="14.581cm" svg:y="26.14cm">
          <draw:text-box>
            <text:p text:style-name="P4"><text:span text:style-name="T3">Silva</text:span></text:p>
          </draw:text-box>
        </draw:frame>
        <draw:frame draw:style-name="gr5" draw:text-style-name="P6" draw:layer="layout" svg:width="0.422cm" svg:height="0.471cm" svg:x="16.023cm" svg:y="26.14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679cm" svg:y="26.1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61cm" svg:y="26.14cm">
          <draw:text-box>
            <text:p text:style-name="P4"><text:span text:style-name="T2">88.</text:span></text:p>
          </draw:text-box>
        </draw:frame>
        <draw:frame draw:style-name="gr5" draw:text-style-name="P6" draw:layer="layout" svg:width="0.422cm" svg:height="0.471cm" svg:x="6.612cm" svg:y="26.631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6.63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6.63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6.631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6.63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6.63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6.631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6.631cm">
          <draw:text-box>
            <text:p text:style-name="P4"><text:span text:style-name="T2">0674479-60.2025.8.04.1000</text:span></text:p>
          </draw:text-box>
        </draw:frame>
        <draw:frame draw:style-name="gr5" draw:text-style-name="P6" draw:layer="layout" svg:width="4.939cm" svg:height="0.471cm" svg:x="1.482cm" svg:y="27.101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27.101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27.101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27.10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27.10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27.101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27.575cm">
          <draw:text-box>
            <text:p text:style-name="P4"><text:span text:style-name="T3">grau.),</text:span></text:p>
          </draw:text-box>
        </draw:frame>
        <draw:frame draw:style-name="gr5" draw:text-style-name="P6" draw:layer="layout" svg:width="1.378cm" svg:height="0.471cm" svg:x="2.803cm" svg:y="27.575cm">
          <draw:text-box>
            <text:p text:style-name="P4"><text:span text:style-name="T3">2 (Tipo:</text:span></text:p>
          </draw:text-box>
        </draw:frame>
        <draw:frame draw:style-name="gr5" draw:text-style-name="P6" draw:layer="layout" svg:width="2.365cm" svg:height="0.471cm" svg:x="4.479cm" svg:y="27.575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7.075cm" svg:y="27.57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8.654cm" svg:y="27.575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4.467cm" svg:y="27.57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635cm" svg:height="0.471cm" svg:x="16.671cm" svg:y="27.575cm">
          <draw:text-box>
            <text:p text:style-name="P4"><text:span text:style-name="T3">Adão Torres da</text:span></text:p>
          </draw:text-box>
        </draw:frame>
      </draw:page>
      <draw:page draw:name="page8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1.894cm" svg:height="0.471cm" svg:x="1.482cm" svg:y="1.278cm">
          <draw:text-box>
            <text:p text:style-name="P4"><text:span text:style-name="T3">Conceição.</text:span></text:p>
          </draw:text-box>
        </draw:frame>
        <draw:frame draw:style-name="gr5" draw:text-style-name="P6" draw:layer="layout" svg:width="1.812cm" svg:height="0.471cm" svg:x="3.599cm" svg:y="1.27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435cm" svg:height="0.471cm" svg:x="5.631cm" svg:y="1.278cm">
          <draw:text-box>
            <text:p text:style-name="P4"><text:span text:style-name="T3">BANCO VOLKSWAGEN S.A.</text:span></text:p>
          </draw:text-box>
        </draw:frame>
        <draw:frame draw:style-name="gr5" draw:text-style-name="P6" draw:layer="layout" svg:width="3.093cm" svg:height="0.471cm" svg:x="11.485cm" svg:y="1.278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4.91cm" svg:y="1.278cm">
          <draw:text-box>
            <text:p text:style-name="P4"><text:span text:style-name="T3">200 -</text:span></text:p>
          </draw:text-box>
        </draw:frame>
        <draw:frame draw:style-name="gr5" draw:text-style-name="P6" draw:layer="layout" svg:width="3.224cm" svg:height="0.471cm" svg:x="16.083cm" svg:y="1.278cm">
          <draw:text-box>
            <text:p text:style-name="P4"><text:span text:style-name="T3">Com Resolução do</text:span></text:p>
          </draw:text-box>
        </draw:frame>
        <draw:frame draw:style-name="gr5" draw:text-style-name="P6" draw:layer="layout" svg:width="17.916cm" svg:height="0.471cm" svg:x="1.482cm" svg:y="1.752cm">
          <draw:text-box>
            <text:p text:style-name="P4"><text:span text:style-name="T3">Mérito - Não-Acolhimento de Embargos de Declaração, atribuído à(s) parte(s) Adão Torres da Conceição</text:span></text:p>
          </draw:text-box>
        </draw:frame>
        <draw:frame draw:style-name="gr5" draw:text-style-name="P6" draw:layer="layout" svg:width="1.906cm" svg:height="0.471cm" svg:x="1.482cm" svg:y="2.239cm">
          <draw:text-box>
            <text:p text:style-name="P4"><text:span text:style-name="T3">- Unânime.</text:span></text:p>
          </draw:text-box>
        </draw:frame>
        <draw:frame draw:style-name="gr5" draw:text-style-name="P6" draw:layer="layout" svg:width="4.599cm" svg:height="0.471cm" svg:x="9.322cm" svg:y="2.239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84cm" svg:y="2.23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76cm" svg:y="2.23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2.23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531cm" svg:height="0.471cm" svg:x="3.62cm" svg:y="2.239cm">
          <draw:text-box>
            <text:p text:style-name="P4"><text:span text:style-name="T2">89.</text:span></text:p>
          </draw:text-box>
        </draw:frame>
        <draw:frame draw:style-name="gr5" draw:text-style-name="P6" draw:layer="layout" svg:width="4.8cm" svg:height="0.471cm" svg:x="4.314cm" svg:y="2.239cm">
          <draw:text-box>
            <text:p text:style-name="P4"><text:span text:style-name="T2">0215776-07.2025.8.04.1000</text:span></text:p>
          </draw:text-box>
        </draw:frame>
        <draw:frame draw:style-name="gr5" draw:text-style-name="P6" draw:layer="layout" svg:width="6.808cm" svg:height="0.471cm" svg:x="1.482cm" svg:y="2.713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6.492cm" svg:height="0.471cm" svg:x="8.636cm" svg:y="2.713cm">
          <draw:text-box>
            <text:p text:style-name="P4"><text:span text:style-name="T3">Impedimentos: 1 (Tipo: Impedimento.</text:span></text:p>
          </draw:text-box>
        </draw:frame>
        <draw:frame draw:style-name="gr5" draw:text-style-name="P6" draw:layer="layout" svg:width="3.976cm" svg:height="0.471cm" svg:x="15.44cm" svg:y="2.713cm">
          <draw:text-box>
            <text:p text:style-name="P4"><text:span text:style-name="T3">Motivo: Despachou em</text:span></text:p>
          </draw:text-box>
        </draw:frame>
        <draw:frame draw:style-name="gr5" draw:text-style-name="P6" draw:layer="layout" svg:width="2.67cm" svg:height="0.471cm" svg:x="1.482cm" svg:y="3.183cm">
          <draw:text-box>
            <text:p text:style-name="P4"><text:span text:style-name="T3">primeiro grau.).</text:span></text:p>
          </draw:text-box>
        </draw:frame>
        <draw:frame draw:style-name="gr5" draw:text-style-name="P6" draw:layer="layout" svg:width="1.976cm" svg:height="0.471cm" svg:x="4.399cm" svg:y="3.18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575cm" svg:height="0.471cm" svg:x="6.558cm" svg:y="3.183cm">
          <draw:text-box>
            <text:p text:style-name="P4"><text:span text:style-name="T3">MARLUCIA GONCALVES VIEIRA.</text:span></text:p>
          </draw:text-box>
        </draw:frame>
        <draw:frame draw:style-name="gr5" draw:text-style-name="P6" draw:layer="layout" svg:width="1.812cm" svg:height="0.471cm" svg:x="13.449cm" svg:y="3.18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929cm" svg:height="0.471cm" svg:x="15.443cm" svg:y="3.183cm">
          <draw:text-box>
            <text:p text:style-name="P4"><text:span text:style-name="T3">Condomínio do Parque</text:span></text:p>
          </draw:text-box>
        </draw:frame>
        <draw:frame draw:style-name="gr5" draw:text-style-name="P6" draw:layer="layout" svg:width="1.977cm" svg:height="0.471cm" svg:x="1.482cm" svg:y="3.657cm">
          <draw:text-box>
            <text:p text:style-name="P4"><text:span text:style-name="T3">Residencial</text:span></text:p>
          </draw:text-box>
        </draw:frame>
        <draw:frame draw:style-name="gr5" draw:text-style-name="P6" draw:layer="layout" svg:width="1.037cm" svg:height="0.471cm" svg:x="3.793cm" svg:y="3.657cm">
          <draw:text-box>
            <text:p text:style-name="P4"><text:span text:style-name="T3">Nossa</text:span></text:p>
          </draw:text-box>
        </draw:frame>
        <draw:frame draw:style-name="gr5" draw:text-style-name="P6" draw:layer="layout" svg:width="1.389cm" svg:height="0.471cm" svg:x="5.123cm" svg:y="3.657cm">
          <draw:text-box>
            <text:p text:style-name="P4"><text:span text:style-name="T3">Senhora</text:span></text:p>
          </draw:text-box>
        </draw:frame>
        <draw:frame draw:style-name="gr5" draw:text-style-name="P6" draw:layer="layout" svg:width="0.422cm" svg:height="0.471cm" svg:x="6.82cm" svg:y="3.657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4cm" svg:height="0.471cm" svg:x="7.493cm" svg:y="3.657cm">
          <draw:text-box>
            <text:p text:style-name="P4"><text:span text:style-name="T3">Fátima.</text:span></text:p>
          </draw:text-box>
        </draw:frame>
        <draw:frame draw:style-name="gr5" draw:text-style-name="P6" draw:layer="layout" svg:width="3.093cm" svg:height="0.471cm" svg:x="9.081cm" svg:y="3.65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705cm" svg:y="3.657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029cm" svg:y="3.65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4.144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4.792cm" svg:y="4.144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672cm" svg:y="4.144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625cm" svg:y="4.14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716cm" svg:height="0.471cm" svg:x="9.259cm" svg:y="4.144cm">
          <draw:text-box>
            <text:p text:style-name="P4"><text:span text:style-name="T3">MARLUCIA GONCALVES VIEIRA -</text:span></text:p>
          </draw:text-box>
        </draw:frame>
        <draw:frame draw:style-name="gr5" draw:text-style-name="P6" draw:layer="layout" svg:width="1.66cm" svg:height="0.471cm" svg:x="16.971cm" svg:y="4.14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78cm" svg:y="4.144cm">
          <draw:text-box>
            <text:p text:style-name="P4"><text:span text:style-name="T2">90.</text:span></text:p>
          </draw:text-box>
        </draw:frame>
        <draw:frame draw:style-name="gr5" draw:text-style-name="P6" draw:layer="layout" svg:width="0.422cm" svg:height="0.471cm" svg:x="6.612cm" svg:y="4.631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4.63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4.63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4.631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4.63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4.63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4.631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4.631cm">
          <draw:text-box>
            <text:p text:style-name="P4"><text:span text:style-name="T2">0663136-67.2025.8.04.1000</text:span></text:p>
          </draw:text-box>
        </draw:frame>
        <draw:frame draw:style-name="gr5" draw:text-style-name="P6" draw:layer="layout" svg:width="1.577cm" svg:height="0.471cm" svg:x="1.482cm" svg:y="5.105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3.349cm" svg:y="5.105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4.902cm" svg:y="5.105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5.66cm" svg:y="5.105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976cm" svg:height="0.471cm" svg:x="7.231cm" svg:y="5.10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316cm" svg:height="0.471cm" svg:x="9.517cm" svg:y="5.105cm">
          <draw:text-box>
            <text:p text:style-name="P4"><text:span text:style-name="T3">JOSE HENRIQUE PACHECO BATISTA.</text:span></text:p>
          </draw:text-box>
        </draw:frame>
        <draw:frame draw:style-name="gr5" draw:text-style-name="P6" draw:layer="layout" svg:width="1.812cm" svg:height="0.471cm" svg:x="17.661cm" svg:y="5.10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188cm" svg:height="0.471cm" svg:x="1.482cm" svg:y="5.579cm">
          <draw:text-box>
            <text:p text:style-name="P4"><text:span text:style-name="T3">MANAUS AMBIENTAL SA.</text:span></text:p>
          </draw:text-box>
        </draw:frame>
        <draw:frame draw:style-name="gr5" draw:text-style-name="P6" draw:layer="layout" svg:width="3.093cm" svg:height="0.471cm" svg:x="6.972cm" svg:y="5.579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10.312cm" svg:y="5.579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1.53cm" svg:height="0.471cm" svg:x="1.482cm" svg:y="6.066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3.645cm" svg:y="6.066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4.839cm" svg:y="6.06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0.966cm" svg:height="0.471cm" svg:x="6.748cm" svg:y="6.066cm">
          <draw:text-box>
            <text:p text:style-name="P4"><text:span text:style-name="T3">JOSE</text:span></text:p>
          </draw:text-box>
        </draw:frame>
        <draw:frame draw:style-name="gr5" draw:text-style-name="P6" draw:layer="layout" svg:width="2.165cm" svg:height="0.471cm" svg:x="8.272cm" svg:y="6.066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978cm" svg:height="0.471cm" svg:x="11.053cm" svg:y="6.066cm">
          <draw:text-box>
            <text:p text:style-name="P4"><text:span text:style-name="T3">PACHECO</text:span></text:p>
          </draw:text-box>
        </draw:frame>
        <draw:frame draw:style-name="gr5" draw:text-style-name="P6" draw:layer="layout" svg:width="1.789cm" svg:height="0.471cm" svg:x="13.631cm" svg:y="6.066cm">
          <draw:text-box>
            <text:p text:style-name="P4"><text:span text:style-name="T3">BATISTA</text:span></text:p>
          </draw:text-box>
        </draw:frame>
        <draw:frame draw:style-name="gr5" draw:text-style-name="P6" draw:layer="layout" svg:width="0.422cm" svg:height="0.471cm" svg:x="16.023cm" svg:y="6.066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679cm" svg:y="6.06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61cm" svg:y="6.066cm">
          <draw:text-box>
            <text:p text:style-name="P4"><text:span text:style-name="T2">91.</text:span></text:p>
          </draw:text-box>
        </draw:frame>
        <draw:frame draw:style-name="gr5" draw:text-style-name="P6" draw:layer="layout" svg:width="8.207cm" svg:height="0.471cm" svg:x="6.464cm" svg:y="6.553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6.553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6.553cm">
          <draw:text-box>
            <text:p text:style-name="P4"><text:span text:style-name="T2">0004866-57.2025.8.04.4700</text:span></text:p>
          </draw:text-box>
        </draw:frame>
        <draw:frame draw:style-name="gr5" draw:text-style-name="P6" draw:layer="layout" svg:width="4.175cm" svg:height="0.471cm" svg:x="1.482cm" svg:y="7.027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6.02cm" svg:y="7.02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0.795cm" svg:height="0.471cm" svg:x="8.201cm" svg:y="7.027cm">
          <draw:text-box>
            <text:p text:style-name="P4"><text:span text:style-name="T3">MARIA FERREIRA DE LIMA representado(a) por LINCOLN</text:span></text:p>
          </draw:text-box>
        </draw:frame>
        <draw:frame draw:style-name="gr5" draw:text-style-name="P6" draw:layer="layout" svg:width="4.529cm" svg:height="0.471cm" svg:x="1.482cm" svg:y="7.497cm">
          <draw:text-box>
            <text:p text:style-name="P4"><text:span text:style-name="T3">RIBEIRO DE MENEZES.</text:span></text:p>
          </draw:text-box>
        </draw:frame>
        <draw:frame draw:style-name="gr5" draw:text-style-name="P6" draw:layer="layout" svg:width="1.812cm" svg:height="0.471cm" svg:x="6.562cm" svg:y="7.49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8.645cm" svg:y="7.497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3.915cm" svg:y="7.49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438cm" svg:y="7.497cm">
          <draw:text-box>
            <text:p text:style-name="P4"><text:span text:style-name="T3">238 -</text:span></text:p>
          </draw:text-box>
        </draw:frame>
        <draw:frame draw:style-name="gr5" draw:text-style-name="P6" draw:layer="layout" svg:width="0.825cm" svg:height="0.471cm" svg:x="18.682cm" svg:y="7.497cm">
          <draw:text-box>
            <text:p text:style-name="P4"><text:span text:style-name="T3">Com</text:span></text:p>
          </draw:text-box>
        </draw:frame>
        <draw:frame draw:style-name="gr5" draw:text-style-name="P6" draw:layer="layout" svg:width="7.585cm" svg:height="0.471cm" svg:x="1.482cm" svg:y="7.971cm">
          <draw:text-box>
            <text:p text:style-name="P4"><text:span text:style-name="T3">Resolução do Mérito - Provimento em Parte,</text:span></text:p>
          </draw:text-box>
        </draw:frame>
        <draw:frame draw:style-name="gr5" draw:text-style-name="P6" draw:layer="layout" svg:width="9.196cm" svg:height="0.471cm" svg:x="9.776cm" svg:y="7.971cm">
          <draw:text-box>
            <text:p text:style-name="P4"><text:span text:style-name="T3">atribuído à(s) parte(s) MARIA FERREIRA DE LIMA</text:span></text:p>
          </draw:text-box>
        </draw:frame>
        <draw:frame draw:style-name="gr5" draw:text-style-name="P6" draw:layer="layout" svg:width="11.805cm" svg:height="0.471cm" svg:x="1.482cm" svg:y="8.458cm">
          <draw:text-box>
            <text:p text:style-name="P4"><text:span text:style-name="T3">representado(a) por LINCOLN RIBEIRO DE MENEZES - Unânime.</text:span></text:p>
          </draw:text-box>
        </draw:frame>
        <draw:frame draw:style-name="gr5" draw:text-style-name="P6" draw:layer="layout" svg:width="0.422cm" svg:height="0.471cm" svg:x="19.381cm" svg:y="8.458cm">
          <draw:text-box>
            <text:p text:style-name="P4"><text:span text:style-name="T3">-</text:span></text:p>
          </draw:text-box>
        </draw:frame>
        <draw:frame draw:style-name="gr5" draw:text-style-name="P6" draw:layer="layout" svg:width="0.531cm" svg:height="0.471cm" svg:x="13.737cm" svg:y="8.458cm">
          <draw:text-box>
            <text:p text:style-name="P4"><text:span text:style-name="T2">92.</text:span></text:p>
          </draw:text-box>
        </draw:frame>
        <draw:frame draw:style-name="gr5" draw:text-style-name="P6" draw:layer="layout" svg:width="4.8cm" svg:height="0.471cm" svg:x="14.41cm" svg:y="8.458cm">
          <draw:text-box>
            <text:p text:style-name="P4"><text:span text:style-name="T2">0660709-97.2025.8.04.1000</text:span></text:p>
          </draw:text-box>
        </draw:frame>
        <draw:frame draw:style-name="gr5" draw:text-style-name="P6" draw:layer="layout" svg:width="4.352cm" svg:height="0.471cm" svg:x="1.482cm" svg:y="8.93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67cm" svg:y="8.93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731cm" svg:y="8.93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29cm" svg:y="8.93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504cm" svg:y="8.93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12.121cm" svg:y="8.932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7.484cm" svg:y="8.932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2.542cm" svg:height="0.471cm" svg:x="1.482cm" svg:y="9.402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4.242cm" svg:y="9.402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5.906cm" svg:y="9.40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8.489cm" svg:y="9.40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0.055cm" svg:y="9.402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5.833cm" svg:y="9.40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484cm" svg:height="0.471cm" svg:x="18.022cm" svg:y="9.402cm">
          <draw:text-box>
            <text:p text:style-name="P4"><text:span text:style-name="T3">BANCO</text:span></text:p>
          </draw:text-box>
        </draw:frame>
        <draw:frame draw:style-name="gr5" draw:text-style-name="P6" draw:layer="layout" svg:width="17.616cm" svg:height="0.471cm" svg:x="1.482cm" svg:y="9.876cm">
          <draw:text-box>
            <text:p text:style-name="P4"><text:span text:style-name="T3">SANTANDER BRASIL S/A. Recorrido: MARIA DA SILVA NEVES CANO. Decisão principal: 200 -</text:span></text:p>
          </draw:text-box>
        </draw:frame>
        <draw:frame draw:style-name="gr5" draw:text-style-name="P6" draw:layer="layout" svg:width="4.729cm" svg:height="0.471cm" svg:x="1.482cm" svg:y="10.35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8.007cm" svg:height="0.471cm" svg:x="6.863cm" svg:y="10.35cm">
          <draw:text-box>
            <text:p text:style-name="P4"><text:span text:style-name="T3">Não-Acolhimento de Embargos de Declaração,</text:span></text:p>
          </draw:text-box>
        </draw:frame>
        <draw:frame draw:style-name="gr5" draw:text-style-name="P6" draw:layer="layout" svg:width="2.271cm" svg:height="0.471cm" svg:x="15.583cm" svg:y="10.35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8.191cm" svg:y="10.3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8.539cm" svg:height="0.471cm" svg:x="1.482cm" svg:y="10.837cm">
          <draw:text-box>
            <text:p text:style-name="P4"><text:span text:style-name="T3">BANCO SANTANDER BRASIL S/A - Unânime.</text:span></text:p>
          </draw:text-box>
        </draw:frame>
        <draw:frame draw:style-name="gr5" draw:text-style-name="P6" draw:layer="layout" svg:width="3.576cm" svg:height="0.471cm" svg:x="15.887cm" svg:y="10.837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435cm" svg:height="0.471cm" svg:x="10.283cm" svg:y="10.837cm">
          <draw:text-box>
            <text:p text:style-name="P4"><text:span text:style-name="T2">93. 0044882-32.2024.8.04.1000</text:span></text:p>
          </draw:text-box>
        </draw:frame>
        <draw:frame draw:style-name="gr5" draw:text-style-name="P6" draw:layer="layout" svg:width="4.527cm" svg:height="0.471cm" svg:x="1.482cm" svg:y="11.311cm">
          <draw:text-box>
            <text:p text:style-name="P4"><text:span text:style-name="T3">Cível - 3ª Turma Recursal.</text:span></text:p>
          </draw:text-box>
        </draw:frame>
        <draw:frame draw:style-name="gr5" draw:text-style-name="P6" draw:layer="layout" svg:width="12.898cm" svg:height="0.471cm" svg:x="6.296cm" svg:y="11.311cm">
          <draw:text-box>
            <text:p text:style-name="P4"><text:span text:style-name="T3">Relator: Alexandre Henrique Novaes De Araújo. Recorrente: INFO STORE</text:span></text:p>
          </draw:text-box>
        </draw:frame>
        <draw:frame draw:style-name="gr5" draw:text-style-name="P6" draw:layer="layout" svg:width="3.46cm" svg:height="0.471cm" svg:x="1.482cm" svg:y="11.781cm">
          <draw:text-box>
            <text:p text:style-name="P4"><text:span text:style-name="T3">COMPUTADORES</text:span></text:p>
          </draw:text-box>
        </draw:frame>
        <draw:frame draw:style-name="gr5" draw:text-style-name="P6" draw:layer="layout" svg:width="6.174cm" svg:height="0.471cm" svg:x="5.351cm" svg:y="11.781cm">
          <draw:text-box>
            <text:p text:style-name="P4"><text:span text:style-name="T3">DA AMAZÔNIA LTDA.Recorrido:</text:span></text:p>
          </draw:text-box>
        </draw:frame>
        <draw:frame draw:style-name="gr5" draw:text-style-name="P6" draw:layer="layout" svg:width="6.223cm" svg:height="0.471cm" svg:x="12.475cm" svg:y="11.781cm">
          <draw:text-box>
            <text:p text:style-name="P4"><text:span text:style-name="T3">RENAN PINHEIRO COSTA LIMA</text:span></text:p>
          </draw:text-box>
        </draw:frame>
        <draw:frame draw:style-name="gr5" draw:text-style-name="P6" draw:layer="layout" svg:width="2.634cm" svg:height="0.471cm" svg:x="1.482cm" svg:y="12.255cm">
          <draw:text-box>
            <text:p text:style-name="P4"><text:span text:style-name="T3">representado(a)</text:span></text:p>
          </draw:text-box>
        </draw:frame>
        <draw:frame draw:style-name="gr5" draw:text-style-name="P6" draw:layer="layout" svg:width="0.566cm" svg:height="0.471cm" svg:x="4.437cm" svg:y="12.255cm">
          <draw:text-box>
            <text:p text:style-name="P4"><text:span text:style-name="T3">por</text:span></text:p>
          </draw:text-box>
        </draw:frame>
        <draw:frame draw:style-name="gr5" draw:text-style-name="P6" draw:layer="layout" svg:width="7.797cm" svg:height="0.471cm" svg:x="5.262cm" svg:y="12.255cm">
          <draw:text-box>
            <text:p text:style-name="P4"><text:span text:style-name="T3">JOAO ANTONIO DA SILVA TOLENTINO,</text:span></text:p>
          </draw:text-box>
        </draw:frame>
        <draw:frame draw:style-name="gr5" draw:text-style-name="P6" draw:layer="layout" svg:width="1.812cm" svg:height="0.471cm" svg:x="14.003cm" svg:y="12.25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212cm" svg:height="0.471cm" svg:x="16.112cm" svg:y="12.255cm">
          <draw:text-box>
            <text:p text:style-name="P4"><text:span text:style-name="T3">ELETROLUX DO</text:span></text:p>
          </draw:text-box>
        </draw:frame>
        <draw:frame draw:style-name="gr5" draw:text-style-name="P6" draw:layer="layout" svg:width="2.366cm" svg:height="0.471cm" svg:x="1.482cm" svg:y="12.725cm">
          <draw:text-box>
            <text:p text:style-name="P4"><text:span text:style-name="T3">BRASIL S.A.</text:span></text:p>
          </draw:text-box>
        </draw:frame>
        <draw:frame draw:style-name="gr5" draw:text-style-name="P6" draw:layer="layout" svg:width="3.093cm" svg:height="0.471cm" svg:x="4.136cm" svg:y="12.72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7.54cm" svg:y="12.725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8.691cm" svg:y="12.725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3.975cm" svg:y="12.725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7.128cm" svg:y="12.725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.482cm" svg:y="13.21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0.99cm" svg:height="0.471cm" svg:x="3.298cm" svg:y="13.216cm">
          <draw:text-box>
            <text:p text:style-name="P4"><text:span text:style-name="T3">INFO</text:span></text:p>
          </draw:text-box>
        </draw:frame>
        <draw:frame draw:style-name="gr5" draw:text-style-name="P6" draw:layer="layout" svg:width="1.343cm" svg:height="0.471cm" svg:x="4.754cm" svg:y="13.216cm">
          <draw:text-box>
            <text:p text:style-name="P4"><text:span text:style-name="T3">STORE</text:span></text:p>
          </draw:text-box>
        </draw:frame>
        <draw:frame draw:style-name="gr5" draw:text-style-name="P6" draw:layer="layout" svg:width="3.46cm" svg:height="0.471cm" svg:x="6.579cm" svg:y="13.216cm">
          <draw:text-box>
            <text:p text:style-name="P4"><text:span text:style-name="T3">COMPUTADORES</text:span></text:p>
          </draw:text-box>
        </draw:frame>
        <draw:frame draw:style-name="gr5" draw:text-style-name="P6" draw:layer="layout" svg:width="0.613cm" svg:height="0.471cm" svg:x="10.608cm" svg:y="13.216cm">
          <draw:text-box>
            <text:p text:style-name="P4"><text:span text:style-name="T3">DA</text:span></text:p>
          </draw:text-box>
        </draw:frame>
        <draw:frame draw:style-name="gr5" draw:text-style-name="P6" draw:layer="layout" svg:width="2.307cm" svg:height="0.471cm" svg:x="11.662cm" svg:y="13.216cm">
          <draw:text-box>
            <text:p text:style-name="P4"><text:span text:style-name="T3">AMAZÔNIA</text:span></text:p>
          </draw:text-box>
        </draw:frame>
        <draw:frame draw:style-name="gr5" draw:text-style-name="P6" draw:layer="layout" svg:width="1.236cm" svg:height="0.471cm" svg:x="14.49cm" svg:y="13.216cm">
          <draw:text-box>
            <text:p text:style-name="P4"><text:span text:style-name="T3">LTDA.</text:span></text:p>
          </draw:text-box>
        </draw:frame>
        <draw:frame draw:style-name="gr5" draw:text-style-name="P6" draw:layer="layout" svg:width="0.422cm" svg:height="0.471cm" svg:x="16.204cm" svg:y="13.216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78cm" svg:y="13.21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65cm" svg:y="13.216cm">
          <draw:text-box>
            <text:p text:style-name="P4"><text:span text:style-name="T2">94.</text:span></text:p>
          </draw:text-box>
        </draw:frame>
        <draw:frame draw:style-name="gr5" draw:text-style-name="P6" draw:layer="layout" svg:width="0.422cm" svg:height="0.471cm" svg:x="6.612cm" svg:y="13.703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3.70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3.70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3.70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3.70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3.70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3.703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3.703cm">
          <draw:text-box>
            <text:p text:style-name="P4"><text:span text:style-name="T2">0589536-71.2023.8.04.0001</text:span></text:p>
          </draw:text-box>
        </draw:frame>
        <draw:frame draw:style-name="gr5" draw:text-style-name="P6" draw:layer="layout" svg:width="17.8cm" svg:height="0.471cm" svg:x="1.482cm" svg:y="14.173cm">
          <draw:text-box>
            <text:p text:style-name="P4"><text:span text:style-name="T3">Henrique Novaes De Araújo. Recorrente: Jucilene Carvalho Martins. Recorrido: Calcard Administradora</text:span></text:p>
          </draw:text-box>
        </draw:frame>
        <draw:frame draw:style-name="gr5" draw:text-style-name="P6" draw:layer="layout" svg:width="17.966cm" svg:height="0.471cm" svg:x="1.482cm" svg:y="14.647cm">
          <draw:text-box>
            <text:p text:style-name="P4"><text:span text:style-name="T3">de Cartoes Ltda. Decisão principal: 238 - Com Resolução do Mérito - Provimento em Parte, atribuído à(s)</text:span></text:p>
          </draw:text-box>
        </draw:frame>
        <draw:frame draw:style-name="gr5" draw:text-style-name="P6" draw:layer="layout" svg:width="7.878cm" svg:height="0.471cm" svg:x="1.482cm" svg:y="15.134cm">
          <draw:text-box>
            <text:p text:style-name="P4"><text:span text:style-name="T3">parte(s) Jucilene Carvalho Martins - Unânime.</text:span></text:p>
          </draw:text-box>
        </draw:frame>
        <draw:frame draw:style-name="gr5" draw:text-style-name="P6" draw:layer="layout" svg:width="3.576cm" svg:height="0.471cm" svg:x="15.762cm" svg:y="15.134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531cm" svg:height="0.471cm" svg:x="10.008cm" svg:y="15.134cm">
          <draw:text-box>
            <text:p text:style-name="P4"><text:span text:style-name="T2">95.</text:span></text:p>
          </draw:text-box>
        </draw:frame>
        <draw:frame draw:style-name="gr5" draw:text-style-name="P6" draw:layer="layout" svg:width="4.8cm" svg:height="0.471cm" svg:x="10.723cm" svg:y="15.134cm">
          <draw:text-box>
            <text:p text:style-name="P4"><text:span text:style-name="T2">0600007-75.2025.8.04.3300</text:span></text:p>
          </draw:text-box>
        </draw:frame>
        <draw:frame draw:style-name="gr5" draw:text-style-name="P6" draw:layer="layout" svg:width="17.8cm" svg:height="0.471cm" svg:x="1.482cm" svg:y="15.608cm">
          <draw:text-box>
            <text:p text:style-name="P4"><text:span text:style-name="T3">Cível - 3ª Turma Recursal. Relator: Alexandre Henrique Novaes De Araújo. Recorrente: STONE IP S.A.</text:span></text:p>
          </draw:text-box>
        </draw:frame>
        <draw:frame draw:style-name="gr5" draw:text-style-name="P6" draw:layer="layout" svg:width="1.812cm" svg:height="0.471cm" svg:x="1.482cm" svg:y="16.08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0.422cm" svg:height="0.471cm" svg:x="3.535cm" svg:y="16.082cm">
          <draw:text-box>
            <text:p text:style-name="P4"><text:span text:style-name="T3">L.</text:span></text:p>
          </draw:text-box>
        </draw:frame>
        <draw:frame draw:style-name="gr5" draw:text-style-name="P6" draw:layer="layout" svg:width="0.422cm" svg:height="0.471cm" svg:x="4.102cm" svg:y="16.082cm">
          <draw:text-box>
            <text:p text:style-name="P4"><text:span text:style-name="T3">S.</text:span></text:p>
          </draw:text-box>
        </draw:frame>
        <draw:frame draw:style-name="gr5" draw:text-style-name="P6" draw:layer="layout" svg:width="4.435cm" svg:height="0.471cm" svg:x="4.644cm" svg:y="16.082cm">
          <draw:text-box>
            <text:p text:style-name="P4"><text:span text:style-name="T3">DE ASSIS &amp; CIA LTDA.</text:span></text:p>
          </draw:text-box>
        </draw:frame>
        <draw:frame draw:style-name="gr5" draw:text-style-name="P6" draw:layer="layout" svg:width="3.093cm" svg:height="0.471cm" svg:x="9.699cm" svg:y="16.08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3.154cm" svg:y="16.082cm">
          <draw:text-box>
            <text:p text:style-name="P4"><text:span text:style-name="T3">200 -</text:span></text:p>
          </draw:text-box>
        </draw:frame>
        <draw:frame draw:style-name="gr5" draw:text-style-name="P6" draw:layer="layout" svg:width="4.729cm" svg:height="0.471cm" svg:x="14.338cm" svg:y="16.082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8.007cm" svg:height="0.471cm" svg:x="1.482cm" svg:y="16.569cm">
          <draw:text-box>
            <text:p text:style-name="P4"><text:span text:style-name="T3">Não-Acolhimento de Embargos de Declaração,</text:span></text:p>
          </draw:text-box>
        </draw:frame>
        <draw:frame draw:style-name="gr5" draw:text-style-name="P6" draw:layer="layout" svg:width="8.385cm" svg:height="0.471cm" svg:x="9.958cm" svg:y="16.569cm">
          <draw:text-box>
            <text:p text:style-name="P4"><text:span text:style-name="T3">atribuído à(s) parte(s) STONE IP S.A - Unânime.</text:span></text:p>
          </draw:text-box>
        </draw:frame>
        <draw:frame draw:style-name="gr5" draw:text-style-name="P6" draw:layer="layout" svg:width="0.531cm" svg:height="0.471cm" svg:x="18.987cm" svg:y="16.569cm">
          <draw:text-box>
            <text:p text:style-name="P4"><text:span text:style-name="T2">96.</text:span></text:p>
          </draw:text-box>
        </draw:frame>
        <draw:frame draw:style-name="gr5" draw:text-style-name="P6" draw:layer="layout" svg:width="0.422cm" svg:height="0.471cm" svg:x="6.612cm" svg:y="17.056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7.056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7.056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7.056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7.05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7.05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7.056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7.056cm">
          <draw:text-box>
            <text:p text:style-name="P4"><text:span text:style-name="T2">0687765-08.2025.8.04.1000</text:span></text:p>
          </draw:text-box>
        </draw:frame>
        <draw:frame draw:style-name="gr5" draw:text-style-name="P6" draw:layer="layout" svg:width="4.939cm" svg:height="0.471cm" svg:x="1.482cm" svg:y="17.53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12.617cm" svg:height="0.471cm" svg:x="6.668cm" svg:y="17.53cm">
          <draw:text-box>
            <text:p text:style-name="P4"><text:span text:style-name="T3">Recorrente: Priscila Carrion Gomes. Recorrido: MANAUS AMBIENTAL</text:span></text:p>
          </draw:text-box>
        </draw:frame>
        <draw:frame draw:style-name="gr5" draw:text-style-name="P6" draw:layer="layout" svg:width="0.649cm" svg:height="0.471cm" svg:x="1.482cm" svg:y="18cm">
          <draw:text-box>
            <text:p text:style-name="P4"><text:span text:style-name="T3">SA.</text:span></text:p>
          </draw:text-box>
        </draw:frame>
        <draw:frame draw:style-name="gr5" draw:text-style-name="P6" draw:layer="layout" svg:width="3.093cm" svg:height="0.471cm" svg:x="2.29cm" svg:y="18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13.217cm" svg:height="0.471cm" svg:x="5.627cm" svg:y="18cm">
          <draw:text-box>
            <text:p text:style-name="P4"><text:span text:style-name="T3">242 - Com Resolução do Mérito - Conhecimento em Parte e Não-Provimento,</text:span></text:p>
          </draw:text-box>
        </draw:frame>
        <draw:frame draw:style-name="gr5" draw:text-style-name="P6" draw:layer="layout" svg:width="9.759cm" svg:height="0.471cm" svg:x="1.482cm" svg:y="18.491cm">
          <draw:text-box>
            <text:p text:style-name="P4"><text:span text:style-name="T3">atribuído à(s) parte(s) Priscila Carrion Gomes - Unânime.</text:span></text:p>
          </draw:text-box>
        </draw:frame>
        <draw:frame draw:style-name="gr5" draw:text-style-name="P6" draw:layer="layout" svg:width="1.636cm" svg:height="0.471cm" svg:x="17.798cm" svg:y="18.491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0.531cm" svg:height="0.471cm" svg:x="12.048cm" svg:y="18.491cm">
          <draw:text-box>
            <text:p text:style-name="P4"><text:span text:style-name="T2">97.</text:span></text:p>
          </draw:text-box>
        </draw:frame>
        <draw:frame draw:style-name="gr5" draw:text-style-name="P6" draw:layer="layout" svg:width="4.8cm" svg:height="0.471cm" svg:x="12.759cm" svg:y="18.491cm">
          <draw:text-box>
            <text:p text:style-name="P4"><text:span text:style-name="T2">0688098-57.2025.8.04.1000</text:span></text:p>
          </draw:text-box>
        </draw:frame>
        <draw:frame draw:style-name="gr5" draw:text-style-name="P6" draw:layer="layout" svg:width="17.998cm" svg:height="0.471cm" svg:x="1.482cm" svg:y="18.961cm">
          <draw:text-box>
            <text:p text:style-name="P4"><text:span text:style-name="T3">Inominado Cível - 3ª Turma Recursal. Relator: Alexandre Henrique Novaes De Araújo. Recorrente: Luzia</text:span></text:p>
          </draw:text-box>
        </draw:frame>
        <draw:frame draw:style-name="gr5" draw:text-style-name="P6" draw:layer="layout" svg:width="17.85cm" svg:height="0.471cm" svg:x="1.482cm" svg:y="19.435cm">
          <draw:text-box>
            <text:p text:style-name="P4"><text:span text:style-name="T3">Barros de Aguiar,. Recorrido: MANAUS AMBIENTAL SA. Decisão principal: 241 - Com Resolução do</text:span></text:p>
          </draw:text-box>
        </draw:frame>
        <draw:frame draw:style-name="gr5" draw:text-style-name="P6" draw:layer="layout" svg:width="17.87cm" svg:height="0.471cm" svg:x="1.482cm" svg:y="19.905cm">
          <draw:text-box>
            <text:p text:style-name="P4"><text:span text:style-name="T3">Mérito - Conhecimento em Parte e Provimento em Parte, atribuído à(s) parte(s) Luzia Barros de Aguiar, -</text:span></text:p>
          </draw:text-box>
        </draw:frame>
        <draw:frame draw:style-name="gr5" draw:text-style-name="P6" draw:layer="layout" svg:width="1.66cm" svg:height="0.471cm" svg:x="1.482cm" svg:y="20.39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11cm" svg:y="20.396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422cm" svg:height="0.471cm" svg:x="14.174cm" svg:y="20.396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4.5cm" svg:y="20.396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5.016cm" svg:y="20.39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2cm" svg:y="20.39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531cm" svg:height="0.471cm" svg:x="3.344cm" svg:y="20.396cm">
          <draw:text-box>
            <text:p text:style-name="P4"><text:span text:style-name="T2">98.</text:span></text:p>
          </draw:text-box>
        </draw:frame>
        <draw:frame draw:style-name="gr5" draw:text-style-name="P6" draw:layer="layout" svg:width="4.8cm" svg:height="0.471cm" svg:x="4.064cm" svg:y="20.396cm">
          <draw:text-box>
            <text:p text:style-name="P4"><text:span text:style-name="T2">0264073-45.2025.8.04.1000</text:span></text:p>
          </draw:text-box>
        </draw:frame>
        <draw:frame draw:style-name="gr5" draw:text-style-name="P6" draw:layer="layout" svg:width="17.907cm" svg:height="0.471cm" svg:x="1.482cm" svg:y="20.866cm">
          <draw:text-box>
            <text:p text:style-name="P4"><text:span text:style-name="T3">Alexandre Henrique Novaes De Araújo. Recorrente: TUX COMERCIO DE ROUPAS LTDA. Recorrido:</text:span></text:p>
          </draw:text-box>
        </draw:frame>
        <draw:frame draw:style-name="gr5" draw:text-style-name="P6" draw:layer="layout" svg:width="7.339cm" svg:height="0.471cm" svg:x="1.482cm" svg:y="21.34cm">
          <draw:text-box>
            <text:p text:style-name="P4"><text:span text:style-name="T3">GABRIEL HENRIQUE CANDIDO LUIZ.</text:span></text:p>
          </draw:text-box>
        </draw:frame>
        <draw:frame draw:style-name="gr5" draw:text-style-name="P6" draw:layer="layout" svg:width="3.093cm" svg:height="0.471cm" svg:x="9.503cm" svg:y="21.3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3.009cm" svg:y="21.34cm">
          <draw:text-box>
            <text:p text:style-name="P4"><text:span text:style-name="T3">237 -</text:span></text:p>
          </draw:text-box>
        </draw:frame>
        <draw:frame draw:style-name="gr5" draw:text-style-name="P6" draw:layer="layout" svg:width="4.729cm" svg:height="0.471cm" svg:x="14.241cm" svg:y="21.34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083cm" svg:height="0.471cm" svg:x="1.482cm" svg:y="21.827cm">
          <draw:text-box>
            <text:p text:style-name="P4"><text:span text:style-name="T3">Provimento,</text:span></text:p>
          </draw:text-box>
        </draw:frame>
        <draw:frame draw:style-name="gr5" draw:text-style-name="P6" draw:layer="layout" svg:width="1.53cm" svg:height="0.471cm" svg:x="3.937cm" svg:y="21.827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5.826cm" svg:y="21.827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6.782cm" svg:y="21.82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7.14cm" svg:height="0.471cm" svg:x="8.425cm" svg:y="21.827cm">
          <draw:text-box>
            <text:p text:style-name="P4"><text:span text:style-name="T3">TUX COMERCIO DE ROUPAS LTDA -</text:span></text:p>
          </draw:text-box>
        </draw:frame>
        <draw:frame draw:style-name="gr5" draw:text-style-name="P6" draw:layer="layout" svg:width="1.66cm" svg:height="0.471cm" svg:x="16.959cm" svg:y="21.827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78cm" svg:y="21.827cm">
          <draw:text-box>
            <text:p text:style-name="P4"><text:span text:style-name="T2">99.</text:span></text:p>
          </draw:text-box>
        </draw:frame>
        <draw:frame draw:style-name="gr5" draw:text-style-name="P6" draw:layer="layout" svg:width="8.207cm" svg:height="0.471cm" svg:x="6.464cm" svg:y="22.318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22.318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22.318cm">
          <draw:text-box>
            <text:p text:style-name="P4"><text:span text:style-name="T2">0279218-44.2025.8.04.1000</text:span></text:p>
          </draw:text-box>
        </draw:frame>
        <draw:frame draw:style-name="gr5" draw:text-style-name="P6" draw:layer="layout" svg:width="17.967cm" svg:height="0.471cm" svg:x="1.482cm" svg:y="22.788cm">
          <draw:text-box>
            <text:p text:style-name="P4"><text:span text:style-name="T3">Albuquerque De Freitas. Recorrente: PATRICIA ALBÂNIA PERES DE CARVALHO. Recorrido: ITAÚ</text:span></text:p>
          </draw:text-box>
        </draw:frame>
        <draw:frame draw:style-name="gr5" draw:text-style-name="P6" draw:layer="layout" svg:width="3.107cm" svg:height="0.471cm" svg:x="1.482cm" svg:y="23.262cm">
          <draw:text-box>
            <text:p text:style-name="P4"><text:span text:style-name="T3">UNIBANCO S/A,</text:span></text:p>
          </draw:text-box>
        </draw:frame>
        <draw:frame draw:style-name="gr5" draw:text-style-name="P6" draw:layer="layout" svg:width="1.812cm" svg:height="0.471cm" svg:x="4.804cm" svg:y="23.26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6.786cm" svg:y="23.262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1.772cm" svg:y="23.26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4.211cm" svg:height="0.471cm" svg:x="15.096cm" svg:y="23.262cm">
          <draw:text-box>
            <text:p text:style-name="P4"><text:span text:style-name="T3">200 - Com Resolução do</text:span></text:p>
          </draw:text-box>
        </draw:frame>
        <draw:frame draw:style-name="gr5" draw:text-style-name="P6" draw:layer="layout" svg:width="9.511cm" svg:height="0.471cm" svg:x="1.482cm" svg:y="23.732cm">
          <draw:text-box>
            <text:p text:style-name="P4"><text:span text:style-name="T3">Mérito - Não-Acolhimento de Embargos de Declaração,</text:span></text:p>
          </draw:text-box>
        </draw:frame>
        <draw:frame draw:style-name="gr5" draw:text-style-name="P6" draw:layer="layout" svg:width="7.738cm" svg:height="0.471cm" svg:x="11.52cm" svg:y="23.732cm">
          <draw:text-box>
            <text:p text:style-name="P4"><text:span text:style-name="T3">atribuído à(s) parte(s) PATRICIA ALBÂNIA</text:span></text:p>
          </draw:text-box>
        </draw:frame>
        <draw:frame draw:style-name="gr5" draw:text-style-name="P6" draw:layer="layout" svg:width="6.41cm" svg:height="0.471cm" svg:x="1.482cm" svg:y="24.223cm">
          <draw:text-box>
            <text:p text:style-name="P4"><text:span text:style-name="T3">PERES DE CARVALHO - Unânime.</text:span></text:p>
          </draw:text-box>
        </draw:frame>
        <draw:frame draw:style-name="gr5" draw:text-style-name="P6" draw:layer="layout" svg:width="5.28cm" svg:height="0.471cm" svg:x="14.046cm" svg:y="24.223cm">
          <draw:text-box>
            <text:p text:style-name="P4"><text:span text:style-name="T3">- Recurso Inominado Cível - 3ª</text:span></text:p>
          </draw:text-box>
        </draw:frame>
        <draw:frame draw:style-name="gr5" draw:text-style-name="P6" draw:layer="layout" svg:width="0.743cm" svg:height="0.471cm" svg:x="8.192cm" svg:y="24.223cm">
          <draw:text-box>
            <text:p text:style-name="P4"><text:span text:style-name="T2">100.</text:span></text:p>
          </draw:text-box>
        </draw:frame>
        <draw:frame draw:style-name="gr5" draw:text-style-name="P6" draw:layer="layout" svg:width="4.8cm" svg:height="0.471cm" svg:x="9.076cm" svg:y="24.223cm">
          <draw:text-box>
            <text:p text:style-name="P4"><text:span text:style-name="T2">0260911-42.2025.8.04.1000</text:span></text:p>
          </draw:text-box>
        </draw:frame>
        <draw:frame draw:style-name="gr5" draw:text-style-name="P6" draw:layer="layout" svg:width="17.978cm" svg:height="0.471cm" svg:x="1.482cm" svg:y="24.693cm">
          <draw:text-box>
            <text:p text:style-name="P4"><text:span text:style-name="T3">Turma Recursal. Relator: Flávio Henrique Albuquerque De Freitas. Recorrente: TAM LINHAS AEREAS</text:span></text:p>
          </draw:text-box>
        </draw:frame>
        <draw:frame draw:style-name="gr5" draw:text-style-name="P6" draw:layer="layout" svg:width="17.967cm" svg:height="0.471cm" svg:x="1.482cm" svg:y="25.167cm">
          <draw:text-box>
            <text:p text:style-name="P4"><text:span text:style-name="T3">S.A. Recorrido: E B C BRANCO. Decisão principal: 200 - Com Resolução do Mérito - Não-Acolhimento</text:span></text:p>
          </draw:text-box>
        </draw:frame>
        <draw:frame draw:style-name="gr5" draw:text-style-name="P6" draw:layer="layout" svg:width="4.844cm" svg:height="0.471cm" svg:x="1.482cm" svg:y="25.654cm">
          <draw:text-box>
            <text:p text:style-name="P4"><text:span text:style-name="T3">de Embargos de Declaração,</text:span></text:p>
          </draw:text-box>
        </draw:frame>
        <draw:frame draw:style-name="gr5" draw:text-style-name="P6" draw:layer="layout" svg:width="2.271cm" svg:height="0.471cm" svg:x="6.846cm" svg:y="25.654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9.433cm" svg:y="25.65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353cm" svg:height="0.471cm" svg:x="10.944cm" svg:y="25.654cm">
          <draw:text-box>
            <text:p text:style-name="P4"><text:span text:style-name="T3">TAM LINHAS AEREAS S.A -</text:span></text:p>
          </draw:text-box>
        </draw:frame>
        <draw:frame draw:style-name="gr5" draw:text-style-name="P6" draw:layer="layout" svg:width="1.66cm" svg:height="0.471cm" svg:x="16.882cm" svg:y="25.65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71cm" svg:y="25.654cm">
          <draw:text-box>
            <text:p text:style-name="P4"><text:span text:style-name="T2">101.</text:span></text:p>
          </draw:text-box>
        </draw:frame>
        <draw:frame draw:style-name="gr5" draw:text-style-name="P6" draw:layer="layout" svg:width="8.207cm" svg:height="0.471cm" svg:x="6.464cm" svg:y="26.14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26.14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26.14cm">
          <draw:text-box>
            <text:p text:style-name="P4"><text:span text:style-name="T2">0431992-83.2024.8.04.0001</text:span></text:p>
          </draw:text-box>
        </draw:frame>
        <draw:frame draw:style-name="gr5" draw:text-style-name="P6" draw:layer="layout" svg:width="17.78cm" svg:height="0.471cm" svg:x="1.482cm" svg:y="26.615cm">
          <draw:text-box>
            <text:p text:style-name="P4"><text:span text:style-name="T3">Albuquerque De Freitas. Recorrente: CREUZEMIR LUCAS DA ROCHA FREIRE. Recorrido: BANCO</text:span></text:p>
          </draw:text-box>
        </draw:frame>
        <draw:frame draw:style-name="gr5" draw:text-style-name="P6" draw:layer="layout" svg:width="17.638cm" svg:height="0.471cm" svg:x="1.482cm" svg:y="27.084cm">
          <draw:text-box>
            <text:p text:style-name="P4"><text:span text:style-name="T3">BRADESCO S/A. Decisão principal: 200 - Com Resolução do Mérito - Não-Acolhimento de Embargos</text:span></text:p>
          </draw:text-box>
        </draw:frame>
        <draw:frame draw:style-name="gr5" draw:text-style-name="P6" draw:layer="layout" svg:width="2.517cm" svg:height="0.471cm" svg:x="1.482cm" svg:y="27.575cm">
          <draw:text-box>
            <text:p text:style-name="P4"><text:span text:style-name="T3">de Declaração,</text:span></text:p>
          </draw:text-box>
        </draw:frame>
        <draw:frame draw:style-name="gr5" draw:text-style-name="P6" draw:layer="layout" svg:width="13.594cm" svg:height="0.471cm" svg:x="4.268cm" svg:y="27.575cm">
          <draw:text-box>
            <text:p text:style-name="P4"><text:span text:style-name="T3">atribuído à(s) parte(s) CREUZEMIR LUCAS DA ROCHA FREIRE - Unânime.</text:span></text:p>
          </draw:text-box>
        </draw:frame>
        <draw:frame draw:style-name="gr5" draw:text-style-name="P6" draw:layer="layout" svg:width="0.743cm" svg:height="0.471cm" svg:x="18.771cm" svg:y="27.575cm">
          <draw:text-box>
            <text:p text:style-name="P4"><text:span text:style-name="T2">102.</text:span></text:p>
          </draw:text-box>
        </draw:frame>
      </draw:page>
      <draw:page draw:name="page9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8.207cm" svg:height="0.471cm" svg:x="6.464cm" svg:y="1.295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.295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.295cm">
          <draw:text-box>
            <text:p text:style-name="P4"><text:span text:style-name="T2">0002412-88.2025.8.04.3800</text:span></text:p>
          </draw:text-box>
        </draw:frame>
        <draw:frame draw:style-name="gr5" draw:text-style-name="P6" draw:layer="layout" svg:width="2.212cm" svg:height="0.471cm" svg:x="1.482cm" svg:y="1.765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4.098cm" svg:y="1.765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4.94cm" svg:y="1.765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1.976cm" svg:height="0.471cm" svg:x="6.583cm" svg:y="1.76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635cm" svg:height="0.471cm" svg:x="8.967cm" svg:y="1.765cm">
          <draw:text-box>
            <text:p text:style-name="P4"><text:span text:style-name="T3">NESTOR PEREIRA MARTINS.</text:span></text:p>
          </draw:text-box>
        </draw:frame>
        <draw:frame draw:style-name="gr5" draw:text-style-name="P6" draw:layer="layout" svg:width="1.812cm" svg:height="0.471cm" svg:x="15.524cm" svg:y="1.76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743cm" svg:height="0.471cm" svg:x="17.734cm" svg:y="1.765cm">
          <draw:text-box>
            <text:p text:style-name="P4"><text:span text:style-name="T3">ASPECIR</text:span></text:p>
          </draw:text-box>
        </draw:frame>
        <draw:frame draw:style-name="gr5" draw:text-style-name="P6" draw:layer="layout" svg:width="2.93cm" svg:height="0.471cm" svg:x="1.482cm" svg:y="2.239cm">
          <draw:text-box>
            <text:p text:style-name="P4"><text:span text:style-name="T3">PREVIDENCIA,</text:span></text:p>
          </draw:text-box>
        </draw:frame>
        <draw:frame draw:style-name="gr5" draw:text-style-name="P6" draw:layer="layout" svg:width="1.812cm" svg:height="0.471cm" svg:x="4.606cm" svg:y="2.23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6.608cm" svg:y="2.239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1.654cm" svg:y="2.239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4.211cm" svg:height="0.471cm" svg:x="15.016cm" svg:y="2.239cm">
          <draw:text-box>
            <text:p text:style-name="P4"><text:span text:style-name="T3">200 - Com Resolução do</text:span></text:p>
          </draw:text-box>
        </draw:frame>
        <draw:frame draw:style-name="gr5" draw:text-style-name="P6" draw:layer="layout" svg:width="1.401cm" svg:height="0.471cm" svg:x="1.482cm" svg:y="2.713cm">
          <draw:text-box>
            <text:p text:style-name="P4"><text:span text:style-name="T3">Mérito -</text:span></text:p>
          </draw:text-box>
        </draw:frame>
        <draw:frame draw:style-name="gr5" draw:text-style-name="P6" draw:layer="layout" svg:width="8.007cm" svg:height="0.471cm" svg:x="3.171cm" svg:y="2.713cm">
          <draw:text-box>
            <text:p text:style-name="P4"><text:span text:style-name="T3">Não-Acolhimento de Embargos de Declaração,</text:span></text:p>
          </draw:text-box>
        </draw:frame>
        <draw:frame draw:style-name="gr5" draw:text-style-name="P6" draw:layer="layout" svg:width="2.271cm" svg:height="0.471cm" svg:x="11.799cm" svg:y="2.713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4.376cm" svg:y="2.71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3.518cm" svg:height="0.471cm" svg:x="15.879cm" svg:y="2.713cm">
          <draw:text-box>
            <text:p text:style-name="P4"><text:span text:style-name="T3">NESTOR PEREIRA</text:span></text:p>
          </draw:text-box>
        </draw:frame>
        <draw:frame draw:style-name="gr5" draw:text-style-name="P6" draw:layer="layout" svg:width="3.917cm" svg:height="0.471cm" svg:x="1.482cm" svg:y="3.2cm">
          <draw:text-box>
            <text:p text:style-name="P4"><text:span text:style-name="T3">MARTINS - Unânime.</text:span></text:p>
          </draw:text-box>
        </draw:frame>
        <draw:frame draw:style-name="gr5" draw:text-style-name="P6" draw:layer="layout" svg:width="8.207cm" svg:height="0.471cm" svg:x="11.282cm" svg:y="3.2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5.646cm" svg:height="0.471cm" svg:x="5.516cm" svg:y="3.2cm">
          <draw:text-box>
            <text:p text:style-name="P4"><text:span text:style-name="T2">103. 0012078-40.2026.8.04.1000</text:span></text:p>
          </draw:text-box>
        </draw:frame>
        <draw:frame draw:style-name="gr5" draw:text-style-name="P6" draw:layer="layout" svg:width="1.366cm" svg:height="0.471cm" svg:x="1.482cm" svg:y="3.67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3.099cm" svg:y="3.674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0.953cm" svg:y="3.674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3.763cm" svg:y="3.674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5.498cm" svg:y="3.674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28cm" svg:y="3.67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7.824cm" svg:height="0.471cm" svg:x="1.482cm" svg:y="4.144cm">
          <draw:text-box>
            <text:p text:style-name="P4"><text:span text:style-name="T3">Despachou em primeiro grau.). Recorrente: Luan Teixeira de Oliveira. Recorrido: BANCO BRADESCO</text:span></text:p>
          </draw:text-box>
        </draw:frame>
        <draw:frame draw:style-name="gr5" draw:text-style-name="P6" draw:layer="layout" svg:width="17.566cm" svg:height="0.471cm" svg:x="1.482cm" svg:y="4.618cm">
          <draw:text-box>
            <text:p text:style-name="P4"><text:span text:style-name="T3">S/A. Decisão principal: 239 - Com Resolução do Mérito - Não-Provimento, atribuído à(s) parte(s) Luan</text:span></text:p>
          </draw:text-box>
        </draw:frame>
        <draw:frame draw:style-name="gr5" draw:text-style-name="P6" draw:layer="layout" svg:width="5.421cm" svg:height="0.471cm" svg:x="1.482cm" svg:y="5.105cm">
          <draw:text-box>
            <text:p text:style-name="P4"><text:span text:style-name="T3">Teixeira de Oliveira - Unânime.</text:span></text:p>
          </draw:text-box>
        </draw:frame>
        <draw:frame draw:style-name="gr5" draw:text-style-name="P6" draw:layer="layout" svg:width="6.514cm" svg:height="0.471cm" svg:x="12.9cm" svg:y="5.105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5.646cm" svg:height="0.471cm" svg:x="7.099cm" svg:y="5.105cm">
          <draw:text-box>
            <text:p text:style-name="P4"><text:span text:style-name="T2">104. 0693059-41.2025.8.04.1000</text:span></text:p>
          </draw:text-box>
        </draw:frame>
        <draw:frame draw:style-name="gr5" draw:text-style-name="P6" draw:layer="layout" svg:width="1.589cm" svg:height="0.471cm" svg:x="1.482cm" svg:y="5.579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02cm" svg:y="5.57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4.894cm" svg:y="5.579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2.638cm" svg:y="5.579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418cm" svg:y="5.579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2cm" svg:y="5.57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6.04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057cm" svg:y="6.049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8.848cm" svg:y="6.04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0.422cm" svg:height="0.471cm" svg:x="11.046cm" svg:y="6.049cm">
          <draw:text-box>
            <text:p text:style-name="P4"><text:span text:style-name="T3">B.</text:span></text:p>
          </draw:text-box>
        </draw:frame>
        <draw:frame draw:style-name="gr5" draw:text-style-name="P6" draw:layer="layout" svg:width="0.422cm" svg:height="0.471cm" svg:x="11.626cm" svg:y="6.049cm">
          <draw:text-box>
            <text:p text:style-name="P4"><text:span text:style-name="T3">G.</text:span></text:p>
          </draw:text-box>
        </draw:frame>
        <draw:frame draw:style-name="gr5" draw:text-style-name="P6" draw:layer="layout" svg:width="4.587cm" svg:height="0.471cm" svg:x="12.227cm" svg:y="6.049cm">
          <draw:text-box>
            <text:p text:style-name="P4"><text:span text:style-name="T3">Promoção de Vendas Ltda.</text:span></text:p>
          </draw:text-box>
        </draw:frame>
        <draw:frame draw:style-name="gr5" draw:text-style-name="P6" draw:layer="layout" svg:width="0.422cm" svg:height="0.471cm" svg:x="17.306cm" svg:y="6.049cm">
          <draw:text-box>
            <text:p text:style-name="P4"><text:span text:style-name="T3">-</text:span></text:p>
          </draw:text-box>
        </draw:frame>
        <draw:frame draw:style-name="gr5" draw:text-style-name="P6" draw:layer="layout" svg:width="1.777cm" svg:height="0.471cm" svg:x="17.636cm" svg:y="6.049cm">
          <draw:text-box>
            <text:p text:style-name="P4"><text:span text:style-name="T3">Me (Mega</text:span></text:p>
          </draw:text-box>
        </draw:frame>
        <draw:frame draw:style-name="gr5" draw:text-style-name="P6" draw:layer="layout" svg:width="2.388cm" svg:height="0.471cm" svg:x="1.482cm" svg:y="6.523cm">
          <draw:text-box>
            <text:p text:style-name="P4"><text:span text:style-name="T3">Multimarcas).</text:span></text:p>
          </draw:text-box>
        </draw:frame>
        <draw:frame draw:style-name="gr5" draw:text-style-name="P6" draw:layer="layout" svg:width="7.408cm" svg:height="0.471cm" svg:x="4.03cm" svg:y="6.523cm">
          <draw:text-box>
            <text:p text:style-name="P4"><text:span text:style-name="T3">Recorrido: Ana Victoria de Amorim Banes.</text:span></text:p>
          </draw:text-box>
        </draw:frame>
        <draw:frame draw:style-name="gr5" draw:text-style-name="P6" draw:layer="layout" svg:width="7.409cm" svg:height="0.471cm" svg:x="11.825cm" svg:y="6.523cm">
          <draw:text-box>
            <text:p text:style-name="P4"><text:span text:style-name="T3">Decisão principal: 200 - Com Resolução do</text:span></text:p>
          </draw:text-box>
        </draw:frame>
        <draw:frame draw:style-name="gr5" draw:text-style-name="P6" draw:layer="layout" svg:width="17.999cm" svg:height="0.471cm" svg:x="1.482cm" svg:y="6.993cm">
          <draw:text-box>
            <text:p text:style-name="P4"><text:span text:style-name="T3">Mérito - Não-Acolhimento de Embargos de Declaração, atribuído à(s) parte(s) B. G. Promoção de Vendas</text:span></text:p>
          </draw:text-box>
        </draw:frame>
        <draw:frame draw:style-name="gr5" draw:text-style-name="P6" draw:layer="layout" svg:width="7.408cm" svg:height="0.471cm" svg:x="1.482cm" svg:y="7.484cm">
          <draw:text-box>
            <text:p text:style-name="P4"><text:span text:style-name="T3">Ltda. - Me (Mega Multimarcas) - Unânime.</text:span></text:p>
          </draw:text-box>
        </draw:frame>
        <draw:frame draw:style-name="gr5" draw:text-style-name="P6" draw:layer="layout" svg:width="4.599cm" svg:height="0.471cm" svg:x="14.881cm" svg:y="7.484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5.646cm" svg:height="0.471cm" svg:x="9.093cm" svg:y="7.484cm">
          <draw:text-box>
            <text:p text:style-name="P4"><text:span text:style-name="T2">105. 0050987-25.2024.8.04.1000</text:span></text:p>
          </draw:text-box>
        </draw:frame>
        <draw:frame draw:style-name="gr5" draw:text-style-name="P6" draw:layer="layout" svg:width="17.775cm" svg:height="0.471cm" svg:x="1.482cm" svg:y="7.954cm">
          <draw:text-box>
            <text:p text:style-name="P4"><text:span text:style-name="T3">- 3ª Turma Recursal. Relator: Alexandre Henrique Novaes De Araújo. Recorrente: Osmar Matos Pereira.</text:span></text:p>
          </draw:text-box>
        </draw:frame>
        <draw:frame draw:style-name="gr5" draw:text-style-name="P6" draw:layer="layout" svg:width="1.812cm" svg:height="0.471cm" svg:x="1.482cm" svg:y="8.42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0.425cm" svg:height="0.471cm" svg:x="3.505cm" svg:y="8.428cm">
          <draw:text-box>
            <text:p text:style-name="P4"><text:span text:style-name="T3">Oi</text:span></text:p>
          </draw:text-box>
        </draw:frame>
        <draw:frame draw:style-name="gr5" draw:text-style-name="P6" draw:layer="layout" svg:width="0.767cm" svg:height="0.471cm" svg:x="4.115cm" svg:y="8.428cm">
          <draw:text-box>
            <text:p text:style-name="P4"><text:span text:style-name="T3">S/A,</text:span></text:p>
          </draw:text-box>
        </draw:frame>
        <draw:frame draw:style-name="gr5" draw:text-style-name="P6" draw:layer="layout" svg:width="1.812cm" svg:height="0.471cm" svg:x="5.072cm" svg:y="8.42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496cm" svg:height="0.471cm" svg:x="7.096cm" svg:y="8.428cm">
          <draw:text-box>
            <text:p text:style-name="P4"><text:span text:style-name="T3">SERASA S/A.</text:span></text:p>
          </draw:text-box>
        </draw:frame>
        <draw:frame draw:style-name="gr5" draw:text-style-name="P6" draw:layer="layout" svg:width="3.093cm" svg:height="0.471cm" svg:x="9.877cm" svg:y="8.428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3.28cm" svg:y="8.428cm">
          <draw:text-box>
            <text:p text:style-name="P4"><text:span text:style-name="T3">242 -</text:span></text:p>
          </draw:text-box>
        </draw:frame>
        <draw:frame draw:style-name="gr5" draw:text-style-name="P6" draw:layer="layout" svg:width="4.729cm" svg:height="0.471cm" svg:x="14.427cm" svg:y="8.428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17.73cm" svg:height="0.471cm" svg:x="1.482cm" svg:y="8.915cm">
          <draw:text-box>
            <text:p text:style-name="P4"><text:span text:style-name="T3">Conhecimento em Parte e Não-Provimento, atribuído à(s) parte(s) Osmar Matos Pereira - Unânime.</text:span><text:span text:style-name="T2"> 106.</text:span></text:p>
          </draw:text-box>
        </draw:frame>
        <draw:frame draw:style-name="gr5" draw:text-style-name="P6" draw:layer="layout" svg:width="8.207cm" svg:height="0.471cm" svg:x="6.464cm" svg:y="9.402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9.402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9.402cm">
          <draw:text-box>
            <text:p text:style-name="P4"><text:span text:style-name="T2">0601193-15.2026.8.04.1000</text:span></text:p>
          </draw:text-box>
        </draw:frame>
        <draw:frame draw:style-name="gr5" draw:text-style-name="P6" draw:layer="layout" svg:width="17.79cm" svg:height="0.471cm" svg:x="1.482cm" svg:y="9.876cm">
          <draw:text-box>
            <text:p text:style-name="P4"><text:span text:style-name="T3">Albuquerque De Freitas. Recorrente: Francisco Diniz Rodrigues. Recorrido: BANCO PAN S.A. Decisão</text:span></text:p>
          </draw:text-box>
        </draw:frame>
        <draw:frame draw:style-name="gr5" draw:text-style-name="P6" draw:layer="layout" svg:width="1.624cm" svg:height="0.471cm" svg:x="1.482cm" svg:y="10.35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8.75cm" svg:height="0.471cm" svg:x="3.294cm" svg:y="10.35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6.467cm" svg:height="0.471cm" svg:x="12.726cm" svg:y="10.35cm">
          <draw:text-box>
            <text:p text:style-name="P4"><text:span text:style-name="T3">atribuído à(s) parte(s) Francisco Diniz</text:span></text:p>
          </draw:text-box>
        </draw:frame>
        <draw:frame draw:style-name="gr5" draw:text-style-name="P6" draw:layer="layout" svg:width="3.752cm" svg:height="0.471cm" svg:x="1.482cm" svg:y="10.837cm">
          <draw:text-box>
            <text:p text:style-name="P4"><text:span text:style-name="T3">Rodrigues - Unânime.</text:span></text:p>
          </draw:text-box>
        </draw:frame>
        <draw:frame draw:style-name="gr5" draw:text-style-name="P6" draw:layer="layout" svg:width="8.207cm" svg:height="0.471cm" svg:x="11.189cm" svg:y="10.837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5.646cm" svg:height="0.471cm" svg:x="5.393cm" svg:y="10.837cm">
          <draw:text-box>
            <text:p text:style-name="P4"><text:span text:style-name="T2">107. 0263457-70.2025.8.04.1000</text:span></text:p>
          </draw:text-box>
        </draw:frame>
        <draw:frame draw:style-name="gr5" draw:text-style-name="P6" draw:layer="layout" svg:width="1.366cm" svg:height="0.471cm" svg:x="1.482cm" svg:y="11.31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3.099cm" svg:y="11.311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0.953cm" svg:y="11.311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3.763cm" svg:y="11.311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5.498cm" svg:y="11.31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28cm" svg:y="11.31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.482cm" svg:y="11.781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1.378cm" svg:height="0.471cm" svg:x="7.311cm" svg:y="11.781cm">
          <draw:text-box>
            <text:p text:style-name="P4"><text:span text:style-name="T3">2 (Tipo:</text:span></text:p>
          </draw:text-box>
        </draw:frame>
        <draw:frame draw:style-name="gr5" draw:text-style-name="P6" draw:layer="layout" svg:width="2.612cm" svg:height="0.471cm" svg:x="8.997cm" svg:y="11.781cm">
          <draw:text-box>
            <text:p text:style-name="P4"><text:span text:style-name="T3">Impedimento.).</text:span></text:p>
          </draw:text-box>
        </draw:frame>
        <draw:frame draw:style-name="gr5" draw:text-style-name="P6" draw:layer="layout" svg:width="1.976cm" svg:height="0.471cm" svg:x="11.846cm" svg:y="11.78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116cm" svg:height="0.471cm" svg:x="14.051cm" svg:y="11.781cm">
          <draw:text-box>
            <text:p text:style-name="P4"><text:span text:style-name="T3">Rafaela Gonçalves dos Santos</text:span></text:p>
          </draw:text-box>
        </draw:frame>
        <draw:frame draw:style-name="gr5" draw:text-style-name="P6" draw:layer="layout" svg:width="2.634cm" svg:height="0.471cm" svg:x="1.482cm" svg:y="12.255cm">
          <draw:text-box>
            <text:p text:style-name="P4"><text:span text:style-name="T3">representado(a)</text:span></text:p>
          </draw:text-box>
        </draw:frame>
        <draw:frame draw:style-name="gr5" draw:text-style-name="P6" draw:layer="layout" svg:width="0.566cm" svg:height="0.471cm" svg:x="4.526cm" svg:y="12.255cm">
          <draw:text-box>
            <text:p text:style-name="P4"><text:span text:style-name="T3">por</text:span></text:p>
          </draw:text-box>
        </draw:frame>
        <draw:frame draw:style-name="gr5" draw:text-style-name="P6" draw:layer="layout" svg:width="6.223cm" svg:height="0.471cm" svg:x="5.427cm" svg:y="12.255cm">
          <draw:text-box>
            <text:p text:style-name="P4"><text:span text:style-name="T3">PIERRE E CUNHA ADVOGADOS</text:span></text:p>
          </draw:text-box>
        </draw:frame>
        <draw:frame draw:style-name="gr5" draw:text-style-name="P6" draw:layer="layout" svg:width="2.766cm" svg:height="0.471cm" svg:x="12.725cm" svg:y="12.255cm">
          <draw:text-box>
            <text:p text:style-name="P4"><text:span text:style-name="T3">ASSOCIADOS.</text:span></text:p>
          </draw:text-box>
        </draw:frame>
        <draw:frame draw:style-name="gr5" draw:text-style-name="P6" draw:layer="layout" svg:width="1.812cm" svg:height="0.471cm" svg:x="15.874cm" svg:y="12.25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13cm" svg:height="0.471cm" svg:x="18.068cm" svg:y="12.255cm">
          <draw:text-box>
            <text:p text:style-name="P4"><text:span text:style-name="T3">Hoepers</text:span></text:p>
          </draw:text-box>
        </draw:frame>
        <draw:frame draw:style-name="gr5" draw:text-style-name="P6" draw:layer="layout" svg:width="5.104cm" svg:height="0.471cm" svg:x="1.482cm" svg:y="12.725cm">
          <draw:text-box>
            <text:p text:style-name="P4"><text:span text:style-name="T3">Recuperadora de Credito S/A.</text:span></text:p>
          </draw:text-box>
        </draw:frame>
        <draw:frame draw:style-name="gr5" draw:text-style-name="P6" draw:layer="layout" svg:width="3.093cm" svg:height="0.471cm" svg:x="6.96cm" svg:y="12.72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10.305cm" svg:y="12.725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2.271cm" svg:height="0.471cm" svg:x="1.482cm" svg:y="13.199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4.251cm" svg:y="13.19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295cm" svg:height="0.471cm" svg:x="5.859cm" svg:y="13.199cm">
          <draw:text-box>
            <text:p text:style-name="P4"><text:span text:style-name="T3">Rafaela</text:span></text:p>
          </draw:text-box>
        </draw:frame>
        <draw:frame draw:style-name="gr5" draw:text-style-name="P6" draw:layer="layout" svg:width="1.789cm" svg:height="0.471cm" svg:x="7.456cm" svg:y="13.199cm">
          <draw:text-box>
            <text:p text:style-name="P4"><text:span text:style-name="T3">Gonçalves</text:span></text:p>
          </draw:text-box>
        </draw:frame>
        <draw:frame draw:style-name="gr5" draw:text-style-name="P6" draw:layer="layout" svg:width="0.59cm" svg:height="0.471cm" svg:x="9.564cm" svg:y="13.199cm">
          <draw:text-box>
            <text:p text:style-name="P4"><text:span text:style-name="T3">dos</text:span></text:p>
          </draw:text-box>
        </draw:frame>
        <draw:frame draw:style-name="gr5" draw:text-style-name="P6" draw:layer="layout" svg:width="1.131cm" svg:height="0.471cm" svg:x="10.432cm" svg:y="13.199cm">
          <draw:text-box>
            <text:p text:style-name="P4"><text:span text:style-name="T3">Santos</text:span></text:p>
          </draw:text-box>
        </draw:frame>
        <draw:frame draw:style-name="gr5" draw:text-style-name="P6" draw:layer="layout" svg:width="2.634cm" svg:height="0.471cm" svg:x="11.863cm" svg:y="13.199cm">
          <draw:text-box>
            <text:p text:style-name="P4"><text:span text:style-name="T3">representado(a)</text:span></text:p>
          </draw:text-box>
        </draw:frame>
        <draw:frame draw:style-name="gr5" draw:text-style-name="P6" draw:layer="layout" svg:width="0.566cm" svg:height="0.471cm" svg:x="14.847cm" svg:y="13.199cm">
          <draw:text-box>
            <text:p text:style-name="P4"><text:span text:style-name="T3">por</text:span></text:p>
          </draw:text-box>
        </draw:frame>
        <draw:frame draw:style-name="gr5" draw:text-style-name="P6" draw:layer="layout" svg:width="3.436cm" svg:height="0.471cm" svg:x="15.697cm" svg:y="13.199cm">
          <draw:text-box>
            <text:p text:style-name="P4"><text:span text:style-name="T3">PIERRE E CUNHA</text:span></text:p>
          </draw:text-box>
        </draw:frame>
        <draw:frame draw:style-name="gr5" draw:text-style-name="P6" draw:layer="layout" svg:width="7.457cm" svg:height="0.471cm" svg:x="1.482cm" svg:y="13.686cm">
          <draw:text-box>
            <text:p text:style-name="P4"><text:span text:style-name="T3">ADVOGADOS ASSOCIADOS - Unânime.</text:span></text:p>
          </draw:text-box>
        </draw:frame>
        <draw:frame draw:style-name="gr5" draw:text-style-name="P6" draw:layer="layout" svg:width="4.599cm" svg:height="0.471cm" svg:x="14.879cm" svg:y="13.686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5.646cm" svg:height="0.471cm" svg:x="9.097cm" svg:y="13.686cm">
          <draw:text-box>
            <text:p text:style-name="P4"><text:span text:style-name="T2">108. 0268201-11.2025.8.04.1000</text:span></text:p>
          </draw:text-box>
        </draw:frame>
        <draw:frame draw:style-name="gr5" draw:text-style-name="P6" draw:layer="layout" svg:width="0.422cm" svg:height="0.471cm" svg:x="1.482cm" svg:y="14.16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.897cm" svg:y="14.16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2.506cm" svg:y="14.16cm">
          <draw:text-box>
            <text:p text:style-name="P4"><text:span text:style-name="T3">Turma</text:span></text:p>
          </draw:text-box>
        </draw:frame>
        <draw:frame draw:style-name="gr5" draw:text-style-name="P6" draw:layer="layout" svg:width="1.589cm" svg:height="0.471cm" svg:x="3.933cm" svg:y="14.16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5.847cm" svg:y="14.1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084cm" svg:height="0.471cm" svg:x="7.528cm" svg:y="14.16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1.577cm" svg:height="0.471cm" svg:x="8.912cm" svg:y="14.16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2.212cm" svg:height="0.471cm" svg:x="10.805cm" svg:y="14.16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13.349cm" svg:y="14.16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14.122cm" svg:y="14.16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1.976cm" svg:height="0.471cm" svg:x="15.697cm" svg:y="14.1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484cm" svg:height="0.471cm" svg:x="18.009cm" svg:y="14.16cm">
          <draw:text-box>
            <text:p text:style-name="P4"><text:span text:style-name="T3">BANCO</text:span></text:p>
          </draw:text-box>
        </draw:frame>
        <draw:frame draw:style-name="gr5" draw:text-style-name="P6" draw:layer="layout" svg:width="17.932cm" svg:height="0.471cm" svg:x="1.482cm" svg:y="14.63cm">
          <draw:text-box>
            <text:p text:style-name="P4"><text:span text:style-name="T3">ITAUCARD S/A. Recorrido: MARCILENE ALVES COELHO. Decisão principal: 200 - Com Resolução</text:span></text:p>
          </draw:text-box>
        </draw:frame>
        <draw:frame draw:style-name="gr5" draw:text-style-name="P6" draw:layer="layout" svg:width="17.695cm" svg:height="0.471cm" svg:x="1.482cm" svg:y="15.104cm">
          <draw:text-box>
            <text:p text:style-name="P4"><text:span text:style-name="T3">do Mérito - Não-Acolhimento de Embargos de Declaração, atribuído à(s) parte(s) BANCO ITAUCARD</text:span></text:p>
          </draw:text-box>
        </draw:frame>
        <draw:frame draw:style-name="gr5" draw:text-style-name="P6" draw:layer="layout" svg:width="0.908cm" svg:height="0.471cm" svg:x="1.482cm" svg:y="15.591cm">
          <draw:text-box>
            <text:p text:style-name="P4"><text:span text:style-name="T3">S/A -</text:span></text:p>
          </draw:text-box>
        </draw:frame>
        <draw:frame draw:style-name="gr5" draw:text-style-name="P6" draw:layer="layout" svg:width="1.66cm" svg:height="0.471cm" svg:x="2.68cm" svg:y="15.59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0.579cm" svg:y="15.591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0.914cm" svg:y="15.59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5.702cm" svg:y="15.59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6.036cm" svg:y="15.591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6.566cm" svg:y="15.59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0.743cm" svg:height="0.471cm" svg:x="4.559cm" svg:y="15.591cm">
          <draw:text-box>
            <text:p text:style-name="P4"><text:span text:style-name="T2">109.</text:span></text:p>
          </draw:text-box>
        </draw:frame>
        <draw:frame draw:style-name="gr5" draw:text-style-name="P6" draw:layer="layout" svg:width="4.8cm" svg:height="0.471cm" svg:x="5.503cm" svg:y="15.591cm">
          <draw:text-box>
            <text:p text:style-name="P4"><text:span text:style-name="T2">0274499-19.2025.8.04.1000</text:span></text:p>
          </draw:text-box>
        </draw:frame>
        <draw:frame draw:style-name="gr5" draw:text-style-name="P6" draw:layer="layout" svg:width="1.366cm" svg:height="0.471cm" svg:x="1.482cm" svg:y="16.06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3.099cm" svg:y="16.065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0.953cm" svg:y="16.065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3.763cm" svg:y="16.065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5.498cm" svg:y="16.065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28cm" svg:y="16.06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.482cm" svg:y="16.535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7.307cm" svg:y="16.53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8cm" svg:height="0.471cm" svg:x="9.513cm" svg:y="16.535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812cm" svg:height="0.471cm" svg:x="14.656cm" svg:y="16.53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8cm" svg:height="0.471cm" svg:x="16.692cm" svg:y="16.535cm">
          <draw:text-box>
            <text:p text:style-name="P4"><text:span text:style-name="T3">WELLINGTON</text:span></text:p>
          </draw:text-box>
        </draw:frame>
        <draw:frame draw:style-name="gr5" draw:text-style-name="P6" draw:layer="layout" svg:width="4.435cm" svg:height="0.471cm" svg:x="1.482cm" svg:y="17.009cm">
          <draw:text-box>
            <text:p text:style-name="P4"><text:span text:style-name="T3">LUIS GATO AZEVEDO.</text:span></text:p>
          </draw:text-box>
        </draw:frame>
        <draw:frame draw:style-name="gr5" draw:text-style-name="P6" draw:layer="layout" svg:width="3.093cm" svg:height="0.471cm" svg:x="6.227cm" svg:y="17.009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9.384cm" svg:height="0.471cm" svg:x="9.58cm" svg:y="17.009cm">
          <draw:text-box>
            <text:p text:style-name="P4"><text:span text:style-name="T3">200 - Com Resolução do Mérito - Não-Acolhimento de</text:span></text:p>
          </draw:text-box>
        </draw:frame>
        <draw:frame draw:style-name="gr5" draw:text-style-name="P6" draw:layer="layout" svg:width="1.718cm" svg:height="0.471cm" svg:x="1.482cm" svg:y="17.496cm">
          <draw:text-box>
            <text:p text:style-name="P4"><text:span text:style-name="T3">Embargos</text:span></text:p>
          </draw:text-box>
        </draw:frame>
        <draw:frame draw:style-name="gr5" draw:text-style-name="P6" draw:layer="layout" svg:width="0.422cm" svg:height="0.471cm" svg:x="3.531cm" svg:y="17.496cm">
          <draw:text-box>
            <text:p text:style-name="P4"><text:span text:style-name="T3">de</text:span></text:p>
          </draw:text-box>
        </draw:frame>
        <draw:frame draw:style-name="gr5" draw:text-style-name="P6" draw:layer="layout" svg:width="2.011cm" svg:height="0.471cm" svg:x="4.217cm" svg:y="17.496cm">
          <draw:text-box>
            <text:p text:style-name="P4"><text:span text:style-name="T3">Declaração,</text:span></text:p>
          </draw:text-box>
        </draw:frame>
        <draw:frame draw:style-name="gr5" draw:text-style-name="P6" draw:layer="layout" svg:width="1.53cm" svg:height="0.471cm" svg:x="6.579cm" svg:y="17.496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8.446cm" svg:y="17.496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9.382cm" svg:y="17.49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859cm" svg:height="0.471cm" svg:x="11.008cm" svg:y="17.496cm">
          <draw:text-box>
            <text:p text:style-name="P4"><text:span text:style-name="T3">BANCO BRADESCO S/A -</text:span></text:p>
          </draw:text-box>
        </draw:frame>
        <draw:frame draw:style-name="gr5" draw:text-style-name="P6" draw:layer="layout" svg:width="1.66cm" svg:height="0.471cm" svg:x="16.764cm" svg:y="17.49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2cm" svg:y="17.496cm">
          <draw:text-box>
            <text:p text:style-name="P4"><text:span text:style-name="T2">110.</text:span></text:p>
          </draw:text-box>
        </draw:frame>
        <draw:frame draw:style-name="gr5" draw:text-style-name="P6" draw:layer="layout" svg:width="0.422cm" svg:height="0.471cm" svg:x="6.612cm" svg:y="17.987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7.987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7.987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7.987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7.98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7.98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7.987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7.987cm">
          <draw:text-box>
            <text:p text:style-name="P4"><text:span text:style-name="T2">0603026-68.2026.8.04.1000</text:span></text:p>
          </draw:text-box>
        </draw:frame>
        <draw:frame draw:style-name="gr5" draw:text-style-name="P6" draw:layer="layout" svg:width="4.939cm" svg:height="0.471cm" svg:x="1.482cm" svg:y="18.457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cm" svg:y="18.457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18.457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77cm" svg:y="18.457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4cm" svg:y="18.45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7cm" svg:height="0.471cm" svg:x="15.284cm" svg:y="18.457cm">
          <draw:text-box>
            <text:p text:style-name="P4"><text:span text:style-name="T3">Sentenciou em primeiro</text:span></text:p>
          </draw:text-box>
        </draw:frame>
        <draw:frame draw:style-name="gr5" draw:text-style-name="P6" draw:layer="layout" svg:width="1.107cm" svg:height="0.471cm" svg:x="1.482cm" svg:y="18.931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756cm" svg:y="18.93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058cm" svg:height="0.471cm" svg:x="4.907cm" svg:y="18.931cm">
          <draw:text-box>
            <text:p text:style-name="P4"><text:span text:style-name="T3">PAULO CESAR PINHEIRO PANTOJA.</text:span></text:p>
          </draw:text-box>
        </draw:frame>
        <draw:frame draw:style-name="gr5" draw:text-style-name="P6" draw:layer="layout" svg:width="1.812cm" svg:height="0.471cm" svg:x="12.314cm" svg:y="18.93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082cm" svg:height="0.471cm" svg:x="14.3cm" svg:y="18.931cm">
          <draw:text-box>
            <text:p text:style-name="P4"><text:span text:style-name="T3">TELEFONICA BRASIL S.A.</text:span></text:p>
          </draw:text-box>
        </draw:frame>
        <draw:frame draw:style-name="gr5" draw:text-style-name="P6" draw:layer="layout" svg:width="3.093cm" svg:height="0.471cm" svg:x="1.482cm" svg:y="19.40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4.954cm" svg:y="19.401cm">
          <draw:text-box>
            <text:p text:style-name="P4"><text:span text:style-name="T3">242 -</text:span></text:p>
          </draw:text-box>
        </draw:frame>
        <draw:frame draw:style-name="gr5" draw:text-style-name="P6" draw:layer="layout" svg:width="4.729cm" svg:height="0.471cm" svg:x="6.156cm" svg:y="19.401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7.397cm" svg:height="0.471cm" svg:x="11.575cm" svg:y="19.401cm">
          <draw:text-box>
            <text:p text:style-name="P4"><text:span text:style-name="T3">Conhecimento em Parte e Não-Provimento,</text:span></text:p>
          </draw:text-box>
        </draw:frame>
        <draw:frame draw:style-name="gr5" draw:text-style-name="P6" draw:layer="layout" svg:width="1.53cm" svg:height="0.471cm" svg:x="1.482cm" svg:y="19.892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3.649cm" svg:y="19.892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4.847cm" svg:y="19.89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413cm" svg:height="0.471cm" svg:x="6.765cm" svg:y="19.892cm">
          <draw:text-box>
            <text:p text:style-name="P4"><text:span text:style-name="T3">PAULO</text:span></text:p>
          </draw:text-box>
        </draw:frame>
        <draw:frame draw:style-name="gr5" draw:text-style-name="P6" draw:layer="layout" svg:width="1.366cm" svg:height="0.471cm" svg:x="8.755cm" svg:y="19.892cm">
          <draw:text-box>
            <text:p text:style-name="P4"><text:span text:style-name="T3">CESAR</text:span></text:p>
          </draw:text-box>
        </draw:frame>
        <draw:frame draw:style-name="gr5" draw:text-style-name="P6" draw:layer="layout" svg:width="1.977cm" svg:height="0.471cm" svg:x="10.698cm" svg:y="19.892cm">
          <draw:text-box>
            <text:p text:style-name="P4"><text:span text:style-name="T3">PINHEIRO</text:span></text:p>
          </draw:text-box>
        </draw:frame>
        <draw:frame draw:style-name="gr5" draw:text-style-name="P6" draw:layer="layout" svg:width="1.884cm" svg:height="0.471cm" svg:x="13.297cm" svg:y="19.892cm">
          <draw:text-box>
            <text:p text:style-name="P4"><text:span text:style-name="T3">PANTOJA</text:span></text:p>
          </draw:text-box>
        </draw:frame>
        <draw:frame draw:style-name="gr5" draw:text-style-name="P6" draw:layer="layout" svg:width="0.422cm" svg:height="0.471cm" svg:x="15.786cm" svg:y="19.892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442cm" svg:y="19.89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33cm" svg:y="19.892cm">
          <draw:text-box>
            <text:p text:style-name="P4"><text:span text:style-name="T2">111.</text:span></text:p>
          </draw:text-box>
        </draw:frame>
        <draw:frame draw:style-name="gr5" draw:text-style-name="P6" draw:layer="layout" svg:width="0.422cm" svg:height="0.471cm" svg:x="6.612cm" svg:y="20.379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0.379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0.379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0.379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0.37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0.37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0.379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0.379cm">
          <draw:text-box>
            <text:p text:style-name="P4"><text:span text:style-name="T2">0703197-67.2025.8.04.1000</text:span></text:p>
          </draw:text-box>
        </draw:frame>
        <draw:frame draw:style-name="gr5" draw:text-style-name="P6" draw:layer="layout" svg:width="4.939cm" svg:height="0.471cm" svg:x="1.482cm" svg:y="20.853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20.85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20.853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20.85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20.85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20.853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21.323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803cm" svg:y="21.32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671cm" svg:height="0.471cm" svg:x="5.004cm" svg:y="21.323cm">
          <draw:text-box>
            <text:p text:style-name="P4"><text:span text:style-name="T3">BANCO DO BRASIL S.A.</text:span></text:p>
          </draw:text-box>
        </draw:frame>
        <draw:frame draw:style-name="gr5" draw:text-style-name="P6" draw:layer="layout" svg:width="1.812cm" svg:height="0.471cm" svg:x="10.181cm" svg:y="21.32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881cm" svg:height="0.471cm" svg:x="12.218cm" svg:y="21.323cm">
          <draw:text-box>
            <text:p text:style-name="P4"><text:span text:style-name="T3">ANA CRISTINA MACEDO DE LIMA.</text:span></text:p>
          </draw:text-box>
        </draw:frame>
        <draw:frame draw:style-name="gr5" draw:text-style-name="P6" draw:layer="layout" svg:width="3.093cm" svg:height="0.471cm" svg:x="1.482cm" svg:y="21.79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7.903cm" svg:height="0.471cm" svg:x="4.814cm" svg:y="21.797cm">
          <draw:text-box>
            <text:p text:style-name="P4"><text:span text:style-name="T3">237 - Com Resolução do Mérito - Provimento,</text:span></text:p>
          </draw:text-box>
        </draw:frame>
        <draw:frame draw:style-name="gr5" draw:text-style-name="P6" draw:layer="layout" svg:width="5.974cm" svg:height="0.471cm" svg:x="13.29cm" svg:y="21.797cm">
          <draw:text-box>
            <text:p text:style-name="P4"><text:span text:style-name="T3">atribuído à(s) parte(s) BANCO DO</text:span></text:p>
          </draw:text-box>
        </draw:frame>
        <draw:frame draw:style-name="gr5" draw:text-style-name="P6" draw:layer="layout" svg:width="2.507cm" svg:height="0.471cm" svg:x="1.482cm" svg:y="22.284cm">
          <draw:text-box>
            <text:p text:style-name="P4"><text:span text:style-name="T3">BRASIL S.A -</text:span></text:p>
          </draw:text-box>
        </draw:frame>
        <draw:frame draw:style-name="gr5" draw:text-style-name="P6" draw:layer="layout" svg:width="1.66cm" svg:height="0.471cm" svg:x="4.407cm" svg:y="22.28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2.34cm" svg:y="22.284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683cm" svg:y="22.284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497cm" svg:y="22.284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4cm" svg:y="22.284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18.373cm" svg:y="22.284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295cm" svg:y="22.284cm">
          <draw:text-box>
            <text:p text:style-name="P4"><text:span text:style-name="T2">112.</text:span></text:p>
          </draw:text-box>
        </draw:frame>
        <draw:frame draw:style-name="gr5" draw:text-style-name="P6" draw:layer="layout" svg:width="4.8cm" svg:height="0.471cm" svg:x="7.252cm" svg:y="22.284cm">
          <draw:text-box>
            <text:p text:style-name="P4"><text:span text:style-name="T2">0009502-74.2026.8.04.1000</text:span></text:p>
          </draw:text-box>
        </draw:frame>
        <draw:frame draw:style-name="gr5" draw:text-style-name="P6" draw:layer="layout" svg:width="1.589cm" svg:height="0.471cm" svg:x="1.482cm" svg:y="22.758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28cm" svg:y="22.75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4.941cm" svg:y="22.758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0.305cm" svg:y="22.758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2.542cm" svg:height="0.471cm" svg:x="12.561cm" svg:y="22.758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372cm" svg:y="22.758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12cm" svg:y="22.75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23.22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082cm" svg:y="23.228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8.971cm" svg:y="23.22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128cm" svg:height="0.471cm" svg:x="11.198cm" svg:y="23.228cm">
          <draw:text-box>
            <text:p text:style-name="P4"><text:span text:style-name="T3">Sylvio Itapuan Cordeiro Neto.</text:span></text:p>
          </draw:text-box>
        </draw:frame>
        <draw:frame draw:style-name="gr5" draw:text-style-name="P6" draw:layer="layout" svg:width="1.812cm" svg:height="0.471cm" svg:x="16.934cm" svg:y="23.22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0.52cm" svg:height="0.471cm" svg:x="18.991cm" svg:y="23.228cm">
          <draw:text-box>
            <text:p text:style-name="P4"><text:span text:style-name="T3">SC</text:span></text:p>
          </draw:text-box>
        </draw:frame>
        <draw:frame draw:style-name="gr5" draw:text-style-name="P6" draw:layer="layout" svg:width="18.016cm" svg:height="0.471cm" svg:x="1.482cm" svg:y="23.702cm">
          <draw:text-box>
            <text:p text:style-name="P4"><text:span text:style-name="T3">CONSULTORIA DE GESTAO ECONOMICA LTDA, Recorrido: TELEFONICA BRASIL S.A. Decisão</text:span></text:p>
          </draw:text-box>
        </draw:frame>
        <draw:frame draw:style-name="gr5" draw:text-style-name="P6" draw:layer="layout" svg:width="14.945cm" svg:height="0.471cm" svg:x="1.482cm" svg:y="24.172cm">
          <draw:text-box>
            <text:p text:style-name="P4"><text:span text:style-name="T3">principal: 242 - Com Resolução do Mérito - Conhecimento em Parte e Não-Provimento,</text:span></text:p>
          </draw:text-box>
        </draw:frame>
        <draw:frame draw:style-name="gr5" draw:text-style-name="P6" draw:layer="layout" svg:width="2.271cm" svg:height="0.471cm" svg:x="17.179cm" svg:y="24.172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8.431cm" svg:height="0.471cm" svg:x="1.482cm" svg:y="24.663cm">
          <draw:text-box>
            <text:p text:style-name="P4"><text:span text:style-name="T3">parte(s) Sylvio Itapuan Cordeiro Neto - Unânime.</text:span></text:p>
          </draw:text-box>
        </draw:frame>
        <draw:frame draw:style-name="gr5" draw:text-style-name="P6" draw:layer="layout" svg:width="3.576cm" svg:height="0.471cm" svg:x="15.914cm" svg:y="24.663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646cm" svg:height="0.471cm" svg:x="10.126cm" svg:y="24.663cm">
          <draw:text-box>
            <text:p text:style-name="P4"><text:span text:style-name="T2">113. 0701467-21.2025.8.04.1000</text:span></text:p>
          </draw:text-box>
        </draw:frame>
        <draw:frame draw:style-name="gr5" draw:text-style-name="P6" draw:layer="layout" svg:width="17.929cm" svg:height="0.471cm" svg:x="1.482cm" svg:y="25.133cm">
          <draw:text-box>
            <text:p text:style-name="P4"><text:span text:style-name="T3">Cível - 3ª Turma Recursal. Relator: Flávio Henrique Albuquerque De Freitas. Recorrente: TAM LINHAS</text:span></text:p>
          </draw:text-box>
        </draw:frame>
        <draw:frame draw:style-name="gr5" draw:text-style-name="P6" draw:layer="layout" svg:width="2.507cm" svg:height="0.471cm" svg:x="1.482cm" svg:y="25.607cm">
          <draw:text-box>
            <text:p text:style-name="P4"><text:span text:style-name="T3">AEREAS S.A.</text:span></text:p>
          </draw:text-box>
        </draw:frame>
        <draw:frame draw:style-name="gr5" draw:text-style-name="P6" draw:layer="layout" svg:width="5.774cm" svg:height="0.471cm" svg:x="4.187cm" svg:y="25.607cm">
          <draw:text-box>
            <text:p text:style-name="P4"><text:span text:style-name="T3">Decisão parcial: Não-Provimento.</text:span></text:p>
          </draw:text-box>
        </draw:frame>
        <draw:frame draw:style-name="gr5" draw:text-style-name="P6" draw:layer="layout" svg:width="8.913cm" svg:height="0.471cm" svg:x="10.228cm" svg:y="25.607cm">
          <draw:text-box>
            <text:p text:style-name="P4"><text:span text:style-name="T3">Decisão principal: 239 - Com Resolução do Mérito -</text:span></text:p>
          </draw:text-box>
        </draw:frame>
        <draw:frame draw:style-name="gr5" draw:text-style-name="P6" draw:layer="layout" svg:width="2.93cm" svg:height="0.471cm" svg:x="1.482cm" svg:y="26.094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4.797cm" svg:y="26.094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672cm" svg:y="26.094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62cm" svg:y="26.09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412cm" svg:height="0.471cm" svg:x="9.25cm" svg:y="26.094cm">
          <draw:text-box>
            <text:p text:style-name="P4"><text:span text:style-name="T3">Mariana</text:span></text:p>
          </draw:text-box>
        </draw:frame>
        <draw:frame draw:style-name="gr5" draw:text-style-name="P6" draw:layer="layout" svg:width="1.272cm" svg:height="0.471cm" svg:x="10.995cm" svg:y="26.094cm">
          <draw:text-box>
            <text:p text:style-name="P4"><text:span text:style-name="T3">Raposo</text:span></text:p>
          </draw:text-box>
        </draw:frame>
        <draw:frame draw:style-name="gr5" draw:text-style-name="P6" draw:layer="layout" svg:width="0.422cm" svg:height="0.471cm" svg:x="12.595cm" svg:y="26.094cm">
          <draw:text-box>
            <text:p text:style-name="P4"><text:span text:style-name="T3">da</text:span></text:p>
          </draw:text-box>
        </draw:frame>
        <draw:frame draw:style-name="gr5" draw:text-style-name="P6" draw:layer="layout" svg:width="1.318cm" svg:height="0.471cm" svg:x="13.293cm" svg:y="26.094cm">
          <draw:text-box>
            <text:p text:style-name="P4"><text:span text:style-name="T3">Câmara</text:span></text:p>
          </draw:text-box>
        </draw:frame>
        <draw:frame draw:style-name="gr5" draw:text-style-name="P6" draw:layer="layout" svg:width="1.06cm" svg:height="0.471cm" svg:x="14.935cm" svg:y="26.094cm">
          <draw:text-box>
            <text:p text:style-name="P4"><text:span text:style-name="T3">Vieira</text:span></text:p>
          </draw:text-box>
        </draw:frame>
        <draw:frame draw:style-name="gr5" draw:text-style-name="P6" draw:layer="layout" svg:width="0.422cm" svg:height="0.471cm" svg:x="16.32cm" svg:y="26.094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756cm" svg:y="26.09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2cm" svg:y="26.094cm">
          <draw:text-box>
            <text:p text:style-name="P4"><text:span text:style-name="T2">114.</text:span></text:p>
          </draw:text-box>
        </draw:frame>
        <draw:frame draw:style-name="gr5" draw:text-style-name="P6" draw:layer="layout" svg:width="0.422cm" svg:height="0.471cm" svg:x="6.612cm" svg:y="26.581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6.58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6.58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6.581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6.58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6.58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6.581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6.581cm">
          <draw:text-box>
            <text:p text:style-name="P4"><text:span text:style-name="T2">0024291-78.2026.8.04.1000</text:span></text:p>
          </draw:text-box>
        </draw:frame>
        <draw:frame draw:style-name="gr5" draw:text-style-name="P6" draw:layer="layout" svg:width="4.939cm" svg:height="0.471cm" svg:x="1.482cm" svg:y="27.055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1.976cm" svg:height="0.471cm" svg:x="6.752cm" svg:y="27.05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8.692cm" svg:height="0.471cm" svg:x="8.899cm" svg:y="27.055cm">
          <draw:text-box>
            <text:p text:style-name="P4"><text:span text:style-name="T3">AMBAR ENERGIA AMAZONAS S.A.Recorrido:</text:span></text:p>
          </draw:text-box>
        </draw:frame>
        <draw:frame draw:style-name="gr5" draw:text-style-name="P6" draw:layer="layout" svg:width="1.518cm" svg:height="0.471cm" svg:x="17.937cm" svg:y="27.055cm">
          <draw:text-box>
            <text:p text:style-name="P4"><text:span text:style-name="T3">Maria de</text:span></text:p>
          </draw:text-box>
        </draw:frame>
        <draw:frame draw:style-name="gr5" draw:text-style-name="P6" draw:layer="layout" svg:width="17.449cm" svg:height="0.471cm" svg:x="1.482cm" svg:y="27.529cm">
          <draw:text-box>
            <text:p text:style-name="P4"><text:span text:style-name="T3">Fátima Moraes Gomes. Decisão principal: 242 - Com Resolução do Mérito - Conhecimento em Parte e</text:span></text:p>
          </draw:text-box>
        </draw:frame>
      </draw:page>
      <draw:page draw:name="page10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2.93cm" svg:height="0.471cm" svg:x="1.482cm" svg:y="1.295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4.695cm" svg:y="1.295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7.362cm" svg:y="1.29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882cm" svg:height="0.471cm" svg:x="8.916cm" svg:y="1.295cm">
          <draw:text-box>
            <text:p text:style-name="P4"><text:span text:style-name="T3">AMBAR ENERGIA AMAZONAS S.A.</text:span></text:p>
          </draw:text-box>
        </draw:frame>
        <draw:frame draw:style-name="gr5" draw:text-style-name="P6" draw:layer="layout" svg:width="0.422cm" svg:height="0.471cm" svg:x="16.476cm" svg:y="1.295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844cm" svg:y="1.29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6cm" svg:y="1.295cm">
          <draw:text-box>
            <text:p text:style-name="P4"><text:span text:style-name="T2">115.</text:span></text:p>
          </draw:text-box>
        </draw:frame>
        <draw:frame draw:style-name="gr5" draw:text-style-name="P6" draw:layer="layout" svg:width="8.207cm" svg:height="0.471cm" svg:x="6.464cm" svg:y="1.782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.782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.782cm">
          <draw:text-box>
            <text:p text:style-name="P4"><text:span text:style-name="T2">0013102-06.2026.8.04.1000</text:span></text:p>
          </draw:text-box>
        </draw:frame>
        <draw:frame draw:style-name="gr5" draw:text-style-name="P6" draw:layer="layout" svg:width="17.625cm" svg:height="0.471cm" svg:x="1.482cm" svg:y="2.256cm">
          <draw:text-box>
            <text:p text:style-name="P4"><text:span text:style-name="T3">Albuquerque De Freitas. Impedimentos: 1 (Tipo: Impedimento. Motivo: Sentenciou em primeiro grau.).</text:span></text:p>
          </draw:text-box>
        </draw:frame>
        <draw:frame draw:style-name="gr5" draw:text-style-name="P6" draw:layer="layout" svg:width="1.976cm" svg:height="0.471cm" svg:x="1.482cm" svg:y="2.72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129cm" svg:height="0.471cm" svg:x="3.738cm" svg:y="2.726cm">
          <draw:text-box>
            <text:p text:style-name="P4"><text:span text:style-name="T3">ITTOLO LIMA MELO.</text:span></text:p>
          </draw:text-box>
        </draw:frame>
        <draw:frame draw:style-name="gr5" draw:text-style-name="P6" draw:layer="layout" svg:width="1.812cm" svg:height="0.471cm" svg:x="8.412cm" svg:y="2.72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787cm" svg:height="0.471cm" svg:x="10.499cm" svg:y="2.726cm">
          <draw:text-box>
            <text:p text:style-name="P4"><text:span text:style-name="T3">EBAZAR COM BR LTDA (MATRIZ).</text:span></text:p>
          </draw:text-box>
        </draw:frame>
        <draw:frame draw:style-name="gr5" draw:text-style-name="P6" draw:layer="layout" svg:width="1.365cm" svg:height="0.471cm" svg:x="18.123cm" svg:y="2.726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.482cm" svg:y="3.2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8.75cm" svg:height="0.471cm" svg:x="3.294cm" svg:y="3.2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6.491cm" svg:height="0.471cm" svg:x="12.714cm" svg:y="3.2cm">
          <draw:text-box>
            <text:p text:style-name="P4"><text:span text:style-name="T3">atribuído à(s) parte(s) ITTOLO LIMA</text:span></text:p>
          </draw:text-box>
        </draw:frame>
        <draw:frame draw:style-name="gr5" draw:text-style-name="P6" draw:layer="layout" svg:width="3.212cm" svg:height="0.471cm" svg:x="1.482cm" svg:y="3.687cm">
          <draw:text-box>
            <text:p text:style-name="P4"><text:span text:style-name="T3">MELO - Unânime.</text:span></text:p>
          </draw:text-box>
        </draw:frame>
        <draw:frame draw:style-name="gr5" draw:text-style-name="P6" draw:layer="layout" svg:width="4.599cm" svg:height="0.471cm" svg:x="10.884cm" svg:y="3.687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5.833cm" svg:y="3.687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6.621cm" svg:y="3.68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0.743cm" svg:height="0.471cm" svg:x="4.978cm" svg:y="3.687cm">
          <draw:text-box>
            <text:p text:style-name="P4"><text:span text:style-name="T2">116.</text:span></text:p>
          </draw:text-box>
        </draw:frame>
        <draw:frame draw:style-name="gr5" draw:text-style-name="P6" draw:layer="layout" svg:width="4.8cm" svg:height="0.471cm" svg:x="5.88cm" svg:y="3.687cm">
          <draw:text-box>
            <text:p text:style-name="P4"><text:span text:style-name="T2">0260842-10.2025.8.04.1000</text:span></text:p>
          </draw:text-box>
        </draw:frame>
        <draw:frame draw:style-name="gr5" draw:text-style-name="P6" draw:layer="layout" svg:width="1.366cm" svg:height="0.471cm" svg:x="1.482cm" svg:y="4.16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3.099cm" svg:y="4.161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0.953cm" svg:y="4.161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3.763cm" svg:y="4.161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5.498cm" svg:y="4.16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28cm" svg:y="4.16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.482cm" svg:y="4.631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7.256cm" svg:y="4.63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868cm" svg:height="0.471cm" svg:x="9.45cm" svg:y="4.631cm">
          <draw:text-box>
            <text:p text:style-name="P4"><text:span text:style-name="T3">Leonardo Oliveira de Souza.</text:span></text:p>
          </draw:text-box>
        </draw:frame>
        <draw:frame draw:style-name="gr5" draw:text-style-name="P6" draw:layer="layout" svg:width="1.812cm" svg:height="0.471cm" svg:x="14.804cm" svg:y="4.63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0.848cm" svg:height="0.471cm" svg:x="16.828cm" svg:y="4.631cm">
          <draw:text-box>
            <text:p text:style-name="P4"><text:span text:style-name="T3">Uber</text:span></text:p>
          </draw:text-box>
        </draw:frame>
        <draw:frame draw:style-name="gr5" draw:text-style-name="P6" draw:layer="layout" svg:width="1.542cm" svg:height="0.471cm" svg:x="17.874cm" svg:y="4.631cm">
          <draw:text-box>
            <text:p text:style-name="P4"><text:span text:style-name="T3">do Brasil</text:span></text:p>
          </draw:text-box>
        </draw:frame>
        <draw:frame draw:style-name="gr5" draw:text-style-name="P6" draw:layer="layout" svg:width="2.894cm" svg:height="0.471cm" svg:x="1.482cm" svg:y="5.105cm">
          <draw:text-box>
            <text:p text:style-name="P4"><text:span text:style-name="T3">Tecnologia Ltda.</text:span></text:p>
          </draw:text-box>
        </draw:frame>
        <draw:frame draw:style-name="gr5" draw:text-style-name="P6" draw:layer="layout" svg:width="3.093cm" svg:height="0.471cm" svg:x="4.594cm" svg:y="5.10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7.909cm" svg:y="5.105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2.271cm" svg:height="0.471cm" svg:x="17.179cm" svg:y="5.105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8.171cm" svg:height="0.471cm" svg:x="1.482cm" svg:y="5.592cm">
          <draw:text-box>
            <text:p text:style-name="P4"><text:span text:style-name="T3">parte(s) Leonardo Oliveira de Souza - Unânime.</text:span></text:p>
          </draw:text-box>
        </draw:frame>
        <draw:frame draw:style-name="gr5" draw:text-style-name="P6" draw:layer="layout" svg:width="3.576cm" svg:height="0.471cm" svg:x="15.867cm" svg:y="5.592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646cm" svg:height="0.471cm" svg:x="10.025cm" svg:y="5.592cm">
          <draw:text-box>
            <text:p text:style-name="P4"><text:span text:style-name="T2">117. 0692047-89.2025.8.04.1000</text:span></text:p>
          </draw:text-box>
        </draw:frame>
        <draw:frame draw:style-name="gr5" draw:text-style-name="P6" draw:layer="layout" svg:width="17.576cm" svg:height="0.471cm" svg:x="1.482cm" svg:y="6.066cm">
          <draw:text-box>
            <text:p text:style-name="P4"><text:span text:style-name="T3">Cível - 3ª Turma Recursal. Relator: Alexandre Henrique Novaes De Araújo. Recorrente: LARISSA DA</text:span></text:p>
          </draw:text-box>
        </draw:frame>
        <draw:frame draw:style-name="gr5" draw:text-style-name="P6" draw:layer="layout" svg:width="3.365cm" svg:height="0.471cm" svg:x="1.482cm" svg:y="6.54cm">
          <draw:text-box>
            <text:p text:style-name="P4"><text:span text:style-name="T3">SILVA MARTINS.</text:span></text:p>
          </draw:text-box>
        </draw:frame>
        <draw:frame draw:style-name="gr5" draw:text-style-name="P6" draw:layer="layout" svg:width="1.812cm" svg:height="0.471cm" svg:x="5.071cm" svg:y="6.5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553cm" svg:height="0.471cm" svg:x="7.053cm" svg:y="6.54cm">
          <draw:text-box>
            <text:p text:style-name="P4"><text:span text:style-name="T3">CREFISA S/A CRÉDITO,</text:span></text:p>
          </draw:text-box>
        </draw:frame>
        <draw:frame draw:style-name="gr5" draw:text-style-name="P6" draw:layer="layout" svg:width="7.492cm" svg:height="0.471cm" svg:x="11.887cm" svg:y="6.54cm">
          <draw:text-box>
            <text:p text:style-name="P4"><text:span text:style-name="T3">FINANCIAMENTO E INVESTIMENTOS.</text:span></text:p>
          </draw:text-box>
        </draw:frame>
        <draw:frame draw:style-name="gr5" draw:text-style-name="P6" draw:layer="layout" svg:width="17.59cm" svg:height="0.471cm" svg:x="1.482cm" svg:y="7.01cm">
          <draw:text-box>
            <text:p text:style-name="P4"><text:span text:style-name="T3">Decisão principal: 239 - Com Resolução do Mérito - Não-Provimento, atribuído à(s) parte(s) LARISSA</text:span></text:p>
          </draw:text-box>
        </draw:frame>
        <draw:frame draw:style-name="gr5" draw:text-style-name="P6" draw:layer="layout" svg:width="5.987cm" svg:height="0.471cm" svg:x="1.482cm" svg:y="7.497cm">
          <draw:text-box>
            <text:p text:style-name="P4"><text:span text:style-name="T3">DA SILVA MARTINS - Unânime.</text:span></text:p>
          </draw:text-box>
        </draw:frame>
        <draw:frame draw:style-name="gr5" draw:text-style-name="P6" draw:layer="layout" svg:width="4.599cm" svg:height="0.471cm" svg:x="13.877cm" svg:y="7.497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8.877cm" svg:y="7.497cm">
          <draw:text-box>
            <text:p text:style-name="P4"><text:span text:style-name="T3">- 3ª</text:span></text:p>
          </draw:text-box>
        </draw:frame>
        <draw:frame draw:style-name="gr5" draw:text-style-name="P6" draw:layer="layout" svg:width="0.743cm" svg:height="0.471cm" svg:x="7.938cm" svg:y="7.497cm">
          <draw:text-box>
            <text:p text:style-name="P4"><text:span text:style-name="T2">118.</text:span></text:p>
          </draw:text-box>
        </draw:frame>
        <draw:frame draw:style-name="gr5" draw:text-style-name="P6" draw:layer="layout" svg:width="4.8cm" svg:height="0.471cm" svg:x="8.852cm" svg:y="7.497cm">
          <draw:text-box>
            <text:p text:style-name="P4"><text:span text:style-name="T2">0259248-58.2025.8.04.1000</text:span></text:p>
          </draw:text-box>
        </draw:frame>
        <draw:frame draw:style-name="gr5" draw:text-style-name="P6" draw:layer="layout" svg:width="2.823cm" svg:height="0.471cm" svg:x="1.482cm" svg:y="7.97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4.581cm" svg:y="7.97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6.139cm" svg:y="7.971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3.713cm" svg:y="7.97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458cm" svg:height="0.471cm" svg:x="15.884cm" svg:y="7.971cm">
          <draw:text-box>
            <text:p text:style-name="P4"><text:span text:style-name="T3">Noemia Gonzaga da</text:span></text:p>
          </draw:text-box>
        </draw:frame>
        <draw:frame draw:style-name="gr5" draw:text-style-name="P6" draw:layer="layout" svg:width="17.768cm" svg:height="0.471cm" svg:x="1.482cm" svg:y="8.445cm">
          <draw:text-box>
            <text:p text:style-name="P4"><text:span text:style-name="T3">Silva. Recorrido: MOOZ SOLUÇÕES FINANCEIRAS LTDA. Decisão principal: 239 - Com Resolução</text:span></text:p>
          </draw:text-box>
        </draw:frame>
        <draw:frame draw:style-name="gr5" draw:text-style-name="P6" draw:layer="layout" svg:width="1.93cm" svg:height="0.471cm" svg:x="1.482cm" svg:y="8.932cm">
          <draw:text-box>
            <text:p text:style-name="P4"><text:span text:style-name="T3">do Mérito -</text:span></text:p>
          </draw:text-box>
        </draw:frame>
        <draw:frame draw:style-name="gr5" draw:text-style-name="P6" draw:layer="layout" svg:width="2.93cm" svg:height="0.471cm" svg:x="3.912cm" svg:y="8.932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7.134cm" svg:y="8.932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9.809cm" svg:y="8.93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681cm" svg:height="0.471cm" svg:x="11.363cm" svg:y="8.932cm">
          <draw:text-box>
            <text:p text:style-name="P4"><text:span text:style-name="T3">Noemia Gonzaga da Silva -</text:span></text:p>
          </draw:text-box>
        </draw:frame>
        <draw:frame draw:style-name="gr5" draw:text-style-name="P6" draw:layer="layout" svg:width="1.66cm" svg:height="0.471cm" svg:x="16.836cm" svg:y="8.93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6cm" svg:y="8.932cm">
          <draw:text-box>
            <text:p text:style-name="P4"><text:span text:style-name="T2">119.</text:span></text:p>
          </draw:text-box>
        </draw:frame>
        <draw:frame draw:style-name="gr5" draw:text-style-name="P6" draw:layer="layout" svg:width="8.207cm" svg:height="0.471cm" svg:x="6.464cm" svg:y="9.419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9.419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9.419cm">
          <draw:text-box>
            <text:p text:style-name="P4"><text:span text:style-name="T2">0278571-49.2025.8.04.1000</text:span></text:p>
          </draw:text-box>
        </draw:frame>
        <draw:frame draw:style-name="gr5" draw:text-style-name="P6" draw:layer="layout" svg:width="17.802cm" svg:height="0.471cm" svg:x="1.482cm" svg:y="9.893cm">
          <draw:text-box>
            <text:p text:style-name="P4"><text:span text:style-name="T3">Albuquerque De Freitas. Recorrente: MATEUS EVANGELISTA BEZERRA. Recorrido: Uber do Brasil</text:span></text:p>
          </draw:text-box>
        </draw:frame>
        <draw:frame draw:style-name="gr5" draw:text-style-name="P6" draw:layer="layout" svg:width="2.894cm" svg:height="0.471cm" svg:x="1.482cm" svg:y="10.363cm">
          <draw:text-box>
            <text:p text:style-name="P4"><text:span text:style-name="T3">Tecnologia Ltda.</text:span></text:p>
          </draw:text-box>
        </draw:frame>
        <draw:frame draw:style-name="gr5" draw:text-style-name="P6" draw:layer="layout" svg:width="3.093cm" svg:height="0.471cm" svg:x="4.594cm" svg:y="10.363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7.909cm" svg:y="10.363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2.271cm" svg:height="0.471cm" svg:x="17.179cm" svg:y="10.363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0.231cm" svg:height="0.471cm" svg:x="1.482cm" svg:y="10.854cm">
          <draw:text-box>
            <text:p text:style-name="P4"><text:span text:style-name="T3">parte(s) MATEUS EVANGELISTA BEZERRA - Unânime.</text:span></text:p>
          </draw:text-box>
        </draw:frame>
        <draw:frame draw:style-name="gr5" draw:text-style-name="P6" draw:layer="layout" svg:width="1.636cm" svg:height="0.471cm" svg:x="17.852cm" svg:y="10.854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5.646cm" svg:height="0.471cm" svg:x="12.023cm" svg:y="10.854cm">
          <draw:text-box>
            <text:p text:style-name="P4"><text:span text:style-name="T2">120. 0675438-31.2025.8.04.1000</text:span></text:p>
          </draw:text-box>
        </draw:frame>
        <draw:frame draw:style-name="gr5" draw:text-style-name="P6" draw:layer="layout" svg:width="2.859cm" svg:height="0.471cm" svg:x="1.482cm" svg:y="11.324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589cm" svg:y="11.324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394cm" svg:y="11.32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463cm" svg:y="11.32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0.009cm" svg:y="11.324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7.518cm" svg:y="11.32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3.31cm" svg:height="0.471cm" svg:x="1.482cm" svg:y="11.798cm">
          <draw:text-box>
            <text:p text:style-name="P4"><text:span text:style-name="T3">Marlon Gabriel Silva de Souza. Recorrido: Boticario Produtos de Beleza Ltda.</text:span></text:p>
          </draw:text-box>
        </draw:frame>
        <draw:frame draw:style-name="gr5" draw:text-style-name="P6" draw:layer="layout" svg:width="4.081cm" svg:height="0.471cm" svg:x="15.316cm" svg:y="11.798cm">
          <draw:text-box>
            <text:p text:style-name="P4"><text:span text:style-name="T3">Decisão principal: 239 -</text:span></text:p>
          </draw:text-box>
        </draw:frame>
        <draw:frame draw:style-name="gr5" draw:text-style-name="P6" draw:layer="layout" svg:width="7.762cm" svg:height="0.471cm" svg:x="1.482cm" svg:y="12.268cm">
          <draw:text-box>
            <text:p text:style-name="P4"><text:span text:style-name="T3">Com Resolução do Mérito - Não-Provimento,</text:span></text:p>
          </draw:text-box>
        </draw:frame>
        <draw:frame draw:style-name="gr5" draw:text-style-name="P6" draw:layer="layout" svg:width="6.397cm" svg:height="0.471cm" svg:x="9.733cm" svg:y="12.268cm">
          <draw:text-box>
            <text:p text:style-name="P4"><text:span text:style-name="T3">atribuído à(s) parte(s) Marlon Gabriel</text:span></text:p>
          </draw:text-box>
        </draw:frame>
        <draw:frame draw:style-name="gr5" draw:text-style-name="P6" draw:layer="layout" svg:width="2.765cm" svg:height="0.471cm" svg:x="16.565cm" svg:y="12.268cm">
          <draw:text-box>
            <text:p text:style-name="P4"><text:span text:style-name="T3">Silva de Souza -</text:span></text:p>
          </draw:text-box>
        </draw:frame>
        <draw:frame draw:style-name="gr5" draw:text-style-name="P6" draw:layer="layout" svg:width="1.66cm" svg:height="0.471cm" svg:x="1.482cm" svg:y="12.75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12.759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12.75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12.75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12.75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12.759cm">
          <draw:text-box>
            <text:p text:style-name="P4"><text:span text:style-name="T2">121.</text:span></text:p>
          </draw:text-box>
        </draw:frame>
        <draw:frame draw:style-name="gr5" draw:text-style-name="P6" draw:layer="layout" svg:width="4.8cm" svg:height="0.471cm" svg:x="4.238cm" svg:y="12.759cm">
          <draw:text-box>
            <text:p text:style-name="P4"><text:span text:style-name="T2">0011917-30.2026.8.04.1000</text:span></text:p>
          </draw:text-box>
        </draw:frame>
        <draw:frame draw:style-name="gr5" draw:text-style-name="P6" draw:layer="layout" svg:width="7.044cm" svg:height="0.471cm" svg:x="1.482cm" svg:y="13.229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9.415cm" svg:y="13.22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234cm" svg:height="0.471cm" svg:x="11.668cm" svg:y="13.229cm">
          <draw:text-box>
            <text:p text:style-name="P4"><text:span text:style-name="T3">RANA NATALINE FARIAS DA SILVA.</text:span></text:p>
          </draw:text-box>
        </draw:frame>
        <draw:frame draw:style-name="gr5" draw:text-style-name="P6" draw:layer="layout" svg:width="1.812cm" svg:height="0.471cm" svg:x="1.482cm" svg:y="13.70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0.848cm" svg:height="0.471cm" svg:x="3.531cm" svg:y="13.703cm">
          <draw:text-box>
            <text:p text:style-name="P4"><text:span text:style-name="T3">Uber</text:span></text:p>
          </draw:text-box>
        </draw:frame>
        <draw:frame draw:style-name="gr5" draw:text-style-name="P6" draw:layer="layout" svg:width="1.542cm" svg:height="0.471cm" svg:x="4.593cm" svg:y="13.703cm">
          <draw:text-box>
            <text:p text:style-name="P4"><text:span text:style-name="T3">do Brasil</text:span></text:p>
          </draw:text-box>
        </draw:frame>
        <draw:frame draw:style-name="gr5" draw:text-style-name="P6" draw:layer="layout" svg:width="2.894cm" svg:height="0.471cm" svg:x="6.456cm" svg:y="13.703cm">
          <draw:text-box>
            <text:p text:style-name="P4"><text:span text:style-name="T3">Tecnologia Ltda.</text:span></text:p>
          </draw:text-box>
        </draw:frame>
        <draw:frame draw:style-name="gr5" draw:text-style-name="P6" draw:layer="layout" svg:width="3.093cm" svg:height="0.471cm" svg:x="9.7cm" svg:y="13.703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3.149cm" svg:y="13.703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338cm" svg:y="13.703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14.19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4.657cm" svg:y="14.19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7.256cm" svg:y="14.1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7.375cm" svg:height="0.471cm" svg:x="8.772cm" svg:y="14.19cm">
          <draw:text-box>
            <text:p text:style-name="P4"><text:span text:style-name="T3">RANA NATALINE FARIAS DA SILVA -</text:span></text:p>
          </draw:text-box>
        </draw:frame>
        <draw:frame draw:style-name="gr5" draw:text-style-name="P6" draw:layer="layout" svg:width="1.66cm" svg:height="0.471cm" svg:x="16.878cm" svg:y="14.1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71cm" svg:y="14.19cm">
          <draw:text-box>
            <text:p text:style-name="P4"><text:span text:style-name="T2">122.</text:span></text:p>
          </draw:text-box>
        </draw:frame>
        <draw:frame draw:style-name="gr5" draw:text-style-name="P6" draw:layer="layout" svg:width="8.207cm" svg:height="0.471cm" svg:x="6.464cm" svg:y="14.681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4.681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4.681cm">
          <draw:text-box>
            <text:p text:style-name="P4"><text:span text:style-name="T2">0022887-89.2026.8.04.1000</text:span></text:p>
          </draw:text-box>
        </draw:frame>
        <draw:frame draw:style-name="gr5" draw:text-style-name="P6" draw:layer="layout" svg:width="4.175cm" svg:height="0.471cm" svg:x="1.482cm" svg:y="15.151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3.346cm" svg:height="0.471cm" svg:x="5.872cm" svg:y="15.151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1.976cm" svg:height="0.471cm" svg:x="1.482cm" svg:y="15.62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8.221cm" svg:height="0.471cm" svg:x="3.738cm" svg:y="15.625cm">
          <draw:text-box>
            <text:p text:style-name="P4"><text:span text:style-name="T3">MARIA DA GLORIA LAVAREDA MENDES.</text:span></text:p>
          </draw:text-box>
        </draw:frame>
        <draw:frame draw:style-name="gr5" draw:text-style-name="P6" draw:layer="layout" svg:width="1.812cm" svg:height="0.471cm" svg:x="12.81cm" svg:y="15.62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305cm" svg:height="0.471cm" svg:x="14.897cm" svg:y="15.625cm">
          <draw:text-box>
            <text:p text:style-name="P4"><text:span text:style-name="T3">AZUL LINHA AÉREAS</text:span></text:p>
          </draw:text-box>
        </draw:frame>
        <draw:frame draw:style-name="gr5" draw:text-style-name="P6" draw:layer="layout" svg:width="3.589cm" svg:height="0.471cm" svg:x="1.482cm" svg:y="16.095cm">
          <draw:text-box>
            <text:p text:style-name="P4"><text:span text:style-name="T3">BRASILEIROS.S.A.</text:span></text:p>
          </draw:text-box>
        </draw:frame>
        <draw:frame draw:style-name="gr5" draw:text-style-name="P6" draw:layer="layout" svg:width="3.093cm" svg:height="0.471cm" svg:x="5.38cm" svg:y="16.09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8.911cm" svg:y="16.095cm">
          <draw:text-box>
            <text:p text:style-name="P4"><text:span text:style-name="T3">200 -</text:span></text:p>
          </draw:text-box>
        </draw:frame>
        <draw:frame draw:style-name="gr5" draw:text-style-name="P6" draw:layer="layout" svg:width="4.729cm" svg:height="0.471cm" svg:x="10.177cm" svg:y="16.095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3.564cm" svg:height="0.471cm" svg:x="15.748cm" svg:y="16.095cm">
          <draw:text-box>
            <text:p text:style-name="P4"><text:span text:style-name="T3">Não-Acolhimento de</text:span></text:p>
          </draw:text-box>
        </draw:frame>
        <draw:frame draw:style-name="gr5" draw:text-style-name="P6" draw:layer="layout" svg:width="1.718cm" svg:height="0.471cm" svg:x="1.482cm" svg:y="16.569cm">
          <draw:text-box>
            <text:p text:style-name="P4"><text:span text:style-name="T3">Embargos</text:span></text:p>
          </draw:text-box>
        </draw:frame>
        <draw:frame draw:style-name="gr5" draw:text-style-name="P6" draw:layer="layout" svg:width="2.517cm" svg:height="0.471cm" svg:x="3.446cm" svg:y="16.569cm">
          <draw:text-box>
            <text:p text:style-name="P4"><text:span text:style-name="T3">de Declaração,</text:span></text:p>
          </draw:text-box>
        </draw:frame>
        <draw:frame draw:style-name="gr5" draw:text-style-name="P6" draw:layer="layout" svg:width="2.271cm" svg:height="0.471cm" svg:x="6.329cm" svg:y="16.569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8.971cm" svg:y="16.56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8.362cm" svg:height="0.471cm" svg:x="10.512cm" svg:y="16.569cm">
          <draw:text-box>
            <text:p text:style-name="P4"><text:span text:style-name="T3">MARIA DA GLORIA LAVAREDA MENDES -</text:span></text:p>
          </draw:text-box>
        </draw:frame>
        <draw:frame draw:style-name="gr5" draw:text-style-name="P6" draw:layer="layout" svg:width="1.66cm" svg:height="0.471cm" svg:x="1.482cm" svg:y="17.05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17.056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17.056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17.05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17.05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17.056cm">
          <draw:text-box>
            <text:p text:style-name="P4"><text:span text:style-name="T2">123.</text:span></text:p>
          </draw:text-box>
        </draw:frame>
        <draw:frame draw:style-name="gr5" draw:text-style-name="P6" draw:layer="layout" svg:width="4.8cm" svg:height="0.471cm" svg:x="4.238cm" svg:y="17.056cm">
          <draw:text-box>
            <text:p text:style-name="P4"><text:span text:style-name="T2">0008370-79.2026.8.04.1000</text:span></text:p>
          </draw:text-box>
        </draw:frame>
        <draw:frame draw:style-name="gr5" draw:text-style-name="P6" draw:layer="layout" svg:width="17.72cm" svg:height="0.471cm" svg:x="1.482cm" svg:y="17.53cm">
          <draw:text-box>
            <text:p text:style-name="P4"><text:span text:style-name="T3">Flávio Henrique Albuquerque De Freitas. Impedimentos: 1 (Tipo: Impedimento. Motivo: Despachou em</text:span></text:p>
          </draw:text-box>
        </draw:frame>
        <draw:frame draw:style-name="gr5" draw:text-style-name="P6" draw:layer="layout" svg:width="17.698cm" svg:height="0.471cm" svg:x="1.482cm" svg:y="18cm">
          <draw:text-box>
            <text:p text:style-name="P4"><text:span text:style-name="T3">primeiro grau.). Recorrente: MARCIA MELO GARCIA. Recorrido: PICPAY SERVIÇOS S.A. Decisão</text:span></text:p>
          </draw:text-box>
        </draw:frame>
        <draw:frame draw:style-name="gr5" draw:text-style-name="P6" draw:layer="layout" svg:width="17.929cm" svg:height="0.471cm" svg:x="1.482cm" svg:y="18.474cm">
          <draw:text-box>
            <text:p text:style-name="P4"><text:span text:style-name="T3">principal: 200 - Com Resolução do Mérito - Não-Acolhimento de Embargos de Declaração, atribuído à(s)</text:span></text:p>
          </draw:text-box>
        </draw:frame>
        <draw:frame draw:style-name="gr5" draw:text-style-name="P6" draw:layer="layout" svg:width="8.138cm" svg:height="0.471cm" svg:x="1.482cm" svg:y="18.961cm">
          <draw:text-box>
            <text:p text:style-name="P4"><text:span text:style-name="T3">parte(s) MARCIA MELO GARCIA - Unânime.</text:span></text:p>
          </draw:text-box>
        </draw:frame>
        <draw:frame draw:style-name="gr5" draw:text-style-name="P6" draw:layer="layout" svg:width="3.576cm" svg:height="0.471cm" svg:x="15.85cm" svg:y="18.961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743cm" svg:height="0.471cm" svg:x="9.991cm" svg:y="18.961cm">
          <draw:text-box>
            <text:p text:style-name="P4"><text:span text:style-name="T2">124.</text:span></text:p>
          </draw:text-box>
        </draw:frame>
        <draw:frame draw:style-name="gr5" draw:text-style-name="P6" draw:layer="layout" svg:width="4.8cm" svg:height="0.471cm" svg:x="10.88cm" svg:y="18.961cm">
          <draw:text-box>
            <text:p text:style-name="P4"><text:span text:style-name="T2">0031605-75.2026.8.04.1000</text:span></text:p>
          </draw:text-box>
        </draw:frame>
        <draw:frame draw:style-name="gr5" draw:text-style-name="P6" draw:layer="layout" svg:width="17.636cm" svg:height="0.471cm" svg:x="1.482cm" svg:y="19.435cm">
          <draw:text-box>
            <text:p text:style-name="P4"><text:span text:style-name="T3">Cível - 3ª Turma Recursal. Relator: Flávio Henrique Albuquerque De Freitas. Recorrente: CLARO S/A.</text:span></text:p>
          </draw:text-box>
        </draw:frame>
        <draw:frame draw:style-name="gr5" draw:text-style-name="P6" draw:layer="layout" svg:width="1.812cm" svg:height="0.471cm" svg:x="1.482cm" svg:y="19.90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295cm" svg:height="0.471cm" svg:x="3.531cm" svg:y="19.905cm">
          <draw:text-box>
            <text:p text:style-name="P4"><text:span text:style-name="T3">Manoel</text:span></text:p>
          </draw:text-box>
        </draw:frame>
        <draw:frame draw:style-name="gr5" draw:text-style-name="P6" draw:layer="layout" svg:width="4.176cm" svg:height="0.471cm" svg:x="5.051cm" svg:y="19.905cm">
          <draw:text-box>
            <text:p text:style-name="P4"><text:span text:style-name="T3">Eduardo Rabelo Coelho.</text:span></text:p>
          </draw:text-box>
        </draw:frame>
        <draw:frame draw:style-name="gr5" draw:text-style-name="P6" draw:layer="layout" svg:width="3.093cm" svg:height="0.471cm" svg:x="9.691cm" svg:y="19.90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3.14cm" svg:y="19.905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33cm" svg:y="19.905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20.396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4.636cm" svg:y="20.396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7.206cm" svg:y="20.39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2.448cm" svg:height="0.471cm" svg:x="8.704cm" svg:y="20.396cm">
          <draw:text-box>
            <text:p text:style-name="P4"><text:span text:style-name="T3">CLARO S/A -</text:span></text:p>
          </draw:text-box>
        </draw:frame>
        <draw:frame draw:style-name="gr5" draw:text-style-name="P6" draw:layer="layout" svg:width="1.66cm" svg:height="0.471cm" svg:x="11.524cm" svg:y="20.39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9.381cm" svg:y="20.396cm">
          <draw:text-box>
            <text:p text:style-name="P4"><text:span text:style-name="T3">-</text:span></text:p>
          </draw:text-box>
        </draw:frame>
        <draw:frame draw:style-name="gr5" draw:text-style-name="P6" draw:layer="layout" svg:width="0.743cm" svg:height="0.471cm" svg:x="13.394cm" svg:y="20.396cm">
          <draw:text-box>
            <text:p text:style-name="P4"><text:span text:style-name="T2">125.</text:span></text:p>
          </draw:text-box>
        </draw:frame>
        <draw:frame draw:style-name="gr5" draw:text-style-name="P6" draw:layer="layout" svg:width="4.8cm" svg:height="0.471cm" svg:x="14.33cm" svg:y="20.396cm">
          <draw:text-box>
            <text:p text:style-name="P4"><text:span text:style-name="T2">0035143-64.2026.8.04.1000</text:span></text:p>
          </draw:text-box>
        </draw:frame>
        <draw:frame draw:style-name="gr5" draw:text-style-name="P6" draw:layer="layout" svg:width="4.352cm" svg:height="0.471cm" svg:x="1.482cm" svg:y="20.866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04cm" svg:y="20.866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651cm" svg:y="20.866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193cm" svg:y="20.86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364cm" svg:y="20.86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1.96cm" svg:y="20.866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.482cm" svg:y="21.3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787cm" svg:height="0.471cm" svg:x="3.683cm" svg:y="21.34cm">
          <draw:text-box>
            <text:p text:style-name="P4"><text:span text:style-name="T3">IVANETE DA SILVA VELOSO.</text:span></text:p>
          </draw:text-box>
        </draw:frame>
        <draw:frame draw:style-name="gr5" draw:text-style-name="P6" draw:layer="layout" svg:width="1.812cm" svg:height="0.471cm" svg:x="9.986cm" svg:y="21.3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0.848cm" svg:height="0.471cm" svg:x="12.019cm" svg:y="21.34cm">
          <draw:text-box>
            <text:p text:style-name="P4"><text:span text:style-name="T3">Uber</text:span></text:p>
          </draw:text-box>
        </draw:frame>
        <draw:frame draw:style-name="gr5" draw:text-style-name="P6" draw:layer="layout" svg:width="1.542cm" svg:height="0.471cm" svg:x="13.069cm" svg:y="21.34cm">
          <draw:text-box>
            <text:p text:style-name="P4"><text:span text:style-name="T3">do Brasil</text:span></text:p>
          </draw:text-box>
        </draw:frame>
        <draw:frame draw:style-name="gr5" draw:text-style-name="P6" draw:layer="layout" svg:width="2.894cm" svg:height="0.471cm" svg:x="14.914cm" svg:y="21.34cm">
          <draw:text-box>
            <text:p text:style-name="P4"><text:span text:style-name="T3">Tecnologia Ltda.</text:span></text:p>
          </draw:text-box>
        </draw:frame>
        <draw:frame draw:style-name="gr5" draw:text-style-name="P6" draw:layer="layout" svg:width="1.365cm" svg:height="0.471cm" svg:x="18.132cm" svg:y="21.34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.482cm" svg:y="21.81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8.75cm" svg:height="0.471cm" svg:x="3.307cm" svg:y="21.81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6.326cm" svg:height="0.471cm" svg:x="12.828cm" svg:y="21.81cm">
          <draw:text-box>
            <text:p text:style-name="P4"><text:span text:style-name="T3">atribuído à(s) parte(s) IVANETE DA</text:span></text:p>
          </draw:text-box>
        </draw:frame>
        <draw:frame draw:style-name="gr5" draw:text-style-name="P6" draw:layer="layout" svg:width="5.034cm" svg:height="0.471cm" svg:x="1.482cm" svg:y="22.301cm">
          <draw:text-box>
            <text:p text:style-name="P4"><text:span text:style-name="T3">SILVA VELOSO - Unânime.</text:span></text:p>
          </draw:text-box>
        </draw:frame>
        <draw:frame draw:style-name="gr5" draw:text-style-name="P6" draw:layer="layout" svg:width="6.514cm" svg:height="0.471cm" svg:x="12.704cm" svg:y="22.301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0.743cm" svg:height="0.471cm" svg:x="6.824cm" svg:y="22.301cm">
          <draw:text-box>
            <text:p text:style-name="P4"><text:span text:style-name="T2">126.</text:span></text:p>
          </draw:text-box>
        </draw:frame>
        <draw:frame draw:style-name="gr5" draw:text-style-name="P6" draw:layer="layout" svg:width="4.8cm" svg:height="0.471cm" svg:x="7.717cm" svg:y="22.301cm">
          <draw:text-box>
            <text:p text:style-name="P4"><text:span text:style-name="T2">0011761-42.2026.8.04.1000</text:span></text:p>
          </draw:text-box>
        </draw:frame>
        <draw:frame draw:style-name="gr5" draw:text-style-name="P6" draw:layer="layout" svg:width="17.918cm" svg:height="0.471cm" svg:x="1.482cm" svg:y="22.771cm">
          <draw:text-box>
            <text:p text:style-name="P4"><text:span text:style-name="T3">Recursal. Relator: Flávio Henrique Albuquerque De Freitas. Recorrente: CLARO S/A. Recorrido: Marcia</text:span></text:p>
          </draw:text-box>
        </draw:frame>
        <draw:frame draw:style-name="gr5" draw:text-style-name="P6" draw:layer="layout" svg:width="11.664cm" svg:height="0.471cm" svg:x="1.482cm" svg:y="23.245cm">
          <draw:text-box>
            <text:p text:style-name="P4"><text:span text:style-name="T3">Vieira Machado representado(a) por KELSON GIRÃO DE SOUZA,</text:span></text:p>
          </draw:text-box>
        </draw:frame>
        <draw:frame draw:style-name="gr5" draw:text-style-name="P6" draw:layer="layout" svg:width="5.799cm" svg:height="0.471cm" svg:x="13.614cm" svg:y="23.245cm">
          <draw:text-box>
            <text:p text:style-name="P4"><text:span text:style-name="T3">GIULIANNE LOPES CURSINO.</text:span></text:p>
          </draw:text-box>
        </draw:frame>
        <draw:frame draw:style-name="gr5" draw:text-style-name="P6" draw:layer="layout" svg:width="11.101cm" svg:height="0.471cm" svg:x="1.482cm" svg:y="23.715cm">
          <draw:text-box>
            <text:p text:style-name="P4"><text:span text:style-name="T3">Decisão principal: 237 - Com Resolução do Mérito - Provimento,</text:span></text:p>
          </draw:text-box>
        </draw:frame>
        <draw:frame draw:style-name="gr5" draw:text-style-name="P6" draw:layer="layout" svg:width="6.221cm" svg:height="0.471cm" svg:x="13.091cm" svg:y="23.715cm">
          <draw:text-box>
            <text:p text:style-name="P4"><text:span text:style-name="T3">atribuído à(s) parte(s) CLARO S/A -</text:span></text:p>
          </draw:text-box>
        </draw:frame>
        <draw:frame draw:style-name="gr5" draw:text-style-name="P6" draw:layer="layout" svg:width="1.66cm" svg:height="0.471cm" svg:x="1.482cm" svg:y="24.20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24.206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24.206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24.20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24.20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24.206cm">
          <draw:text-box>
            <text:p text:style-name="P4"><text:span text:style-name="T2">127.</text:span></text:p>
          </draw:text-box>
        </draw:frame>
        <draw:frame draw:style-name="gr5" draw:text-style-name="P6" draw:layer="layout" svg:width="4.8cm" svg:height="0.471cm" svg:x="4.238cm" svg:y="24.206cm">
          <draw:text-box>
            <text:p text:style-name="P4"><text:span text:style-name="T2">0088938-53.2024.8.04.1000</text:span></text:p>
          </draw:text-box>
        </draw:frame>
        <draw:frame draw:style-name="gr5" draw:text-style-name="P6" draw:layer="layout" svg:width="7.044cm" svg:height="0.471cm" svg:x="1.482cm" svg:y="24.676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8.988cm" svg:y="24.67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163cm" svg:height="0.471cm" svg:x="11.147cm" svg:y="24.676cm">
          <draw:text-box>
            <text:p text:style-name="P4"><text:span text:style-name="T3">THAINARA DE BRITO RIBEIRO.</text:span></text:p>
          </draw:text-box>
        </draw:frame>
        <draw:frame draw:style-name="gr5" draw:text-style-name="P6" draw:layer="layout" svg:width="1.812cm" svg:height="0.471cm" svg:x="17.687cm" svg:y="24.67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2.079cm" svg:height="0.471cm" svg:x="1.482cm" svg:y="25.15cm">
          <draw:text-box>
            <text:p text:style-name="P4"><text:span text:style-name="T3">CARMENERE EMPREENDIMENTOS IMOBILIARIOS SPE LTDA.</text:span></text:p>
          </draw:text-box>
        </draw:frame>
        <draw:frame draw:style-name="gr5" draw:text-style-name="P6" draw:layer="layout" svg:width="3.093cm" svg:height="0.471cm" svg:x="14.147cm" svg:y="25.1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539cm" svg:y="25.15cm">
          <draw:text-box>
            <text:p text:style-name="P4"><text:span text:style-name="T3">239 -</text:span></text:p>
          </draw:text-box>
        </draw:frame>
        <draw:frame draw:style-name="gr5" draw:text-style-name="P6" draw:layer="layout" svg:width="0.825cm" svg:height="0.471cm" svg:x="18.686cm" svg:y="25.15cm">
          <draw:text-box>
            <text:p text:style-name="P4"><text:span text:style-name="T3">Com</text:span></text:p>
          </draw:text-box>
        </draw:frame>
        <draw:frame draw:style-name="gr5" draw:text-style-name="P6" draw:layer="layout" svg:width="6.833cm" svg:height="0.471cm" svg:x="1.482cm" svg:y="25.624cm">
          <draw:text-box>
            <text:p text:style-name="P4"><text:span text:style-name="T3">Resolução do Mérito - Não-Provimento,</text:span></text:p>
          </draw:text-box>
        </draw:frame>
        <draw:frame draw:style-name="gr5" draw:text-style-name="P6" draw:layer="layout" svg:width="10.078cm" svg:height="0.471cm" svg:x="8.848cm" svg:y="25.624cm">
          <draw:text-box>
            <text:p text:style-name="P4"><text:span text:style-name="T3">atribuído à(s) parte(s) THAINARA DE BRITO RIBEIRO -</text:span></text:p>
          </draw:text-box>
        </draw:frame>
        <draw:frame draw:style-name="gr5" draw:text-style-name="P6" draw:layer="layout" svg:width="1.66cm" svg:height="0.471cm" svg:x="1.482cm" svg:y="26.11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26.111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26.111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26.11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26.11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26.111cm">
          <draw:text-box>
            <text:p text:style-name="P4"><text:span text:style-name="T2">128.</text:span></text:p>
          </draw:text-box>
        </draw:frame>
        <draw:frame draw:style-name="gr5" draw:text-style-name="P6" draw:layer="layout" svg:width="4.8cm" svg:height="0.471cm" svg:x="4.238cm" svg:y="26.111cm">
          <draw:text-box>
            <text:p text:style-name="P4"><text:span text:style-name="T2">0172787-83.2025.8.04.1000</text:span></text:p>
          </draw:text-box>
        </draw:frame>
        <draw:frame draw:style-name="gr5" draw:text-style-name="P6" draw:layer="layout" svg:width="17.72cm" svg:height="0.471cm" svg:x="1.482cm" svg:y="26.581cm">
          <draw:text-box>
            <text:p text:style-name="P4"><text:span text:style-name="T3">Flávio Henrique Albuquerque De Freitas. Impedimentos: 1 (Tipo: Impedimento. Motivo: Despachou em</text:span></text:p>
          </draw:text-box>
        </draw:frame>
        <draw:frame draw:style-name="gr5" draw:text-style-name="P6" draw:layer="layout" svg:width="2.67cm" svg:height="0.471cm" svg:x="1.482cm" svg:y="27.055cm">
          <draw:text-box>
            <text:p text:style-name="P4"><text:span text:style-name="T3">primeiro grau.).</text:span></text:p>
          </draw:text-box>
        </draw:frame>
        <draw:frame draw:style-name="gr5" draw:text-style-name="P6" draw:layer="layout" svg:width="1.976cm" svg:height="0.471cm" svg:x="4.445cm" svg:y="27.05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163cm" svg:height="0.471cm" svg:x="6.63cm" svg:y="27.055cm">
          <draw:text-box>
            <text:p text:style-name="P4"><text:span text:style-name="T3">Luiz Carlos Martins de Souza.</text:span></text:p>
          </draw:text-box>
        </draw:frame>
        <draw:frame draw:style-name="gr5" draw:text-style-name="P6" draw:layer="layout" svg:width="1.812cm" svg:height="0.471cm" svg:x="12.341cm" svg:y="27.05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868cm" svg:height="0.471cm" svg:x="14.355cm" svg:y="27.055cm">
          <draw:text-box>
            <text:p text:style-name="P4"><text:span text:style-name="T3">Claudevan de Souza Pereira.</text:span></text:p>
          </draw:text-box>
        </draw:frame>
        <draw:frame draw:style-name="gr5" draw:text-style-name="P6" draw:layer="layout" svg:width="3.857cm" svg:height="0.471cm" svg:x="1.482cm" svg:y="27.542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093cm" svg:height="0.471cm" svg:x="5.546cm" svg:y="27.542cm">
          <draw:text-box>
            <text:p text:style-name="P4"><text:span text:style-name="T3">Retirado de pauta.</text:span></text:p>
          </draw:text-box>
        </draw:frame>
        <draw:frame draw:style-name="gr5" draw:text-style-name="P6" draw:layer="layout" svg:width="9.431cm" svg:height="0.471cm" svg:x="8.874cm" svg:y="27.542cm">
          <draw:text-box>
            <text:p text:style-name="P4"><text:span text:style-name="T3">Motivo: Pedido de Sustentação Oral em Sessão Virtual.</text:span></text:p>
          </draw:text-box>
        </draw:frame>
        <draw:frame draw:style-name="gr5" draw:text-style-name="P6" draw:layer="layout" svg:width="0.743cm" svg:height="0.471cm" svg:x="18.775cm" svg:y="27.542cm">
          <draw:text-box>
            <text:p text:style-name="P4"><text:span text:style-name="T2">129.</text:span></text:p>
          </draw:text-box>
        </draw:frame>
      </draw:page>
      <draw:page draw:name="page11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8.207cm" svg:height="0.471cm" svg:x="6.464cm" svg:y="1.295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.295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.295cm">
          <draw:text-box>
            <text:p text:style-name="P4"><text:span text:style-name="T2">0020478-43.2026.8.04.1000</text:span></text:p>
          </draw:text-box>
        </draw:frame>
        <draw:frame draw:style-name="gr5" draw:text-style-name="P6" draw:layer="layout" svg:width="4.175cm" svg:height="0.471cm" svg:x="1.482cm" svg:y="1.765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6.151cm" svg:y="1.76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07cm" svg:height="0.471cm" svg:x="8.374cm" svg:y="1.765cm">
          <draw:text-box>
            <text:p text:style-name="P4"><text:span text:style-name="T3">Bruno Albuquerque dos</text:span></text:p>
          </draw:text-box>
        </draw:frame>
        <draw:frame draw:style-name="gr5" draw:text-style-name="P6" draw:layer="layout" svg:width="1.131cm" svg:height="0.471cm" svg:x="12.929cm" svg:y="1.765cm">
          <draw:text-box>
            <text:p text:style-name="P4"><text:span text:style-name="T3">Santos</text:span></text:p>
          </draw:text-box>
        </draw:frame>
        <draw:frame draw:style-name="gr5" draw:text-style-name="P6" draw:layer="layout" svg:width="2.634cm" svg:height="0.471cm" svg:x="14.287cm" svg:y="1.765cm">
          <draw:text-box>
            <text:p text:style-name="P4"><text:span text:style-name="T3">representado(a)</text:span></text:p>
          </draw:text-box>
        </draw:frame>
        <draw:frame draw:style-name="gr5" draw:text-style-name="P6" draw:layer="layout" svg:width="0.566cm" svg:height="0.471cm" svg:x="17.183cm" svg:y="1.765cm">
          <draw:text-box>
            <text:p text:style-name="P4"><text:span text:style-name="T3">por</text:span></text:p>
          </draw:text-box>
        </draw:frame>
        <draw:frame draw:style-name="gr5" draw:text-style-name="P6" draw:layer="layout" svg:width="1.531cm" svg:height="0.471cm" svg:x="17.967cm" svg:y="1.765cm">
          <draw:text-box>
            <text:p text:style-name="P4"><text:span text:style-name="T3">SERGIO</text:span></text:p>
          </draw:text-box>
        </draw:frame>
        <draw:frame draw:style-name="gr5" draw:text-style-name="P6" draw:layer="layout" svg:width="8.48cm" svg:height="0.471cm" svg:x="1.482cm" svg:y="2.239cm">
          <draw:text-box>
            <text:p text:style-name="P4"><text:span text:style-name="T3">RICARDO MONTEIRO DE OLIVEIRA FILHO.</text:span></text:p>
          </draw:text-box>
        </draw:frame>
        <draw:frame draw:style-name="gr5" draw:text-style-name="P6" draw:layer="layout" svg:width="1.812cm" svg:height="0.471cm" svg:x="10.638cm" svg:y="2.23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481cm" svg:height="0.471cm" svg:x="12.683cm" svg:y="2.239cm">
          <draw:text-box>
            <text:p text:style-name="P4"><text:span text:style-name="T3">NEXT TECNOLOGIA E SERVIÇOS</text:span></text:p>
          </draw:text-box>
        </draw:frame>
        <draw:frame draw:style-name="gr5" draw:text-style-name="P6" draw:layer="layout" svg:width="2.695cm" svg:height="0.471cm" svg:x="1.482cm" svg:y="2.713cm">
          <draw:text-box>
            <text:p text:style-name="P4"><text:span text:style-name="T3">DIGITAIS S.A.</text:span></text:p>
          </draw:text-box>
        </draw:frame>
        <draw:frame draw:style-name="gr5" draw:text-style-name="P6" draw:layer="layout" svg:width="3.093cm" svg:height="0.471cm" svg:x="4.419cm" svg:y="2.713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7.768cm" svg:y="2.713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2.271cm" svg:height="0.471cm" svg:x="17.162cm" svg:y="2.713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.482cm" svg:y="3.18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8.043cm" svg:height="0.471cm" svg:x="3.01cm" svg:y="3.183cm">
          <draw:text-box>
            <text:p text:style-name="P4"><text:span text:style-name="T3">Bruno Albuquerque dos Santos representado(a)</text:span></text:p>
          </draw:text-box>
        </draw:frame>
        <draw:frame draw:style-name="gr5" draw:text-style-name="P6" draw:layer="layout" svg:width="0.566cm" svg:height="0.471cm" svg:x="11.803cm" svg:y="3.183cm">
          <draw:text-box>
            <text:p text:style-name="P4"><text:span text:style-name="T3">por</text:span></text:p>
          </draw:text-box>
        </draw:frame>
        <draw:frame draw:style-name="gr5" draw:text-style-name="P6" draw:layer="layout" svg:width="6.552cm" svg:height="0.471cm" svg:x="12.586cm" svg:y="3.183cm">
          <draw:text-box>
            <text:p text:style-name="P4"><text:span text:style-name="T3">SERGIO RICARDO MONTEIRO DE</text:span></text:p>
          </draw:text-box>
        </draw:frame>
        <draw:frame draw:style-name="gr5" draw:text-style-name="P6" draw:layer="layout" svg:width="5.363cm" svg:height="0.471cm" svg:x="1.482cm" svg:y="3.674cm">
          <draw:text-box>
            <text:p text:style-name="P4"><text:span text:style-name="T3">OLIVEIRA FILHO - Unânime.</text:span></text:p>
          </draw:text-box>
        </draw:frame>
        <draw:frame draw:style-name="gr5" draw:text-style-name="P6" draw:layer="layout" svg:width="6.514cm" svg:height="0.471cm" svg:x="12.861cm" svg:y="3.674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5.646cm" svg:height="0.471cm" svg:x="7.049cm" svg:y="3.674cm">
          <draw:text-box>
            <text:p text:style-name="P4"><text:span text:style-name="T2">130. 0009273-17.2026.8.04.1000</text:span></text:p>
          </draw:text-box>
        </draw:frame>
        <draw:frame draw:style-name="gr5" draw:text-style-name="P6" draw:layer="layout" svg:width="1.589cm" svg:height="0.471cm" svg:x="1.482cm" svg:y="4.144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02cm" svg:y="4.14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4.894cm" svg:y="4.144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2.638cm" svg:y="4.144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418cm" svg:y="4.144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2cm" svg:y="4.144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4.61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078cm" svg:y="4.618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8.967cm" svg:y="4.61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295cm" svg:height="0.471cm" svg:x="11.19cm" svg:y="4.618cm">
          <draw:text-box>
            <text:p text:style-name="P4"><text:span text:style-name="T3">Manoel</text:span></text:p>
          </draw:text-box>
        </draw:frame>
        <draw:frame draw:style-name="gr5" draw:text-style-name="P6" draw:layer="layout" svg:width="1.083cm" svg:height="0.471cm" svg:x="12.714cm" svg:y="4.618cm">
          <draw:text-box>
            <text:p text:style-name="P4"><text:span text:style-name="T3">Victor</text:span></text:p>
          </draw:text-box>
        </draw:frame>
        <draw:frame draw:style-name="gr5" draw:text-style-name="P6" draw:layer="layout" svg:width="3.082cm" svg:height="0.471cm" svg:x="14.025cm" svg:y="4.618cm">
          <draw:text-box>
            <text:p text:style-name="P4"><text:span text:style-name="T3">da Costa de Lima.</text:span></text:p>
          </draw:text-box>
        </draw:frame>
        <draw:frame draw:style-name="gr5" draw:text-style-name="P6" draw:layer="layout" svg:width="1.812cm" svg:height="0.471cm" svg:x="17.666cm" svg:y="4.61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7.943cm" svg:height="0.471cm" svg:x="1.482cm" svg:y="5.088cm">
          <draw:text-box>
            <text:p text:style-name="P4"><text:span text:style-name="T3">BANCO ITAU. Decisão principal: 871 - Com Resolução do Mérito - Acolhimento em parte de Embargos</text:span></text:p>
          </draw:text-box>
        </draw:frame>
        <draw:frame draw:style-name="gr5" draw:text-style-name="P6" draw:layer="layout" svg:width="0.422cm" svg:height="0.471cm" svg:x="1.482cm" svg:y="5.579cm">
          <draw:text-box>
            <text:p text:style-name="P4"><text:span text:style-name="T3">de</text:span></text:p>
          </draw:text-box>
        </draw:frame>
        <draw:frame draw:style-name="gr5" draw:text-style-name="P6" draw:layer="layout" svg:width="2.011cm" svg:height="0.471cm" svg:x="2.201cm" svg:y="5.579cm">
          <draw:text-box>
            <text:p text:style-name="P4"><text:span text:style-name="T3">Declaração,</text:span></text:p>
          </draw:text-box>
        </draw:frame>
        <draw:frame draw:style-name="gr5" draw:text-style-name="P6" draw:layer="layout" svg:width="1.53cm" svg:height="0.471cm" svg:x="4.615cm" svg:y="5.579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533cm" svg:y="5.579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506cm" svg:y="5.57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295cm" svg:height="0.471cm" svg:x="9.174cm" svg:y="5.579cm">
          <draw:text-box>
            <text:p text:style-name="P4"><text:span text:style-name="T3">Manoel</text:span></text:p>
          </draw:text-box>
        </draw:frame>
        <draw:frame draw:style-name="gr5" draw:text-style-name="P6" draw:layer="layout" svg:width="1.083cm" svg:height="0.471cm" svg:x="10.826cm" svg:y="5.579cm">
          <draw:text-box>
            <text:p text:style-name="P4"><text:span text:style-name="T3">Victor</text:span></text:p>
          </draw:text-box>
        </draw:frame>
        <draw:frame draw:style-name="gr5" draw:text-style-name="P6" draw:layer="layout" svg:width="0.422cm" svg:height="0.471cm" svg:x="12.265cm" svg:y="5.579cm">
          <draw:text-box>
            <text:p text:style-name="P4"><text:span text:style-name="T3">da</text:span></text:p>
          </draw:text-box>
        </draw:frame>
        <draw:frame draw:style-name="gr5" draw:text-style-name="P6" draw:layer="layout" svg:width="0.966cm" svg:height="0.471cm" svg:x="12.989cm" svg:y="5.579cm">
          <draw:text-box>
            <text:p text:style-name="P4"><text:span text:style-name="T3">Costa</text:span></text:p>
          </draw:text-box>
        </draw:frame>
        <draw:frame draw:style-name="gr5" draw:text-style-name="P6" draw:layer="layout" svg:width="0.422cm" svg:height="0.471cm" svg:x="14.3cm" svg:y="5.579cm">
          <draw:text-box>
            <text:p text:style-name="P4"><text:span text:style-name="T3">de</text:span></text:p>
          </draw:text-box>
        </draw:frame>
        <draw:frame draw:style-name="gr5" draw:text-style-name="P6" draw:layer="layout" svg:width="0.895cm" svg:height="0.471cm" svg:x="15.02cm" svg:y="5.579cm">
          <draw:text-box>
            <text:p text:style-name="P4"><text:span text:style-name="T3">Lima</text:span></text:p>
          </draw:text-box>
        </draw:frame>
        <draw:frame draw:style-name="gr5" draw:text-style-name="P6" draw:layer="layout" svg:width="0.422cm" svg:height="0.471cm" svg:x="16.256cm" svg:y="5.579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709cm" svg:y="5.57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54cm" svg:y="5.579cm">
          <draw:text-box>
            <text:p text:style-name="P4"><text:span text:style-name="T2">131.</text:span></text:p>
          </draw:text-box>
        </draw:frame>
        <draw:frame draw:style-name="gr5" draw:text-style-name="P6" draw:layer="layout" svg:width="8.207cm" svg:height="0.471cm" svg:x="6.464cm" svg:y="6.066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6.066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6.066cm">
          <draw:text-box>
            <text:p text:style-name="P4"><text:span text:style-name="T2">0023509-71.2026.8.04.1000</text:span></text:p>
          </draw:text-box>
        </draw:frame>
        <draw:frame draw:style-name="gr5" draw:text-style-name="P6" draw:layer="layout" svg:width="4.175cm" svg:height="0.471cm" svg:x="1.482cm" svg:y="6.54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3.346cm" svg:height="0.471cm" svg:x="5.872cm" svg:y="6.54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1.976cm" svg:height="0.471cm" svg:x="1.482cm" svg:y="7.0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29cm" svg:height="0.471cm" svg:x="3.654cm" svg:y="7.01cm">
          <draw:text-box>
            <text:p text:style-name="P4"><text:span text:style-name="T3">Anna Julia Castro Jennings.</text:span></text:p>
          </draw:text-box>
        </draw:frame>
        <draw:frame draw:style-name="gr5" draw:text-style-name="P6" draw:layer="layout" svg:width="1.812cm" svg:height="0.471cm" svg:x="8.797cm" svg:y="7.0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518cm" svg:height="0.471cm" svg:x="10.8cm" svg:y="7.01cm">
          <draw:text-box>
            <text:p text:style-name="P4"><text:span text:style-name="T3">In Glow Brasil</text:span></text:p>
          </draw:text-box>
        </draw:frame>
        <draw:frame draw:style-name="gr5" draw:text-style-name="P6" draw:layer="layout" svg:width="5.62cm" svg:height="0.471cm" svg:x="13.64cm" svg:y="7.01cm">
          <draw:text-box>
            <text:p text:style-name="P4"><text:span text:style-name="T3">Intermediação de Negocios Ltda.</text:span></text:p>
          </draw:text-box>
        </draw:frame>
        <draw:frame draw:style-name="gr5" draw:text-style-name="P6" draw:layer="layout" svg:width="17.495cm" svg:height="0.471cm" svg:x="1.482cm" svg:y="7.484cm">
          <draw:text-box>
            <text:p text:style-name="P4"><text:span text:style-name="T3">Decisão principal: 238 - Com Resolução do Mérito - Provimento em Parte, atribuído à(s) parte(s) Anna</text:span></text:p>
          </draw:text-box>
        </draw:frame>
        <draw:frame draw:style-name="gr5" draw:text-style-name="P6" draw:layer="layout" svg:width="5.61cm" svg:height="0.471cm" svg:x="1.482cm" svg:y="7.971cm">
          <draw:text-box>
            <text:p text:style-name="P4"><text:span text:style-name="T3">Julia Castro Jennings - Unânime.</text:span></text:p>
          </draw:text-box>
        </draw:frame>
        <draw:frame draw:style-name="gr5" draw:text-style-name="P6" draw:layer="layout" svg:width="6.514cm" svg:height="0.471cm" svg:x="12.98cm" svg:y="7.971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5.646cm" svg:height="0.471cm" svg:x="7.218cm" svg:y="7.971cm">
          <draw:text-box>
            <text:p text:style-name="P4"><text:span text:style-name="T2">132. 0659864-65.2025.8.04.1000</text:span></text:p>
          </draw:text-box>
        </draw:frame>
        <draw:frame draw:style-name="gr5" draw:text-style-name="P6" draw:layer="layout" svg:width="1.589cm" svg:height="0.471cm" svg:x="1.482cm" svg:y="8.445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28cm" svg:y="8.44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4.941cm" svg:y="8.445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0.305cm" svg:y="8.445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2.542cm" svg:height="0.471cm" svg:x="12.561cm" svg:y="8.445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372cm" svg:y="8.445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12cm" svg:y="8.445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8.91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074cm" svg:y="8.915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8.937cm" svg:y="8.91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882cm" svg:height="0.471cm" svg:x="11.156cm" svg:y="8.915cm">
          <draw:text-box>
            <text:p text:style-name="P4"><text:span text:style-name="T3">MARIA DO PERPETUO SOCORRO LOPES</text:span></text:p>
          </draw:text-box>
        </draw:frame>
        <draw:frame draw:style-name="gr5" draw:text-style-name="P6" draw:layer="layout" svg:width="17.922cm" svg:height="0.471cm" svg:x="1.482cm" svg:y="9.389cm">
          <draw:text-box>
            <text:p text:style-name="P4"><text:span text:style-name="T3">COLARES. Recorrido: AMBAR ENERGIA AMAZONAS S.A. Decisão principal: 242 - Com Resolução</text:span></text:p>
          </draw:text-box>
        </draw:frame>
        <draw:frame draw:style-name="gr5" draw:text-style-name="P6" draw:layer="layout" svg:width="17.684cm" svg:height="0.471cm" svg:x="1.482cm" svg:y="9.859cm">
          <draw:text-box>
            <text:p text:style-name="P4"><text:span text:style-name="T3">do Mérito - Conhecimento em Parte e Não-Provimento, atribuído à(s) parte(s) MARIA DO PERPETUO</text:span></text:p>
          </draw:text-box>
        </draw:frame>
        <draw:frame draw:style-name="gr5" draw:text-style-name="P6" draw:layer="layout" svg:width="7.446cm" svg:height="0.471cm" svg:x="1.482cm" svg:y="10.35cm">
          <draw:text-box>
            <text:p text:style-name="P4"><text:span text:style-name="T3">SOCORRO LOPES COLARES - Unânime.</text:span></text:p>
          </draw:text-box>
        </draw:frame>
        <draw:frame draw:style-name="gr5" draw:text-style-name="P6" draw:layer="layout" svg:width="4.599cm" svg:height="0.471cm" svg:x="14.88cm" svg:y="10.35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5.646cm" svg:height="0.471cm" svg:x="9.097cm" svg:y="10.35cm">
          <draw:text-box>
            <text:p text:style-name="P4"><text:span text:style-name="T2">133. 0003201-55.2025.8.04.2000</text:span></text:p>
          </draw:text-box>
        </draw:frame>
        <draw:frame draw:style-name="gr5" draw:text-style-name="P6" draw:layer="layout" svg:width="0.422cm" svg:height="0.471cm" svg:x="1.482cm" svg:y="10.8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.897cm" svg:y="10.82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2.506cm" svg:y="10.82cm">
          <draw:text-box>
            <text:p text:style-name="P4"><text:span text:style-name="T3">Turma</text:span></text:p>
          </draw:text-box>
        </draw:frame>
        <draw:frame draw:style-name="gr5" draw:text-style-name="P6" draw:layer="layout" svg:width="1.589cm" svg:height="0.471cm" svg:x="3.933cm" svg:y="10.82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5.847cm" svg:y="10.8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084cm" svg:height="0.471cm" svg:x="7.528cm" svg:y="10.82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1.577cm" svg:height="0.471cm" svg:x="8.912cm" svg:y="10.82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2.212cm" svg:height="0.471cm" svg:x="10.805cm" svg:y="10.82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13.349cm" svg:y="10.82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14.122cm" svg:y="10.82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1.976cm" svg:height="0.471cm" svg:x="15.697cm" svg:y="10.8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484cm" svg:height="0.471cm" svg:x="18.009cm" svg:y="10.82cm">
          <draw:text-box>
            <text:p text:style-name="P4"><text:span text:style-name="T3">BANCO</text:span></text:p>
          </draw:text-box>
        </draw:frame>
        <draw:frame draw:style-name="gr5" draw:text-style-name="P6" draw:layer="layout" svg:width="17.873cm" svg:height="0.471cm" svg:x="1.482cm" svg:y="11.294cm">
          <draw:text-box>
            <text:p text:style-name="P4"><text:span text:style-name="T3">BRADESCO S. A. Decisão parcial: Não-Provimento. Decisão principal: 238 - Com Resolução do Mérito</text:span></text:p>
          </draw:text-box>
        </draw:frame>
        <draw:frame draw:style-name="gr5" draw:text-style-name="P6" draw:layer="layout" svg:width="0.422cm" svg:height="0.471cm" svg:x="1.482cm" svg:y="11.781cm">
          <draw:text-box>
            <text:p text:style-name="P4"><text:span text:style-name="T3">-</text:span></text:p>
          </draw:text-box>
        </draw:frame>
        <draw:frame draw:style-name="gr5" draw:text-style-name="P6" draw:layer="layout" svg:width="3.682cm" svg:height="0.471cm" svg:x="1.82cm" svg:y="11.781cm">
          <draw:text-box>
            <text:p text:style-name="P4"><text:span text:style-name="T3">Provimento em Parte,</text:span></text:p>
          </draw:text-box>
        </draw:frame>
        <draw:frame draw:style-name="gr5" draw:text-style-name="P6" draw:layer="layout" svg:width="2.271cm" svg:height="0.471cm" svg:x="5.936cm" svg:y="11.78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8.535cm" svg:y="11.78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293cm" svg:height="0.471cm" svg:x="10.051cm" svg:y="11.781cm">
          <draw:text-box>
            <text:p text:style-name="P4"><text:span text:style-name="T3">RAIMUNDA LUCIA LAURINDO -</text:span></text:p>
          </draw:text-box>
        </draw:frame>
        <draw:frame draw:style-name="gr5" draw:text-style-name="P6" draw:layer="layout" svg:width="1.66cm" svg:height="0.471cm" svg:x="16.878cm" svg:y="11.78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71cm" svg:y="11.781cm">
          <draw:text-box>
            <text:p text:style-name="P4"><text:span text:style-name="T2">134.</text:span></text:p>
          </draw:text-box>
        </draw:frame>
        <draw:frame draw:style-name="gr5" draw:text-style-name="P6" draw:layer="layout" svg:width="0.422cm" svg:height="0.471cm" svg:x="6.612cm" svg:y="12.268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2.268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2.268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2.268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2.26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2.26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2.268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2.268cm">
          <draw:text-box>
            <text:p text:style-name="P4"><text:span text:style-name="T2">0601661-76.2026.8.04.1000</text:span></text:p>
          </draw:text-box>
        </draw:frame>
        <draw:frame draw:style-name="gr5" draw:text-style-name="P6" draw:layer="layout" svg:width="4.939cm" svg:height="0.471cm" svg:x="1.482cm" svg:y="12.742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12.742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12.742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12.74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12.74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12.742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7.673cm" svg:height="0.471cm" svg:x="1.482cm" svg:y="13.216cm">
          <draw:text-box>
            <text:p text:style-name="P4"><text:span text:style-name="T3">grau.). Recorrente: Omar Antonio Lima Salum. Recorrido: BANCO BMG S/A. Decisão principal: 239 -</text:span></text:p>
          </draw:text-box>
        </draw:frame>
        <draw:frame draw:style-name="gr5" draw:text-style-name="P6" draw:layer="layout" svg:width="4.729cm" svg:height="0.471cm" svg:x="1.482cm" svg:y="13.686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6.858cm" svg:y="13.686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0.042cm" svg:y="13.686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2.654cm" svg:y="13.68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0.966cm" svg:height="0.471cm" svg:x="14.173cm" svg:y="13.686cm">
          <draw:text-box>
            <text:p text:style-name="P4"><text:span text:style-name="T3">Omar</text:span></text:p>
          </draw:text-box>
        </draw:frame>
        <draw:frame draw:style-name="gr5" draw:text-style-name="P6" draw:layer="layout" svg:width="3.823cm" svg:height="0.471cm" svg:x="15.35cm" svg:y="13.686cm">
          <draw:text-box>
            <text:p text:style-name="P4"><text:span text:style-name="T3">Antonio Lima Salum -</text:span></text:p>
          </draw:text-box>
        </draw:frame>
        <draw:frame draw:style-name="gr5" draw:text-style-name="P6" draw:layer="layout" svg:width="1.66cm" svg:height="0.471cm" svg:x="1.482cm" svg:y="14.17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14.173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14.173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14.17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14.17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14.173cm">
          <draw:text-box>
            <text:p text:style-name="P4"><text:span text:style-name="T2">135.</text:span></text:p>
          </draw:text-box>
        </draw:frame>
        <draw:frame draw:style-name="gr5" draw:text-style-name="P6" draw:layer="layout" svg:width="4.8cm" svg:height="0.471cm" svg:x="4.238cm" svg:y="14.173cm">
          <draw:text-box>
            <text:p text:style-name="P4"><text:span text:style-name="T2">0242034-54.2025.8.04.1000</text:span></text:p>
          </draw:text-box>
        </draw:frame>
        <draw:frame draw:style-name="gr5" draw:text-style-name="P6" draw:layer="layout" svg:width="7.044cm" svg:height="0.471cm" svg:x="1.482cm" svg:y="14.647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9.17cm" svg:y="14.64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019cm" svg:height="0.471cm" svg:x="11.367cm" svg:y="14.647cm">
          <draw:text-box>
            <text:p text:style-name="P4"><text:span text:style-name="T3">Galetos Restaurante Ltda representado(a)</text:span></text:p>
          </draw:text-box>
        </draw:frame>
        <draw:frame draw:style-name="gr5" draw:text-style-name="P6" draw:layer="layout" svg:width="0.566cm" svg:height="0.471cm" svg:x="18.945cm" svg:y="14.647cm">
          <draw:text-box>
            <text:p text:style-name="P4"><text:span text:style-name="T3">por</text:span></text:p>
          </draw:text-box>
        </draw:frame>
        <draw:frame draw:style-name="gr5" draw:text-style-name="P6" draw:layer="layout" svg:width="6.373cm" svg:height="0.471cm" svg:x="1.482cm" svg:y="15.121cm">
          <draw:text-box>
            <text:p text:style-name="P4"><text:span text:style-name="T3">Wanderson Oliveira Freire Albertino.</text:span></text:p>
          </draw:text-box>
        </draw:frame>
        <draw:frame draw:style-name="gr5" draw:text-style-name="P6" draw:layer="layout" svg:width="1.812cm" svg:height="0.471cm" svg:x="8.285cm" svg:y="15.12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706cm" svg:height="0.471cm" svg:x="10.284cm" svg:y="15.121cm">
          <draw:text-box>
            <text:p text:style-name="P4"><text:span text:style-name="T3">SUPERMERCADOS DB LTDA.</text:span></text:p>
          </draw:text-box>
        </draw:frame>
        <draw:frame draw:style-name="gr5" draw:text-style-name="P6" draw:layer="layout" svg:width="3.093cm" svg:height="0.471cm" svg:x="16.328cm" svg:y="15.12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17.66cm" svg:height="0.471cm" svg:x="1.482cm" svg:y="15.591cm">
          <draw:text-box>
            <text:p text:style-name="P4"><text:span text:style-name="T3">238 - Com Resolução do Mérito - Provimento em Parte, atribuído à(s) parte(s) Galetos Restaurante Ltda</text:span></text:p>
          </draw:text-box>
        </draw:frame>
        <draw:frame draw:style-name="gr5" draw:text-style-name="P6" draw:layer="layout" svg:width="11.686cm" svg:height="0.471cm" svg:x="1.482cm" svg:y="16.082cm">
          <draw:text-box>
            <text:p text:style-name="P4"><text:span text:style-name="T3">representado(a) por Wanderson Oliveira Freire Albertino - Unânime.</text:span></text:p>
          </draw:text-box>
        </draw:frame>
        <draw:frame draw:style-name="gr5" draw:text-style-name="P6" draw:layer="layout" svg:width="0.422cm" svg:height="0.471cm" svg:x="19.381cm" svg:y="16.082cm">
          <draw:text-box>
            <text:p text:style-name="P4"><text:span text:style-name="T3">-</text:span></text:p>
          </draw:text-box>
        </draw:frame>
        <draw:frame draw:style-name="gr5" draw:text-style-name="P6" draw:layer="layout" svg:width="5.646cm" svg:height="0.471cm" svg:x="13.551cm" svg:y="16.082cm">
          <draw:text-box>
            <text:p text:style-name="P4"><text:span text:style-name="T2">136. 0119885-56.2025.8.04.1000</text:span></text:p>
          </draw:text-box>
        </draw:frame>
        <draw:frame draw:style-name="gr5" draw:text-style-name="P6" draw:layer="layout" svg:width="4.352cm" svg:height="0.471cm" svg:x="1.482cm" svg:y="16.55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04cm" svg:y="16.55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651cm" svg:y="16.55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193cm" svg:y="16.55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364cm" svg:y="16.55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1.96cm" svg:y="16.552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6.492cm" svg:height="0.471cm" svg:x="1.482cm" svg:y="17.026cm">
          <draw:text-box>
            <text:p text:style-name="P4"><text:span text:style-name="T3">Impedimentos: 1 (Tipo: Impedimento.</text:span></text:p>
          </draw:text-box>
        </draw:frame>
        <draw:frame draw:style-name="gr5" draw:text-style-name="P6" draw:layer="layout" svg:width="6.75cm" svg:height="0.471cm" svg:x="8.26cm" svg:y="17.026cm">
          <draw:text-box>
            <text:p text:style-name="P4"><text:span text:style-name="T3">Motivo: Despachou em primeiro grau.),</text:span></text:p>
          </draw:text-box>
        </draw:frame>
        <draw:frame draw:style-name="gr5" draw:text-style-name="P6" draw:layer="layout" svg:width="4.093cm" svg:height="0.471cm" svg:x="15.329cm" svg:y="17.026cm">
          <draw:text-box>
            <text:p text:style-name="P4"><text:span text:style-name="T3">2 (Tipo: Impedimento.).</text:span></text:p>
          </draw:text-box>
        </draw:frame>
        <draw:frame draw:style-name="gr5" draw:text-style-name="P6" draw:layer="layout" svg:width="1.976cm" svg:height="0.471cm" svg:x="1.482cm" svg:y="17.49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942cm" svg:height="0.471cm" svg:x="3.675cm" svg:y="17.496cm">
          <draw:text-box>
            <text:p text:style-name="P4"><text:span text:style-name="T3">BANCO C6 S.A.</text:span></text:p>
          </draw:text-box>
        </draw:frame>
        <draw:frame draw:style-name="gr5" draw:text-style-name="P6" draw:layer="layout" svg:width="2.74cm" svg:height="0.471cm" svg:x="6.994cm" svg:y="17.496cm">
          <draw:text-box>
            <text:p text:style-name="P4"><text:span text:style-name="T3">Decisão parcial:</text:span></text:p>
          </draw:text-box>
        </draw:frame>
        <draw:frame draw:style-name="gr5" draw:text-style-name="P6" draw:layer="layout" svg:width="3.682cm" svg:height="0.471cm" svg:x="10.042cm" svg:y="17.496cm">
          <draw:text-box>
            <text:p text:style-name="P4"><text:span text:style-name="T3">Provimento em Parte.</text:span></text:p>
          </draw:text-box>
        </draw:frame>
        <draw:frame draw:style-name="gr5" draw:text-style-name="P6" draw:layer="layout" svg:width="3.093cm" svg:height="0.471cm" svg:x="14.118cm" svg:y="17.496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527cm" svg:y="17.496cm">
          <draw:text-box>
            <text:p text:style-name="P4"><text:span text:style-name="T3">238 -</text:span></text:p>
          </draw:text-box>
        </draw:frame>
        <draw:frame draw:style-name="gr5" draw:text-style-name="P6" draw:layer="layout" svg:width="0.825cm" svg:height="0.471cm" svg:x="18.687cm" svg:y="17.496cm">
          <draw:text-box>
            <text:p text:style-name="P4"><text:span text:style-name="T3">Com</text:span></text:p>
          </draw:text-box>
        </draw:frame>
        <draw:frame draw:style-name="gr5" draw:text-style-name="P6" draw:layer="layout" svg:width="17.944cm" svg:height="0.471cm" svg:x="1.482cm" svg:y="17.97cm">
          <draw:text-box>
            <text:p text:style-name="P4"><text:span text:style-name="T3">Resolução do Mérito - Provimento em Parte, atribuído à(s) parte(s) MARIA DO PERPETUO SOCORRO</text:span></text:p>
          </draw:text-box>
        </draw:frame>
        <draw:frame draw:style-name="gr5" draw:text-style-name="P6" draw:layer="layout" svg:width="6.963cm" svg:height="0.471cm" svg:x="1.482cm" svg:y="18.457cm">
          <draw:text-box>
            <text:p text:style-name="P4"><text:span text:style-name="T3">SERRAO DA SILVA CAVALCANTE -</text:span></text:p>
          </draw:text-box>
        </draw:frame>
        <draw:frame draw:style-name="gr5" draw:text-style-name="P6" draw:layer="layout" svg:width="1.66cm" svg:height="0.471cm" svg:x="9.482cm" svg:y="18.457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687cm" svg:y="18.457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01cm" svg:y="18.457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46cm" svg:y="18.457cm">
          <draw:text-box>
            <text:p text:style-name="P4"><text:span text:style-name="T2">137.</text:span></text:p>
          </draw:text-box>
        </draw:frame>
        <draw:frame draw:style-name="gr5" draw:text-style-name="P6" draw:layer="layout" svg:width="4.8cm" svg:height="0.471cm" svg:x="12.488cm" svg:y="18.457cm">
          <draw:text-box>
            <text:p text:style-name="P4"><text:span text:style-name="T2">0002128-07.2026.8.04.1000</text:span></text:p>
          </draw:text-box>
        </draw:frame>
        <draw:frame draw:style-name="gr5" draw:text-style-name="P6" draw:layer="layout" svg:width="17.73cm" svg:height="0.471cm" svg:x="1.482cm" svg:y="18.931cm">
          <draw:text-box>
            <text:p text:style-name="P4"><text:span text:style-name="T3">Inominado Cível - 3ª Turma Recursal. Relator: Flávio Henrique Albuquerque De Freitas. Impedimentos:</text:span></text:p>
          </draw:text-box>
        </draw:frame>
        <draw:frame draw:style-name="gr5" draw:text-style-name="P6" draw:layer="layout" svg:width="1.378cm" svg:height="0.471cm" svg:x="1.482cm" svg:y="19.401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3.277cm" svg:y="19.40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944cm" svg:y="19.40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7.587cm" svg:y="19.401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1.378cm" svg:height="0.471cm" svg:x="13.657cm" svg:y="19.401cm">
          <draw:text-box>
            <text:p text:style-name="P4"><text:span text:style-name="T3">2 (Tipo:</text:span></text:p>
          </draw:text-box>
        </draw:frame>
        <draw:frame draw:style-name="gr5" draw:text-style-name="P6" draw:layer="layout" svg:width="2.365cm" svg:height="0.471cm" svg:x="15.452cm" svg:y="19.40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19cm" svg:y="19.40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8.015cm" svg:height="0.471cm" svg:x="1.482cm" svg:y="19.875cm">
          <draw:text-box>
            <text:p text:style-name="P4"><text:span text:style-name="T3">Despachou em primeiro grau.). Recorrente: BANCO BRADESCO S/A. Recorrido: MARIA DE FATIMA</text:span></text:p>
          </draw:text-box>
        </draw:frame>
        <draw:frame draw:style-name="gr5" draw:text-style-name="P6" draw:layer="layout" svg:width="4.036cm" svg:height="0.471cm" svg:x="1.482cm" svg:y="20.345cm">
          <draw:text-box>
            <text:p text:style-name="P4"><text:span text:style-name="T3">DE SOUZA VARGAS.</text:span></text:p>
          </draw:text-box>
        </draw:frame>
        <draw:frame draw:style-name="gr5" draw:text-style-name="P6" draw:layer="layout" svg:width="3.093cm" svg:height="0.471cm" svg:x="5.871cm" svg:y="20.34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9.502cm" svg:height="0.471cm" svg:x="9.263cm" svg:y="20.345cm">
          <draw:text-box>
            <text:p text:style-name="P4"><text:span text:style-name="T3">238 - Com Resolução do Mérito - Provimento em Parte,</text:span></text:p>
          </draw:text-box>
        </draw:frame>
        <draw:frame draw:style-name="gr5" draw:text-style-name="P6" draw:layer="layout" svg:width="10.396cm" svg:height="0.471cm" svg:x="1.482cm" svg:y="20.836cm">
          <draw:text-box>
            <text:p text:style-name="P4"><text:span text:style-name="T3">atribuído à(s) parte(s) BANCO BRADESCO S/A - Unânime.</text:span></text:p>
          </draw:text-box>
        </draw:frame>
        <draw:frame draw:style-name="gr5" draw:text-style-name="P6" draw:layer="layout" svg:width="1.636cm" svg:height="0.471cm" svg:x="17.873cm" svg:y="20.836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5.646cm" svg:height="0.471cm" svg:x="12.09cm" svg:y="20.836cm">
          <draw:text-box>
            <text:p text:style-name="P4"><text:span text:style-name="T2">138. 0026674-29.2026.8.04.1000</text:span></text:p>
          </draw:text-box>
        </draw:frame>
        <draw:frame draw:style-name="gr5" draw:text-style-name="P6" draw:layer="layout" svg:width="17.73cm" svg:height="0.471cm" svg:x="1.482cm" svg:y="21.306cm">
          <draw:text-box>
            <text:p text:style-name="P4"><text:span text:style-name="T3">Inominado Cível - 3ª Turma Recursal. Relator: Flávio Henrique Albuquerque De Freitas. Impedimentos:</text:span></text:p>
          </draw:text-box>
        </draw:frame>
        <draw:frame draw:style-name="gr5" draw:text-style-name="P6" draw:layer="layout" svg:width="17.802cm" svg:height="0.471cm" svg:x="1.482cm" svg:y="21.78cm">
          <draw:text-box>
            <text:p text:style-name="P4"><text:span text:style-name="T3">1 (Tipo: Impedimento. Motivo: Despachou em primeiro grau.). Recorrente: FACTA FINANCEIRA S.A.</text:span></text:p>
          </draw:text-box>
        </draw:frame>
        <draw:frame draw:style-name="gr5" draw:text-style-name="P6" draw:layer="layout" svg:width="1.942cm" svg:height="0.471cm" svg:x="1.482cm" svg:y="22.254cm">
          <draw:text-box>
            <text:p text:style-name="P4"><text:span text:style-name="T3">CREDITO,</text:span></text:p>
          </draw:text-box>
        </draw:frame>
        <draw:frame draw:style-name="gr5" draw:text-style-name="P6" draw:layer="layout" svg:width="7.257cm" svg:height="0.471cm" svg:x="3.662cm" svg:y="22.254cm">
          <draw:text-box>
            <text:p text:style-name="P4"><text:span text:style-name="T3">FINANCIAMENTO E INVESTIMENTO.</text:span></text:p>
          </draw:text-box>
        </draw:frame>
        <draw:frame draw:style-name="gr5" draw:text-style-name="P6" draw:layer="layout" svg:width="1.812cm" svg:height="0.471cm" svg:x="11.434cm" svg:y="22.25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046cm" svg:height="0.471cm" svg:x="13.491cm" svg:y="22.254cm">
          <draw:text-box>
            <text:p text:style-name="P4"><text:span text:style-name="T3">Erica Goes de Almeida.</text:span></text:p>
          </draw:text-box>
        </draw:frame>
        <draw:frame draw:style-name="gr5" draw:text-style-name="P6" draw:layer="layout" svg:width="1.365cm" svg:height="0.471cm" svg:x="18.127cm" svg:y="22.254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.482cm" svg:y="22.724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0.884cm" svg:height="0.471cm" svg:x="3.336cm" svg:y="22.724cm">
          <draw:text-box>
            <text:p text:style-name="P4"><text:span text:style-name="T3">238 -</text:span></text:p>
          </draw:text-box>
        </draw:frame>
        <draw:frame draw:style-name="gr5" draw:text-style-name="P6" draw:layer="layout" svg:width="4.729cm" svg:height="0.471cm" svg:x="4.517cm" svg:y="22.724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3.682cm" svg:height="0.471cm" svg:x="9.869cm" svg:y="22.724cm">
          <draw:text-box>
            <text:p text:style-name="P4"><text:span text:style-name="T3">Provimento em Parte,</text:span></text:p>
          </draw:text-box>
        </draw:frame>
        <draw:frame draw:style-name="gr5" draw:text-style-name="P6" draw:layer="layout" svg:width="2.271cm" svg:height="0.471cm" svg:x="13.987cm" svg:y="22.724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6.591cm" svg:y="22.72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39cm" svg:height="0.471cm" svg:x="18.106cm" svg:y="22.724cm">
          <draw:text-box>
            <text:p text:style-name="P4"><text:span text:style-name="T3">FACTA</text:span></text:p>
          </draw:text-box>
        </draw:frame>
        <draw:frame draw:style-name="gr5" draw:text-style-name="P6" draw:layer="layout" svg:width="3.424cm" svg:height="0.471cm" svg:x="1.482cm" svg:y="23.211cm">
          <draw:text-box>
            <text:p text:style-name="P4"><text:span text:style-name="T3">FINANCEIRA S.A.</text:span></text:p>
          </draw:text-box>
        </draw:frame>
        <draw:frame draw:style-name="gr5" draw:text-style-name="P6" draw:layer="layout" svg:width="1.942cm" svg:height="0.471cm" svg:x="5.613cm" svg:y="23.211cm">
          <draw:text-box>
            <text:p text:style-name="P4"><text:span text:style-name="T3">CREDITO,</text:span></text:p>
          </draw:text-box>
        </draw:frame>
        <draw:frame draw:style-name="gr5" draw:text-style-name="P6" draw:layer="layout" svg:width="3.894cm" svg:height="0.471cm" svg:x="7.971cm" svg:y="23.211cm">
          <draw:text-box>
            <text:p text:style-name="P4"><text:span text:style-name="T3">FINANCIAMENTO E</text:span></text:p>
          </draw:text-box>
        </draw:frame>
        <draw:frame draw:style-name="gr5" draw:text-style-name="P6" draw:layer="layout" svg:width="3.4cm" svg:height="0.471cm" svg:x="12.572cm" svg:y="23.211cm">
          <draw:text-box>
            <text:p text:style-name="P4"><text:span text:style-name="T3">INVESTIMENTO -</text:span></text:p>
          </draw:text-box>
        </draw:frame>
        <draw:frame draw:style-name="gr5" draw:text-style-name="P6" draw:layer="layout" svg:width="1.66cm" svg:height="0.471cm" svg:x="16.674cm" svg:y="23.21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54cm" svg:y="23.211cm">
          <draw:text-box>
            <text:p text:style-name="P4"><text:span text:style-name="T2">139.</text:span></text:p>
          </draw:text-box>
        </draw:frame>
        <draw:frame draw:style-name="gr5" draw:text-style-name="P6" draw:layer="layout" svg:width="0.422cm" svg:height="0.471cm" svg:x="6.612cm" svg:y="23.702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3.70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3.70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3.70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3.70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3.70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3.702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3.702cm">
          <draw:text-box>
            <text:p text:style-name="P4"><text:span text:style-name="T2">0010011-05.2026.8.04.1000</text:span></text:p>
          </draw:text-box>
        </draw:frame>
        <draw:frame draw:style-name="gr5" draw:text-style-name="P6" draw:layer="layout" svg:width="17.67cm" svg:height="0.471cm" svg:x="1.482cm" svg:y="24.172cm">
          <draw:text-box>
            <text:p text:style-name="P4"><text:span text:style-name="T3">Henrique Novaes De Araújo. Recorrente: Ingrid Sena Carvalho Moura. Recorrido: Banco Inter. Decisão</text:span></text:p>
          </draw:text-box>
        </draw:frame>
        <draw:frame draw:style-name="gr5" draw:text-style-name="P6" draw:layer="layout" svg:width="17.978cm" svg:height="0.471cm" svg:x="1.482cm" svg:y="24.646cm">
          <draw:text-box>
            <text:p text:style-name="P4"><text:span text:style-name="T3">principal: 239 - Com Resolução do Mérito - Não-Provimento, atribuído à(s) parte(s) Ingrid Sena Carvalho</text:span></text:p>
          </draw:text-box>
        </draw:frame>
        <draw:frame draw:style-name="gr5" draw:text-style-name="P6" draw:layer="layout" svg:width="3.141cm" svg:height="0.471cm" svg:x="1.482cm" svg:y="25.133cm">
          <draw:text-box>
            <text:p text:style-name="P4"><text:span text:style-name="T3">Moura - Unânime.</text:span></text:p>
          </draw:text-box>
        </draw:frame>
        <draw:frame draw:style-name="gr5" draw:text-style-name="P6" draw:layer="layout" svg:width="4.599cm" svg:height="0.471cm" svg:x="10.846cm" svg:y="25.133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5.816cm" svg:y="25.133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6.612cm" svg:y="25.13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0.743cm" svg:height="0.471cm" svg:x="4.923cm" svg:y="25.133cm">
          <draw:text-box>
            <text:p text:style-name="P4"><text:span text:style-name="T2">140.</text:span></text:p>
          </draw:text-box>
        </draw:frame>
        <draw:frame draw:style-name="gr5" draw:text-style-name="P6" draw:layer="layout" svg:width="4.8cm" svg:height="0.471cm" svg:x="5.834cm" svg:y="25.133cm">
          <draw:text-box>
            <text:p text:style-name="P4"><text:span text:style-name="T2">0671068-09.2025.8.04.1000</text:span></text:p>
          </draw:text-box>
        </draw:frame>
        <draw:frame draw:style-name="gr5" draw:text-style-name="P6" draw:layer="layout" svg:width="1.366cm" svg:height="0.471cm" svg:x="1.482cm" svg:y="25.60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765cm" svg:height="0.471cm" svg:x="3.129cm" svg:y="25.607cm">
          <draw:text-box>
            <text:p text:style-name="P4"><text:span text:style-name="T3">Flávio Henrique</text:span></text:p>
          </draw:text-box>
        </draw:frame>
        <draw:frame draw:style-name="gr5" draw:text-style-name="P6" draw:layer="layout" svg:width="2.212cm" svg:height="0.471cm" svg:x="6.342cm" svg:y="25.607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8.848cm" svg:y="25.607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9.598cm" svg:y="25.607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1.976cm" svg:height="0.471cm" svg:x="11.139cm" svg:y="25.60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74cm" svg:height="0.471cm" svg:x="13.411cm" svg:y="25.607cm">
          <draw:text-box>
            <text:p text:style-name="P4"><text:span text:style-name="T3">SANTANDER SOCIEDADE DE</text:span></text:p>
          </draw:text-box>
        </draw:frame>
        <draw:frame draw:style-name="gr5" draw:text-style-name="P6" draw:layer="layout" svg:width="17.755cm" svg:height="0.471cm" svg:x="1.482cm" svg:y="26.077cm">
          <draw:text-box>
            <text:p text:style-name="P4"><text:span text:style-name="T3">CREDITO, FINANCIAMENTO E INVESTIMENTO S.A.Recorrido: Francisco Bargas Dantas. Decisão</text:span></text:p>
          </draw:text-box>
        </draw:frame>
        <draw:frame draw:style-name="gr5" draw:text-style-name="P6" draw:layer="layout" svg:width="1.624cm" svg:height="0.471cm" svg:x="1.482cm" svg:y="26.551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8.75cm" svg:height="0.471cm" svg:x="3.315cm" svg:y="26.551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6.339cm" svg:height="0.471cm" svg:x="12.87cm" svg:y="26.551cm">
          <draw:text-box>
            <text:p text:style-name="P4"><text:span text:style-name="T3">atribuído à(s) parte(s) SANTANDER</text:span></text:p>
          </draw:text-box>
        </draw:frame>
        <draw:frame draw:style-name="gr5" draw:text-style-name="P6" draw:layer="layout" svg:width="5.117cm" svg:height="0.471cm" svg:x="1.482cm" svg:y="27.038cm">
          <draw:text-box>
            <text:p text:style-name="P4"><text:span text:style-name="T3">SOCIEDADE DE CREDITO,</text:span></text:p>
          </draw:text-box>
        </draw:frame>
        <draw:frame draw:style-name="gr5" draw:text-style-name="P6" draw:layer="layout" svg:width="8.01cm" svg:height="0.471cm" svg:x="7.345cm" svg:y="27.038cm">
          <draw:text-box>
            <text:p text:style-name="P4"><text:span text:style-name="T3">FINANCIAMENTO E INVESTIMENTO S.A.</text:span></text:p>
          </draw:text-box>
        </draw:frame>
        <draw:frame draw:style-name="gr5" draw:text-style-name="P6" draw:layer="layout" svg:width="0.422cm" svg:height="0.471cm" svg:x="16.34cm" svg:y="27.038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767cm" svg:y="27.03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2cm" svg:y="27.038cm">
          <draw:text-box>
            <text:p text:style-name="P4"><text:span text:style-name="T2">141.</text:span></text:p>
          </draw:text-box>
        </draw:frame>
        <draw:frame draw:style-name="gr5" draw:text-style-name="P6" draw:layer="layout" svg:width="8.207cm" svg:height="0.471cm" svg:x="6.464cm" svg:y="27.529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27.529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27.529cm">
          <draw:text-box>
            <text:p text:style-name="P4"><text:span text:style-name="T2">0690645-70.2025.8.04.1000</text:span></text:p>
          </draw:text-box>
        </draw:frame>
      </draw:page>
      <draw:page draw:name="page12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4.175cm" svg:height="0.471cm" svg:x="1.482cm" svg:y="1.278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6.084cm" svg:y="1.27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752cm" svg:height="0.471cm" svg:x="8.285cm" svg:y="1.278cm">
          <draw:text-box>
            <text:p text:style-name="P4"><text:span text:style-name="T3">NAYARA TEIXEIRA SERRAO.</text:span></text:p>
          </draw:text-box>
        </draw:frame>
        <draw:frame draw:style-name="gr5" draw:text-style-name="P6" draw:layer="layout" svg:width="1.812cm" svg:height="0.471cm" svg:x="14.461cm" svg:y="1.27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813cm" svg:height="0.471cm" svg:x="16.498cm" svg:y="1.278cm">
          <draw:text-box>
            <text:p text:style-name="P4"><text:span text:style-name="T3">Banco CSF S/A.</text:span></text:p>
          </draw:text-box>
        </draw:frame>
        <draw:frame draw:style-name="gr5" draw:text-style-name="P6" draw:layer="layout" svg:width="3.093cm" svg:height="0.471cm" svg:x="1.482cm" svg:y="1.75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4.886cm" svg:y="1.752cm">
          <draw:text-box>
            <text:p text:style-name="P4"><text:span text:style-name="T3">237 -</text:span></text:p>
          </draw:text-box>
        </draw:frame>
        <draw:frame draw:style-name="gr5" draw:text-style-name="P6" draw:layer="layout" svg:width="4.729cm" svg:height="0.471cm" svg:x="6.037cm" svg:y="1.752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083cm" svg:height="0.471cm" svg:x="11.321cm" svg:y="1.752cm">
          <draw:text-box>
            <text:p text:style-name="P4"><text:span text:style-name="T3">Provimento,</text:span></text:p>
          </draw:text-box>
        </draw:frame>
        <draw:frame draw:style-name="gr5" draw:text-style-name="P6" draw:layer="layout" svg:width="2.271cm" svg:height="0.471cm" svg:x="13.619cm" svg:y="1.752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6.184cm" svg:y="1.75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813cm" svg:height="0.471cm" svg:x="17.687cm" svg:y="1.752cm">
          <draw:text-box>
            <text:p text:style-name="P4"><text:span text:style-name="T3">NAYARA</text:span></text:p>
          </draw:text-box>
        </draw:frame>
        <draw:frame draw:style-name="gr5" draw:text-style-name="P6" draw:layer="layout" svg:width="3.976cm" svg:height="0.471cm" svg:x="1.482cm" svg:y="2.239cm">
          <draw:text-box>
            <text:p text:style-name="P4"><text:span text:style-name="T3">TEIXEIRA SERRAO -</text:span></text:p>
          </draw:text-box>
        </draw:frame>
        <draw:frame draw:style-name="gr5" draw:text-style-name="P6" draw:layer="layout" svg:width="1.66cm" svg:height="0.471cm" svg:x="5.859cm" svg:y="2.23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3.746cm" svg:y="2.239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4.076cm" svg:y="2.239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8.852cm" svg:y="2.239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9.186cm" svg:y="2.239cm">
          <draw:text-box>
            <text:p text:style-name="P4"><text:span text:style-name="T3">3ª</text:span></text:p>
          </draw:text-box>
        </draw:frame>
        <draw:frame draw:style-name="gr5" draw:text-style-name="P6" draw:layer="layout" svg:width="0.743cm" svg:height="0.471cm" svg:x="7.734cm" svg:y="2.239cm">
          <draw:text-box>
            <text:p text:style-name="P4"><text:span text:style-name="T2">142.</text:span></text:p>
          </draw:text-box>
        </draw:frame>
        <draw:frame draw:style-name="gr5" draw:text-style-name="P6" draw:layer="layout" svg:width="4.8cm" svg:height="0.471cm" svg:x="8.678cm" svg:y="2.239cm">
          <draw:text-box>
            <text:p text:style-name="P4"><text:span text:style-name="T2">0684927-92.2025.8.04.1000</text:span></text:p>
          </draw:text-box>
        </draw:frame>
        <draw:frame draw:style-name="gr5" draw:text-style-name="P6" draw:layer="layout" svg:width="2.823cm" svg:height="0.471cm" svg:x="1.482cm" svg:y="2.71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4.657cm" svg:y="2.71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6.253cm" svg:y="2.713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4.021cm" svg:y="2.71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142cm" svg:height="0.471cm" svg:x="16.24cm" svg:y="2.713cm">
          <draw:text-box>
            <text:p text:style-name="P4"><text:span text:style-name="T3">MILENA SOUSA</text:span></text:p>
          </draw:text-box>
        </draw:frame>
        <draw:frame draw:style-name="gr5" draw:text-style-name="P6" draw:layer="layout" svg:width="1.354cm" svg:height="0.471cm" svg:x="1.482cm" svg:y="3.183cm">
          <draw:text-box>
            <text:p text:style-name="P4"><text:span text:style-name="T3">SILVA.</text:span></text:p>
          </draw:text-box>
        </draw:frame>
        <draw:frame draw:style-name="gr5" draw:text-style-name="P6" draw:layer="layout" svg:width="1.812cm" svg:height="0.471cm" svg:x="3.111cm" svg:y="3.18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3.207cm" svg:height="0.471cm" svg:x="5.22cm" svg:y="3.183cm">
          <draw:text-box>
            <text:p text:style-name="P4"><text:span text:style-name="T3">BV FINANCEIRA SA CREDITO FINANCIAMENTO E INVESTIMENTO.</text:span></text:p>
          </draw:text-box>
        </draw:frame>
        <draw:frame draw:style-name="gr5" draw:text-style-name="P6" draw:layer="layout" svg:width="3.093cm" svg:height="0.471cm" svg:x="1.482cm" svg:y="3.65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4.924cm" svg:y="3.657cm">
          <draw:text-box>
            <text:p text:style-name="P4"><text:span text:style-name="T3">238 -</text:span></text:p>
          </draw:text-box>
        </draw:frame>
        <draw:frame draw:style-name="gr5" draw:text-style-name="P6" draw:layer="layout" svg:width="4.729cm" svg:height="0.471cm" svg:x="6.105cm" svg:y="3.65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3.682cm" svg:height="0.471cm" svg:x="11.465cm" svg:y="3.657cm">
          <draw:text-box>
            <text:p text:style-name="P4"><text:span text:style-name="T3">Provimento em Parte,</text:span></text:p>
          </draw:text-box>
        </draw:frame>
        <draw:frame draw:style-name="gr5" draw:text-style-name="P6" draw:layer="layout" svg:width="2.271cm" svg:height="0.471cm" svg:x="15.587cm" svg:y="3.657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8.191cm" svg:y="3.65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504cm" svg:height="0.471cm" svg:x="1.482cm" svg:y="4.144cm">
          <draw:text-box>
            <text:p text:style-name="P4"><text:span text:style-name="T3">MILENA SOUSA SILVA - Unânime.</text:span></text:p>
          </draw:text-box>
        </draw:frame>
        <draw:frame draw:style-name="gr5" draw:text-style-name="P6" draw:layer="layout" svg:width="5.28cm" svg:height="0.471cm" svg:x="14.084cm" svg:y="4.144cm">
          <draw:text-box>
            <text:p text:style-name="P4"><text:span text:style-name="T3">- Recurso Inominado Cível - 3ª</text:span></text:p>
          </draw:text-box>
        </draw:frame>
        <draw:frame draw:style-name="gr5" draw:text-style-name="P6" draw:layer="layout" svg:width="5.646cm" svg:height="0.471cm" svg:x="8.251cm" svg:y="4.144cm">
          <draw:text-box>
            <text:p text:style-name="P4"><text:span text:style-name="T2">143. 0000281-03.2026.8.04.7100</text:span></text:p>
          </draw:text-box>
        </draw:frame>
        <draw:frame draw:style-name="gr5" draw:text-style-name="P6" draw:layer="layout" svg:width="2.823cm" svg:height="0.471cm" svg:x="1.482cm" svg:y="4.61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4.539cm" svg:y="4.61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6.076cm" svg:y="4.618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3.544cm" svg:y="4.61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694cm" svg:height="0.471cm" svg:x="15.697cm" svg:y="4.618cm">
          <draw:text-box>
            <text:p text:style-name="P4"><text:span text:style-name="T3">JOSE CLAUDIO DA</text:span></text:p>
          </draw:text-box>
        </draw:frame>
        <draw:frame draw:style-name="gr5" draw:text-style-name="P6" draw:layer="layout" svg:width="3.013cm" svg:height="0.471cm" svg:x="1.482cm" svg:y="5.088cm">
          <draw:text-box>
            <text:p text:style-name="P4"><text:span text:style-name="T3">SILVA PASSOS.</text:span></text:p>
          </draw:text-box>
        </draw:frame>
        <draw:frame draw:style-name="gr5" draw:text-style-name="P6" draw:layer="layout" svg:width="1.812cm" svg:height="0.471cm" svg:x="4.728cm" svg:y="5.08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6.714cm" svg:y="5.088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1.726cm" svg:y="5.088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4.211cm" svg:height="0.471cm" svg:x="15.062cm" svg:y="5.088cm">
          <draw:text-box>
            <text:p text:style-name="P4"><text:span text:style-name="T3">237 - Com Resolução do</text:span></text:p>
          </draw:text-box>
        </draw:frame>
        <draw:frame draw:style-name="gr5" draw:text-style-name="P6" draw:layer="layout" svg:width="3.588cm" svg:height="0.471cm" svg:x="1.482cm" svg:y="5.579cm">
          <draw:text-box>
            <text:p text:style-name="P4"><text:span text:style-name="T3">Mérito - Provimento,</text:span></text:p>
          </draw:text-box>
        </draw:frame>
        <draw:frame draw:style-name="gr5" draw:text-style-name="P6" draw:layer="layout" svg:width="12.489cm" svg:height="0.471cm" svg:x="5.406cm" svg:y="5.579cm">
          <draw:text-box>
            <text:p text:style-name="P4"><text:span text:style-name="T3">atribuído à(s) parte(s) JOSE CLAUDIO DA SILVA PASSOS - Unânime.</text:span></text:p>
          </draw:text-box>
        </draw:frame>
        <draw:frame draw:style-name="gr5" draw:text-style-name="P6" draw:layer="layout" svg:width="0.743cm" svg:height="0.471cm" svg:x="18.771cm" svg:y="5.579cm">
          <draw:text-box>
            <text:p text:style-name="P4"><text:span text:style-name="T2">144.</text:span></text:p>
          </draw:text-box>
        </draw:frame>
        <draw:frame draw:style-name="gr5" draw:text-style-name="P6" draw:layer="layout" svg:width="8.207cm" svg:height="0.471cm" svg:x="6.464cm" svg:y="6.066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6.066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6.066cm">
          <draw:text-box>
            <text:p text:style-name="P4"><text:span text:style-name="T2">0004096-72.2026.8.04.1000</text:span></text:p>
          </draw:text-box>
        </draw:frame>
        <draw:frame draw:style-name="gr5" draw:text-style-name="P6" draw:layer="layout" svg:width="4.175cm" svg:height="0.471cm" svg:x="1.482cm" svg:y="6.54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6.164cm" svg:y="6.5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8cm" svg:height="0.471cm" svg:x="8.391cm" svg:y="6.54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812cm" svg:height="0.471cm" svg:x="13.602cm" svg:y="6.5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706cm" svg:height="0.471cm" svg:x="15.663cm" svg:y="6.54cm">
          <draw:text-box>
            <text:p text:style-name="P4"><text:span text:style-name="T3">RAIMUNDO JONES</text:span></text:p>
          </draw:text-box>
        </draw:frame>
        <draw:frame draw:style-name="gr5" draw:text-style-name="P6" draw:layer="layout" svg:width="4.482cm" svg:height="0.471cm" svg:x="1.482cm" svg:y="7.01cm">
          <draw:text-box>
            <text:p text:style-name="P4"><text:span text:style-name="T3">ANDRADE DA ROCHA.</text:span></text:p>
          </draw:text-box>
        </draw:frame>
        <draw:frame draw:style-name="gr5" draw:text-style-name="P6" draw:layer="layout" svg:width="3.093cm" svg:height="0.471cm" svg:x="6.43cm" svg:y="7.0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9.902cm" svg:y="7.01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1.104cm" svg:y="7.01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6.527cm" svg:y="7.01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0.396cm" svg:height="0.471cm" svg:x="1.482cm" svg:y="7.497cm">
          <draw:text-box>
            <text:p text:style-name="P4"><text:span text:style-name="T3">atribuído à(s) parte(s) BANCO BRADESCO S/A - Unânime.</text:span></text:p>
          </draw:text-box>
        </draw:frame>
        <draw:frame draw:style-name="gr5" draw:text-style-name="P6" draw:layer="layout" svg:width="1.636cm" svg:height="0.471cm" svg:x="17.873cm" svg:y="7.497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5.646cm" svg:height="0.471cm" svg:x="12.09cm" svg:y="7.497cm">
          <draw:text-box>
            <text:p text:style-name="P4"><text:span text:style-name="T2">145. 0118354-66.2024.8.04.1000</text:span></text:p>
          </draw:text-box>
        </draw:frame>
        <draw:frame draw:style-name="gr5" draw:text-style-name="P6" draw:layer="layout" svg:width="17.73cm" svg:height="0.471cm" svg:x="1.482cm" svg:y="7.971cm">
          <draw:text-box>
            <text:p text:style-name="P4"><text:span text:style-name="T3">Inominado Cível - 3ª Turma Recursal. Relator: Flávio Henrique Albuquerque De Freitas. Impedimentos:</text:span></text:p>
          </draw:text-box>
        </draw:frame>
        <draw:frame draw:style-name="gr5" draw:text-style-name="P6" draw:layer="layout" svg:width="10.7cm" svg:height="0.471cm" svg:x="1.482cm" svg:y="8.445cm">
          <draw:text-box>
            <text:p text:style-name="P4"><text:span text:style-name="T3">1 (Tipo: Impedimento. Motivo: Despachou em primeiro grau.).</text:span></text:p>
          </draw:text-box>
        </draw:frame>
        <draw:frame draw:style-name="gr5" draw:text-style-name="P6" draw:layer="layout" svg:width="6.799cm" svg:height="0.471cm" svg:x="12.595cm" svg:y="8.445cm">
          <draw:text-box>
            <text:p text:style-name="P4"><text:span text:style-name="T3">Recorrente: BANCO BRADESCO S/A.</text:span></text:p>
          </draw:text-box>
        </draw:frame>
        <draw:frame draw:style-name="gr5" draw:text-style-name="P6" draw:layer="layout" svg:width="8.372cm" svg:height="0.471cm" svg:x="1.482cm" svg:y="8.915cm">
          <draw:text-box>
            <text:p text:style-name="P4"><text:span text:style-name="T3">Recorrido: Elizabeth Emannuele da Silva Franca.</text:span></text:p>
          </draw:text-box>
        </draw:frame>
        <draw:frame draw:style-name="gr5" draw:text-style-name="P6" draw:layer="layout" svg:width="8.913cm" svg:height="0.471cm" svg:x="10.246cm" svg:y="8.915cm">
          <draw:text-box>
            <text:p text:style-name="P4"><text:span text:style-name="T3">Decisão principal: 238 - Com Resolução do Mérito -</text:span></text:p>
          </draw:text-box>
        </draw:frame>
        <draw:frame draw:style-name="gr5" draw:text-style-name="P6" draw:layer="layout" svg:width="1.977cm" svg:height="0.471cm" svg:x="1.482cm" svg:y="9.402cm">
          <draw:text-box>
            <text:p text:style-name="P4"><text:span text:style-name="T3">Provimento</text:span></text:p>
          </draw:text-box>
        </draw:frame>
        <draw:frame draw:style-name="gr5" draw:text-style-name="P6" draw:layer="layout" svg:width="1.601cm" svg:height="0.471cm" svg:x="3.874cm" svg:y="9.402cm">
          <draw:text-box>
            <text:p text:style-name="P4"><text:span text:style-name="T3">em Parte,</text:span></text:p>
          </draw:text-box>
        </draw:frame>
        <draw:frame draw:style-name="gr5" draw:text-style-name="P6" draw:layer="layout" svg:width="1.53cm" svg:height="0.471cm" svg:x="6.088cm" svg:y="9.402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8.019cm" svg:y="9.402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9.014cm" svg:y="9.40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859cm" svg:height="0.471cm" svg:x="10.703cm" svg:y="9.402cm">
          <draw:text-box>
            <text:p text:style-name="P4"><text:span text:style-name="T3">BANCO BRADESCO S/A -</text:span></text:p>
          </draw:text-box>
        </draw:frame>
        <draw:frame draw:style-name="gr5" draw:text-style-name="P6" draw:layer="layout" svg:width="1.66cm" svg:height="0.471cm" svg:x="16.692cm" svg:y="9.40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54cm" svg:y="9.402cm">
          <draw:text-box>
            <text:p text:style-name="P4"><text:span text:style-name="T2">146.</text:span></text:p>
          </draw:text-box>
        </draw:frame>
        <draw:frame draw:style-name="gr5" draw:text-style-name="P6" draw:layer="layout" svg:width="8.207cm" svg:height="0.471cm" svg:x="6.464cm" svg:y="9.893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9.893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9.893cm">
          <draw:text-box>
            <text:p text:style-name="P4"><text:span text:style-name="T2">0600222-76.2025.8.04.4100</text:span></text:p>
          </draw:text-box>
        </draw:frame>
        <draw:frame draw:style-name="gr5" draw:text-style-name="P6" draw:layer="layout" svg:width="4.175cm" svg:height="0.471cm" svg:x="1.482cm" svg:y="10.363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6.24cm" svg:y="10.36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977cm" svg:height="0.471cm" svg:x="8.493cm" svg:y="10.363cm">
          <draw:text-box>
            <text:p text:style-name="P4"><text:span text:style-name="T3">ODONTOPREV.</text:span></text:p>
          </draw:text-box>
        </draw:frame>
        <draw:frame draw:style-name="gr5" draw:text-style-name="P6" draw:layer="layout" svg:width="2.74cm" svg:height="0.471cm" svg:x="11.744cm" svg:y="10.363cm">
          <draw:text-box>
            <text:p text:style-name="P4"><text:span text:style-name="T3">Decisão parcial:</text:span></text:p>
          </draw:text-box>
        </draw:frame>
        <draw:frame draw:style-name="gr5" draw:text-style-name="P6" draw:layer="layout" svg:width="2.93cm" svg:height="0.471cm" svg:x="14.91cm" svg:y="10.363cm">
          <draw:text-box>
            <text:p text:style-name="P4"><text:span text:style-name="T3">Não-Provimento.</text:span></text:p>
          </draw:text-box>
        </draw:frame>
        <draw:frame draw:style-name="gr5" draw:text-style-name="P6" draw:layer="layout" svg:width="1.365cm" svg:height="0.471cm" svg:x="18.132cm" svg:y="10.363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.482cm" svg:y="10.837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0.884cm" svg:height="0.471cm" svg:x="3.417cm" svg:y="10.837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4.721cm" svg:y="10.83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0.406cm" svg:y="10.837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3.675cm" svg:y="10.837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6.417cm" svg:y="10.83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484cm" svg:height="0.471cm" svg:x="18.009cm" svg:y="10.837cm">
          <draw:text-box>
            <text:p text:style-name="P4"><text:span text:style-name="T3">BANCO</text:span></text:p>
          </draw:text-box>
        </draw:frame>
        <draw:frame draw:style-name="gr5" draw:text-style-name="P6" draw:layer="layout" svg:width="5.035cm" svg:height="0.471cm" svg:x="1.482cm" svg:y="11.324cm">
          <draw:text-box>
            <text:p text:style-name="P4"><text:span text:style-name="T3">BRADESCO S/A - Unânime.</text:span></text:p>
          </draw:text-box>
        </draw:frame>
        <draw:frame draw:style-name="gr5" draw:text-style-name="P6" draw:layer="layout" svg:width="6.514cm" svg:height="0.471cm" svg:x="12.704cm" svg:y="11.324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0.743cm" svg:height="0.471cm" svg:x="6.824cm" svg:y="11.324cm">
          <draw:text-box>
            <text:p text:style-name="P4"><text:span text:style-name="T2">147.</text:span></text:p>
          </draw:text-box>
        </draw:frame>
        <draw:frame draw:style-name="gr5" draw:text-style-name="P6" draw:layer="layout" svg:width="4.8cm" svg:height="0.471cm" svg:x="7.717cm" svg:y="11.324cm">
          <draw:text-box>
            <text:p text:style-name="P4"><text:span text:style-name="T2">0285394-39.2025.8.04.1000</text:span></text:p>
          </draw:text-box>
        </draw:frame>
        <draw:frame draw:style-name="gr5" draw:text-style-name="P6" draw:layer="layout" svg:width="1.589cm" svg:height="0.471cm" svg:x="1.482cm" svg:y="11.798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285cm" svg:y="11.79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4.86cm" svg:y="11.798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2.523cm" svg:y="11.79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588cm" svg:height="0.471cm" svg:x="14.72cm" svg:y="11.798cm">
          <draw:text-box>
            <text:p text:style-name="P4"><text:span text:style-name="T3">VICENTE CANDIDO DA</text:span></text:p>
          </draw:text-box>
        </draw:frame>
        <draw:frame draw:style-name="gr5" draw:text-style-name="P6" draw:layer="layout" svg:width="1.354cm" svg:height="0.471cm" svg:x="1.482cm" svg:y="12.268cm">
          <draw:text-box>
            <text:p text:style-name="P4"><text:span text:style-name="T3">SILVA.</text:span></text:p>
          </draw:text-box>
        </draw:frame>
        <draw:frame draw:style-name="gr5" draw:text-style-name="P6" draw:layer="layout" svg:width="1.812cm" svg:height="0.471cm" svg:x="3.022cm" svg:y="12.26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77cm" svg:height="0.471cm" svg:x="5.034cm" svg:y="12.268cm">
          <draw:text-box>
            <text:p text:style-name="P4"><text:span text:style-name="T3">ASPECIR PREVIDENCIA,</text:span></text:p>
          </draw:text-box>
        </draw:frame>
        <draw:frame draw:style-name="gr5" draw:text-style-name="P6" draw:layer="layout" svg:width="1.812cm" svg:height="0.471cm" svg:x="10.101cm" svg:y="12.26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223cm" svg:height="0.471cm" svg:x="12.112cm" svg:y="12.268cm">
          <draw:text-box>
            <text:p text:style-name="P4"><text:span text:style-name="T3">UNIAO SEGURADORA S.A.</text:span></text:p>
          </draw:text-box>
        </draw:frame>
        <draw:frame draw:style-name="gr5" draw:text-style-name="P6" draw:layer="layout" svg:width="1.671cm" svg:height="0.471cm" svg:x="17.695cm" svg:y="12.268cm">
          <draw:text-box>
            <text:p text:style-name="P4"><text:span text:style-name="T3">- VIDA E</text:span></text:p>
          </draw:text-box>
        </draw:frame>
        <draw:frame draw:style-name="gr5" draw:text-style-name="P6" draw:layer="layout" svg:width="2.93cm" svg:height="0.471cm" svg:x="1.482cm" svg:y="12.742cm">
          <draw:text-box>
            <text:p text:style-name="P4"><text:span text:style-name="T3">PREVIDENCIA.</text:span></text:p>
          </draw:text-box>
        </draw:frame>
        <draw:frame draw:style-name="gr5" draw:text-style-name="P6" draw:layer="layout" svg:width="12.699cm" svg:height="0.471cm" svg:x="4.576cm" svg:y="12.742cm">
          <draw:text-box>
            <text:p text:style-name="P4"><text:span text:style-name="T3">Decisão principal: 238 - Com Resolução do Mérito - Provimento em Parte,</text:span></text:p>
          </draw:text-box>
        </draw:frame>
        <draw:frame draw:style-name="gr5" draw:text-style-name="P6" draw:layer="layout" svg:width="1.53cm" svg:height="0.471cm" svg:x="17.971cm" svg:y="12.742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10.089cm" svg:height="0.471cm" svg:x="1.482cm" svg:y="13.229cm">
          <draw:text-box>
            <text:p text:style-name="P4"><text:span text:style-name="T3">à(s) parte(s) VICENTE CANDIDO DA SILVA - Unânime.</text:span></text:p>
          </draw:text-box>
        </draw:frame>
        <draw:frame draw:style-name="gr5" draw:text-style-name="P6" draw:layer="layout" svg:width="1.636cm" svg:height="0.471cm" svg:x="17.843cm" svg:y="13.229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0.743cm" svg:height="0.471cm" svg:x="11.993cm" svg:y="13.229cm">
          <draw:text-box>
            <text:p text:style-name="P4"><text:span text:style-name="T2">148.</text:span></text:p>
          </draw:text-box>
        </draw:frame>
        <draw:frame draw:style-name="gr5" draw:text-style-name="P6" draw:layer="layout" svg:width="4.8cm" svg:height="0.471cm" svg:x="12.878cm" svg:y="13.229cm">
          <draw:text-box>
            <text:p text:style-name="P4"><text:span text:style-name="T2">0601942-58.2025.8.04.5400</text:span></text:p>
          </draw:text-box>
        </draw:frame>
        <draw:frame draw:style-name="gr5" draw:text-style-name="P6" draw:layer="layout" svg:width="2.859cm" svg:height="0.471cm" svg:x="1.482cm" svg:y="13.703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589cm" svg:y="13.703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394cm" svg:y="13.70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463cm" svg:y="13.70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0.009cm" svg:y="13.703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7.518cm" svg:y="13.70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8cm" svg:height="0.471cm" svg:x="1.482cm" svg:y="14.173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812cm" svg:height="0.471cm" svg:x="6.489cm" svg:y="14.17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409cm" svg:height="0.471cm" svg:x="8.479cm" svg:y="14.173cm">
          <draw:text-box>
            <text:p text:style-name="P4"><text:span text:style-name="T3">Francisca Vilacorta de Oliveira.</text:span></text:p>
          </draw:text-box>
        </draw:frame>
        <draw:frame draw:style-name="gr5" draw:text-style-name="P6" draw:layer="layout" svg:width="3.093cm" svg:height="0.471cm" svg:x="14.254cm" svg:y="14.173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1.813cm" svg:height="0.471cm" svg:x="17.59cm" svg:y="14.173cm">
          <draw:text-box>
            <text:p text:style-name="P4"><text:span text:style-name="T3">237 - Com</text:span></text:p>
          </draw:text-box>
        </draw:frame>
        <draw:frame draw:style-name="gr5" draw:text-style-name="P6" draw:layer="layout" svg:width="5.987cm" svg:height="0.471cm" svg:x="1.482cm" svg:y="14.664cm">
          <draw:text-box>
            <text:p text:style-name="P4"><text:span text:style-name="T3">Resolução do Mérito - Provimento,</text:span></text:p>
          </draw:text-box>
        </draw:frame>
        <draw:frame draw:style-name="gr5" draw:text-style-name="P6" draw:layer="layout" svg:width="10.396cm" svg:height="0.471cm" svg:x="7.841cm" svg:y="14.664cm">
          <draw:text-box>
            <text:p text:style-name="P4"><text:span text:style-name="T3">atribuído à(s) parte(s) BANCO BRADESCO S/A - Unânime.</text:span></text:p>
          </draw:text-box>
        </draw:frame>
        <draw:frame draw:style-name="gr5" draw:text-style-name="P6" draw:layer="layout" svg:width="0.743cm" svg:height="0.471cm" svg:x="18.775cm" svg:y="14.664cm">
          <draw:text-box>
            <text:p text:style-name="P4"><text:span text:style-name="T2">149.</text:span></text:p>
          </draw:text-box>
        </draw:frame>
        <draw:frame draw:style-name="gr5" draw:text-style-name="P6" draw:layer="layout" svg:width="8.207cm" svg:height="0.471cm" svg:x="6.464cm" svg:y="15.151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5.151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5.151cm">
          <draw:text-box>
            <text:p text:style-name="P4"><text:span text:style-name="T2">0000699-60.2026.8.04.4700</text:span></text:p>
          </draw:text-box>
        </draw:frame>
        <draw:frame draw:style-name="gr5" draw:text-style-name="P6" draw:layer="layout" svg:width="4.175cm" svg:height="0.471cm" svg:x="1.482cm" svg:y="15.625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6.177cm" svg:y="15.62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893cm" svg:height="0.471cm" svg:x="8.412cm" svg:y="15.625cm">
          <draw:text-box>
            <text:p text:style-name="P4"><text:span text:style-name="T3">BRENDA MEDEIROS DE OLIVEIRA.</text:span></text:p>
          </draw:text-box>
        </draw:frame>
        <draw:frame draw:style-name="gr5" draw:text-style-name="P6" draw:layer="layout" svg:width="1.812cm" svg:height="0.471cm" svg:x="15.951cm" svg:y="15.62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84cm" svg:height="0.471cm" svg:x="18.017cm" svg:y="15.625cm">
          <draw:text-box>
            <text:p text:style-name="P4"><text:span text:style-name="T3">BANCO</text:span></text:p>
          </draw:text-box>
        </draw:frame>
        <draw:frame draw:style-name="gr5" draw:text-style-name="P6" draw:layer="layout" svg:width="17.568cm" svg:height="0.471cm" svg:x="1.482cm" svg:y="16.095cm">
          <draw:text-box>
            <text:p text:style-name="P4"><text:span text:style-name="T3">BRADESCO S/A. Decisão principal: 238 - Com Resolução do Mérito - Provimento em Parte, atribuído</text:span></text:p>
          </draw:text-box>
        </draw:frame>
        <draw:frame draw:style-name="gr5" draw:text-style-name="P6" draw:layer="layout" svg:width="0.637cm" svg:height="0.471cm" svg:x="1.482cm" svg:y="16.586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2.324cm" svg:y="16.58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7.034cm" svg:height="0.471cm" svg:x="3.831cm" svg:y="16.586cm">
          <draw:text-box>
            <text:p text:style-name="P4"><text:span text:style-name="T3">BRENDA MEDEIROS DE OLIVEIRA -</text:span></text:p>
          </draw:text-box>
        </draw:frame>
        <draw:frame draw:style-name="gr5" draw:text-style-name="P6" draw:layer="layout" svg:width="1.66cm" svg:height="0.471cm" svg:x="11.485cm" svg:y="16.58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9.38cm" svg:y="16.586cm">
          <draw:text-box>
            <text:p text:style-name="P4"><text:span text:style-name="T3">-</text:span></text:p>
          </draw:text-box>
        </draw:frame>
        <draw:frame draw:style-name="gr5" draw:text-style-name="P6" draw:layer="layout" svg:width="0.743cm" svg:height="0.471cm" svg:x="13.365cm" svg:y="16.586cm">
          <draw:text-box>
            <text:p text:style-name="P4"><text:span text:style-name="T2">150.</text:span></text:p>
          </draw:text-box>
        </draw:frame>
        <draw:frame draw:style-name="gr5" draw:text-style-name="P6" draw:layer="layout" svg:width="4.8cm" svg:height="0.471cm" svg:x="14.313cm" svg:y="16.586cm">
          <draw:text-box>
            <text:p text:style-name="P4"><text:span text:style-name="T2">0691076-07.2025.8.04.1000</text:span></text:p>
          </draw:text-box>
        </draw:frame>
        <draw:frame draw:style-name="gr5" draw:text-style-name="P6" draw:layer="layout" svg:width="4.352cm" svg:height="0.471cm" svg:x="1.482cm" svg:y="17.056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04cm" svg:y="17.056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651cm" svg:y="17.056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193cm" svg:y="17.05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364cm" svg:y="17.05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1.96cm" svg:y="17.056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7.957cm" svg:height="0.471cm" svg:x="1.482cm" svg:y="17.53cm">
          <draw:text-box>
            <text:p text:style-name="P4"><text:span text:style-name="T3">Recorrente: JOSELINO LIBORIO PASCOAL. Recorrido: BANCO BRADESCO S/A. Decisão principal:</text:span></text:p>
          </draw:text-box>
        </draw:frame>
        <draw:frame draw:style-name="gr5" draw:text-style-name="P6" draw:layer="layout" svg:width="9.502cm" svg:height="0.471cm" svg:x="1.482cm" svg:y="18cm">
          <draw:text-box>
            <text:p text:style-name="P4"><text:span text:style-name="T3">238 - Com Resolução do Mérito - Provimento em Parte,</text:span></text:p>
          </draw:text-box>
        </draw:frame>
        <draw:frame draw:style-name="gr5" draw:text-style-name="P6" draw:layer="layout" svg:width="7.573cm" svg:height="0.471cm" svg:x="11.668cm" svg:y="18cm">
          <draw:text-box>
            <text:p text:style-name="P4"><text:span text:style-name="T3">atribuído à(s) parte(s) JOSELINO LIBORIO</text:span></text:p>
          </draw:text-box>
        </draw:frame>
        <draw:frame draw:style-name="gr5" draw:text-style-name="P6" draw:layer="layout" svg:width="3.941cm" svg:height="0.471cm" svg:x="1.482cm" svg:y="18.491cm">
          <draw:text-box>
            <text:p text:style-name="P4"><text:span text:style-name="T3">PASCOAL - Unânime.</text:span></text:p>
          </draw:text-box>
        </draw:frame>
        <draw:frame draw:style-name="gr5" draw:text-style-name="P6" draw:layer="layout" svg:width="8.207cm" svg:height="0.471cm" svg:x="11.294cm" svg:y="18.491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5.646cm" svg:height="0.471cm" svg:x="5.537cm" svg:y="18.491cm">
          <draw:text-box>
            <text:p text:style-name="P4"><text:span text:style-name="T2">151. 0000640-97.2025.8.04.4800</text:span></text:p>
          </draw:text-box>
        </draw:frame>
        <draw:frame draw:style-name="gr5" draw:text-style-name="P6" draw:layer="layout" svg:width="1.366cm" svg:height="0.471cm" svg:x="1.482cm" svg:y="18.96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765cm" svg:height="0.471cm" svg:x="3.15cm" svg:y="18.961cm">
          <draw:text-box>
            <text:p text:style-name="P4"><text:span text:style-name="T3">Flávio Henrique</text:span></text:p>
          </draw:text-box>
        </draw:frame>
        <draw:frame draw:style-name="gr5" draw:text-style-name="P6" draw:layer="layout" svg:width="2.212cm" svg:height="0.471cm" svg:x="6.406cm" svg:y="18.961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8.933cm" svg:y="18.961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9.699cm" svg:y="18.961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1.976cm" svg:height="0.471cm" svg:x="11.262cm" svg:y="18.96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4cm" svg:height="0.471cm" svg:x="13.555cm" svg:y="18.961cm">
          <draw:text-box>
            <text:p text:style-name="P4"><text:span text:style-name="T3">JOSE DIVO FERNANDES DE</text:span></text:p>
          </draw:text-box>
        </draw:frame>
        <draw:frame draw:style-name="gr5" draw:text-style-name="P6" draw:layer="layout" svg:width="17.862cm" svg:height="0.471cm" svg:x="1.482cm" svg:y="19.435cm">
          <draw:text-box>
            <text:p text:style-name="P4"><text:span text:style-name="T3">OLIVEIRA. Recorrido: BANCO BRADESCO S/A. Decisão principal: 238 - Com Resolução do Mérito -</text:span></text:p>
          </draw:text-box>
        </draw:frame>
        <draw:frame draw:style-name="gr5" draw:text-style-name="P6" draw:layer="layout" svg:width="17.92cm" svg:height="0.471cm" svg:x="1.482cm" svg:y="19.922cm">
          <draw:text-box>
            <text:p text:style-name="P4"><text:span text:style-name="T3">Provimento em Parte, atribuído à(s) parte(s) JOSE DIVO FERNANDES DE OLIVEIRA - Unânime.</text:span><text:span text:style-name="T2"> 152.</text:span></text:p>
          </draw:text-box>
        </draw:frame>
        <draw:frame draw:style-name="gr5" draw:text-style-name="P6" draw:layer="layout" svg:width="0.422cm" svg:height="0.471cm" svg:x="6.612cm" svg:y="20.408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0.408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0.408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0.408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0.40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0.40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0.408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0.408cm">
          <draw:text-box>
            <text:p text:style-name="P4"><text:span text:style-name="T2">0018606-90.2026.8.04.1000</text:span></text:p>
          </draw:text-box>
        </draw:frame>
        <draw:frame draw:style-name="gr5" draw:text-style-name="P6" draw:layer="layout" svg:width="4.939cm" svg:height="0.471cm" svg:x="1.482cm" svg:y="20.883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20.88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20.883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20.88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20.88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20.883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8.025cm" svg:height="0.471cm" svg:x="1.482cm" svg:y="21.357cm">
          <draw:text-box>
            <text:p text:style-name="P4"><text:span text:style-name="T3">grau.). Recorrente: AMBAR ENERGIA AMAZONAS S.A.Recorrido: Eduardo André Santos de Oliveira.</text:span></text:p>
          </draw:text-box>
        </draw:frame>
        <draw:frame draw:style-name="gr5" draw:text-style-name="P6" draw:layer="layout" svg:width="3.093cm" svg:height="0.471cm" svg:x="1.482cm" svg:y="21.82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4.954cm" svg:y="21.827cm">
          <draw:text-box>
            <text:p text:style-name="P4"><text:span text:style-name="T3">242 -</text:span></text:p>
          </draw:text-box>
        </draw:frame>
        <draw:frame draw:style-name="gr5" draw:text-style-name="P6" draw:layer="layout" svg:width="4.729cm" svg:height="0.471cm" svg:x="6.156cm" svg:y="21.82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7.397cm" svg:height="0.471cm" svg:x="11.575cm" svg:y="21.827cm">
          <draw:text-box>
            <text:p text:style-name="P4"><text:span text:style-name="T3">Conhecimento em Parte e Não-Provimento,</text:span></text:p>
          </draw:text-box>
        </draw:frame>
        <draw:frame draw:style-name="gr5" draw:text-style-name="P6" draw:layer="layout" svg:width="1.53cm" svg:height="0.471cm" svg:x="1.482cm" svg:y="22.318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3.662cm" svg:y="22.318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4.869cm" svg:y="22.318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555cm" svg:height="0.471cm" svg:x="6.795cm" svg:y="22.318cm">
          <draw:text-box>
            <text:p text:style-name="P4"><text:span text:style-name="T3">AMBAR</text:span></text:p>
          </draw:text-box>
        </draw:frame>
        <draw:frame draw:style-name="gr5" draw:text-style-name="P6" draw:layer="layout" svg:width="1.86cm" svg:height="0.471cm" svg:x="8.933cm" svg:y="22.318cm">
          <draw:text-box>
            <text:p text:style-name="P4"><text:span text:style-name="T3">ENERGIA</text:span></text:p>
          </draw:text-box>
        </draw:frame>
        <draw:frame draw:style-name="gr5" draw:text-style-name="P6" draw:layer="layout" svg:width="2.401cm" svg:height="0.471cm" svg:x="11.409cm" svg:y="22.318cm">
          <draw:text-box>
            <text:p text:style-name="P4"><text:span text:style-name="T3">AMAZONAS</text:span></text:p>
          </draw:text-box>
        </draw:frame>
        <draw:frame draw:style-name="gr5" draw:text-style-name="P6" draw:layer="layout" svg:width="0.755cm" svg:height="0.471cm" svg:x="14.444cm" svg:y="22.318cm">
          <draw:text-box>
            <text:p text:style-name="P4"><text:span text:style-name="T3">S.A.</text:span></text:p>
          </draw:text-box>
        </draw:frame>
        <draw:frame draw:style-name="gr5" draw:text-style-name="P6" draw:layer="layout" svg:width="0.422cm" svg:height="0.471cm" svg:x="15.769cm" svg:y="22.318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433cm" svg:y="22.31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33cm" svg:y="22.318cm">
          <draw:text-box>
            <text:p text:style-name="P4"><text:span text:style-name="T2">153.</text:span></text:p>
          </draw:text-box>
        </draw:frame>
        <draw:frame draw:style-name="gr5" draw:text-style-name="P6" draw:layer="layout" svg:width="8.207cm" svg:height="0.471cm" svg:x="6.464cm" svg:y="22.805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22.805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22.805cm">
          <draw:text-box>
            <text:p text:style-name="P4"><text:span text:style-name="T2">0662351-08.2025.8.04.1000</text:span></text:p>
          </draw:text-box>
        </draw:frame>
        <draw:frame draw:style-name="gr5" draw:text-style-name="P6" draw:layer="layout" svg:width="4.175cm" svg:height="0.471cm" svg:x="1.482cm" svg:y="23.274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3.346cm" svg:height="0.471cm" svg:x="5.872cm" svg:y="23.274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1.976cm" svg:height="0.471cm" svg:x="1.482cm" svg:y="23.74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786cm" svg:height="0.471cm" svg:x="3.7cm" svg:y="23.749cm">
          <draw:text-box>
            <text:p text:style-name="P4"><text:span text:style-name="T3">SANTANDER SOCIEDADE DE CREDITO,</text:span></text:p>
          </draw:text-box>
        </draw:frame>
        <draw:frame draw:style-name="gr5" draw:text-style-name="P6" draw:layer="layout" svg:width="7.151cm" svg:height="0.471cm" svg:x="12.086cm" svg:y="23.749cm">
          <draw:text-box>
            <text:p text:style-name="P4"><text:span text:style-name="T3">FINANCIAMENTO E INVESTIMENTO</text:span></text:p>
          </draw:text-box>
        </draw:frame>
        <draw:frame draw:style-name="gr5" draw:text-style-name="P6" draw:layer="layout" svg:width="2.565cm" svg:height="0.471cm" svg:x="1.482cm" svg:y="24.223cm">
          <draw:text-box>
            <text:p text:style-name="P4"><text:span text:style-name="T3">S.A.Recorrido:</text:span></text:p>
          </draw:text-box>
        </draw:frame>
        <draw:frame draw:style-name="gr5" draw:text-style-name="P6" draw:layer="layout" svg:width="6.81cm" svg:height="0.471cm" svg:x="4.276cm" svg:y="24.223cm">
          <draw:text-box>
            <text:p text:style-name="P4"><text:span text:style-name="T3">GABRIEL RODRIGUES MONTEIRO.</text:span></text:p>
          </draw:text-box>
        </draw:frame>
        <draw:frame draw:style-name="gr5" draw:text-style-name="P6" draw:layer="layout" svg:width="3.093cm" svg:height="0.471cm" svg:x="11.51cm" svg:y="24.223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4.923cm" svg:y="24.223cm">
          <draw:text-box>
            <text:p text:style-name="P4"><text:span text:style-name="T3">239 -</text:span></text:p>
          </draw:text-box>
        </draw:frame>
        <draw:frame draw:style-name="gr5" draw:text-style-name="P6" draw:layer="layout" svg:width="3.224cm" svg:height="0.471cm" svg:x="16.087cm" svg:y="24.223cm">
          <draw:text-box>
            <text:p text:style-name="P4"><text:span text:style-name="T3">Com Resolução do</text:span></text:p>
          </draw:text-box>
        </draw:frame>
        <draw:frame draw:style-name="gr5" draw:text-style-name="P6" draw:layer="layout" svg:width="1.154cm" svg:height="0.471cm" svg:x="1.482cm" svg:y="24.693cm">
          <draw:text-box>
            <text:p text:style-name="P4"><text:span text:style-name="T3">Mérito</text:span></text:p>
          </draw:text-box>
        </draw:frame>
        <draw:frame draw:style-name="gr5" draw:text-style-name="P6" draw:layer="layout" svg:width="0.422cm" svg:height="0.471cm" svg:x="2.947cm" svg:y="24.693cm">
          <draw:text-box>
            <text:p text:style-name="P4"><text:span text:style-name="T3">-</text:span></text:p>
          </draw:text-box>
        </draw:frame>
        <draw:frame draw:style-name="gr5" draw:text-style-name="P6" draw:layer="layout" svg:width="2.93cm" svg:height="0.471cm" svg:x="3.37cm" svg:y="24.693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6.659cm" svg:y="24.693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8.514cm" svg:y="24.693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9.449cm" svg:y="24.69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7.786cm" svg:height="0.471cm" svg:x="11.062cm" svg:y="24.693cm">
          <draw:text-box>
            <text:p text:style-name="P4"><text:span text:style-name="T3">SANTANDER SOCIEDADE DE CREDITO,</text:span></text:p>
          </draw:text-box>
        </draw:frame>
        <draw:frame draw:style-name="gr5" draw:text-style-name="P6" draw:layer="layout" svg:width="8.01cm" svg:height="0.471cm" svg:x="1.482cm" svg:y="25.179cm">
          <draw:text-box>
            <text:p text:style-name="P4"><text:span text:style-name="T3">FINANCIAMENTO E INVESTIMENTO S.A.</text:span></text:p>
          </draw:text-box>
        </draw:frame>
        <draw:frame draw:style-name="gr5" draw:text-style-name="P6" draw:layer="layout" svg:width="1.906cm" svg:height="0.471cm" svg:x="9.825cm" svg:y="25.179cm">
          <draw:text-box>
            <text:p text:style-name="P4"><text:span text:style-name="T3">- Unânime.</text:span></text:p>
          </draw:text-box>
        </draw:frame>
        <draw:frame draw:style-name="gr5" draw:text-style-name="P6" draw:layer="layout" svg:width="1.636cm" svg:height="0.471cm" svg:x="17.83cm" svg:y="25.179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0.743cm" svg:height="0.471cm" svg:x="11.942cm" svg:y="25.179cm">
          <draw:text-box>
            <text:p text:style-name="P4"><text:span text:style-name="T2">154.</text:span></text:p>
          </draw:text-box>
        </draw:frame>
        <draw:frame draw:style-name="gr5" draw:text-style-name="P6" draw:layer="layout" svg:width="4.8cm" svg:height="0.471cm" svg:x="12.844cm" svg:y="25.179cm">
          <draw:text-box>
            <text:p text:style-name="P4"><text:span text:style-name="T2">0603571-41.2026.8.04.1000</text:span></text:p>
          </draw:text-box>
        </draw:frame>
        <draw:frame draw:style-name="gr5" draw:text-style-name="P6" draw:layer="layout" svg:width="17.73cm" svg:height="0.471cm" svg:x="1.482cm" svg:y="25.654cm">
          <draw:text-box>
            <text:p text:style-name="P4"><text:span text:style-name="T3">Inominado Cível - 3ª Turma Recursal. Relator: Flávio Henrique Albuquerque De Freitas. Impedimentos:</text:span></text:p>
          </draw:text-box>
        </draw:frame>
        <draw:frame draw:style-name="gr5" draw:text-style-name="P6" draw:layer="layout" svg:width="1.378cm" svg:height="0.471cm" svg:x="1.482cm" svg:y="26.128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3.209cm" svg:y="26.12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838cm" svg:y="26.12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7.447cm" svg:y="26.128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3.369cm" svg:y="26.12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801cm" svg:height="0.471cm" svg:x="15.604cm" svg:y="26.128cm">
          <draw:text-box>
            <text:p text:style-name="P4"><text:span text:style-name="T3">Delma Íris</text:span></text:p>
          </draw:text-box>
        </draw:frame>
        <draw:frame draw:style-name="gr5" draw:text-style-name="P6" draw:layer="layout" svg:width="1.612cm" svg:height="0.471cm" svg:x="17.764cm" svg:y="26.128cm">
          <draw:text-box>
            <text:p text:style-name="P4"><text:span text:style-name="T3">Vilaça de</text:span></text:p>
          </draw:text-box>
        </draw:frame>
        <draw:frame draw:style-name="gr5" draw:text-style-name="P6" draw:layer="layout" svg:width="1.66cm" svg:height="0.471cm" svg:x="1.482cm" svg:y="26.598cm">
          <draw:text-box>
            <text:p text:style-name="P4"><text:span text:style-name="T3">Carvalho.</text:span></text:p>
          </draw:text-box>
        </draw:frame>
        <draw:frame draw:style-name="gr5" draw:text-style-name="P6" draw:layer="layout" svg:width="6.635cm" svg:height="0.471cm" svg:x="3.298cm" svg:y="26.598cm">
          <draw:text-box>
            <text:p text:style-name="P4"><text:span text:style-name="T3">Recorrido: BANCO BRADESCO S/A.</text:span></text:p>
          </draw:text-box>
        </draw:frame>
        <draw:frame draw:style-name="gr5" draw:text-style-name="P6" draw:layer="layout" svg:width="8.913cm" svg:height="0.471cm" svg:x="10.232cm" svg:y="26.598cm">
          <draw:text-box>
            <text:p text:style-name="P4"><text:span text:style-name="T3">Decisão principal: 239 - Com Resolução do Mérito -</text:span></text:p>
          </draw:text-box>
        </draw:frame>
        <draw:frame draw:style-name="gr5" draw:text-style-name="P6" draw:layer="layout" svg:width="2.93cm" svg:height="0.471cm" svg:x="1.482cm" svg:y="27.084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4.881cm" svg:y="27.084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825cm" svg:y="27.084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832cm" svg:y="27.08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13cm" svg:height="0.471cm" svg:x="9.534cm" svg:y="27.084cm">
          <draw:text-box>
            <text:p text:style-name="P4"><text:span text:style-name="T3">Delma</text:span></text:p>
          </draw:text-box>
        </draw:frame>
        <draw:frame draw:style-name="gr5" draw:text-style-name="P6" draw:layer="layout" svg:width="0.566cm" svg:height="0.471cm" svg:x="11.046cm" svg:y="27.084cm">
          <draw:text-box>
            <text:p text:style-name="P4"><text:span text:style-name="T3">Íris</text:span></text:p>
          </draw:text-box>
        </draw:frame>
        <draw:frame draw:style-name="gr5" draw:text-style-name="P6" draw:layer="layout" svg:width="1.107cm" svg:height="0.471cm" svg:x="11.981cm" svg:y="27.084cm">
          <draw:text-box>
            <text:p text:style-name="P4"><text:span text:style-name="T3">Vilaça</text:span></text:p>
          </draw:text-box>
        </draw:frame>
        <draw:frame draw:style-name="gr5" draw:text-style-name="P6" draw:layer="layout" svg:width="0.422cm" svg:height="0.471cm" svg:x="13.475cm" svg:y="27.084cm">
          <draw:text-box>
            <text:p text:style-name="P4"><text:span text:style-name="T3">de</text:span></text:p>
          </draw:text-box>
        </draw:frame>
        <draw:frame draw:style-name="gr5" draw:text-style-name="P6" draw:layer="layout" svg:width="1.554cm" svg:height="0.471cm" svg:x="14.233cm" svg:y="27.084cm">
          <draw:text-box>
            <text:p text:style-name="P4"><text:span text:style-name="T3">Carvalho</text:span></text:p>
          </draw:text-box>
        </draw:frame>
        <draw:frame draw:style-name="gr5" draw:text-style-name="P6" draw:layer="layout" svg:width="0.422cm" svg:height="0.471cm" svg:x="16.189cm" svg:y="27.084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68cm" svg:y="27.08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54cm" svg:y="27.084cm">
          <draw:text-box>
            <text:p text:style-name="P4"><text:span text:style-name="T2">155.</text:span></text:p>
          </draw:text-box>
        </draw:frame>
        <draw:frame draw:style-name="gr5" draw:text-style-name="P6" draw:layer="layout" svg:width="8.207cm" svg:height="0.471cm" svg:x="6.464cm" svg:y="27.575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27.575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27.575cm">
          <draw:text-box>
            <text:p text:style-name="P4"><text:span text:style-name="T2">0000386-61.2025.8.04.5500</text:span></text:p>
          </draw:text-box>
        </draw:frame>
      </draw:page>
      <draw:page draw:name="page13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2.212cm" svg:height="0.471cm" svg:x="1.482cm" svg:y="1.278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3.996cm" svg:y="1.278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4.754cm" svg:y="1.278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1.976cm" svg:height="0.471cm" svg:x="6.304cm" svg:y="1.27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8.267cm" svg:height="0.471cm" svg:x="8.582cm" svg:y="1.278cm">
          <draw:text-box>
            <text:p text:style-name="P4"><text:span text:style-name="T3">JOSE OLIVEIRA CARVALHO representado(a)</text:span></text:p>
          </draw:text-box>
        </draw:frame>
        <draw:frame draw:style-name="gr5" draw:text-style-name="P6" draw:layer="layout" svg:width="0.566cm" svg:height="0.471cm" svg:x="17.704cm" svg:y="1.278cm">
          <draw:text-box>
            <text:p text:style-name="P4"><text:span text:style-name="T3">por</text:span></text:p>
          </draw:text-box>
        </draw:frame>
        <draw:frame draw:style-name="gr5" draw:text-style-name="P6" draw:layer="layout" svg:width="0.966cm" svg:height="0.471cm" svg:x="18.538cm" svg:y="1.278cm">
          <draw:text-box>
            <text:p text:style-name="P4"><text:span text:style-name="T3">JOSE</text:span></text:p>
          </draw:text-box>
        </draw:frame>
        <draw:frame draw:style-name="gr5" draw:text-style-name="P6" draw:layer="layout" svg:width="6.399cm" svg:height="0.471cm" svg:x="1.482cm" svg:y="1.752cm">
          <draw:text-box>
            <text:p text:style-name="P4"><text:span text:style-name="T3">AUGUSTO PRATA DE OLIVEIRA.</text:span></text:p>
          </draw:text-box>
        </draw:frame>
        <draw:frame draw:style-name="gr5" draw:text-style-name="P6" draw:layer="layout" svg:width="1.812cm" svg:height="0.471cm" svg:x="8.293cm" svg:y="1.75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8.834cm" svg:height="0.471cm" svg:x="10.295cm" svg:y="1.752cm">
          <draw:text-box>
            <text:p text:style-name="P4"><text:span text:style-name="T3">PAULISTA - SERVIÇOS DE RECEBIMENTOS E</text:span></text:p>
          </draw:text-box>
        </draw:frame>
        <draw:frame draw:style-name="gr5" draw:text-style-name="P6" draw:layer="layout" svg:width="17.92cm" svg:height="0.471cm" svg:x="1.482cm" svg:y="2.222cm">
          <draw:text-box>
            <text:p text:style-name="P4"><text:span text:style-name="T3">PAGAMENTOS LTDA. Decisão principal: 239 - Com Resolução do Mérito - Não-Provimento, atribuído</text:span></text:p>
          </draw:text-box>
        </draw:frame>
        <draw:frame draw:style-name="gr5" draw:text-style-name="P6" draw:layer="layout" svg:width="0.637cm" svg:height="0.471cm" svg:x="1.482cm" svg:y="2.696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2.371cm" svg:y="2.69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8.267cm" svg:height="0.471cm" svg:x="3.933cm" svg:y="2.696cm">
          <draw:text-box>
            <text:p text:style-name="P4"><text:span text:style-name="T3">JOSE OLIVEIRA CARVALHO representado(a)</text:span></text:p>
          </draw:text-box>
        </draw:frame>
        <draw:frame draw:style-name="gr5" draw:text-style-name="P6" draw:layer="layout" svg:width="0.566cm" svg:height="0.471cm" svg:x="12.984cm" svg:y="2.696cm">
          <draw:text-box>
            <text:p text:style-name="P4"><text:span text:style-name="T3">por</text:span></text:p>
          </draw:text-box>
        </draw:frame>
        <draw:frame draw:style-name="gr5" draw:text-style-name="P6" draw:layer="layout" svg:width="5.259cm" svg:height="0.471cm" svg:x="13.796cm" svg:y="2.696cm">
          <draw:text-box>
            <text:p text:style-name="P4"><text:span text:style-name="T3">JOSE AUGUSTO PRATA DE</text:span></text:p>
          </draw:text-box>
        </draw:frame>
        <draw:frame draw:style-name="gr5" draw:text-style-name="P6" draw:layer="layout" svg:width="2.247cm" svg:height="0.471cm" svg:x="1.482cm" svg:y="3.183cm">
          <draw:text-box>
            <text:p text:style-name="P4"><text:span text:style-name="T3">OLIVEIRA -</text:span></text:p>
          </draw:text-box>
        </draw:frame>
        <draw:frame draw:style-name="gr5" draw:text-style-name="P6" draw:layer="layout" svg:width="1.66cm" svg:height="0.471cm" svg:x="4.115cm" svg:y="3.18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2.154cm" svg:y="3.183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527cm" svg:y="3.18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433cm" svg:y="3.18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06cm" svg:y="3.183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18.369cm" svg:y="3.183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037cm" svg:y="3.183cm">
          <draw:text-box>
            <text:p text:style-name="P4"><text:span text:style-name="T2">156.</text:span></text:p>
          </draw:text-box>
        </draw:frame>
        <draw:frame draw:style-name="gr5" draw:text-style-name="P6" draw:layer="layout" svg:width="4.8cm" svg:height="0.471cm" svg:x="7.019cm" svg:y="3.183cm">
          <draw:text-box>
            <text:p text:style-name="P4"><text:span text:style-name="T2">0001302-78.2026.8.04.1000</text:span></text:p>
          </draw:text-box>
        </draw:frame>
        <draw:frame draw:style-name="gr5" draw:text-style-name="P6" draw:layer="layout" svg:width="1.589cm" svg:height="0.471cm" svg:x="1.482cm" svg:y="3.657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239cm" svg:y="3.65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4.772cm" svg:y="3.657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7.292cm" svg:height="0.471cm" svg:x="11.981cm" svg:y="3.657cm">
          <draw:text-box>
            <text:p text:style-name="P4"><text:span text:style-name="T3">Recorrente: TAM LINHAS AEREAS S.A.</text:span></text:p>
          </draw:text-box>
        </draw:frame>
        <draw:frame draw:style-name="gr5" draw:text-style-name="P6" draw:layer="layout" svg:width="1.812cm" svg:height="0.471cm" svg:x="1.482cm" svg:y="4.12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013cm" svg:height="0.471cm" svg:x="3.616cm" svg:y="4.127cm">
          <draw:text-box>
            <text:p text:style-name="P4"><text:span text:style-name="T3">Lucas</text:span></text:p>
          </draw:text-box>
        </draw:frame>
        <draw:frame draw:style-name="gr5" draw:text-style-name="P6" draw:layer="layout" svg:width="1.412cm" svg:height="0.471cm" svg:x="4.915cm" svg:y="4.127cm">
          <draw:text-box>
            <text:p text:style-name="P4"><text:span text:style-name="T3">Teixeira</text:span></text:p>
          </draw:text-box>
        </draw:frame>
        <draw:frame draw:style-name="gr5" draw:text-style-name="P6" draw:layer="layout" svg:width="0.422cm" svg:height="0.471cm" svg:x="6.639cm" svg:y="4.127cm">
          <draw:text-box>
            <text:p text:style-name="P4"><text:span text:style-name="T3">de</text:span></text:p>
          </draw:text-box>
        </draw:frame>
        <draw:frame draw:style-name="gr5" draw:text-style-name="P6" draw:layer="layout" svg:width="1.495cm" svg:height="0.471cm" svg:x="7.308cm" svg:y="4.127cm">
          <draw:text-box>
            <text:p text:style-name="P4"><text:span text:style-name="T3">Oliveira.</text:span></text:p>
          </draw:text-box>
        </draw:frame>
        <draw:frame draw:style-name="gr5" draw:text-style-name="P6" draw:layer="layout" svg:width="3.093cm" svg:height="0.471cm" svg:x="9.12cm" svg:y="4.12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73cm" svg:y="4.127cm">
          <draw:text-box>
            <text:p text:style-name="P4"><text:span text:style-name="T3">241 -</text:span></text:p>
          </draw:text-box>
        </draw:frame>
        <draw:frame draw:style-name="gr5" draw:text-style-name="P6" draw:layer="layout" svg:width="4.729cm" svg:height="0.471cm" svg:x="14.046cm" svg:y="4.12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8.149cm" svg:height="0.471cm" svg:x="1.482cm" svg:y="4.601cm">
          <draw:text-box>
            <text:p text:style-name="P4"><text:span text:style-name="T3">Conhecimento em Parte e Provimento em Parte,</text:span></text:p>
          </draw:text-box>
        </draw:frame>
        <draw:frame draw:style-name="gr5" draw:text-style-name="P6" draw:layer="layout" svg:width="9.126cm" svg:height="0.471cm" svg:x="10.06cm" svg:y="4.601cm">
          <draw:text-box>
            <text:p text:style-name="P4"><text:span text:style-name="T3">atribuído à(s) parte(s) TAM LINHAS AEREAS S.A -</text:span></text:p>
          </draw:text-box>
        </draw:frame>
        <draw:frame draw:style-name="gr5" draw:text-style-name="P6" draw:layer="layout" svg:width="1.66cm" svg:height="0.471cm" svg:x="1.482cm" svg:y="5.08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5.088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5.08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5.08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5.08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5.088cm">
          <draw:text-box>
            <text:p text:style-name="P4"><text:span text:style-name="T2">157.</text:span></text:p>
          </draw:text-box>
        </draw:frame>
        <draw:frame draw:style-name="gr5" draw:text-style-name="P6" draw:layer="layout" svg:width="4.8cm" svg:height="0.471cm" svg:x="4.238cm" svg:y="5.088cm">
          <draw:text-box>
            <text:p text:style-name="P4"><text:span text:style-name="T2">0034466-34.2026.8.04.1000</text:span></text:p>
          </draw:text-box>
        </draw:frame>
        <draw:frame draw:style-name="gr5" draw:text-style-name="P6" draw:layer="layout" svg:width="17.72cm" svg:height="0.471cm" svg:x="1.482cm" svg:y="5.562cm">
          <draw:text-box>
            <text:p text:style-name="P4"><text:span text:style-name="T3">Flávio Henrique Albuquerque De Freitas. Impedimentos: 1 (Tipo: Impedimento. Motivo: Despachou em</text:span></text:p>
          </draw:text-box>
        </draw:frame>
        <draw:frame draw:style-name="gr5" draw:text-style-name="P6" draw:layer="layout" svg:width="2.67cm" svg:height="0.471cm" svg:x="1.482cm" svg:y="6.032cm">
          <draw:text-box>
            <text:p text:style-name="P4"><text:span text:style-name="T3">primeiro grau.).</text:span></text:p>
          </draw:text-box>
        </draw:frame>
        <draw:frame draw:style-name="gr5" draw:text-style-name="P6" draw:layer="layout" svg:width="1.976cm" svg:height="0.471cm" svg:x="4.45cm" svg:y="6.03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305cm" svg:height="0.471cm" svg:x="6.634cm" svg:y="6.032cm">
          <draw:text-box>
            <text:p text:style-name="P4"><text:span text:style-name="T3">Jordana Sarkis da Cunha.</text:span></text:p>
          </draw:text-box>
        </draw:frame>
        <draw:frame draw:style-name="gr5" draw:text-style-name="P6" draw:layer="layout" svg:width="1.812cm" svg:height="0.471cm" svg:x="11.406cm" svg:y="6.03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811cm" svg:height="0.471cm" svg:x="13.424cm" svg:y="6.032cm">
          <draw:text-box>
            <text:p text:style-name="P4"><text:span text:style-name="T3">BANCO ITAU UNIBANCO S/A,</text:span></text:p>
          </draw:text-box>
        </draw:frame>
        <draw:frame draw:style-name="gr5" draw:text-style-name="P6" draw:layer="layout" svg:width="1.812cm" svg:height="0.471cm" svg:x="1.482cm" svg:y="6.50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364cm" svg:height="0.471cm" svg:x="3.463cm" svg:y="6.506cm">
          <draw:text-box>
            <text:p text:style-name="P4"><text:span text:style-name="T3">BANCO ITAU CONSIGNADO S.A.</text:span></text:p>
          </draw:text-box>
        </draw:frame>
        <draw:frame draw:style-name="gr5" draw:text-style-name="P6" draw:layer="layout" svg:width="3.093cm" svg:height="0.471cm" svg:x="10.155cm" svg:y="6.506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13.479cm" svg:y="6.506cm">
          <draw:text-box>
            <text:p text:style-name="P4"><text:span text:style-name="T3">239 - Com Resolução do Mérito -</text:span></text:p>
          </draw:text-box>
        </draw:frame>
        <draw:frame draw:style-name="gr5" draw:text-style-name="P6" draw:layer="layout" svg:width="2.93cm" svg:height="0.471cm" svg:x="1.482cm" svg:y="6.993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5.034cm" svg:y="6.993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112cm" svg:y="6.993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234cm" svg:y="6.99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319cm" svg:height="0.471cm" svg:x="10.067cm" svg:y="6.993cm">
          <draw:text-box>
            <text:p text:style-name="P4"><text:span text:style-name="T3">Jordana</text:span></text:p>
          </draw:text-box>
        </draw:frame>
        <draw:frame draw:style-name="gr5" draw:text-style-name="P6" draw:layer="layout" svg:width="1.06cm" svg:height="0.471cm" svg:x="11.909cm" svg:y="6.993cm">
          <draw:text-box>
            <text:p text:style-name="P4"><text:span text:style-name="T3">Sarkis</text:span></text:p>
          </draw:text-box>
        </draw:frame>
        <draw:frame draw:style-name="gr5" draw:text-style-name="P6" draw:layer="layout" svg:width="0.422cm" svg:height="0.471cm" svg:x="13.48cm" svg:y="6.993cm">
          <draw:text-box>
            <text:p text:style-name="P4"><text:span text:style-name="T3">da</text:span></text:p>
          </draw:text-box>
        </draw:frame>
        <draw:frame draw:style-name="gr5" draw:text-style-name="P6" draw:layer="layout" svg:width="1.107cm" svg:height="0.471cm" svg:x="14.343cm" svg:y="6.993cm">
          <draw:text-box>
            <text:p text:style-name="P4"><text:span text:style-name="T3">Cunha</text:span></text:p>
          </draw:text-box>
        </draw:frame>
        <draw:frame draw:style-name="gr5" draw:text-style-name="P6" draw:layer="layout" svg:width="0.422cm" svg:height="0.471cm" svg:x="15.947cm" svg:y="6.993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54cm" svg:y="6.99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5cm" svg:y="6.993cm">
          <draw:text-box>
            <text:p text:style-name="P4"><text:span text:style-name="T2">158.</text:span></text:p>
          </draw:text-box>
        </draw:frame>
        <draw:frame draw:style-name="gr5" draw:text-style-name="P6" draw:layer="layout" svg:width="8.207cm" svg:height="0.471cm" svg:x="6.464cm" svg:y="7.484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7.484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7.484cm">
          <draw:text-box>
            <text:p text:style-name="P4"><text:span text:style-name="T2">0024150-59.2026.8.04.1000</text:span></text:p>
          </draw:text-box>
        </draw:frame>
        <draw:frame draw:style-name="gr5" draw:text-style-name="P6" draw:layer="layout" svg:width="18.016cm" svg:height="0.471cm" svg:x="1.482cm" svg:y="7.954cm">
          <draw:text-box>
            <text:p text:style-name="P4"><text:span text:style-name="T3">Albuquerque De Freitas. Impedimentos: 1 (Tipo: Impedimento. Motivo: Juiz substituto atuou no 1º grau.),</text:span></text:p>
          </draw:text-box>
        </draw:frame>
        <draw:frame draw:style-name="gr5" draw:text-style-name="P6" draw:layer="layout" svg:width="1.378cm" svg:height="0.471cm" svg:x="1.482cm" svg:y="8.428cm">
          <draw:text-box>
            <text:p text:style-name="P4"><text:span text:style-name="T3">2 (Tipo:</text:span></text:p>
          </draw:text-box>
        </draw:frame>
        <draw:frame draw:style-name="gr5" draw:text-style-name="P6" draw:layer="layout" svg:width="2.365cm" svg:height="0.471cm" svg:x="3.095cm" svg:y="8.42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652cm" svg:y="8.42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7.197cm" svg:y="8.428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2.875cm" svg:y="8.42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27cm" svg:height="0.471cm" svg:x="15.037cm" svg:y="8.428cm">
          <draw:text-box>
            <text:p text:style-name="P4"><text:span text:style-name="T3">ELIENE DA SILVA DA</text:span></text:p>
          </draw:text-box>
        </draw:frame>
        <draw:frame draw:style-name="gr5" draw:text-style-name="P6" draw:layer="layout" svg:width="0.931cm" svg:height="0.471cm" svg:x="1.482cm" svg:y="8.898cm">
          <draw:text-box>
            <text:p text:style-name="P4"><text:span text:style-name="T3">LUZ.</text:span></text:p>
          </draw:text-box>
        </draw:frame>
        <draw:frame draw:style-name="gr5" draw:text-style-name="P6" draw:layer="layout" svg:width="11.326cm" svg:height="0.471cm" svg:x="2.557cm" svg:y="8.898cm">
          <draw:text-box>
            <text:p text:style-name="P4"><text:span text:style-name="T3">Recorrido: CLIENT CO SERVICOS DE REDE NORDESTE S.A.</text:span></text:p>
          </draw:text-box>
        </draw:frame>
        <draw:frame draw:style-name="gr5" draw:text-style-name="P6" draw:layer="layout" svg:width="5.01cm" svg:height="0.471cm" svg:x="14.33cm" svg:y="8.898cm">
          <draw:text-box>
            <text:p text:style-name="P4"><text:span text:style-name="T3">Decisão principal: 239 - Com</text:span></text:p>
          </draw:text-box>
        </draw:frame>
        <draw:frame draw:style-name="gr5" draw:text-style-name="P6" draw:layer="layout" svg:width="17.919cm" svg:height="0.471cm" svg:x="1.482cm" svg:y="9.372cm">
          <draw:text-box>
            <text:p text:style-name="P4"><text:span text:style-name="T3">Resolução do Mérito - Não-Provimento, atribuído à(s) parte(s) ELIENE DA SILVA DA LUZ - Unânime.</text:span></text:p>
          </draw:text-box>
        </draw:frame>
        <draw:frame draw:style-name="gr5" draw:text-style-name="P6" draw:layer="layout" svg:width="0.422cm" svg:height="0.471cm" svg:x="7.54cm" svg:y="9.859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7.895cm" svg:y="9.859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2.734cm" svg:y="9.859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3.086cm" svg:y="9.859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3.632cm" svg:y="9.85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816cm" svg:y="9.85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084cm" svg:height="0.471cm" svg:x="18.416cm" svg:y="9.859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0.743cm" svg:height="0.471cm" svg:x="1.482cm" svg:y="9.859cm">
          <draw:text-box>
            <text:p text:style-name="P4"><text:span text:style-name="T2">159.</text:span></text:p>
          </draw:text-box>
        </draw:frame>
        <draw:frame draw:style-name="gr5" draw:text-style-name="P6" draw:layer="layout" svg:width="4.8cm" svg:height="0.471cm" svg:x="2.447cm" svg:y="9.859cm">
          <draw:text-box>
            <text:p text:style-name="P4"><text:span text:style-name="T2">0119791-45.2024.8.04.1000</text:span></text:p>
          </draw:text-box>
        </draw:frame>
        <draw:frame draw:style-name="gr5" draw:text-style-name="P6" draw:layer="layout" svg:width="5.856cm" svg:height="0.471cm" svg:x="1.482cm" svg:y="10.333cm">
          <draw:text-box>
            <text:p text:style-name="P4"><text:span text:style-name="T3">Henrique Albuquerque De Freitas.</text:span></text:p>
          </draw:text-box>
        </draw:frame>
        <draw:frame draw:style-name="gr5" draw:text-style-name="P6" draw:layer="layout" svg:width="2.542cm" svg:height="0.471cm" svg:x="8.035cm" svg:y="10.33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0.851cm" svg:y="10.333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2.599cm" svg:y="10.33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5.236cm" svg:y="10.33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506cm" svg:height="0.471cm" svg:x="16.853cm" svg:y="10.333cm">
          <draw:text-box>
            <text:p text:style-name="P4"><text:span text:style-name="T3">Despachou em</text:span></text:p>
          </draw:text-box>
        </draw:frame>
        <draw:frame draw:style-name="gr5" draw:text-style-name="P6" draw:layer="layout" svg:width="2.67cm" svg:height="0.471cm" svg:x="1.482cm" svg:y="10.803cm">
          <draw:text-box>
            <text:p text:style-name="P4"><text:span text:style-name="T3">primeiro grau.).</text:span></text:p>
          </draw:text-box>
        </draw:frame>
        <draw:frame draw:style-name="gr5" draw:text-style-name="P6" draw:layer="layout" svg:width="10.583cm" svg:height="0.471cm" svg:x="4.339cm" svg:y="10.803cm">
          <draw:text-box>
            <text:p text:style-name="P4"><text:span text:style-name="T3">Recorrente: J S SAMPAIO. Decisão parcial: Não-Provimento.</text:span></text:p>
          </draw:text-box>
        </draw:frame>
        <draw:frame draw:style-name="gr5" draw:text-style-name="P6" draw:layer="layout" svg:width="4.081cm" svg:height="0.471cm" svg:x="15.312cm" svg:y="10.803cm">
          <draw:text-box>
            <text:p text:style-name="P4"><text:span text:style-name="T3">Decisão principal: 239 -</text:span></text:p>
          </draw:text-box>
        </draw:frame>
        <draw:frame draw:style-name="gr5" draw:text-style-name="P6" draw:layer="layout" svg:width="17.542cm" svg:height="0.471cm" svg:x="1.482cm" svg:y="11.277cm">
          <draw:text-box>
            <text:p text:style-name="P4"><text:span text:style-name="T3">Com Resolução do Mérito - Não-Provimento, atribuído à(s) parte(s) Gabriel Serejo de Souza de Paula -</text:span></text:p>
          </draw:text-box>
        </draw:frame>
        <draw:frame draw:style-name="gr5" draw:text-style-name="P6" draw:layer="layout" svg:width="1.66cm" svg:height="0.471cm" svg:x="1.482cm" svg:y="11.76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11.764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11.764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11.76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11.76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11.764cm">
          <draw:text-box>
            <text:p text:style-name="P4"><text:span text:style-name="T2">160.</text:span></text:p>
          </draw:text-box>
        </draw:frame>
        <draw:frame draw:style-name="gr5" draw:text-style-name="P6" draw:layer="layout" svg:width="4.8cm" svg:height="0.471cm" svg:x="4.238cm" svg:y="11.764cm">
          <draw:text-box>
            <text:p text:style-name="P4"><text:span text:style-name="T2">0605192-73.2026.8.04.1000</text:span></text:p>
          </draw:text-box>
        </draw:frame>
        <draw:frame draw:style-name="gr5" draw:text-style-name="P6" draw:layer="layout" svg:width="6.808cm" svg:height="0.471cm" svg:x="1.482cm" svg:y="12.238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6.492cm" svg:height="0.471cm" svg:x="8.636cm" svg:y="12.238cm">
          <draw:text-box>
            <text:p text:style-name="P4"><text:span text:style-name="T3">Impedimentos: 1 (Tipo: Impedimento.</text:span></text:p>
          </draw:text-box>
        </draw:frame>
        <draw:frame draw:style-name="gr5" draw:text-style-name="P6" draw:layer="layout" svg:width="3.976cm" svg:height="0.471cm" svg:x="15.44cm" svg:y="12.238cm">
          <draw:text-box>
            <text:p text:style-name="P4"><text:span text:style-name="T3">Motivo: Despachou em</text:span></text:p>
          </draw:text-box>
        </draw:frame>
        <draw:frame draw:style-name="gr5" draw:text-style-name="P6" draw:layer="layout" svg:width="2.67cm" svg:height="0.471cm" svg:x="1.482cm" svg:y="12.712cm">
          <draw:text-box>
            <text:p text:style-name="P4"><text:span text:style-name="T3">primeiro grau.).</text:span></text:p>
          </draw:text-box>
        </draw:frame>
        <draw:frame draw:style-name="gr5" draw:text-style-name="P6" draw:layer="layout" svg:width="1.976cm" svg:height="0.471cm" svg:x="4.505cm" svg:y="12.71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553cm" svg:height="0.471cm" svg:x="6.723cm" svg:y="12.712cm">
          <draw:text-box>
            <text:p text:style-name="P4"><text:span text:style-name="T3">CREFISA S/A CRÉDITO,</text:span></text:p>
          </draw:text-box>
        </draw:frame>
        <draw:frame draw:style-name="gr5" draw:text-style-name="P6" draw:layer="layout" svg:width="7.492cm" svg:height="0.471cm" svg:x="11.74cm" svg:y="12.712cm">
          <draw:text-box>
            <text:p text:style-name="P4"><text:span text:style-name="T3">FINANCIAMENTO E INVESTIMENTOS.</text:span></text:p>
          </draw:text-box>
        </draw:frame>
        <draw:frame draw:style-name="gr5" draw:text-style-name="P6" draw:layer="layout" svg:width="1.812cm" svg:height="0.471cm" svg:x="1.482cm" svg:y="13.18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105cm" svg:height="0.471cm" svg:x="3.577cm" svg:y="13.182cm">
          <draw:text-box>
            <text:p text:style-name="P4"><text:span text:style-name="T3">MELISSA DO LAGO LIMA.</text:span></text:p>
          </draw:text-box>
        </draw:frame>
        <draw:frame draw:style-name="gr5" draw:text-style-name="P6" draw:layer="layout" svg:width="3.093cm" svg:height="0.471cm" svg:x="9.381cm" svg:y="13.18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925cm" svg:y="13.182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182cm" svg:y="13.182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13.656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4.902cm" svg:y="13.656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88cm" svg:y="13.656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917cm" svg:y="13.65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553cm" svg:height="0.471cm" svg:x="9.648cm" svg:y="13.656cm">
          <draw:text-box>
            <text:p text:style-name="P4"><text:span text:style-name="T3">CREFISA S/A CRÉDITO,</text:span></text:p>
          </draw:text-box>
        </draw:frame>
        <draw:frame draw:style-name="gr5" draw:text-style-name="P6" draw:layer="layout" svg:width="3.894cm" svg:height="0.471cm" svg:x="15.253cm" svg:y="13.656cm">
          <draw:text-box>
            <text:p text:style-name="P4"><text:span text:style-name="T3">FINANCIAMENTO E</text:span></text:p>
          </draw:text-box>
        </draw:frame>
        <draw:frame draw:style-name="gr5" draw:text-style-name="P6" draw:layer="layout" svg:width="5.399cm" svg:height="0.471cm" svg:x="1.482cm" svg:y="14.143cm">
          <draw:text-box>
            <text:p text:style-name="P4"><text:span text:style-name="T3">INVESTIMENTOS - Unânime.</text:span></text:p>
          </draw:text-box>
        </draw:frame>
        <draw:frame draw:style-name="gr5" draw:text-style-name="P6" draw:layer="layout" svg:width="6.514cm" svg:height="0.471cm" svg:x="12.869cm" svg:y="14.143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5.646cm" svg:height="0.471cm" svg:x="7.057cm" svg:y="14.143cm">
          <draw:text-box>
            <text:p text:style-name="P4"><text:span text:style-name="T2">161. 0708703-24.2025.8.04.1000</text:span></text:p>
          </draw:text-box>
        </draw:frame>
        <draw:frame draw:style-name="gr5" draw:text-style-name="P6" draw:layer="layout" svg:width="1.589cm" svg:height="0.471cm" svg:x="1.482cm" svg:y="14.617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66cm" svg:y="14.61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765cm" svg:height="0.471cm" svg:x="5.017cm" svg:y="14.617cm">
          <draw:text-box>
            <text:p text:style-name="P4"><text:span text:style-name="T3">Flávio Henrique</text:span></text:p>
          </draw:text-box>
        </draw:frame>
        <draw:frame draw:style-name="gr5" draw:text-style-name="P6" draw:layer="layout" svg:width="2.212cm" svg:height="0.471cm" svg:x="8.247cm" svg:y="14.617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10.762cm" svg:y="14.617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11.516cm" svg:y="14.617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1.976cm" svg:height="0.471cm" svg:x="13.064cm" svg:y="14.61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46cm" svg:height="0.471cm" svg:x="15.342cm" svg:y="14.617cm">
          <draw:text-box>
            <text:p text:style-name="P4"><text:span text:style-name="T3">Samanta</text:span></text:p>
          </draw:text-box>
        </draw:frame>
        <draw:frame draw:style-name="gr5" draw:text-style-name="P6" draw:layer="layout" svg:width="0.989cm" svg:height="0.471cm" svg:x="17.086cm" svg:y="14.617cm">
          <draw:text-box>
            <text:p text:style-name="P4"><text:span text:style-name="T3">Jaime</text:span></text:p>
          </draw:text-box>
        </draw:frame>
        <draw:frame draw:style-name="gr5" draw:text-style-name="P6" draw:layer="layout" svg:width="1.142cm" svg:height="0.471cm" svg:x="18.348cm" svg:y="14.617cm">
          <draw:text-box>
            <text:p text:style-name="P4"><text:span text:style-name="T3">Souza.</text:span></text:p>
          </draw:text-box>
        </draw:frame>
        <draw:frame draw:style-name="gr5" draw:text-style-name="P6" draw:layer="layout" svg:width="1.812cm" svg:height="0.471cm" svg:x="1.482cm" svg:y="15.08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3.628cm" svg:y="15.087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9.046cm" svg:y="15.08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679cm" svg:y="15.087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013cm" svg:y="15.08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15.574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5.148cm" svg:y="15.574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328cm" svg:y="15.574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539cm" svg:y="15.57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46cm" svg:height="0.471cm" svg:x="10.47cm" svg:y="15.574cm">
          <draw:text-box>
            <text:p text:style-name="P4"><text:span text:style-name="T3">Samanta</text:span></text:p>
          </draw:text-box>
        </draw:frame>
        <draw:frame draw:style-name="gr5" draw:text-style-name="P6" draw:layer="layout" svg:width="0.989cm" svg:height="0.471cm" svg:x="12.548cm" svg:y="15.574cm">
          <draw:text-box>
            <text:p text:style-name="P4"><text:span text:style-name="T3">Jaime</text:span></text:p>
          </draw:text-box>
        </draw:frame>
        <draw:frame draw:style-name="gr5" draw:text-style-name="P6" draw:layer="layout" svg:width="1.037cm" svg:height="0.471cm" svg:x="14.132cm" svg:y="15.574cm">
          <draw:text-box>
            <text:p text:style-name="P4"><text:span text:style-name="T3">Souza</text:span></text:p>
          </draw:text-box>
        </draw:frame>
        <draw:frame draw:style-name="gr5" draw:text-style-name="P6" draw:layer="layout" svg:width="0.422cm" svg:height="0.471cm" svg:x="15.757cm" svg:y="15.574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434cm" svg:y="15.57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37cm" svg:y="15.574cm">
          <draw:text-box>
            <text:p text:style-name="P4"><text:span text:style-name="T2">162.</text:span></text:p>
          </draw:text-box>
        </draw:frame>
        <draw:frame draw:style-name="gr5" draw:text-style-name="P6" draw:layer="layout" svg:width="8.207cm" svg:height="0.471cm" svg:x="6.464cm" svg:y="16.065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6.065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6.065cm">
          <draw:text-box>
            <text:p text:style-name="P4"><text:span text:style-name="T2">0713703-05.2025.8.04.1000</text:span></text:p>
          </draw:text-box>
        </draw:frame>
        <draw:frame draw:style-name="gr5" draw:text-style-name="P6" draw:layer="layout" svg:width="17.943cm" svg:height="0.471cm" svg:x="1.482cm" svg:y="16.535cm">
          <draw:text-box>
            <text:p text:style-name="P4"><text:span text:style-name="T3">Albuquerque De Freitas. Impedimentos: 1 (Tipo: Impedimento. Motivo: Despachou em primeiro grau.), 2</text:span></text:p>
          </draw:text-box>
        </draw:frame>
        <draw:frame draw:style-name="gr5" draw:text-style-name="P6" draw:layer="layout" svg:width="1.06cm" svg:height="0.471cm" svg:x="1.482cm" svg:y="17.009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365cm" svg:height="0.471cm" svg:x="2.718cm" svg:y="17.00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271cm" svg:y="17.00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6.812cm" svg:y="17.009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2.49cm" svg:y="17.00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8cm" svg:height="0.471cm" svg:x="14.648cm" svg:y="17.009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7.969cm" svg:height="0.471cm" svg:x="1.482cm" svg:y="17.479cm">
          <draw:text-box>
            <text:p text:style-name="P4"><text:span text:style-name="T3">Recorrido: LUIS ALBERT DOS SANTOS OLIVEIRA SOCIEDADE INDIVIDUAL DE ADVOCACIA,</text:span></text:p>
          </draw:text-box>
        </draw:frame>
        <draw:frame draw:style-name="gr5" draw:text-style-name="P6" draw:layer="layout" svg:width="17.896cm" svg:height="0.471cm" svg:x="1.482cm" svg:y="17.953cm">
          <draw:text-box>
            <text:p text:style-name="P4"><text:span text:style-name="T3">Recorrido: Adriana Gomes de Brito. Decisão principal: 238 - Com Resolução do Mérito - Provimento em</text:span></text:p>
          </draw:text-box>
        </draw:frame>
        <draw:frame draw:style-name="gr5" draw:text-style-name="P6" draw:layer="layout" svg:width="0.978cm" svg:height="0.471cm" svg:x="1.482cm" svg:y="18.44cm">
          <draw:text-box>
            <text:p text:style-name="P4"><text:span text:style-name="T3">Parte,</text:span></text:p>
          </draw:text-box>
        </draw:frame>
        <draw:frame draw:style-name="gr5" draw:text-style-name="P6" draw:layer="layout" svg:width="10.396cm" svg:height="0.471cm" svg:x="2.612cm" svg:y="18.44cm">
          <draw:text-box>
            <text:p text:style-name="P4"><text:span text:style-name="T3">atribuído à(s) parte(s) BANCO BRADESCO S/A - Unânime.</text:span></text:p>
          </draw:text-box>
        </draw:frame>
        <draw:frame draw:style-name="gr5" draw:text-style-name="P6" draw:layer="layout" svg:width="0.422cm" svg:height="0.471cm" svg:x="19.38cm" svg:y="18.44cm">
          <draw:text-box>
            <text:p text:style-name="P4"><text:span text:style-name="T3">-</text:span></text:p>
          </draw:text-box>
        </draw:frame>
        <draw:frame draw:style-name="gr5" draw:text-style-name="P6" draw:layer="layout" svg:width="0.743cm" svg:height="0.471cm" svg:x="13.504cm" svg:y="18.44cm">
          <draw:text-box>
            <text:p text:style-name="P4"><text:span text:style-name="T2">163.</text:span></text:p>
          </draw:text-box>
        </draw:frame>
        <draw:frame draw:style-name="gr5" draw:text-style-name="P6" draw:layer="layout" svg:width="4.8cm" svg:height="0.471cm" svg:x="14.398cm" svg:y="18.44cm">
          <draw:text-box>
            <text:p text:style-name="P4"><text:span text:style-name="T2">0039929-54.2026.8.04.1000</text:span></text:p>
          </draw:text-box>
        </draw:frame>
        <draw:frame draw:style-name="gr5" draw:text-style-name="P6" draw:layer="layout" svg:width="4.352cm" svg:height="0.471cm" svg:x="1.482cm" svg:y="18.914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04cm" svg:y="18.914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651cm" svg:y="18.914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193cm" svg:y="18.91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364cm" svg:y="18.91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1.96cm" svg:y="18.914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.482cm" svg:y="19.38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342cm" svg:height="0.471cm" svg:x="4.043cm" svg:y="19.388cm">
          <draw:text-box>
            <text:p text:style-name="P4"><text:span text:style-name="T3">ELISIO</text:span></text:p>
          </draw:text-box>
        </draw:frame>
        <draw:frame draw:style-name="gr5" draw:text-style-name="P6" draw:layer="layout" svg:width="1.695cm" svg:height="0.471cm" svg:x="5.91cm" svg:y="19.388cm">
          <draw:text-box>
            <text:p text:style-name="P4"><text:span text:style-name="T3">JOHNNY</text:span></text:p>
          </draw:text-box>
        </draw:frame>
        <draw:frame draw:style-name="gr5" draw:text-style-name="P6" draw:layer="layout" svg:width="2.048cm" svg:height="0.471cm" svg:x="8.132cm" svg:y="19.388cm">
          <draw:text-box>
            <text:p text:style-name="P4"><text:span text:style-name="T3">FERREIRA</text:span></text:p>
          </draw:text-box>
        </draw:frame>
        <draw:frame draw:style-name="gr5" draw:text-style-name="P6" draw:layer="layout" svg:width="0.613cm" svg:height="0.471cm" svg:x="10.727cm" svg:y="19.388cm">
          <draw:text-box>
            <text:p text:style-name="P4"><text:span text:style-name="T3">DA</text:span></text:p>
          </draw:text-box>
        </draw:frame>
        <draw:frame draw:style-name="gr5" draw:text-style-name="P6" draw:layer="layout" svg:width="1.354cm" svg:height="0.471cm" svg:x="11.819cm" svg:y="19.388cm">
          <draw:text-box>
            <text:p text:style-name="P4"><text:span text:style-name="T3">SILVA.</text:span></text:p>
          </draw:text-box>
        </draw:frame>
        <draw:frame draw:style-name="gr5" draw:text-style-name="P6" draw:layer="layout" svg:width="1.812cm" svg:height="0.471cm" svg:x="13.695cm" svg:y="19.38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37cm" svg:height="0.471cm" svg:x="16.082cm" svg:y="19.388cm">
          <draw:text-box>
            <text:p text:style-name="P4"><text:span text:style-name="T3">TORRA</text:span></text:p>
          </draw:text-box>
        </draw:frame>
        <draw:frame draw:style-name="gr5" draw:text-style-name="P6" draw:layer="layout" svg:width="1.437cm" svg:height="0.471cm" svg:x="18.03cm" svg:y="19.388cm">
          <draw:text-box>
            <text:p text:style-name="P4"><text:span text:style-name="T3">TORRA</text:span></text:p>
          </draw:text-box>
        </draw:frame>
        <draw:frame draw:style-name="gr5" draw:text-style-name="P6" draw:layer="layout" svg:width="18.027cm" svg:height="0.471cm" svg:x="1.482cm" svg:y="19.858cm">
          <draw:text-box>
            <text:p text:style-name="P4"><text:span text:style-name="T3">ADMINISTRADORA DE CARTOES DE CREDITO LTDA. Decisão principal: 239 - Com Resolução do</text:span></text:p>
          </draw:text-box>
        </draw:frame>
        <draw:frame draw:style-name="gr5" draw:text-style-name="P6" draw:layer="layout" svg:width="17.685cm" svg:height="0.471cm" svg:x="1.482cm" svg:y="20.332cm">
          <draw:text-box>
            <text:p text:style-name="P4"><text:span text:style-name="T3">Mérito - Não-Provimento, atribuído à(s) parte(s) ELISIO JOHNNY FERREIRA DA SILVA - Unânime.</text:span></text:p>
          </draw:text-box>
        </draw:frame>
        <draw:frame draw:style-name="gr5" draw:text-style-name="P6" draw:layer="layout" svg:width="0.422cm" svg:height="0.471cm" svg:x="7.54cm" svg:y="20.819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7.895cm" svg:y="20.819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2.734cm" svg:y="20.819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3.086cm" svg:y="20.819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3.632cm" svg:y="20.81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816cm" svg:y="20.81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084cm" svg:height="0.471cm" svg:x="18.416cm" svg:y="20.819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0.743cm" svg:height="0.471cm" svg:x="1.482cm" svg:y="20.819cm">
          <draw:text-box>
            <text:p text:style-name="P4"><text:span text:style-name="T2">164.</text:span></text:p>
          </draw:text-box>
        </draw:frame>
        <draw:frame draw:style-name="gr5" draw:text-style-name="P6" draw:layer="layout" svg:width="4.8cm" svg:height="0.471cm" svg:x="2.447cm" svg:y="20.819cm">
          <draw:text-box>
            <text:p text:style-name="P4"><text:span text:style-name="T2">0711218-32.2025.8.04.1000</text:span></text:p>
          </draw:text-box>
        </draw:frame>
        <draw:frame draw:style-name="gr5" draw:text-style-name="P6" draw:layer="layout" svg:width="5.856cm" svg:height="0.471cm" svg:x="1.482cm" svg:y="21.293cm">
          <draw:text-box>
            <text:p text:style-name="P4"><text:span text:style-name="T3">Henrique Albuquerque De Freitas.</text:span></text:p>
          </draw:text-box>
        </draw:frame>
        <draw:frame draw:style-name="gr5" draw:text-style-name="P6" draw:layer="layout" svg:width="1.976cm" svg:height="0.471cm" svg:x="8.09cm" svg:y="21.29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554cm" svg:height="0.471cm" svg:x="10.351cm" svg:y="21.293cm">
          <draw:text-box>
            <text:p text:style-name="P4"><text:span text:style-name="T3">Leônidas</text:span></text:p>
          </draw:text-box>
        </draw:frame>
        <draw:frame draw:style-name="gr5" draw:text-style-name="P6" draw:layer="layout" svg:width="3.318cm" svg:height="0.471cm" svg:x="12.172cm" svg:y="21.293cm">
          <draw:text-box>
            <text:p text:style-name="P4"><text:span text:style-name="T3">Pinto Albuquerque.</text:span></text:p>
          </draw:text-box>
        </draw:frame>
        <draw:frame draw:style-name="gr5" draw:text-style-name="P6" draw:layer="layout" svg:width="1.812cm" svg:height="0.471cm" svg:x="15.93cm" svg:y="21.29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84cm" svg:height="0.471cm" svg:x="18.018cm" svg:y="21.293cm">
          <draw:text-box>
            <text:p text:style-name="P4"><text:span text:style-name="T3">BANCO</text:span></text:p>
          </draw:text-box>
        </draw:frame>
        <draw:frame draw:style-name="gr5" draw:text-style-name="P6" draw:layer="layout" svg:width="17.779cm" svg:height="0.471cm" svg:x="1.482cm" svg:y="21.763cm">
          <draw:text-box>
            <text:p text:style-name="P4"><text:span text:style-name="T3">CREFISA S.A. Decisão principal: 238 - Com Resolução do Mérito - Provimento em Parte, atribuído à(s)</text:span></text:p>
          </draw:text-box>
        </draw:frame>
        <draw:frame draw:style-name="gr5" draw:text-style-name="P6" draw:layer="layout" svg:width="8.278cm" svg:height="0.471cm" svg:x="1.482cm" svg:y="22.254cm">
          <draw:text-box>
            <text:p text:style-name="P4"><text:span text:style-name="T3">parte(s) Leônidas Pinto Albuquerque - Unânime.</text:span></text:p>
          </draw:text-box>
        </draw:frame>
        <draw:frame draw:style-name="gr5" draw:text-style-name="P6" draw:layer="layout" svg:width="3.576cm" svg:height="0.471cm" svg:x="15.88cm" svg:y="22.254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646cm" svg:height="0.471cm" svg:x="10.054cm" svg:y="22.254cm">
          <draw:text-box>
            <text:p text:style-name="P4"><text:span text:style-name="T2">165. 0145042-31.2025.8.04.1000</text:span></text:p>
          </draw:text-box>
        </draw:frame>
        <draw:frame draw:style-name="gr5" draw:text-style-name="P6" draw:layer="layout" svg:width="0.919cm" svg:height="0.471cm" svg:x="1.482cm" svg:y="22.724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422cm" svg:height="0.471cm" svg:x="2.655cm" svg:y="22.724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3.027cm" svg:y="22.724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3.594cm" svg:y="22.72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837cm" svg:y="22.72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8.472cm" svg:y="22.724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3.877cm" svg:y="22.724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976cm" svg:height="0.471cm" svg:x="16.154cm" svg:y="22.72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083cm" svg:height="0.471cm" svg:x="18.411cm" svg:y="22.724cm">
          <draw:text-box>
            <text:p text:style-name="P4"><text:span text:style-name="T3">Banco</text:span></text:p>
          </draw:text-box>
        </draw:frame>
        <draw:frame draw:style-name="gr5" draw:text-style-name="P6" draw:layer="layout" svg:width="17.943cm" svg:height="0.471cm" svg:x="1.482cm" svg:y="23.198cm">
          <draw:text-box>
            <text:p text:style-name="P4"><text:span text:style-name="T3">Votorantim S/A. Recorrido: Ricardo de Lima Ribeiro. Decisão principal: 239 - Com Resolução do Mérito</text:span></text:p>
          </draw:text-box>
        </draw:frame>
        <draw:frame draw:style-name="gr5" draw:text-style-name="P6" draw:layer="layout" svg:width="0.422cm" svg:height="0.471cm" svg:x="1.482cm" svg:y="23.685cm">
          <draw:text-box>
            <text:p text:style-name="P4"><text:span text:style-name="T3">-</text:span></text:p>
          </draw:text-box>
        </draw:frame>
        <draw:frame draw:style-name="gr5" draw:text-style-name="P6" draw:layer="layout" svg:width="2.93cm" svg:height="0.471cm" svg:x="2.079cm" svg:y="23.685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5.639cm" svg:y="23.685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726cm" svg:y="23.685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852cm" svg:y="23.68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083cm" svg:height="0.471cm" svg:x="10.69cm" svg:y="23.685cm">
          <draw:text-box>
            <text:p text:style-name="P4"><text:span text:style-name="T3">Banco</text:span></text:p>
          </draw:text-box>
        </draw:frame>
        <draw:frame draw:style-name="gr5" draw:text-style-name="P6" draw:layer="layout" svg:width="1.954cm" svg:height="0.471cm" svg:x="12.277cm" svg:y="23.685cm">
          <draw:text-box>
            <text:p text:style-name="P4"><text:span text:style-name="T3">Votorantim</text:span></text:p>
          </draw:text-box>
        </draw:frame>
        <draw:frame draw:style-name="gr5" draw:text-style-name="P6" draw:layer="layout" svg:width="0.661cm" svg:height="0.471cm" svg:x="14.796cm" svg:y="23.685cm">
          <draw:text-box>
            <text:p text:style-name="P4"><text:span text:style-name="T3">S/A</text:span></text:p>
          </draw:text-box>
        </draw:frame>
        <draw:frame draw:style-name="gr5" draw:text-style-name="P6" draw:layer="layout" svg:width="0.422cm" svg:height="0.471cm" svg:x="15.939cm" svg:y="23.685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535cm" svg:y="23.68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1cm" svg:y="23.685cm">
          <draw:text-box>
            <text:p text:style-name="P4"><text:span text:style-name="T2">166.</text:span></text:p>
          </draw:text-box>
        </draw:frame>
        <draw:frame draw:style-name="gr5" draw:text-style-name="P6" draw:layer="layout" svg:width="0.422cm" svg:height="0.471cm" svg:x="6.612cm" svg:y="24.172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4.17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4.17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4.17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4.17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4.17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4.172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4.172cm">
          <draw:text-box>
            <text:p text:style-name="P4"><text:span text:style-name="T2">0022721-57.2026.8.04.1000</text:span></text:p>
          </draw:text-box>
        </draw:frame>
        <draw:frame draw:style-name="gr5" draw:text-style-name="P6" draw:layer="layout" svg:width="4.939cm" svg:height="0.471cm" svg:x="1.482cm" svg:y="24.646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cm" svg:y="24.646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24.646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77cm" svg:y="24.646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4cm" svg:y="24.646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7cm" svg:height="0.471cm" svg:x="15.284cm" svg:y="24.646cm">
          <draw:text-box>
            <text:p text:style-name="P4"><text:span text:style-name="T3">Sentenciou em primeiro</text:span></text:p>
          </draw:text-box>
        </draw:frame>
        <draw:frame draw:style-name="gr5" draw:text-style-name="P6" draw:layer="layout" svg:width="17.825cm" svg:height="0.471cm" svg:x="1.482cm" svg:y="25.116cm">
          <draw:text-box>
            <text:p text:style-name="P4"><text:span text:style-name="T3">grau.). Recorrente: TAM LINHAS AEREAS S.A. Recorrido: Maira de Jesus da Silva. Decisão principal:</text:span></text:p>
          </draw:text-box>
        </draw:frame>
        <draw:frame draw:style-name="gr5" draw:text-style-name="P6" draw:layer="layout" svg:width="17.742cm" svg:height="0.471cm" svg:x="1.482cm" svg:y="25.59cm">
          <draw:text-box>
            <text:p text:style-name="P4"><text:span text:style-name="T3">241 - Com Resolução do Mérito - Conhecimento em Parte e Provimento em Parte, atribuído à(s) parte(s)</text:span></text:p>
          </draw:text-box>
        </draw:frame>
        <draw:frame draw:style-name="gr5" draw:text-style-name="P6" draw:layer="layout" svg:width="7.116cm" svg:height="0.471cm" svg:x="1.482cm" svg:y="26.077cm">
          <draw:text-box>
            <text:p text:style-name="P4"><text:span text:style-name="T3">TAM LINHAS AEREAS S.A - Unânime.</text:span></text:p>
          </draw:text-box>
        </draw:frame>
        <draw:frame draw:style-name="gr5" draw:text-style-name="P6" draw:layer="layout" svg:width="4.846cm" svg:height="0.471cm" svg:x="14.605cm" svg:y="26.077cm">
          <draw:text-box>
            <text:p text:style-name="P4"><text:span text:style-name="T3">- Recurso Inominado Cível -</text:span></text:p>
          </draw:text-box>
        </draw:frame>
        <draw:frame draw:style-name="gr5" draw:text-style-name="P6" draw:layer="layout" svg:width="5.646cm" svg:height="0.471cm" svg:x="8.81cm" svg:y="26.077cm">
          <draw:text-box>
            <text:p text:style-name="P4"><text:span text:style-name="T2">167. 0004052-53.2026.8.04.1000</text:span></text:p>
          </draw:text-box>
        </draw:frame>
        <draw:frame draw:style-name="gr5" draw:text-style-name="P6" draw:layer="layout" svg:width="0.422cm" svg:height="0.471cm" svg:x="1.482cm" svg:y="26.551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2.074cm" svg:y="26.551cm">
          <draw:text-box>
            <text:p text:style-name="P4"><text:span text:style-name="T3">Turma</text:span></text:p>
          </draw:text-box>
        </draw:frame>
        <draw:frame draw:style-name="gr5" draw:text-style-name="P6" draw:layer="layout" svg:width="1.589cm" svg:height="0.471cm" svg:x="3.484cm" svg:y="26.551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5.368cm" svg:y="26.55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765cm" svg:height="0.471cm" svg:x="7.028cm" svg:y="26.551cm">
          <draw:text-box>
            <text:p text:style-name="P4"><text:span text:style-name="T3">Flávio Henrique</text:span></text:p>
          </draw:text-box>
        </draw:frame>
        <draw:frame draw:style-name="gr5" draw:text-style-name="P6" draw:layer="layout" svg:width="2.212cm" svg:height="0.471cm" svg:x="10.267cm" svg:y="26.551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12.79cm" svg:y="26.551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13.547cm" svg:y="26.551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2.542cm" svg:height="0.471cm" svg:x="15.096cm" svg:y="26.551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7.958cm" svg:y="26.551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17.814cm" svg:height="0.471cm" svg:x="1.482cm" svg:y="27.021cm">
          <draw:text-box>
            <text:p text:style-name="P4"><text:span text:style-name="T3">Impedimento. Motivo: Despachou em primeiro grau.). Recorrente: AMAZON SERVIÇOS DE VAREJO</text:span></text:p>
          </draw:text-box>
        </draw:frame>
        <draw:frame draw:style-name="gr5" draw:text-style-name="P6" draw:layer="layout" svg:width="17.908cm" svg:height="0.471cm" svg:x="1.482cm" svg:y="27.495cm">
          <draw:text-box>
            <text:p text:style-name="P4"><text:span text:style-name="T3">DO BRASIL Ltda. Recorrido: Allan Soares de Sousa. Decisão principal: 239 - Com Resolução do Mérito</text:span></text:p>
          </draw:text-box>
        </draw:frame>
        <draw:frame draw:style-name="gr5" draw:text-style-name="P6" draw:layer="layout" svg:width="0.422cm" svg:height="0.471cm" svg:x="1.482cm" svg:y="27.969cm">
          <draw:text-box>
            <text:p text:style-name="P4"><text:span text:style-name="T3">-</text:span></text:p>
          </draw:text-box>
        </draw:frame>
        <draw:frame draw:style-name="gr5" draw:text-style-name="P6" draw:layer="layout" svg:width="2.93cm" svg:height="0.471cm" svg:x="1.808cm" svg:y="27.969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3.641cm" svg:height="0.471cm" svg:x="4.961cm" svg:y="27.969cm">
          <draw:text-box>
            <text:p text:style-name="P4"><text:span text:style-name="T3">atribuído à(s) parte(s) AMAZON SERVIÇOS DE VAREJO DO BRASIL Ltda -</text:span></text:p>
          </draw:text-box>
        </draw:frame>
      </draw:page>
      <draw:page draw:name="page14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1.66cm" svg:height="0.471cm" svg:x="1.482cm" svg:y="1.29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1.295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1.295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1.29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1.29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1.295cm">
          <draw:text-box>
            <text:p text:style-name="P4"><text:span text:style-name="T2">168.</text:span></text:p>
          </draw:text-box>
        </draw:frame>
        <draw:frame draw:style-name="gr5" draw:text-style-name="P6" draw:layer="layout" svg:width="4.8cm" svg:height="0.471cm" svg:x="4.238cm" svg:y="1.295cm">
          <draw:text-box>
            <text:p text:style-name="P4"><text:span text:style-name="T2">0282711-29.2025.8.04.1000</text:span></text:p>
          </draw:text-box>
        </draw:frame>
        <draw:frame draw:style-name="gr5" draw:text-style-name="P6" draw:layer="layout" svg:width="17.72cm" svg:height="0.471cm" svg:x="1.482cm" svg:y="1.765cm">
          <draw:text-box>
            <text:p text:style-name="P4"><text:span text:style-name="T3">Flávio Henrique Albuquerque De Freitas. Impedimentos: 1 (Tipo: Impedimento. Motivo: Despachou em</text:span></text:p>
          </draw:text-box>
        </draw:frame>
        <draw:frame draw:style-name="gr5" draw:text-style-name="P6" draw:layer="layout" svg:width="17.977cm" svg:height="0.471cm" svg:x="1.482cm" svg:y="2.239cm">
          <draw:text-box>
            <text:p text:style-name="P4"><text:span text:style-name="T3">primeiro grau.). Recorrente: BANCO SAFRA. Decisão parcial: Não-Provimento. Decisão principal: 239 -</text:span></text:p>
          </draw:text-box>
        </draw:frame>
        <draw:frame draw:style-name="gr5" draw:text-style-name="P6" draw:layer="layout" svg:width="17.733cm" svg:height="0.471cm" svg:x="1.482cm" svg:y="2.713cm">
          <draw:text-box>
            <text:p text:style-name="P4"><text:span text:style-name="T3">Com Resolução do Mérito - Não-Provimento, atribuído à(s) parte(s) BANCO CREFISA S.A - Unânime.</text:span></text:p>
          </draw:text-box>
        </draw:frame>
        <draw:frame draw:style-name="gr5" draw:text-style-name="P6" draw:layer="layout" svg:width="0.422cm" svg:height="0.471cm" svg:x="7.54cm" svg:y="3.2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7.895cm" svg:y="3.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2.734cm" svg:y="3.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3.086cm" svg:y="3.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3.632cm" svg:y="3.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816cm" svg:y="3.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084cm" svg:height="0.471cm" svg:x="18.416cm" svg:y="3.2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0.743cm" svg:height="0.471cm" svg:x="1.482cm" svg:y="3.2cm">
          <draw:text-box>
            <text:p text:style-name="P4"><text:span text:style-name="T2">169.</text:span></text:p>
          </draw:text-box>
        </draw:frame>
        <draw:frame draw:style-name="gr5" draw:text-style-name="P6" draw:layer="layout" svg:width="4.8cm" svg:height="0.471cm" svg:x="2.447cm" svg:y="3.2cm">
          <draw:text-box>
            <text:p text:style-name="P4"><text:span text:style-name="T2">0675447-90.2025.8.04.1000</text:span></text:p>
          </draw:text-box>
        </draw:frame>
        <draw:frame draw:style-name="gr5" draw:text-style-name="P6" draw:layer="layout" svg:width="5.856cm" svg:height="0.471cm" svg:x="1.482cm" svg:y="3.674cm">
          <draw:text-box>
            <text:p text:style-name="P4"><text:span text:style-name="T3">Henrique Albuquerque De Freitas.</text:span></text:p>
          </draw:text-box>
        </draw:frame>
        <draw:frame draw:style-name="gr5" draw:text-style-name="P6" draw:layer="layout" svg:width="1.976cm" svg:height="0.471cm" svg:x="7.874cm" svg:y="3.67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998cm" svg:height="0.471cm" svg:x="10.072cm" svg:y="3.674cm">
          <draw:text-box>
            <text:p text:style-name="P4"><text:span text:style-name="T3">ALVARO LUIZ DA ROCHA AGUIAR.</text:span></text:p>
          </draw:text-box>
        </draw:frame>
        <draw:frame draw:style-name="gr5" draw:text-style-name="P6" draw:layer="layout" svg:width="1.812cm" svg:height="0.471cm" svg:x="17.674cm" svg:y="3.67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7.522cm" svg:height="0.471cm" svg:x="1.482cm" svg:y="4.144cm">
          <draw:text-box>
            <text:p text:style-name="P4"><text:span text:style-name="T3">BANCO BRADESCO S/A. Decisão principal: 238 - Com Resolução do Mérito - Provimento em Parte,</text:span></text:p>
          </draw:text-box>
        </draw:frame>
        <draw:frame draw:style-name="gr5" draw:text-style-name="P6" draw:layer="layout" svg:width="1.53cm" svg:height="0.471cm" svg:x="1.482cm" svg:y="4.631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3.624cm" svg:y="4.631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4.788cm" svg:y="4.63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766cm" svg:height="0.471cm" svg:x="6.676cm" svg:y="4.631cm">
          <draw:text-box>
            <text:p text:style-name="P4"><text:span text:style-name="T3">ALVARO</text:span></text:p>
          </draw:text-box>
        </draw:frame>
        <draw:frame draw:style-name="gr5" draw:text-style-name="P6" draw:layer="layout" svg:width="0.966cm" svg:height="0.471cm" svg:x="9.004cm" svg:y="4.631cm">
          <draw:text-box>
            <text:p text:style-name="P4"><text:span text:style-name="T3">LUIZ</text:span></text:p>
          </draw:text-box>
        </draw:frame>
        <draw:frame draw:style-name="gr5" draw:text-style-name="P6" draw:layer="layout" svg:width="0.613cm" svg:height="0.471cm" svg:x="10.499cm" svg:y="4.631cm">
          <draw:text-box>
            <text:p text:style-name="P4"><text:span text:style-name="T3">DA</text:span></text:p>
          </draw:text-box>
        </draw:frame>
        <draw:frame draw:style-name="gr5" draw:text-style-name="P6" draw:layer="layout" svg:width="1.484cm" svg:height="0.471cm" svg:x="11.608cm" svg:y="4.631cm">
          <draw:text-box>
            <text:p text:style-name="P4"><text:span text:style-name="T3">ROCHA</text:span></text:p>
          </draw:text-box>
        </draw:frame>
        <draw:frame draw:style-name="gr5" draw:text-style-name="P6" draw:layer="layout" svg:width="1.648cm" svg:height="0.471cm" svg:x="13.64cm" svg:y="4.631cm">
          <draw:text-box>
            <text:p text:style-name="P4"><text:span text:style-name="T3">AGUIAR</text:span></text:p>
          </draw:text-box>
        </draw:frame>
        <draw:frame draw:style-name="gr5" draw:text-style-name="P6" draw:layer="layout" svg:width="0.422cm" svg:height="0.471cm" svg:x="15.845cm" svg:y="4.631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472cm" svg:y="4.63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33cm" svg:y="4.631cm">
          <draw:text-box>
            <text:p text:style-name="P4"><text:span text:style-name="T2">170.</text:span></text:p>
          </draw:text-box>
        </draw:frame>
        <draw:frame draw:style-name="gr5" draw:text-style-name="P6" draw:layer="layout" svg:width="0.422cm" svg:height="0.471cm" svg:x="6.612cm" svg:y="5.122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5.12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5.12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5.12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5.12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5.12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5.122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5.122cm">
          <draw:text-box>
            <text:p text:style-name="P4"><text:span text:style-name="T2">0024642-51.2026.8.04.1000</text:span></text:p>
          </draw:text-box>
        </draw:frame>
        <draw:frame draw:style-name="gr5" draw:text-style-name="P6" draw:layer="layout" svg:width="1.577cm" svg:height="0.471cm" svg:x="1.482cm" svg:y="5.592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3.383cm" svg:y="5.592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4.962cm" svg:y="5.592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5.745cm" svg:y="5.592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976cm" svg:height="0.471cm" svg:x="7.345cm" svg:y="5.59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293cm" svg:height="0.471cm" svg:x="9.661cm" svg:y="5.592cm">
          <draw:text-box>
            <text:p text:style-name="P4"><text:span text:style-name="T3">ISTELITO PINTO DO REGO.</text:span></text:p>
          </draw:text-box>
        </draw:frame>
        <draw:frame draw:style-name="gr5" draw:text-style-name="P6" draw:layer="layout" svg:width="1.812cm" svg:height="0.471cm" svg:x="15.858cm" svg:y="5.59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84cm" svg:height="0.471cm" svg:x="18.005cm" svg:y="5.592cm">
          <draw:text-box>
            <text:p text:style-name="P4"><text:span text:style-name="T3">BANCO</text:span></text:p>
          </draw:text-box>
        </draw:frame>
        <draw:frame draw:style-name="gr5" draw:text-style-name="P6" draw:layer="layout" svg:width="17.556cm" svg:height="0.471cm" svg:x="1.482cm" svg:y="6.066cm">
          <draw:text-box>
            <text:p text:style-name="P4"><text:span text:style-name="T3">BRADESCO S/A. Decisão principal: 239 - Com Resolução do Mérito - Não-Provimento, atribuído à(s)</text:span></text:p>
          </draw:text-box>
        </draw:frame>
        <draw:frame draw:style-name="gr5" draw:text-style-name="P6" draw:layer="layout" svg:width="8.596cm" svg:height="0.471cm" svg:x="1.482cm" svg:y="6.553cm">
          <draw:text-box>
            <text:p text:style-name="P4"><text:span text:style-name="T3">parte(s) ISTELITO PINTO DO REGO - Unânime.</text:span></text:p>
          </draw:text-box>
        </draw:frame>
        <draw:frame draw:style-name="gr5" draw:text-style-name="P6" draw:layer="layout" svg:width="3.576cm" svg:height="0.471cm" svg:x="15.943cm" svg:y="6.553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646cm" svg:height="0.471cm" svg:x="10.19cm" svg:y="6.553cm">
          <draw:text-box>
            <text:p text:style-name="P4"><text:span text:style-name="T2">171. 0201980-46.2025.8.04.1000</text:span></text:p>
          </draw:text-box>
        </draw:frame>
        <draw:frame draw:style-name="gr5" draw:text-style-name="P6" draw:layer="layout" svg:width="0.919cm" svg:height="0.471cm" svg:x="1.482cm" svg:y="7.027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61cm" svg:y="7.027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34cm" svg:y="7.02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389cm" svg:y="7.02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7.917cm" svg:y="7.027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5.363cm" svg:y="7.027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8.081cm" svg:y="7.027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.482cm" svg:y="7.497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314cm" svg:y="7.49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883cm" svg:height="0.471cm" svg:x="6.109cm" svg:y="7.497cm">
          <draw:text-box>
            <text:p text:style-name="P4"><text:span text:style-name="T3">Despachou</text:span></text:p>
          </draw:text-box>
        </draw:frame>
        <draw:frame draw:style-name="gr5" draw:text-style-name="P6" draw:layer="layout" svg:width="2.083cm" svg:height="0.471cm" svg:x="8.433cm" svg:y="7.497cm">
          <draw:text-box>
            <text:p text:style-name="P4"><text:span text:style-name="T3">em primeiro</text:span></text:p>
          </draw:text-box>
        </draw:frame>
        <draw:frame draw:style-name="gr5" draw:text-style-name="P6" draw:layer="layout" svg:width="1.107cm" svg:height="0.471cm" svg:x="11.236cm" svg:y="7.497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12.769cm" svg:y="7.49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942cm" svg:height="0.471cm" svg:x="15.206cm" svg:y="7.497cm">
          <draw:text-box>
            <text:p text:style-name="P4"><text:span text:style-name="T3">MARIA APARECIDA</text:span></text:p>
          </draw:text-box>
        </draw:frame>
        <draw:frame draw:style-name="gr5" draw:text-style-name="P6" draw:layer="layout" svg:width="4.635cm" svg:height="0.471cm" svg:x="1.482cm" svg:y="7.971cm">
          <draw:text-box>
            <text:p text:style-name="P4"><text:span text:style-name="T3">NASCIMENTO AGUIAR.</text:span></text:p>
          </draw:text-box>
        </draw:frame>
        <draw:frame draw:style-name="gr5" draw:text-style-name="P6" draw:layer="layout" svg:width="1.812cm" svg:height="0.471cm" svg:x="6.548cm" svg:y="7.97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694cm" svg:height="0.471cm" svg:x="8.64cm" svg:y="7.971cm">
          <draw:text-box>
            <text:p text:style-name="P4"><text:span text:style-name="T3">LOJAS RIACHUELO S/A.</text:span></text:p>
          </draw:text-box>
        </draw:frame>
        <draw:frame draw:style-name="gr5" draw:text-style-name="P6" draw:layer="layout" svg:width="3.093cm" svg:height="0.471cm" svg:x="13.897cm" svg:y="7.97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425cm" svg:y="7.971cm">
          <draw:text-box>
            <text:p text:style-name="P4"><text:span text:style-name="T3">239 -</text:span></text:p>
          </draw:text-box>
        </draw:frame>
        <draw:frame draw:style-name="gr5" draw:text-style-name="P6" draw:layer="layout" svg:width="0.825cm" svg:height="0.471cm" svg:x="18.682cm" svg:y="7.971cm">
          <draw:text-box>
            <text:p text:style-name="P4"><text:span text:style-name="T3">Com</text:span></text:p>
          </draw:text-box>
        </draw:frame>
        <draw:frame draw:style-name="gr5" draw:text-style-name="P6" draw:layer="layout" svg:width="6.833cm" svg:height="0.471cm" svg:x="1.482cm" svg:y="8.445cm">
          <draw:text-box>
            <text:p text:style-name="P4"><text:span text:style-name="T3">Resolução do Mérito - Não-Provimento,</text:span></text:p>
          </draw:text-box>
        </draw:frame>
        <draw:frame draw:style-name="gr5" draw:text-style-name="P6" draw:layer="layout" svg:width="10.596cm" svg:height="0.471cm" svg:x="8.662cm" svg:y="8.445cm">
          <draw:text-box>
            <text:p text:style-name="P4"><text:span text:style-name="T3">atribuído à(s) parte(s) MARIA APARECIDA NASCIMENTO</text:span></text:p>
          </draw:text-box>
        </draw:frame>
        <draw:frame draw:style-name="gr5" draw:text-style-name="P6" draw:layer="layout" svg:width="3.658cm" svg:height="0.471cm" svg:x="1.482cm" svg:y="8.932cm">
          <draw:text-box>
            <text:p text:style-name="P4"><text:span text:style-name="T3">AGUIAR - Unânime.</text:span></text:p>
          </draw:text-box>
        </draw:frame>
        <draw:frame draw:style-name="gr5" draw:text-style-name="P6" draw:layer="layout" svg:width="8.207cm" svg:height="0.471cm" svg:x="11.138cm" svg:y="8.932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5.646cm" svg:height="0.471cm" svg:x="5.321cm" svg:y="8.932cm">
          <draw:text-box>
            <text:p text:style-name="P4"><text:span text:style-name="T2">172. 0683073-63.2025.8.04.1000</text:span></text:p>
          </draw:text-box>
        </draw:frame>
        <draw:frame draw:style-name="gr5" draw:text-style-name="P6" draw:layer="layout" svg:width="1.366cm" svg:height="0.471cm" svg:x="1.482cm" svg:y="9.40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3.099cm" svg:y="9.402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0.953cm" svg:y="9.402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3.763cm" svg:y="9.402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5.498cm" svg:y="9.40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28cm" svg:y="9.40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7.823cm" svg:height="0.471cm" svg:x="1.482cm" svg:y="9.876cm">
          <draw:text-box>
            <text:p text:style-name="P4"><text:span text:style-name="T3">Despachou em primeiro grau.), 2 (Tipo: Impedimento.). Recorrente: Rodrigo Michele Corrêa. Recorrido:</text:span></text:p>
          </draw:text-box>
        </draw:frame>
        <draw:frame draw:style-name="gr5" draw:text-style-name="P6" draw:layer="layout" svg:width="6.787cm" svg:height="0.471cm" svg:x="1.482cm" svg:y="10.35cm">
          <draw:text-box>
            <text:p text:style-name="P4"><text:span text:style-name="T3">EBAZAR COM BR LTDA (MATRIZ).</text:span></text:p>
          </draw:text-box>
        </draw:frame>
        <draw:frame draw:style-name="gr5" draw:text-style-name="P6" draw:layer="layout" svg:width="3.093cm" svg:height="0.471cm" svg:x="9.224cm" svg:y="10.3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81cm" svg:y="10.35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102cm" svg:y="10.35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10.837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5.08cm" svg:y="10.837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201cm" svg:y="10.837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366cm" svg:y="10.83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39cm" svg:height="0.471cm" svg:x="10.241cm" svg:y="10.837cm">
          <draw:text-box>
            <text:p text:style-name="P4"><text:span text:style-name="T3">Rodrigo</text:span></text:p>
          </draw:text-box>
        </draw:frame>
        <draw:frame draw:style-name="gr5" draw:text-style-name="P6" draw:layer="layout" svg:width="1.389cm" svg:height="0.471cm" svg:x="12.197cm" svg:y="10.837cm">
          <draw:text-box>
            <text:p text:style-name="P4"><text:span text:style-name="T3">Michele</text:span></text:p>
          </draw:text-box>
        </draw:frame>
        <draw:frame draw:style-name="gr5" draw:text-style-name="P6" draw:layer="layout" svg:width="1.154cm" svg:height="0.471cm" svg:x="14.157cm" svg:y="10.837cm">
          <draw:text-box>
            <text:p text:style-name="P4"><text:span text:style-name="T3">Corrêa</text:span></text:p>
          </draw:text-box>
        </draw:frame>
        <draw:frame draw:style-name="gr5" draw:text-style-name="P6" draw:layer="layout" svg:width="0.422cm" svg:height="0.471cm" svg:x="15.862cm" svg:y="10.837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497cm" svg:y="10.837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5cm" svg:y="10.837cm">
          <draw:text-box>
            <text:p text:style-name="P4"><text:span text:style-name="T2">173.</text:span></text:p>
          </draw:text-box>
        </draw:frame>
        <draw:frame draw:style-name="gr5" draw:text-style-name="P6" draw:layer="layout" svg:width="0.422cm" svg:height="0.471cm" svg:x="6.612cm" svg:y="11.324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1.324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1.324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1.324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1.32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1.32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1.324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1.324cm">
          <draw:text-box>
            <text:p text:style-name="P4"><text:span text:style-name="T2">0600242-90.2025.8.04.6000</text:span></text:p>
          </draw:text-box>
        </draw:frame>
        <draw:frame draw:style-name="gr5" draw:text-style-name="P6" draw:layer="layout" svg:width="1.577cm" svg:height="0.471cm" svg:x="1.482cm" svg:y="11.798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3.344cm" svg:y="11.798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4.89cm" svg:y="11.798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5.643cm" svg:y="11.798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976cm" svg:height="0.471cm" svg:x="7.205cm" svg:y="11.79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729cm" svg:height="0.471cm" svg:x="9.483cm" svg:y="11.798cm">
          <draw:text-box>
            <text:p text:style-name="P4"><text:span text:style-name="T3">TEODORO MORAES SOARES.</text:span></text:p>
          </draw:text-box>
        </draw:frame>
        <draw:frame draw:style-name="gr5" draw:text-style-name="P6" draw:layer="layout" svg:width="1.812cm" svg:height="0.471cm" svg:x="15.837cm" svg:y="11.79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555cm" svg:height="0.471cm" svg:x="17.945cm" svg:y="11.798cm">
          <draw:text-box>
            <text:p text:style-name="P4"><text:span text:style-name="T3">AMBAR</text:span></text:p>
          </draw:text-box>
        </draw:frame>
        <draw:frame draw:style-name="gr5" draw:text-style-name="P6" draw:layer="layout" svg:width="5.223cm" svg:height="0.471cm" svg:x="1.482cm" svg:y="12.268cm">
          <draw:text-box>
            <text:p text:style-name="P4"><text:span text:style-name="T3">ENERGIA AMAZONAS S.A.</text:span></text:p>
          </draw:text-box>
        </draw:frame>
        <draw:frame draw:style-name="gr5" draw:text-style-name="P6" draw:layer="layout" svg:width="12.111cm" svg:height="0.471cm" svg:x="6.946cm" svg:y="12.268cm">
          <draw:text-box>
            <text:p text:style-name="P4"><text:span text:style-name="T3">Decisão principal: 241 - Com Resolução do Mérito - Conhecimento em</text:span></text:p>
          </draw:text-box>
        </draw:frame>
        <draw:frame draw:style-name="gr5" draw:text-style-name="P6" draw:layer="layout" svg:width="4.951cm" svg:height="0.471cm" svg:x="1.482cm" svg:y="12.759cm">
          <draw:text-box>
            <text:p text:style-name="P4"><text:span text:style-name="T3">Parte e Provimento em Parte,</text:span></text:p>
          </draw:text-box>
        </draw:frame>
        <draw:frame draw:style-name="gr5" draw:text-style-name="P6" draw:layer="layout" svg:width="11.407cm" svg:height="0.471cm" svg:x="6.808cm" svg:y="12.759cm">
          <draw:text-box>
            <text:p text:style-name="P4"><text:span text:style-name="T3">atribuído à(s) parte(s) TEODORO MORAES SOARES - Unânime.</text:span></text:p>
          </draw:text-box>
        </draw:frame>
        <draw:frame draw:style-name="gr5" draw:text-style-name="P6" draw:layer="layout" svg:width="0.743cm" svg:height="0.471cm" svg:x="18.775cm" svg:y="12.759cm">
          <draw:text-box>
            <text:p text:style-name="P4"><text:span text:style-name="T2">174.</text:span></text:p>
          </draw:text-box>
        </draw:frame>
        <draw:frame draw:style-name="gr5" draw:text-style-name="P6" draw:layer="layout" svg:width="0.422cm" svg:height="0.471cm" svg:x="6.612cm" svg:y="13.246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3.246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3.246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3.246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3.24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3.24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3.246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3.246cm">
          <draw:text-box>
            <text:p text:style-name="P4"><text:span text:style-name="T2">0029552-24.2026.8.04.1000</text:span></text:p>
          </draw:text-box>
        </draw:frame>
        <draw:frame draw:style-name="gr5" draw:text-style-name="P6" draw:layer="layout" svg:width="4.939cm" svg:height="0.471cm" svg:x="1.482cm" svg:y="13.72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1.976cm" svg:height="0.471cm" svg:x="6.93cm" svg:y="13.7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01cm" svg:height="0.471cm" svg:x="9.128cm" svg:y="13.72cm">
          <draw:text-box>
            <text:p text:style-name="P4"><text:span text:style-name="T3">GUILHERME MONTEIRO DA SILVA.</text:span></text:p>
          </draw:text-box>
        </draw:frame>
        <draw:frame draw:style-name="gr5" draw:text-style-name="P6" draw:layer="layout" svg:width="2.74cm" svg:height="0.471cm" svg:x="16.649cm" svg:y="13.72cm">
          <draw:text-box>
            <text:p text:style-name="P4"><text:span text:style-name="T3">Decisão parcial:</text:span></text:p>
          </draw:text-box>
        </draw:frame>
        <draw:frame draw:style-name="gr5" draw:text-style-name="P6" draw:layer="layout" svg:width="2.93cm" svg:height="0.471cm" svg:x="1.482cm" svg:y="14.19cm">
          <draw:text-box>
            <text:p text:style-name="P4"><text:span text:style-name="T3">Não-Provimento.</text:span></text:p>
          </draw:text-box>
        </draw:frame>
        <draw:frame draw:style-name="gr5" draw:text-style-name="P6" draw:layer="layout" svg:width="3.093cm" svg:height="0.471cm" svg:x="4.585cm" svg:y="14.19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7.9cm" svg:y="14.19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2.271cm" svg:height="0.471cm" svg:x="17.179cm" svg:y="14.19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.482cm" svg:y="14.68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484cm" svg:height="0.471cm" svg:x="3.357cm" svg:y="14.681cm">
          <draw:text-box>
            <text:p text:style-name="P4"><text:span text:style-name="T3">BANCO</text:span></text:p>
          </draw:text-box>
        </draw:frame>
        <draw:frame draw:style-name="gr5" draw:text-style-name="P6" draw:layer="layout" svg:width="0.496cm" svg:height="0.471cm" svg:x="5.376cm" svg:y="14.681cm">
          <draw:text-box>
            <text:p text:style-name="P4"><text:span text:style-name="T3">C6</text:span></text:p>
          </draw:text-box>
        </draw:frame>
        <draw:frame draw:style-name="gr5" draw:text-style-name="P6" draw:layer="layout" svg:width="2.801cm" svg:height="0.471cm" svg:x="6.363cm" svg:y="14.681cm">
          <draw:text-box>
            <text:p text:style-name="P4"><text:span text:style-name="T3">CONSIGNADO</text:span></text:p>
          </draw:text-box>
        </draw:frame>
        <draw:frame draw:style-name="gr5" draw:text-style-name="P6" draw:layer="layout" svg:width="0.755cm" svg:height="0.471cm" svg:x="9.774cm" svg:y="14.681cm">
          <draw:text-box>
            <text:p text:style-name="P4"><text:span text:style-name="T3">S.A.</text:span></text:p>
          </draw:text-box>
        </draw:frame>
        <draw:frame draw:style-name="gr5" draw:text-style-name="P6" draw:layer="layout" svg:width="1.224cm" svg:height="0.471cm" svg:x="11.048cm" svg:y="14.681cm">
          <draw:text-box>
            <text:p text:style-name="P4"><text:span text:style-name="T3">(Banco</text:span></text:p>
          </draw:text-box>
        </draw:frame>
        <draw:frame draw:style-name="gr5" draw:text-style-name="P6" draw:layer="layout" svg:width="1.202cm" svg:height="0.471cm" svg:x="12.822cm" svg:y="14.681cm">
          <draw:text-box>
            <text:p text:style-name="P4"><text:span text:style-name="T3">FICSA</text:span></text:p>
          </draw:text-box>
        </draw:frame>
        <draw:frame draw:style-name="gr5" draw:text-style-name="P6" draw:layer="layout" svg:width="0.79cm" svg:height="0.471cm" svg:x="14.562cm" svg:y="14.681cm">
          <draw:text-box>
            <text:p text:style-name="P4"><text:span text:style-name="T3">S.A)</text:span></text:p>
          </draw:text-box>
        </draw:frame>
        <draw:frame draw:style-name="gr5" draw:text-style-name="P6" draw:layer="layout" svg:width="0.422cm" svg:height="0.471cm" svg:x="15.87cm" svg:y="14.681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484cm" svg:y="14.68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33cm" svg:y="14.681cm">
          <draw:text-box>
            <text:p text:style-name="P4"><text:span text:style-name="T2">175.</text:span></text:p>
          </draw:text-box>
        </draw:frame>
        <draw:frame draw:style-name="gr5" draw:text-style-name="P6" draw:layer="layout" svg:width="0.422cm" svg:height="0.471cm" svg:x="6.612cm" svg:y="15.168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5.168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5.168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5.168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5.16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5.16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5.168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5.168cm">
          <draw:text-box>
            <text:p text:style-name="P4"><text:span text:style-name="T2">0031110-31.2026.8.04.1000</text:span></text:p>
          </draw:text-box>
        </draw:frame>
        <draw:frame draw:style-name="gr5" draw:text-style-name="P6" draw:layer="layout" svg:width="4.939cm" svg:height="0.471cm" svg:x="1.482cm" svg:y="15.637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15.637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15.637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15.637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15.63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15.637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7.636cm" svg:height="0.471cm" svg:x="1.482cm" svg:y="16.112cm">
          <draw:text-box>
            <text:p text:style-name="P4"><text:span text:style-name="T3">grau.). Recorrente: Juliano Ferreira Avalo. Recorrido: TAM LINHAS AEREAS S.A. Decisão principal:</text:span></text:p>
          </draw:text-box>
        </draw:frame>
        <draw:frame draw:style-name="gr5" draw:text-style-name="P6" draw:layer="layout" svg:width="17.742cm" svg:height="0.471cm" svg:x="1.482cm" svg:y="16.586cm">
          <draw:text-box>
            <text:p text:style-name="P4"><text:span text:style-name="T3">241 - Com Resolução do Mérito - Conhecimento em Parte e Provimento em Parte, atribuído à(s) parte(s)</text:span></text:p>
          </draw:text-box>
        </draw:frame>
        <draw:frame draw:style-name="gr5" draw:text-style-name="P6" draw:layer="layout" svg:width="5.821cm" svg:height="0.471cm" svg:x="1.482cm" svg:y="17.073cm">
          <draw:text-box>
            <text:p text:style-name="P4"><text:span text:style-name="T3">Juliano Ferreira Avalo - Unânime.</text:span></text:p>
          </draw:text-box>
        </draw:frame>
        <draw:frame draw:style-name="gr5" draw:text-style-name="P6" draw:layer="layout" svg:width="4.599cm" svg:height="0.471cm" svg:x="13.818cm" svg:y="17.073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8.865cm" svg:y="17.073cm">
          <draw:text-box>
            <text:p text:style-name="P4"><text:span text:style-name="T3">- 3ª</text:span></text:p>
          </draw:text-box>
        </draw:frame>
        <draw:frame draw:style-name="gr5" draw:text-style-name="P6" draw:layer="layout" svg:width="0.743cm" svg:height="0.471cm" svg:x="7.844cm" svg:y="17.073cm">
          <draw:text-box>
            <text:p text:style-name="P4"><text:span text:style-name="T2">176.</text:span></text:p>
          </draw:text-box>
        </draw:frame>
        <draw:frame draw:style-name="gr5" draw:text-style-name="P6" draw:layer="layout" svg:width="4.8cm" svg:height="0.471cm" svg:x="8.776cm" svg:y="17.073cm">
          <draw:text-box>
            <text:p text:style-name="P4"><text:span text:style-name="T2">0097178-94.2025.8.04.1000</text:span></text:p>
          </draw:text-box>
        </draw:frame>
        <draw:frame draw:style-name="gr5" draw:text-style-name="P6" draw:layer="layout" svg:width="1.13cm" svg:height="0.471cm" svg:x="1.482cm" svg:y="17.542cm">
          <draw:text-box>
            <text:p text:style-name="P4"><text:span text:style-name="T3">Turma</text:span></text:p>
          </draw:text-box>
        </draw:frame>
        <draw:frame draw:style-name="gr5" draw:text-style-name="P6" draw:layer="layout" svg:width="1.589cm" svg:height="0.471cm" svg:x="2.925cm" svg:y="17.542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4.852cm" svg:y="17.54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084cm" svg:height="0.471cm" svg:x="6.55cm" svg:y="17.542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1.577cm" svg:height="0.471cm" svg:x="7.951cm" svg:y="17.542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2.212cm" svg:height="0.471cm" svg:x="9.856cm" svg:y="17.542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12.418cm" svg:y="17.542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13.209cm" svg:y="17.542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1.976cm" svg:height="0.471cm" svg:x="14.8cm" svg:y="17.54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178cm" svg:height="0.471cm" svg:x="17.124cm" svg:y="17.542cm">
          <draw:text-box>
            <text:p text:style-name="P4"><text:span text:style-name="T3">BANCO BV</text:span></text:p>
          </draw:text-box>
        </draw:frame>
        <draw:frame draw:style-name="gr5" draw:text-style-name="P6" draw:layer="layout" svg:width="2.565cm" svg:height="0.471cm" svg:x="1.482cm" svg:y="18.017cm">
          <draw:text-box>
            <text:p text:style-name="P4"><text:span text:style-name="T3">S.A.Recorrido:</text:span></text:p>
          </draw:text-box>
        </draw:frame>
        <draw:frame draw:style-name="gr5" draw:text-style-name="P6" draw:layer="layout" svg:width="5.423cm" svg:height="0.471cm" svg:x="4.246cm" svg:y="18.017cm">
          <draw:text-box>
            <text:p text:style-name="P4"><text:span text:style-name="T3">EDILENE MARTINS SOUZA.</text:span></text:p>
          </draw:text-box>
        </draw:frame>
        <draw:frame draw:style-name="gr5" draw:text-style-name="P6" draw:layer="layout" svg:width="3.093cm" svg:height="0.471cm" svg:x="10.007cm" svg:y="18.01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13.373cm" svg:y="18.017cm">
          <draw:text-box>
            <text:p text:style-name="P4"><text:span text:style-name="T3">239 - Com Resolução do Mérito -</text:span></text:p>
          </draw:text-box>
        </draw:frame>
        <draw:frame draw:style-name="gr5" draw:text-style-name="P6" draw:layer="layout" svg:width="11.853cm" svg:height="0.471cm" svg:x="1.482cm" svg:y="18.503cm">
          <draw:text-box>
            <text:p text:style-name="P4"><text:span text:style-name="T3">Não-Provimento, atribuído à(s) parte(s) BANCO BV S.A. - Unânime.</text:span></text:p>
          </draw:text-box>
        </draw:frame>
        <draw:frame draw:style-name="gr5" draw:text-style-name="P6" draw:layer="layout" svg:width="0.422cm" svg:height="0.471cm" svg:x="19.381cm" svg:y="18.503cm">
          <draw:text-box>
            <text:p text:style-name="P4"><text:span text:style-name="T3">-</text:span></text:p>
          </draw:text-box>
        </draw:frame>
        <draw:frame draw:style-name="gr5" draw:text-style-name="P6" draw:layer="layout" svg:width="5.646cm" svg:height="0.471cm" svg:x="13.589cm" svg:y="18.503cm">
          <draw:text-box>
            <text:p text:style-name="P4"><text:span text:style-name="T2">177. 0035359-25.2026.8.04.1000</text:span></text:p>
          </draw:text-box>
        </draw:frame>
        <draw:frame draw:style-name="gr5" draw:text-style-name="P6" draw:layer="layout" svg:width="4.352cm" svg:height="0.471cm" svg:x="1.482cm" svg:y="18.978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04cm" svg:y="18.978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651cm" svg:y="18.978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193cm" svg:y="18.97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364cm" svg:y="18.97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1.96cm" svg:y="18.978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.482cm" svg:y="19.45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845cm" svg:height="0.471cm" svg:x="3.734cm" svg:y="19.452cm">
          <draw:text-box>
            <text:p text:style-name="P4"><text:span text:style-name="T3">PAULO ROBERTO ANDRADE DA SILVA.</text:span></text:p>
          </draw:text-box>
        </draw:frame>
        <draw:frame draw:style-name="gr5" draw:text-style-name="P6" draw:layer="layout" svg:width="1.812cm" svg:height="0.471cm" svg:x="12.403cm" svg:y="19.45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14.486cm" svg:y="19.452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.482cm" svg:y="19.92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4.81cm" svg:y="19.922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5.186cm" svg:height="0.471cm" svg:x="14.132cm" svg:y="19.922cm">
          <draw:text-box>
            <text:p text:style-name="P4"><text:span text:style-name="T3">atribuído à(s) parte(s) PAULO</text:span></text:p>
          </draw:text-box>
        </draw:frame>
        <draw:frame draw:style-name="gr5" draw:text-style-name="P6" draw:layer="layout" svg:width="8.233cm" svg:height="0.471cm" svg:x="1.482cm" svg:y="20.408cm">
          <draw:text-box>
            <text:p text:style-name="P4"><text:span text:style-name="T3">ROBERTO ANDRADE DA SILVA - Unânime.</text:span></text:p>
          </draw:text-box>
        </draw:frame>
        <draw:frame draw:style-name="gr5" draw:text-style-name="P6" draw:layer="layout" svg:width="3.576cm" svg:height="0.471cm" svg:x="15.87cm" svg:y="20.408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743cm" svg:height="0.471cm" svg:x="10.033cm" svg:y="20.408cm">
          <draw:text-box>
            <text:p text:style-name="P4"><text:span text:style-name="T2">178.</text:span></text:p>
          </draw:text-box>
        </draw:frame>
        <draw:frame draw:style-name="gr5" draw:text-style-name="P6" draw:layer="layout" svg:width="4.8cm" svg:height="0.471cm" svg:x="10.914cm" svg:y="20.408cm">
          <draw:text-box>
            <text:p text:style-name="P4"><text:span text:style-name="T2">0058973-59.2026.8.04.1000</text:span></text:p>
          </draw:text-box>
        </draw:frame>
        <draw:frame draw:style-name="gr5" draw:text-style-name="P6" draw:layer="layout" svg:width="0.919cm" svg:height="0.471cm" svg:x="1.482cm" svg:y="20.883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61cm" svg:y="20.883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34cm" svg:y="20.88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389cm" svg:y="20.88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7.922cm" svg:y="20.883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5.126cm" svg:y="20.88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177cm" svg:height="0.471cm" svg:x="17.272cm" svg:y="20.883cm">
          <draw:text-box>
            <text:p text:style-name="P4"><text:span text:style-name="T3">Rennan Italo</text:span></text:p>
          </draw:text-box>
        </draw:frame>
        <draw:frame draw:style-name="gr5" draw:text-style-name="P6" draw:layer="layout" svg:width="17.896cm" svg:height="0.471cm" svg:x="1.482cm" svg:y="21.357cm">
          <draw:text-box>
            <text:p text:style-name="P4"><text:span text:style-name="T3">Pantoja de Souza. Recorrido: Adidas do Brasil Ltda. Decisão principal: 241 - Com Resolução do Mérito -</text:span></text:p>
          </draw:text-box>
        </draw:frame>
        <draw:frame draw:style-name="gr5" draw:text-style-name="P6" draw:layer="layout" svg:width="8.149cm" svg:height="0.471cm" svg:x="1.482cm" svg:y="21.827cm">
          <draw:text-box>
            <text:p text:style-name="P4"><text:span text:style-name="T3">Conhecimento em Parte e Provimento em Parte,</text:span></text:p>
          </draw:text-box>
        </draw:frame>
        <draw:frame draw:style-name="gr5" draw:text-style-name="P6" draw:layer="layout" svg:width="9.218cm" svg:height="0.471cm" svg:x="9.996cm" svg:y="21.827cm">
          <draw:text-box>
            <text:p text:style-name="P4"><text:span text:style-name="T3">atribuído à(s) parte(s) Rennan Italo Pantoja de Souza -</text:span></text:p>
          </draw:text-box>
        </draw:frame>
        <draw:frame draw:style-name="gr5" draw:text-style-name="P6" draw:layer="layout" svg:width="1.66cm" svg:height="0.471cm" svg:x="1.482cm" svg:y="22.31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22.318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22.31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22.31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22.31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22.318cm">
          <draw:text-box>
            <text:p text:style-name="P4"><text:span text:style-name="T2">179.</text:span></text:p>
          </draw:text-box>
        </draw:frame>
        <draw:frame draw:style-name="gr5" draw:text-style-name="P6" draw:layer="layout" svg:width="4.8cm" svg:height="0.471cm" svg:x="4.238cm" svg:y="22.318cm">
          <draw:text-box>
            <text:p text:style-name="P4"><text:span text:style-name="T2">0046865-95.2026.8.04.1000</text:span></text:p>
          </draw:text-box>
        </draw:frame>
        <draw:frame draw:style-name="gr5" draw:text-style-name="P6" draw:layer="layout" svg:width="6.808cm" svg:height="0.471cm" svg:x="1.482cm" svg:y="22.788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6.492cm" svg:height="0.471cm" svg:x="8.636cm" svg:y="22.788cm">
          <draw:text-box>
            <text:p text:style-name="P4"><text:span text:style-name="T3">Impedimentos: 1 (Tipo: Impedimento.</text:span></text:p>
          </draw:text-box>
        </draw:frame>
        <draw:frame draw:style-name="gr5" draw:text-style-name="P6" draw:layer="layout" svg:width="3.976cm" svg:height="0.471cm" svg:x="15.44cm" svg:y="22.788cm">
          <draw:text-box>
            <text:p text:style-name="P4"><text:span text:style-name="T3">Motivo: Despachou em</text:span></text:p>
          </draw:text-box>
        </draw:frame>
        <draw:frame draw:style-name="gr5" draw:text-style-name="P6" draw:layer="layout" svg:width="2.67cm" svg:height="0.471cm" svg:x="1.482cm" svg:y="23.262cm">
          <draw:text-box>
            <text:p text:style-name="P4"><text:span text:style-name="T3">primeiro grau.),</text:span></text:p>
          </draw:text-box>
        </draw:frame>
        <draw:frame draw:style-name="gr5" draw:text-style-name="P6" draw:layer="layout" svg:width="1.378cm" svg:height="0.471cm" svg:x="4.517cm" svg:y="23.262cm">
          <draw:text-box>
            <text:p text:style-name="P4"><text:span text:style-name="T3">2 (Tipo:</text:span></text:p>
          </draw:text-box>
        </draw:frame>
        <draw:frame draw:style-name="gr5" draw:text-style-name="P6" draw:layer="layout" svg:width="2.365cm" svg:height="0.471cm" svg:x="6.232cm" svg:y="23.26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8.849cm" svg:y="23.26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0.449cm" svg:y="23.262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6.341cm" svg:y="23.26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0.943cm" svg:height="0.471cm" svg:x="18.564cm" svg:y="23.262cm">
          <draw:text-box>
            <text:p text:style-name="P4"><text:span text:style-name="T3">TAM</text:span></text:p>
          </draw:text-box>
        </draw:frame>
        <draw:frame draw:style-name="gr5" draw:text-style-name="P6" draw:layer="layout" svg:width="4.165cm" svg:height="0.471cm" svg:x="1.482cm" svg:y="23.732cm">
          <draw:text-box>
            <text:p text:style-name="P4"><text:span text:style-name="T3">LINHAS AEREAS S.A.</text:span></text:p>
          </draw:text-box>
        </draw:frame>
        <draw:frame draw:style-name="gr5" draw:text-style-name="P6" draw:layer="layout" svg:width="1.812cm" svg:height="0.471cm" svg:x="6.125cm" svg:y="23.73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505cm" svg:height="0.471cm" svg:x="8.183cm" svg:y="23.732cm">
          <draw:text-box>
            <text:p text:style-name="P4"><text:span text:style-name="T3">Heverton Luis Cesar</text:span></text:p>
          </draw:text-box>
        </draw:frame>
        <draw:frame draw:style-name="gr5" draw:text-style-name="P6" draw:layer="layout" svg:width="1.589cm" svg:height="0.471cm" svg:x="12.171cm" svg:y="23.732cm">
          <draw:text-box>
            <text:p text:style-name="P4"><text:span text:style-name="T3">Noronha.</text:span></text:p>
          </draw:text-box>
        </draw:frame>
        <draw:frame draw:style-name="gr5" draw:text-style-name="P6" draw:layer="layout" svg:width="3.093cm" svg:height="0.471cm" svg:x="14cm" svg:y="23.73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476cm" svg:y="23.732cm">
          <draw:text-box>
            <text:p text:style-name="P4"><text:span text:style-name="T3">241 -</text:span></text:p>
          </draw:text-box>
        </draw:frame>
        <draw:frame draw:style-name="gr5" draw:text-style-name="P6" draw:layer="layout" svg:width="0.825cm" svg:height="0.471cm" svg:x="18.682cm" svg:y="23.732cm">
          <draw:text-box>
            <text:p text:style-name="P4"><text:span text:style-name="T3">Com</text:span></text:p>
          </draw:text-box>
        </draw:frame>
        <draw:frame draw:style-name="gr5" draw:text-style-name="P6" draw:layer="layout" svg:width="12.052cm" svg:height="0.471cm" svg:x="1.482cm" svg:y="24.206cm">
          <draw:text-box>
            <text:p text:style-name="P4"><text:span text:style-name="T3">Resolução do Mérito - Conhecimento em Parte e Provimento em Parte,</text:span></text:p>
          </draw:text-box>
        </draw:frame>
        <draw:frame draw:style-name="gr5" draw:text-style-name="P6" draw:layer="layout" svg:width="4.716cm" svg:height="0.471cm" svg:x="14.529cm" svg:y="24.206cm">
          <draw:text-box>
            <text:p text:style-name="P4"><text:span text:style-name="T3">atribuído à(s) parte(s) TAM</text:span></text:p>
          </draw:text-box>
        </draw:frame>
        <draw:frame draw:style-name="gr5" draw:text-style-name="P6" draw:layer="layout" svg:width="6.069cm" svg:height="0.471cm" svg:x="1.482cm" svg:y="24.693cm">
          <draw:text-box>
            <text:p text:style-name="P4"><text:span text:style-name="T3">LINHAS AEREAS S.A - Unânime.</text:span></text:p>
          </draw:text-box>
        </draw:frame>
        <draw:frame draw:style-name="gr5" draw:text-style-name="P6" draw:layer="layout" svg:width="4.599cm" svg:height="0.471cm" svg:x="13.911cm" svg:y="24.693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8.881cm" svg:y="24.693cm">
          <draw:text-box>
            <text:p text:style-name="P4"><text:span text:style-name="T3">- 3ª</text:span></text:p>
          </draw:text-box>
        </draw:frame>
        <draw:frame draw:style-name="gr5" draw:text-style-name="P6" draw:layer="layout" svg:width="0.743cm" svg:height="0.471cm" svg:x="7.988cm" svg:y="24.693cm">
          <draw:text-box>
            <text:p text:style-name="P4"><text:span text:style-name="T2">180.</text:span></text:p>
          </draw:text-box>
        </draw:frame>
        <draw:frame draw:style-name="gr5" draw:text-style-name="P6" draw:layer="layout" svg:width="4.8cm" svg:height="0.471cm" svg:x="8.898cm" svg:y="24.693cm">
          <draw:text-box>
            <text:p text:style-name="P4"><text:span text:style-name="T2">0027281-42.2026.8.04.1000</text:span></text:p>
          </draw:text-box>
        </draw:frame>
        <draw:frame draw:style-name="gr5" draw:text-style-name="P6" draw:layer="layout" svg:width="1.13cm" svg:height="0.471cm" svg:x="1.482cm" svg:y="25.167cm">
          <draw:text-box>
            <text:p text:style-name="P4"><text:span text:style-name="T3">Turma</text:span></text:p>
          </draw:text-box>
        </draw:frame>
        <draw:frame draw:style-name="gr5" draw:text-style-name="P6" draw:layer="layout" svg:width="1.589cm" svg:height="0.471cm" svg:x="2.947cm" svg:y="25.167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4.894cm" svg:y="25.16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084cm" svg:height="0.471cm" svg:x="6.613cm" svg:y="25.167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1.577cm" svg:height="0.471cm" svg:x="8.04cm" svg:y="25.167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2.212cm" svg:height="0.471cm" svg:x="9.971cm" svg:y="25.167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12.553cm" svg:y="25.167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13.362cm" svg:y="25.167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2.542cm" svg:height="0.471cm" svg:x="14.974cm" svg:y="25.167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17.903cm" svg:y="25.167cm">
          <draw:text-box>
            <text:p text:style-name="P4"><text:span text:style-name="T3">1</text:span></text:p>
          </draw:text-box>
        </draw:frame>
        <draw:frame draw:style-name="gr5" draw:text-style-name="P6" draw:layer="layout" svg:width="1.06cm" svg:height="0.471cm" svg:x="18.424cm" svg:y="25.167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365cm" svg:height="0.471cm" svg:x="1.482cm" svg:y="25.637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187cm" svg:y="25.63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883cm" svg:height="0.471cm" svg:x="5.864cm" svg:y="25.637cm">
          <draw:text-box>
            <text:p text:style-name="P4"><text:span text:style-name="T3">Despachou</text:span></text:p>
          </draw:text-box>
        </draw:frame>
        <draw:frame draw:style-name="gr5" draw:text-style-name="P6" draw:layer="layout" svg:width="2.083cm" svg:height="0.471cm" svg:x="8.069cm" svg:y="25.637cm">
          <draw:text-box>
            <text:p text:style-name="P4"><text:span text:style-name="T3">em primeiro</text:span></text:p>
          </draw:text-box>
        </draw:frame>
        <draw:frame draw:style-name="gr5" draw:text-style-name="P6" draw:layer="layout" svg:width="1.107cm" svg:height="0.471cm" svg:x="10.648cm" svg:y="25.637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12.066cm" svg:y="25.63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8cm" svg:height="0.471cm" svg:x="14.372cm" svg:y="25.637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812cm" svg:height="0.471cm" svg:x="1.482cm" svg:y="26.11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36cm" svg:height="0.471cm" svg:x="3.645cm" svg:y="26.111cm">
          <draw:text-box>
            <text:p text:style-name="P4"><text:span text:style-name="T3">Aldalice</text:span></text:p>
          </draw:text-box>
        </draw:frame>
        <draw:frame draw:style-name="gr5" draw:text-style-name="P6" draw:layer="layout" svg:width="0.422cm" svg:height="0.471cm" svg:x="5.415cm" svg:y="26.111cm">
          <draw:text-box>
            <text:p text:style-name="P4"><text:span text:style-name="T3">da</text:span></text:p>
          </draw:text-box>
        </draw:frame>
        <draw:frame draw:style-name="gr5" draw:text-style-name="P6" draw:layer="layout" svg:width="0.872cm" svg:height="0.471cm" svg:x="6.105cm" svg:y="26.111cm">
          <draw:text-box>
            <text:p text:style-name="P4"><text:span text:style-name="T3">Silva</text:span></text:p>
          </draw:text-box>
        </draw:frame>
        <draw:frame draw:style-name="gr5" draw:text-style-name="P6" draw:layer="layout" svg:width="1.307cm" svg:height="0.471cm" svg:x="7.291cm" svg:y="26.111cm">
          <draw:text-box>
            <text:p text:style-name="P4"><text:span text:style-name="T3">Prestes.</text:span></text:p>
          </draw:text-box>
        </draw:frame>
        <draw:frame draw:style-name="gr5" draw:text-style-name="P6" draw:layer="layout" svg:width="1.365cm" svg:height="0.471cm" svg:x="8.929cm" svg:y="26.111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0.622cm" svg:y="26.111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0.637cm" svg:height="0.471cm" svg:x="12.596cm" svg:y="26.111cm">
          <draw:text-box>
            <text:p text:style-name="P4"><text:span text:style-name="T3">239</text:span></text:p>
          </draw:text-box>
        </draw:frame>
        <draw:frame draw:style-name="gr5" draw:text-style-name="P6" draw:layer="layout" svg:width="0.422cm" svg:height="0.471cm" svg:x="13.53cm" svg:y="26.111cm">
          <draw:text-box>
            <text:p text:style-name="P4"><text:span text:style-name="T3">-</text:span></text:p>
          </draw:text-box>
        </draw:frame>
        <draw:frame draw:style-name="gr5" draw:text-style-name="P6" draw:layer="layout" svg:width="2.695cm" svg:height="0.471cm" svg:x="13.953cm" svg:y="26.111cm">
          <draw:text-box>
            <text:p text:style-name="P4"><text:span text:style-name="T3">Com Resolução</text:span></text:p>
          </draw:text-box>
        </draw:frame>
        <draw:frame draw:style-name="gr5" draw:text-style-name="P6" draw:layer="layout" svg:width="0.425cm" svg:height="0.471cm" svg:x="17.183cm" svg:y="26.111cm">
          <draw:text-box>
            <text:p text:style-name="P4"><text:span text:style-name="T3">do</text:span></text:p>
          </draw:text-box>
        </draw:frame>
        <draw:frame draw:style-name="gr5" draw:text-style-name="P6" draw:layer="layout" svg:width="1.154cm" svg:height="0.471cm" svg:x="17.899cm" svg:y="26.111cm">
          <draw:text-box>
            <text:p text:style-name="P4"><text:span text:style-name="T3">Mérito</text:span></text:p>
          </draw:text-box>
        </draw:frame>
        <draw:frame draw:style-name="gr5" draw:text-style-name="P6" draw:layer="layout" svg:width="0.422cm" svg:height="0.471cm" svg:x="19.372cm" svg:y="26.111cm">
          <draw:text-box>
            <text:p text:style-name="P4"><text:span text:style-name="T3">-</text:span></text:p>
          </draw:text-box>
        </draw:frame>
        <draw:frame draw:style-name="gr5" draw:text-style-name="P6" draw:layer="layout" svg:width="2.93cm" svg:height="0.471cm" svg:x="1.482cm" svg:y="26.598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5.025cm" svg:y="26.598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1cm" svg:y="26.598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222cm" svg:y="26.598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484cm" svg:height="0.471cm" svg:x="10.051cm" svg:y="26.598cm">
          <draw:text-box>
            <text:p text:style-name="P4"><text:span text:style-name="T3">BANCO</text:span></text:p>
          </draw:text-box>
        </draw:frame>
        <draw:frame draw:style-name="gr5" draw:text-style-name="P6" draw:layer="layout" svg:width="2.26cm" svg:height="0.471cm" svg:x="12.032cm" svg:y="26.598cm">
          <draw:text-box>
            <text:p text:style-name="P4"><text:span text:style-name="T3">BRADESCO</text:span></text:p>
          </draw:text-box>
        </draw:frame>
        <draw:frame draw:style-name="gr5" draw:text-style-name="P6" draw:layer="layout" svg:width="0.661cm" svg:height="0.471cm" svg:x="14.821cm" svg:y="26.598cm">
          <draw:text-box>
            <text:p text:style-name="P4"><text:span text:style-name="T3">S/A</text:span></text:p>
          </draw:text-box>
        </draw:frame>
        <draw:frame draw:style-name="gr5" draw:text-style-name="P6" draw:layer="layout" svg:width="0.422cm" svg:height="0.471cm" svg:x="15.955cm" svg:y="26.598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548cm" svg:y="26.59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5cm" svg:y="26.598cm">
          <draw:text-box>
            <text:p text:style-name="P4"><text:span text:style-name="T2">181.</text:span></text:p>
          </draw:text-box>
        </draw:frame>
        <draw:frame draw:style-name="gr5" draw:text-style-name="P6" draw:layer="layout" svg:width="0.422cm" svg:height="0.471cm" svg:x="6.612cm" svg:y="27.084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7.084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7.084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7.084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7.08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7.08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7.084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7.084cm">
          <draw:text-box>
            <text:p text:style-name="P4"><text:span text:style-name="T2">0601782-07.2026.8.04.1000</text:span></text:p>
          </draw:text-box>
        </draw:frame>
        <draw:frame draw:style-name="gr5" draw:text-style-name="P6" draw:layer="layout" svg:width="4.939cm" svg:height="0.471cm" svg:x="1.482cm" svg:y="27.559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27.559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27.559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27.55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27.55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27.559cm">
          <draw:text-box>
            <text:p text:style-name="P4"><text:span text:style-name="T3">Despachou em primeiro</text:span></text:p>
          </draw:text-box>
        </draw:frame>
      </draw:page>
      <draw:page draw:name="page15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17.919cm" svg:height="0.471cm" svg:x="1.482cm" svg:y="1.278cm">
          <draw:text-box>
            <text:p text:style-name="P4"><text:span text:style-name="T3">grau.). Recorrente: TAM LINHAS AEREAS S.A. Recorrido: Bruno da Silva Mar. Decisão principal: 241</text:span></text:p>
          </draw:text-box>
        </draw:frame>
        <draw:frame draw:style-name="gr5" draw:text-style-name="P6" draw:layer="layout" svg:width="13.228cm" svg:height="0.471cm" svg:x="1.482cm" svg:y="1.752cm">
          <draw:text-box>
            <text:p text:style-name="P4"><text:span text:style-name="T3">- Com Resolução do Mérito - Conhecimento em Parte e Provimento em Parte,</text:span></text:p>
          </draw:text-box>
        </draw:frame>
        <draw:frame draw:style-name="gr5" draw:text-style-name="P6" draw:layer="layout" svg:width="3.669cm" svg:height="0.471cm" svg:x="15.68cm" svg:y="1.752cm">
          <draw:text-box>
            <text:p text:style-name="P4"><text:span text:style-name="T3">atribuído à(s) parte(s)</text:span></text:p>
          </draw:text-box>
        </draw:frame>
        <draw:frame draw:style-name="gr5" draw:text-style-name="P6" draw:layer="layout" svg:width="7.116cm" svg:height="0.471cm" svg:x="1.482cm" svg:y="2.239cm">
          <draw:text-box>
            <text:p text:style-name="P4"><text:span text:style-name="T3">TAM LINHAS AEREAS S.A - Unânime.</text:span></text:p>
          </draw:text-box>
        </draw:frame>
        <draw:frame draw:style-name="gr5" draw:text-style-name="P6" draw:layer="layout" svg:width="4.846cm" svg:height="0.471cm" svg:x="14.605cm" svg:y="2.239cm">
          <draw:text-box>
            <text:p text:style-name="P4"><text:span text:style-name="T3">- Recurso Inominado Cível -</text:span></text:p>
          </draw:text-box>
        </draw:frame>
        <draw:frame draw:style-name="gr5" draw:text-style-name="P6" draw:layer="layout" svg:width="5.646cm" svg:height="0.471cm" svg:x="8.81cm" svg:y="2.239cm">
          <draw:text-box>
            <text:p text:style-name="P4"><text:span text:style-name="T2">182. 0008200-10.2026.8.04.1000</text:span></text:p>
          </draw:text-box>
        </draw:frame>
        <draw:frame draw:style-name="gr5" draw:text-style-name="P6" draw:layer="layout" svg:width="0.422cm" svg:height="0.471cm" svg:x="1.482cm" svg:y="2.71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2.041cm" svg:y="2.71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5.262cm" svg:y="2.71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6.884cm" svg:y="2.713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2.261cm" svg:y="2.713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976cm" svg:height="0.471cm" svg:x="14.516cm" svg:y="2.71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601cm" svg:height="0.471cm" svg:x="16.765cm" svg:y="2.713cm">
          <draw:text-box>
            <text:p text:style-name="P4"><text:span text:style-name="T3">TAM LINHAS</text:span></text:p>
          </draw:text-box>
        </draw:frame>
        <draw:frame draw:style-name="gr5" draw:text-style-name="P6" draw:layer="layout" svg:width="2.507cm" svg:height="0.471cm" svg:x="1.482cm" svg:y="3.183cm">
          <draw:text-box>
            <text:p text:style-name="P4"><text:span text:style-name="T3">AEREAS S.A.</text:span></text:p>
          </draw:text-box>
        </draw:frame>
        <draw:frame draw:style-name="gr5" draw:text-style-name="P6" draw:layer="layout" svg:width="1.812cm" svg:height="0.471cm" svg:x="4.199cm" svg:y="3.18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269cm" svg:height="0.471cm" svg:x="6.181cm" svg:y="3.183cm">
          <draw:text-box>
            <text:p text:style-name="P4"><text:span text:style-name="T3">Francisco Gomes Souza Costa.</text:span></text:p>
          </draw:text-box>
        </draw:frame>
        <draw:frame draw:style-name="gr5" draw:text-style-name="P6" draw:layer="layout" svg:width="3.093cm" svg:height="0.471cm" svg:x="11.777cm" svg:y="3.183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4.211cm" svg:height="0.471cm" svg:x="15.096cm" svg:y="3.183cm">
          <draw:text-box>
            <text:p text:style-name="P4"><text:span text:style-name="T3">242 - Com Resolução do</text:span></text:p>
          </draw:text-box>
        </draw:frame>
        <draw:frame draw:style-name="gr5" draw:text-style-name="P6" draw:layer="layout" svg:width="17.884cm" svg:height="0.471cm" svg:x="1.482cm" svg:y="3.657cm">
          <draw:text-box>
            <text:p text:style-name="P4"><text:span text:style-name="T3">Mérito - Conhecimento em Parte e Não-Provimento, atribuído à(s) parte(s) TAM LINHAS AEREAS S.A</text:span></text:p>
          </draw:text-box>
        </draw:frame>
        <draw:frame draw:style-name="gr5" draw:text-style-name="P6" draw:layer="layout" svg:width="1.906cm" svg:height="0.471cm" svg:x="1.482cm" svg:y="4.144cm">
          <draw:text-box>
            <text:p text:style-name="P4"><text:span text:style-name="T3">- Unânime.</text:span></text:p>
          </draw:text-box>
        </draw:frame>
        <draw:frame draw:style-name="gr5" draw:text-style-name="P6" draw:layer="layout" svg:width="8.207cm" svg:height="0.471cm" svg:x="9.457cm" svg:y="4.144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1.366cm" svg:height="0.471cm" svg:x="18.141cm" svg:y="4.14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586cm" svg:y="4.144cm">
          <draw:text-box>
            <text:p text:style-name="P4"><text:span text:style-name="T2">183.</text:span></text:p>
          </draw:text-box>
        </draw:frame>
        <draw:frame draw:style-name="gr5" draw:text-style-name="P6" draw:layer="layout" svg:width="4.8cm" svg:height="0.471cm" svg:x="4.479cm" svg:y="4.144cm">
          <draw:text-box>
            <text:p text:style-name="P4"><text:span text:style-name="T2">0038523-95.2026.8.04.1000</text:span></text:p>
          </draw:text-box>
        </draw:frame>
        <draw:frame draw:style-name="gr5" draw:text-style-name="P6" draw:layer="layout" svg:width="17.755cm" svg:height="0.471cm" svg:x="1.482cm" svg:y="4.618cm">
          <draw:text-box>
            <text:p text:style-name="P4"><text:span text:style-name="T3">Flávio Henrique Albuquerque De Freitas. Recorrente: WALMILSON MENDES DA SILVA. Recorrido:</text:span></text:p>
          </draw:text-box>
        </draw:frame>
        <draw:frame draw:style-name="gr5" draw:text-style-name="P6" draw:layer="layout" svg:width="17.522cm" svg:height="0.471cm" svg:x="1.482cm" svg:y="5.088cm">
          <draw:text-box>
            <text:p text:style-name="P4"><text:span text:style-name="T3">BANCO BRADESCO S/A. Decisão principal: 238 - Com Resolução do Mérito - Provimento em Parte,</text:span></text:p>
          </draw:text-box>
        </draw:frame>
        <draw:frame draw:style-name="gr5" draw:text-style-name="P6" draw:layer="layout" svg:width="1.53cm" svg:height="0.471cm" svg:x="1.482cm" svg:y="5.579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3.713cm" svg:y="5.579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4.958cm" svg:y="5.57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2.589cm" svg:height="0.471cm" svg:x="6.935cm" svg:y="5.579cm">
          <draw:text-box>
            <text:p text:style-name="P4"><text:span text:style-name="T3">WALMILSON</text:span></text:p>
          </draw:text-box>
        </draw:frame>
        <draw:frame draw:style-name="gr5" draw:text-style-name="P6" draw:layer="layout" svg:width="1.742cm" svg:height="0.471cm" svg:x="10.224cm" svg:y="5.579cm">
          <draw:text-box>
            <text:p text:style-name="P4"><text:span text:style-name="T3">MENDES</text:span></text:p>
          </draw:text-box>
        </draw:frame>
        <draw:frame draw:style-name="gr5" draw:text-style-name="P6" draw:layer="layout" svg:width="0.613cm" svg:height="0.471cm" svg:x="12.611cm" svg:y="5.579cm">
          <draw:text-box>
            <text:p text:style-name="P4"><text:span text:style-name="T3">DA</text:span></text:p>
          </draw:text-box>
        </draw:frame>
        <draw:frame draw:style-name="gr5" draw:text-style-name="P6" draw:layer="layout" svg:width="1.248cm" svg:height="0.471cm" svg:x="13.801cm" svg:y="5.579cm">
          <draw:text-box>
            <text:p text:style-name="P4"><text:span text:style-name="T3">SILVA</text:span></text:p>
          </draw:text-box>
        </draw:frame>
        <draw:frame draw:style-name="gr5" draw:text-style-name="P6" draw:layer="layout" svg:width="0.422cm" svg:height="0.471cm" svg:x="15.676cm" svg:y="5.579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379cm" svg:y="5.57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28cm" svg:y="5.579cm">
          <draw:text-box>
            <text:p text:style-name="P4"><text:span text:style-name="T2">184.</text:span></text:p>
          </draw:text-box>
        </draw:frame>
        <draw:frame draw:style-name="gr5" draw:text-style-name="P6" draw:layer="layout" svg:width="8.207cm" svg:height="0.471cm" svg:x="6.464cm" svg:y="6.066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6.066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6.066cm">
          <draw:text-box>
            <text:p text:style-name="P4"><text:span text:style-name="T2">0052788-05.2026.8.04.1000</text:span></text:p>
          </draw:text-box>
        </draw:frame>
        <draw:frame draw:style-name="gr5" draw:text-style-name="P6" draw:layer="layout" svg:width="4.175cm" svg:height="0.471cm" svg:x="1.482cm" svg:y="6.54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3.346cm" svg:height="0.471cm" svg:x="5.872cm" svg:y="6.54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1.976cm" svg:height="0.471cm" svg:x="1.482cm" svg:y="7.0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8.103cm" svg:height="0.471cm" svg:x="3.7cm" svg:y="7.01cm">
          <draw:text-box>
            <text:p text:style-name="P4"><text:span text:style-name="T3">MARA LANE CAVALCANTE DE AZEVDO.</text:span></text:p>
          </draw:text-box>
        </draw:frame>
        <draw:frame draw:style-name="gr5" draw:text-style-name="P6" draw:layer="layout" svg:width="1.812cm" svg:height="0.471cm" svg:x="12.497cm" svg:y="7.0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14.546cm" svg:y="7.01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.482cm" svg:y="7.48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4.835cm" svg:y="7.484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5.045cm" svg:height="0.471cm" svg:x="14.241cm" svg:y="7.484cm">
          <draw:text-box>
            <text:p text:style-name="P4"><text:span text:style-name="T3">atribuído à(s) parte(s) MARA</text:span></text:p>
          </draw:text-box>
        </draw:frame>
        <draw:frame draw:style-name="gr5" draw:text-style-name="P6" draw:layer="layout" svg:width="6.868cm" svg:height="0.471cm" svg:x="1.482cm" svg:y="7.971cm">
          <draw:text-box>
            <text:p text:style-name="P4"><text:span text:style-name="T3">LANE CAVALCANTE DE AZEVDO -</text:span></text:p>
          </draw:text-box>
        </draw:frame>
        <draw:frame draw:style-name="gr5" draw:text-style-name="P6" draw:layer="layout" svg:width="1.66cm" svg:height="0.471cm" svg:x="9.436cm" svg:y="7.97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674cm" svg:y="7.971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097cm" svg:y="7.971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422cm" svg:y="7.971cm">
          <draw:text-box>
            <text:p text:style-name="P4"><text:span text:style-name="T2">185.</text:span></text:p>
          </draw:text-box>
        </draw:frame>
        <draw:frame draw:style-name="gr5" draw:text-style-name="P6" draw:layer="layout" svg:width="4.8cm" svg:height="0.471cm" svg:x="12.459cm" svg:y="7.971cm">
          <draw:text-box>
            <text:p text:style-name="P4"><text:span text:style-name="T2">0689839-35.2025.8.04.1000</text:span></text:p>
          </draw:text-box>
        </draw:frame>
        <draw:frame draw:style-name="gr5" draw:text-style-name="P6" draw:layer="layout" svg:width="2.859cm" svg:height="0.471cm" svg:x="1.482cm" svg:y="8.445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589cm" svg:y="8.445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394cm" svg:y="8.44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463cm" svg:y="8.44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0.009cm" svg:y="8.445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7.518cm" svg:y="8.44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692cm" svg:height="0.471cm" svg:x="1.482cm" svg:y="8.915cm">
          <draw:text-box>
            <text:p text:style-name="P4"><text:span text:style-name="T3">Odineia Pereira Guimarães.</text:span></text:p>
          </draw:text-box>
        </draw:frame>
        <draw:frame draw:style-name="gr5" draw:text-style-name="P6" draw:layer="layout" svg:width="1.812cm" svg:height="0.471cm" svg:x="6.49cm" svg:y="8.91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942cm" svg:height="0.471cm" svg:x="8.484cm" svg:y="8.915cm">
          <draw:text-box>
            <text:p text:style-name="P4"><text:span text:style-name="T3">BANCO C6 S.A.</text:span></text:p>
          </draw:text-box>
        </draw:frame>
        <draw:frame draw:style-name="gr5" draw:text-style-name="P6" draw:layer="layout" svg:width="3.093cm" svg:height="0.471cm" svg:x="11.714cm" svg:y="8.91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4.211cm" svg:height="0.471cm" svg:x="15.054cm" svg:y="8.915cm">
          <draw:text-box>
            <text:p text:style-name="P4"><text:span text:style-name="T3">239 - Com Resolução do</text:span></text:p>
          </draw:text-box>
        </draw:frame>
        <draw:frame draw:style-name="gr5" draw:text-style-name="P6" draw:layer="layout" svg:width="1.154cm" svg:height="0.471cm" svg:x="1.482cm" svg:y="9.402cm">
          <draw:text-box>
            <text:p text:style-name="P4"><text:span text:style-name="T3">Mérito</text:span></text:p>
          </draw:text-box>
        </draw:frame>
        <draw:frame draw:style-name="gr5" draw:text-style-name="P6" draw:layer="layout" svg:width="0.422cm" svg:height="0.471cm" svg:x="2.942cm" svg:y="9.402cm">
          <draw:text-box>
            <text:p text:style-name="P4"><text:span text:style-name="T3">-</text:span></text:p>
          </draw:text-box>
        </draw:frame>
        <draw:frame draw:style-name="gr5" draw:text-style-name="P6" draw:layer="layout" svg:width="2.93cm" svg:height="0.471cm" svg:x="3.357cm" svg:y="9.402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6.647cm" svg:y="9.402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8.497cm" svg:y="9.402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9.428cm" svg:y="9.40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342cm" svg:height="0.471cm" svg:x="11.037cm" svg:y="9.402cm">
          <draw:text-box>
            <text:p text:style-name="P4"><text:span text:style-name="T3">Odineia</text:span></text:p>
          </draw:text-box>
        </draw:frame>
        <draw:frame draw:style-name="gr5" draw:text-style-name="P6" draw:layer="layout" svg:width="1.201cm" svg:height="0.471cm" svg:x="12.692cm" svg:y="9.402cm">
          <draw:text-box>
            <text:p text:style-name="P4"><text:span text:style-name="T3">Pereira</text:span></text:p>
          </draw:text-box>
        </draw:frame>
        <draw:frame draw:style-name="gr5" draw:text-style-name="P6" draw:layer="layout" svg:width="1.836cm" svg:height="0.471cm" svg:x="14.203cm" svg:y="9.402cm">
          <draw:text-box>
            <text:p text:style-name="P4"><text:span text:style-name="T3">Guimarães</text:span></text:p>
          </draw:text-box>
        </draw:frame>
        <draw:frame draw:style-name="gr5" draw:text-style-name="P6" draw:layer="layout" svg:width="0.422cm" svg:height="0.471cm" svg:x="16.358cm" svg:y="9.402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777cm" svg:y="9.40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2cm" svg:y="9.402cm">
          <draw:text-box>
            <text:p text:style-name="P4"><text:span text:style-name="T2">186.</text:span></text:p>
          </draw:text-box>
        </draw:frame>
        <draw:frame draw:style-name="gr5" draw:text-style-name="P6" draw:layer="layout" svg:width="8.207cm" svg:height="0.471cm" svg:x="6.464cm" svg:y="9.893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9.893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9.893cm">
          <draw:text-box>
            <text:p text:style-name="P4"><text:span text:style-name="T2">0449945-60.2024.8.04.0001</text:span></text:p>
          </draw:text-box>
        </draw:frame>
        <draw:frame draw:style-name="gr5" draw:text-style-name="P6" draw:layer="layout" svg:width="4.175cm" svg:height="0.471cm" svg:x="1.482cm" svg:y="10.363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3.346cm" svg:height="0.471cm" svg:x="5.872cm" svg:y="10.363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18.014cm" svg:height="0.471cm" svg:x="1.482cm" svg:y="10.837cm">
          <draw:text-box>
            <text:p text:style-name="P4"><text:span text:style-name="T3">Recorrente: Cornelio Almeida Cruz. Recorrido: BANCO BRADESCO S/A. Decisão principal: 238 - Com</text:span></text:p>
          </draw:text-box>
        </draw:frame>
        <draw:frame draw:style-name="gr5" draw:text-style-name="P6" draw:layer="layout" svg:width="17.448cm" svg:height="0.471cm" svg:x="1.482cm" svg:y="11.311cm">
          <draw:text-box>
            <text:p text:style-name="P4"><text:span text:style-name="T3">Resolução do Mérito - Provimento em Parte, atribuído à(s) parte(s) Cornelio Almeida Cruz - Unânime.</text:span></text:p>
          </draw:text-box>
        </draw:frame>
        <draw:frame draw:style-name="gr5" draw:text-style-name="P6" draw:layer="layout" svg:width="0.422cm" svg:height="0.471cm" svg:x="7.54cm" svg:y="11.798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7.895cm" svg:y="11.798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2.734cm" svg:y="11.798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3.086cm" svg:y="11.798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3.632cm" svg:y="11.79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816cm" svg:y="11.79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084cm" svg:height="0.471cm" svg:x="18.416cm" svg:y="11.798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0.743cm" svg:height="0.471cm" svg:x="1.482cm" svg:y="11.798cm">
          <draw:text-box>
            <text:p text:style-name="P4"><text:span text:style-name="T2">187.</text:span></text:p>
          </draw:text-box>
        </draw:frame>
        <draw:frame draw:style-name="gr5" draw:text-style-name="P6" draw:layer="layout" svg:width="4.8cm" svg:height="0.471cm" svg:x="2.447cm" svg:y="11.798cm">
          <draw:text-box>
            <text:p text:style-name="P4"><text:span text:style-name="T2">0016297-96.2026.8.04.1000</text:span></text:p>
          </draw:text-box>
        </draw:frame>
        <draw:frame draw:style-name="gr5" draw:text-style-name="P6" draw:layer="layout" svg:width="5.856cm" svg:height="0.471cm" svg:x="1.482cm" svg:y="12.268cm">
          <draw:text-box>
            <text:p text:style-name="P4"><text:span text:style-name="T3">Henrique Albuquerque De Freitas.</text:span></text:p>
          </draw:text-box>
        </draw:frame>
        <draw:frame draw:style-name="gr5" draw:text-style-name="P6" draw:layer="layout" svg:width="1.976cm" svg:height="0.471cm" svg:x="7.951cm" svg:y="12.26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092cm" svg:height="0.471cm" svg:x="10.173cm" svg:y="12.268cm">
          <draw:text-box>
            <text:p text:style-name="P4"><text:span text:style-name="T3">Lucas da Silva Maia Siqueira.</text:span></text:p>
          </draw:text-box>
        </draw:frame>
        <draw:frame draw:style-name="gr5" draw:text-style-name="P6" draw:layer="layout" svg:width="1.812cm" svg:height="0.471cm" svg:x="15.964cm" svg:y="12.26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84cm" svg:height="0.471cm" svg:x="18.018cm" svg:y="12.268cm">
          <draw:text-box>
            <text:p text:style-name="P4"><text:span text:style-name="T3">BANCO</text:span></text:p>
          </draw:text-box>
        </draw:frame>
        <draw:frame draw:style-name="gr5" draw:text-style-name="P6" draw:layer="layout" svg:width="17.556cm" svg:height="0.471cm" svg:x="1.482cm" svg:y="12.742cm">
          <draw:text-box>
            <text:p text:style-name="P4"><text:span text:style-name="T3">BRADESCO S/A. Decisão principal: 239 - Com Resolução do Mérito - Não-Provimento, atribuído à(s)</text:span></text:p>
          </draw:text-box>
        </draw:frame>
        <draw:frame draw:style-name="gr5" draw:text-style-name="P6" draw:layer="layout" svg:width="8.395cm" svg:height="0.471cm" svg:x="1.482cm" svg:y="13.229cm">
          <draw:text-box>
            <text:p text:style-name="P4"><text:span text:style-name="T3">parte(s) Lucas da Silva Maia Siqueira - Unânime.</text:span></text:p>
          </draw:text-box>
        </draw:frame>
        <draw:frame draw:style-name="gr5" draw:text-style-name="P6" draw:layer="layout" svg:width="3.576cm" svg:height="0.471cm" svg:x="15.91cm" svg:y="13.229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646cm" svg:height="0.471cm" svg:x="10.118cm" svg:y="13.229cm">
          <draw:text-box>
            <text:p text:style-name="P4"><text:span text:style-name="T2">188. 0018660-56.2026.8.04.1000</text:span></text:p>
          </draw:text-box>
        </draw:frame>
        <draw:frame draw:style-name="gr5" draw:text-style-name="P6" draw:layer="layout" svg:width="0.919cm" svg:height="0.471cm" svg:x="1.482cm" svg:y="13.703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61cm" svg:y="13.703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34cm" svg:y="13.70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389cm" svg:y="13.70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7.917cm" svg:y="13.703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5.363cm" svg:y="13.70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8.081cm" svg:y="13.703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.482cm" svg:y="14.17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031cm" svg:y="14.17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5.572cm" svg:y="14.173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1.378cm" svg:height="0.471cm" svg:x="11.236cm" svg:y="14.173cm">
          <draw:text-box>
            <text:p text:style-name="P4"><text:span text:style-name="T3">2 (Tipo:</text:span></text:p>
          </draw:text-box>
        </draw:frame>
        <draw:frame draw:style-name="gr5" draw:text-style-name="P6" draw:layer="layout" svg:width="2.365cm" svg:height="0.471cm" svg:x="12.845cm" svg:y="14.17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5.392cm" svg:y="14.17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506cm" svg:height="0.471cm" svg:x="16.933cm" svg:y="14.173cm">
          <draw:text-box>
            <text:p text:style-name="P4"><text:span text:style-name="T3">Despachou em</text:span></text:p>
          </draw:text-box>
        </draw:frame>
        <draw:frame draw:style-name="gr5" draw:text-style-name="P6" draw:layer="layout" svg:width="2.67cm" svg:height="0.471cm" svg:x="1.482cm" svg:y="14.647cm">
          <draw:text-box>
            <text:p text:style-name="P4"><text:span text:style-name="T3">primeiro grau.).</text:span></text:p>
          </draw:text-box>
        </draw:frame>
        <draw:frame draw:style-name="gr5" draw:text-style-name="P6" draw:layer="layout" svg:width="1.976cm" svg:height="0.471cm" svg:x="4.437cm" svg:y="14.64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493cm" svg:height="0.471cm" svg:x="6.617cm" svg:y="14.647cm">
          <draw:text-box>
            <text:p text:style-name="P4"><text:span text:style-name="T3">GEORGINA LOPES DE OLIVEIRA.</text:span></text:p>
          </draw:text-box>
        </draw:frame>
        <draw:frame draw:style-name="gr5" draw:text-style-name="P6" draw:layer="layout" svg:width="1.812cm" svg:height="0.471cm" svg:x="13.56cm" svg:y="14.64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848cm" svg:height="0.471cm" svg:x="15.57cm" svg:y="14.647cm">
          <draw:text-box>
            <text:p text:style-name="P4"><text:span text:style-name="T3">BANCO BRADESCO</text:span></text:p>
          </draw:text-box>
        </draw:frame>
        <draw:frame draw:style-name="gr5" draw:text-style-name="P6" draw:layer="layout" svg:width="0.767cm" svg:height="0.471cm" svg:x="1.482cm" svg:y="15.121cm">
          <draw:text-box>
            <text:p text:style-name="P4"><text:span text:style-name="T3">S/A.</text:span></text:p>
          </draw:text-box>
        </draw:frame>
        <draw:frame draw:style-name="gr5" draw:text-style-name="P6" draw:layer="layout" svg:width="3.093cm" svg:height="0.471cm" svg:x="2.455cm" svg:y="15.12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5.893cm" svg:y="15.121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7.07cm" svg:y="15.121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2.421cm" svg:y="15.121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5.596cm" svg:y="15.12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8.195cm" svg:y="15.12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8.397cm" svg:height="0.471cm" svg:x="1.482cm" svg:y="15.608cm">
          <draw:text-box>
            <text:p text:style-name="P4"><text:span text:style-name="T3">GEORGINA LOPES DE OLIVEIRA - Unânime.</text:span></text:p>
          </draw:text-box>
        </draw:frame>
        <draw:frame draw:style-name="gr5" draw:text-style-name="P6" draw:layer="layout" svg:width="3.576cm" svg:height="0.471cm" svg:x="15.904cm" svg:y="15.608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646cm" svg:height="0.471cm" svg:x="10.105cm" svg:y="15.608cm">
          <draw:text-box>
            <text:p text:style-name="P4"><text:span text:style-name="T2">189. 0015503-75.2026.8.04.1000</text:span></text:p>
          </draw:text-box>
        </draw:frame>
        <draw:frame draw:style-name="gr5" draw:text-style-name="P6" draw:layer="layout" svg:width="0.919cm" svg:height="0.471cm" svg:x="1.482cm" svg:y="16.082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61cm" svg:y="16.082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34cm" svg:y="16.08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389cm" svg:y="16.08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7.917cm" svg:y="16.082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5.363cm" svg:y="16.082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8.081cm" svg:y="16.082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17.64cm" svg:height="0.471cm" svg:x="1.482cm" svg:y="16.552cm">
          <draw:text-box>
            <text:p text:style-name="P4"><text:span text:style-name="T3">Impedimento. Motivo: Juiz substituto atuou no 1º grau.), 2 (Tipo: Impedimento. Motivo: Despachou em</text:span></text:p>
          </draw:text-box>
        </draw:frame>
        <draw:frame draw:style-name="gr5" draw:text-style-name="P6" draw:layer="layout" svg:width="17.788cm" svg:height="0.471cm" svg:x="1.482cm" svg:y="17.026cm">
          <draw:text-box>
            <text:p text:style-name="P4"><text:span text:style-name="T3">primeiro grau.), 3 (Tipo: Impedimento. Motivo: Despachou em primeiro grau.). Recorrente: Andre Cesar</text:span></text:p>
          </draw:text-box>
        </draw:frame>
        <draw:frame draw:style-name="gr5" draw:text-style-name="P6" draw:layer="layout" svg:width="17.933cm" svg:height="0.471cm" svg:x="1.482cm" svg:y="17.496cm">
          <draw:text-box>
            <text:p text:style-name="P4"><text:span text:style-name="T3">Araujo Farias. Recorrido: BANCO BRADESCO S/A. Decisão principal: 239 - Com Resolução do Mérito</text:span></text:p>
          </draw:text-box>
        </draw:frame>
        <draw:frame draw:style-name="gr5" draw:text-style-name="P6" draw:layer="layout" svg:width="0.422cm" svg:height="0.471cm" svg:x="1.482cm" svg:y="17.987cm">
          <draw:text-box>
            <text:p text:style-name="P4"><text:span text:style-name="T3">-</text:span></text:p>
          </draw:text-box>
        </draw:frame>
        <draw:frame draw:style-name="gr5" draw:text-style-name="P6" draw:layer="layout" svg:width="2.93cm" svg:height="0.471cm" svg:x="1.998cm" svg:y="17.987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5.444cm" svg:y="17.987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426cm" svg:y="17.987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467cm" svg:y="17.98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06cm" svg:height="0.471cm" svg:x="10.207cm" svg:y="17.987cm">
          <draw:text-box>
            <text:p text:style-name="P4"><text:span text:style-name="T3">Andre</text:span></text:p>
          </draw:text-box>
        </draw:frame>
        <draw:frame draw:style-name="gr5" draw:text-style-name="P6" draw:layer="layout" svg:width="0.966cm" svg:height="0.471cm" svg:x="11.68cm" svg:y="17.987cm">
          <draw:text-box>
            <text:p text:style-name="P4"><text:span text:style-name="T3">Cesar</text:span></text:p>
          </draw:text-box>
        </draw:frame>
        <draw:frame draw:style-name="gr5" draw:text-style-name="P6" draw:layer="layout" svg:width="1.178cm" svg:height="0.471cm" svg:x="13.06cm" svg:y="17.987cm">
          <draw:text-box>
            <text:p text:style-name="P4"><text:span text:style-name="T3">Araujo</text:span></text:p>
          </draw:text-box>
        </draw:frame>
        <draw:frame draw:style-name="gr5" draw:text-style-name="P6" draw:layer="layout" svg:width="1.037cm" svg:height="0.471cm" svg:x="14.66cm" svg:y="17.987cm">
          <draw:text-box>
            <text:p text:style-name="P4"><text:span text:style-name="T3">Farias</text:span></text:p>
          </draw:text-box>
        </draw:frame>
        <draw:frame draw:style-name="gr5" draw:text-style-name="P6" draw:layer="layout" svg:width="0.422cm" svg:height="0.471cm" svg:x="16.121cm" svg:y="17.987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637cm" svg:y="17.987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9cm" svg:y="17.987cm">
          <draw:text-box>
            <text:p text:style-name="P4"><text:span text:style-name="T2">190.</text:span></text:p>
          </draw:text-box>
        </draw:frame>
        <draw:frame draw:style-name="gr5" draw:text-style-name="P6" draw:layer="layout" svg:width="8.207cm" svg:height="0.471cm" svg:x="6.464cm" svg:y="18.474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8.474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8.474cm">
          <draw:text-box>
            <text:p text:style-name="P4"><text:span text:style-name="T2">0669495-33.2025.8.04.1000</text:span></text:p>
          </draw:text-box>
        </draw:frame>
        <draw:frame draw:style-name="gr5" draw:text-style-name="P6" draw:layer="layout" svg:width="17.943cm" svg:height="0.471cm" svg:x="1.482cm" svg:y="18.944cm">
          <draw:text-box>
            <text:p text:style-name="P4"><text:span text:style-name="T3">Albuquerque De Freitas. Impedimentos: 1 (Tipo: Impedimento. Motivo: Despachou em primeiro grau.), 2</text:span></text:p>
          </draw:text-box>
        </draw:frame>
        <draw:frame draw:style-name="gr5" draw:text-style-name="P6" draw:layer="layout" svg:width="1.06cm" svg:height="0.471cm" svg:x="1.482cm" svg:y="19.418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612cm" svg:height="0.471cm" svg:x="2.743cm" svg:y="19.418cm">
          <draw:text-box>
            <text:p text:style-name="P4"><text:span text:style-name="T3">Impedimento.).</text:span></text:p>
          </draw:text-box>
        </draw:frame>
        <draw:frame draw:style-name="gr5" draw:text-style-name="P6" draw:layer="layout" svg:width="1.976cm" svg:height="0.471cm" svg:x="5.58cm" svg:y="19.41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913cm" svg:height="0.471cm" svg:x="7.773cm" svg:y="19.418cm">
          <draw:text-box>
            <text:p text:style-name="P4"><text:span text:style-name="T3">Maria Socorro Soares da Silva representado(a)</text:span></text:p>
          </draw:text-box>
        </draw:frame>
        <draw:frame draw:style-name="gr5" draw:text-style-name="P6" draw:layer="layout" svg:width="0.566cm" svg:height="0.471cm" svg:x="16.396cm" svg:y="19.418cm">
          <draw:text-box>
            <text:p text:style-name="P4"><text:span text:style-name="T3">por</text:span></text:p>
          </draw:text-box>
        </draw:frame>
        <draw:frame draw:style-name="gr5" draw:text-style-name="P6" draw:layer="layout" svg:width="2.247cm" svg:height="0.471cm" svg:x="17.158cm" svg:y="19.418cm">
          <draw:text-box>
            <text:p text:style-name="P4"><text:span text:style-name="T3">Nivaldo Luiz</text:span></text:p>
          </draw:text-box>
        </draw:frame>
        <draw:frame draw:style-name="gr5" draw:text-style-name="P6" draw:layer="layout" svg:width="17.956cm" svg:height="0.471cm" svg:x="1.482cm" svg:y="19.892cm">
          <draw:text-box>
            <text:p text:style-name="P4"><text:span text:style-name="T3">Pereira da Silva Junior. Recorrido: BANCO CARREFOUR S/A. Decisão principal: 239 - Com Resolução</text:span></text:p>
          </draw:text-box>
        </draw:frame>
        <draw:frame draw:style-name="gr5" draw:text-style-name="P6" draw:layer="layout" svg:width="4.964cm" svg:height="0.471cm" svg:x="1.482cm" svg:y="20.362cm">
          <draw:text-box>
            <text:p text:style-name="P4"><text:span text:style-name="T3">do Mérito - Não-Provimento,</text:span></text:p>
          </draw:text-box>
        </draw:frame>
        <draw:frame draw:style-name="gr5" draw:text-style-name="P6" draw:layer="layout" svg:width="12.356cm" svg:height="0.471cm" svg:x="6.731cm" svg:y="20.362cm">
          <draw:text-box>
            <text:p text:style-name="P4"><text:span text:style-name="T3">atribuído à(s) parte(s) Maria Socorro Soares da Silva representado(a) por</text:span></text:p>
          </draw:text-box>
        </draw:frame>
        <draw:frame draw:style-name="gr5" draw:text-style-name="P6" draw:layer="layout" svg:width="8.208cm" svg:height="0.471cm" svg:x="1.482cm" svg:y="20.853cm">
          <draw:text-box>
            <text:p text:style-name="P4"><text:span text:style-name="T3">Nivaldo Luiz Pereira da Silva Junior - Unânime.</text:span></text:p>
          </draw:text-box>
        </draw:frame>
        <draw:frame draw:style-name="gr5" draw:text-style-name="P6" draw:layer="layout" svg:width="3.576cm" svg:height="0.471cm" svg:x="15.88cm" svg:y="20.853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646cm" svg:height="0.471cm" svg:x="10.046cm" svg:y="20.853cm">
          <draw:text-box>
            <text:p text:style-name="P4"><text:span text:style-name="T2">191. 0036715-55.2026.8.04.1000</text:span></text:p>
          </draw:text-box>
        </draw:frame>
        <draw:frame draw:style-name="gr5" draw:text-style-name="P6" draw:layer="layout" svg:width="4.527cm" svg:height="0.471cm" svg:x="1.482cm" svg:y="21.323cm">
          <draw:text-box>
            <text:p text:style-name="P4"><text:span text:style-name="T3">Cível - 3ª Turma Recursal.</text:span></text:p>
          </draw:text-box>
        </draw:frame>
        <draw:frame draw:style-name="gr5" draw:text-style-name="P6" draw:layer="layout" svg:width="8.514cm" svg:height="0.471cm" svg:x="6.363cm" svg:y="21.323cm">
          <draw:text-box>
            <text:p text:style-name="P4"><text:span text:style-name="T3">Relator: Flávio Henrique Albuquerque De Freitas.</text:span></text:p>
          </draw:text-box>
        </draw:frame>
        <draw:frame draw:style-name="gr5" draw:text-style-name="P6" draw:layer="layout" svg:width="4.093cm" svg:height="0.471cm" svg:x="15.304cm" svg:y="21.323cm">
          <draw:text-box>
            <text:p text:style-name="P4"><text:span text:style-name="T3">Recorrente: Joao Nilson</text:span></text:p>
          </draw:text-box>
        </draw:frame>
        <draw:frame draw:style-name="gr5" draw:text-style-name="P6" draw:layer="layout" svg:width="1.318cm" svg:height="0.471cm" svg:x="1.482cm" svg:y="21.797cm">
          <draw:text-box>
            <text:p text:style-name="P4"><text:span text:style-name="T3">Bezerra</text:span></text:p>
          </draw:text-box>
        </draw:frame>
        <draw:frame draw:style-name="gr5" draw:text-style-name="P6" draw:layer="layout" svg:width="1.26cm" svg:height="0.471cm" svg:x="3.116cm" svg:y="21.797cm">
          <draw:text-box>
            <text:p text:style-name="P4"><text:span text:style-name="T3">Pessoa.</text:span></text:p>
          </draw:text-box>
        </draw:frame>
        <draw:frame draw:style-name="gr5" draw:text-style-name="P6" draw:layer="layout" svg:width="1.812cm" svg:height="0.471cm" svg:x="4.686cm" svg:y="21.79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6.833cm" svg:y="21.797cm">
          <draw:text-box>
            <text:p text:style-name="P4"><text:span text:style-name="T3">BANCO BRADESCO S/A,</text:span></text:p>
          </draw:text-box>
        </draw:frame>
        <draw:frame draw:style-name="gr5" draw:text-style-name="P6" draw:layer="layout" svg:width="1.812cm" svg:height="0.471cm" svg:x="12.26cm" svg:y="21.79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683cm" svg:height="0.471cm" svg:x="14.406cm" svg:y="21.797cm">
          <draw:text-box>
            <text:p text:style-name="P4"><text:span text:style-name="T3">BINCLUB SERVIÇOS DE</text:span></text:p>
          </draw:text-box>
        </draw:frame>
        <draw:frame draw:style-name="gr5" draw:text-style-name="P6" draw:layer="layout" svg:width="11.961cm" svg:height="0.471cm" svg:x="1.482cm" svg:y="22.267cm">
          <draw:text-box>
            <text:p text:style-name="P4"><text:span text:style-name="T3">ADMINISTRAÇÃO E DE PROGRAMAS DE FIDELIDADE LTDA.</text:span></text:p>
          </draw:text-box>
        </draw:frame>
        <draw:frame draw:style-name="gr5" draw:text-style-name="P6" draw:layer="layout" svg:width="3.093cm" svg:height="0.471cm" svg:x="14.155cm" svg:y="22.26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1.813cm" svg:height="0.471cm" svg:x="17.548cm" svg:y="22.267cm">
          <draw:text-box>
            <text:p text:style-name="P4"><text:span text:style-name="T3">238 - Com</text:span></text:p>
          </draw:text-box>
        </draw:frame>
        <draw:frame draw:style-name="gr5" draw:text-style-name="P6" draw:layer="layout" svg:width="3.799cm" svg:height="0.471cm" svg:x="1.482cm" svg:y="22.741cm">
          <draw:text-box>
            <text:p text:style-name="P4"><text:span text:style-name="T3">Resolução do Mérito -</text:span></text:p>
          </draw:text-box>
        </draw:frame>
        <draw:frame draw:style-name="gr5" draw:text-style-name="P6" draw:layer="layout" svg:width="3.682cm" svg:height="0.471cm" svg:x="5.83cm" svg:y="22.741cm">
          <draw:text-box>
            <text:p text:style-name="P4"><text:span text:style-name="T3">Provimento em Parte,</text:span></text:p>
          </draw:text-box>
        </draw:frame>
        <draw:frame draw:style-name="gr5" draw:text-style-name="P6" draw:layer="layout" svg:width="2.271cm" svg:height="0.471cm" svg:x="9.97cm" svg:y="22.74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2.583cm" svg:y="22.74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94cm" svg:height="0.471cm" svg:x="14.106cm" svg:y="22.741cm">
          <draw:text-box>
            <text:p text:style-name="P4"><text:span text:style-name="T3">Joao Nilson Bezerra Pessoa -</text:span></text:p>
          </draw:text-box>
        </draw:frame>
        <draw:frame draw:style-name="gr5" draw:text-style-name="P6" draw:layer="layout" svg:width="1.66cm" svg:height="0.471cm" svg:x="1.482cm" svg:y="23.22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23.228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23.22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23.22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23.22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23.228cm">
          <draw:text-box>
            <text:p text:style-name="P4"><text:span text:style-name="T2">192.</text:span></text:p>
          </draw:text-box>
        </draw:frame>
        <draw:frame draw:style-name="gr5" draw:text-style-name="P6" draw:layer="layout" svg:width="4.8cm" svg:height="0.471cm" svg:x="4.238cm" svg:y="23.228cm">
          <draw:text-box>
            <text:p text:style-name="P4"><text:span text:style-name="T2">0030112-63.2026.8.04.1000</text:span></text:p>
          </draw:text-box>
        </draw:frame>
        <draw:frame draw:style-name="gr5" draw:text-style-name="P6" draw:layer="layout" svg:width="6.808cm" svg:height="0.471cm" svg:x="1.482cm" svg:y="23.702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6.492cm" svg:height="0.471cm" svg:x="8.636cm" svg:y="23.702cm">
          <draw:text-box>
            <text:p text:style-name="P4"><text:span text:style-name="T3">Impedimentos: 1 (Tipo: Impedimento.</text:span></text:p>
          </draw:text-box>
        </draw:frame>
        <draw:frame draw:style-name="gr5" draw:text-style-name="P6" draw:layer="layout" svg:width="3.976cm" svg:height="0.471cm" svg:x="15.44cm" svg:y="23.702cm">
          <draw:text-box>
            <text:p text:style-name="P4"><text:span text:style-name="T3">Motivo: Despachou em</text:span></text:p>
          </draw:text-box>
        </draw:frame>
        <draw:frame draw:style-name="gr5" draw:text-style-name="P6" draw:layer="layout" svg:width="1.46cm" svg:height="0.471cm" svg:x="1.482cm" svg:y="24.172cm">
          <draw:text-box>
            <text:p text:style-name="P4"><text:span text:style-name="T3">primeiro</text:span></text:p>
          </draw:text-box>
        </draw:frame>
        <draw:frame draw:style-name="gr5" draw:text-style-name="P6" draw:layer="layout" svg:width="1.107cm" svg:height="0.471cm" svg:x="3.285cm" svg:y="24.172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4.729cm" svg:y="24.17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201cm" svg:height="0.471cm" svg:x="7.066cm" svg:y="24.172cm">
          <draw:text-box>
            <text:p text:style-name="P4"><text:span text:style-name="T3">Almira</text:span></text:p>
          </draw:text-box>
        </draw:frame>
        <draw:frame draw:style-name="gr5" draw:text-style-name="P6" draw:layer="layout" svg:width="1.742cm" svg:height="0.471cm" svg:x="8.599cm" svg:y="24.172cm">
          <draw:text-box>
            <text:p text:style-name="P4"><text:span text:style-name="T3">Henriques</text:span></text:p>
          </draw:text-box>
        </draw:frame>
        <draw:frame draw:style-name="gr5" draw:text-style-name="P6" draw:layer="layout" svg:width="1.542cm" svg:height="0.471cm" svg:x="10.686cm" svg:y="24.172cm">
          <draw:text-box>
            <text:p text:style-name="P4"><text:span text:style-name="T3">Benoliel.</text:span></text:p>
          </draw:text-box>
        </draw:frame>
        <draw:frame draw:style-name="gr5" draw:text-style-name="P6" draw:layer="layout" svg:width="1.812cm" svg:height="0.471cm" svg:x="12.579cm" svg:y="24.17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305cm" svg:height="0.471cm" svg:x="14.745cm" svg:y="24.172cm">
          <draw:text-box>
            <text:p text:style-name="P4"><text:span text:style-name="T3">AZUL LINHA AÉREAS</text:span></text:p>
          </draw:text-box>
        </draw:frame>
        <draw:frame draw:style-name="gr5" draw:text-style-name="P6" draw:layer="layout" svg:width="17.65cm" svg:height="0.471cm" svg:x="1.482cm" svg:y="24.646cm">
          <draw:text-box>
            <text:p text:style-name="P4"><text:span text:style-name="T3">BRASILEIROS.S.A, Recorrido: Simone Natasha Lopes Henrique Moura. Decisão principal: 242 - Com</text:span></text:p>
          </draw:text-box>
        </draw:frame>
        <draw:frame draw:style-name="gr5" draw:text-style-name="P6" draw:layer="layout" svg:width="3.799cm" svg:height="0.471cm" svg:x="1.482cm" svg:y="25.116cm">
          <draw:text-box>
            <text:p text:style-name="P4"><text:span text:style-name="T3">Resolução do Mérito -</text:span></text:p>
          </draw:text-box>
        </draw:frame>
        <draw:frame draw:style-name="gr5" draw:text-style-name="P6" draw:layer="layout" svg:width="7.397cm" svg:height="0.471cm" svg:x="5.902cm" svg:y="25.116cm">
          <draw:text-box>
            <text:p text:style-name="P4"><text:span text:style-name="T3">Conhecimento em Parte e Não-Provimento,</text:span></text:p>
          </draw:text-box>
        </draw:frame>
        <draw:frame draw:style-name="gr5" draw:text-style-name="P6" draw:layer="layout" svg:width="2.271cm" svg:height="0.471cm" svg:x="14.097cm" svg:y="25.116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6.747cm" svg:y="25.11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201cm" svg:height="0.471cm" svg:x="18.293cm" svg:y="25.116cm">
          <draw:text-box>
            <text:p text:style-name="P4"><text:span text:style-name="T3">Almira</text:span></text:p>
          </draw:text-box>
        </draw:frame>
        <draw:frame draw:style-name="gr5" draw:text-style-name="P6" draw:layer="layout" svg:width="5.292cm" svg:height="0.471cm" svg:x="1.482cm" svg:y="25.607cm">
          <draw:text-box>
            <text:p text:style-name="P4"><text:span text:style-name="T3">Henriques Benoliel - Unânime.</text:span></text:p>
          </draw:text-box>
        </draw:frame>
        <draw:frame draw:style-name="gr5" draw:text-style-name="P6" draw:layer="layout" svg:width="6.514cm" svg:height="0.471cm" svg:x="12.832cm" svg:y="25.607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5.646cm" svg:height="0.471cm" svg:x="7.002cm" svg:y="25.607cm">
          <draw:text-box>
            <text:p text:style-name="P4"><text:span text:style-name="T2">193. 0705099-55.2025.8.04.1000</text:span></text:p>
          </draw:text-box>
        </draw:frame>
        <draw:frame draw:style-name="gr5" draw:text-style-name="P6" draw:layer="layout" svg:width="1.589cm" svg:height="0.471cm" svg:x="1.482cm" svg:y="26.077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28cm" svg:y="26.07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4.941cm" svg:y="26.077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0.305cm" svg:y="26.077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2.542cm" svg:height="0.471cm" svg:x="12.561cm" svg:y="26.077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372cm" svg:y="26.077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12cm" svg:y="26.077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7.86cm" svg:height="0.471cm" svg:x="1.482cm" svg:y="26.551cm">
          <draw:text-box>
            <text:p text:style-name="P4"><text:span text:style-name="T3">Motivo: Despachou em primeiro grau.). Recorrente: Isaias Asaph Lima Costa. Recorrido: SOCIETE AIR</text:span></text:p>
          </draw:text-box>
        </draw:frame>
        <draw:frame draw:style-name="gr5" draw:text-style-name="P6" draw:layer="layout" svg:width="1.778cm" svg:height="0.471cm" svg:x="1.482cm" svg:y="27.021cm">
          <draw:text-box>
            <text:p text:style-name="P4"><text:span text:style-name="T3">FRANCE.</text:span></text:p>
          </draw:text-box>
        </draw:frame>
        <draw:frame draw:style-name="gr5" draw:text-style-name="P6" draw:layer="layout" svg:width="3.093cm" svg:height="0.471cm" svg:x="3.446cm" svg:y="27.02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9.502cm" svg:height="0.471cm" svg:x="6.812cm" svg:y="27.021cm">
          <draw:text-box>
            <text:p text:style-name="P4"><text:span text:style-name="T3">238 - Com Resolução do Mérito - Provimento em Parte,</text:span></text:p>
          </draw:text-box>
        </draw:frame>
        <draw:frame draw:style-name="gr5" draw:text-style-name="P6" draw:layer="layout" svg:width="2.271cm" svg:height="0.471cm" svg:x="17.15cm" svg:y="27.02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7.632cm" svg:height="0.471cm" svg:x="1.482cm" svg:y="27.512cm">
          <draw:text-box>
            <text:p text:style-name="P4"><text:span text:style-name="T3">parte(s) Isaias Asaph Lima Costa - Unânime.</text:span></text:p>
          </draw:text-box>
        </draw:frame>
        <draw:frame draw:style-name="gr5" draw:text-style-name="P6" draw:layer="layout" svg:width="3.576cm" svg:height="0.471cm" svg:x="15.766cm" svg:y="27.512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743cm" svg:height="0.471cm" svg:x="9.804cm" svg:y="27.512cm">
          <draw:text-box>
            <text:p text:style-name="P4"><text:span text:style-name="T2">194.</text:span></text:p>
          </draw:text-box>
        </draw:frame>
        <draw:frame draw:style-name="gr5" draw:text-style-name="P6" draw:layer="layout" svg:width="4.8cm" svg:height="0.471cm" svg:x="10.732cm" svg:y="27.512cm">
          <draw:text-box>
            <text:p text:style-name="P4"><text:span text:style-name="T2">0600016-94.2025.8.04.5900</text:span></text:p>
          </draw:text-box>
        </draw:frame>
      </draw:page>
      <draw:page draw:name="page16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0.919cm" svg:height="0.471cm" svg:x="1.482cm" svg:y="1.278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87cm" svg:y="1.27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417cm" svg:y="1.27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52cm" svg:y="1.27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8.082cm" svg:y="1.278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5.672cm" svg:y="1.27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649cm" svg:height="0.471cm" svg:x="17.848cm" svg:y="1.278cm">
          <draw:text-box>
            <text:p text:style-name="P4"><text:span text:style-name="T3">JESAIAS</text:span></text:p>
          </draw:text-box>
        </draw:frame>
        <draw:frame draw:style-name="gr5" draw:text-style-name="P6" draw:layer="layout" svg:width="17.863cm" svg:height="0.471cm" svg:x="1.482cm" svg:y="1.752cm">
          <draw:text-box>
            <text:p text:style-name="P4"><text:span text:style-name="T3">FIGUEIREDO COSTA. Recorrido: BANCO BRADESCO S/A. Decisão principal: 238 - Com Resolução</text:span></text:p>
          </draw:text-box>
        </draw:frame>
        <draw:frame draw:style-name="gr5" draw:text-style-name="P6" draw:layer="layout" svg:width="5.716cm" svg:height="0.471cm" svg:x="1.482cm" svg:y="2.222cm">
          <draw:text-box>
            <text:p text:style-name="P4"><text:span text:style-name="T3">do Mérito - Provimento em Parte,</text:span></text:p>
          </draw:text-box>
        </draw:frame>
        <draw:frame draw:style-name="gr5" draw:text-style-name="P6" draw:layer="layout" svg:width="11.571cm" svg:height="0.471cm" svg:x="7.523cm" svg:y="2.222cm">
          <draw:text-box>
            <text:p text:style-name="P4"><text:span text:style-name="T3">atribuído à(s) parte(s) JESAIAS FIGUEIREDO COSTA - Unânime.</text:span></text:p>
          </draw:text-box>
        </draw:frame>
        <draw:frame draw:style-name="gr5" draw:text-style-name="P6" draw:layer="layout" svg:width="0.422cm" svg:height="0.471cm" svg:x="7.54cm" svg:y="2.713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7.895cm" svg:y="2.71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2.734cm" svg:y="2.71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3.086cm" svg:y="2.71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3.632cm" svg:y="2.71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816cm" svg:y="2.71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084cm" svg:height="0.471cm" svg:x="18.416cm" svg:y="2.713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0.743cm" svg:height="0.471cm" svg:x="1.482cm" svg:y="2.713cm">
          <draw:text-box>
            <text:p text:style-name="P4"><text:span text:style-name="T2">195.</text:span></text:p>
          </draw:text-box>
        </draw:frame>
        <draw:frame draw:style-name="gr5" draw:text-style-name="P6" draw:layer="layout" svg:width="4.8cm" svg:height="0.471cm" svg:x="2.447cm" svg:y="2.713cm">
          <draw:text-box>
            <text:p text:style-name="P4"><text:span text:style-name="T2">0600270-58.2025.8.04.6000</text:span></text:p>
          </draw:text-box>
        </draw:frame>
        <draw:frame draw:style-name="gr5" draw:text-style-name="P6" draw:layer="layout" svg:width="5.856cm" svg:height="0.471cm" svg:x="1.482cm" svg:y="3.183cm">
          <draw:text-box>
            <text:p text:style-name="P4"><text:span text:style-name="T3">Henrique Albuquerque De Freitas.</text:span></text:p>
          </draw:text-box>
        </draw:frame>
        <draw:frame draw:style-name="gr5" draw:text-style-name="P6" draw:layer="layout" svg:width="6.61cm" svg:height="0.471cm" svg:x="7.637cm" svg:y="3.183cm">
          <draw:text-box>
            <text:p text:style-name="P4"><text:span text:style-name="T3">Recorrente: JOAO CARLOS PAVAO.</text:span></text:p>
          </draw:text-box>
        </draw:frame>
        <draw:frame draw:style-name="gr5" draw:text-style-name="P6" draw:layer="layout" svg:width="4.871cm" svg:height="0.471cm" svg:x="14.542cm" svg:y="3.183cm">
          <draw:text-box>
            <text:p text:style-name="P4"><text:span text:style-name="T3">Recorrido: BANCO SAFRA</text:span></text:p>
          </draw:text-box>
        </draw:frame>
        <draw:frame draw:style-name="gr5" draw:text-style-name="P6" draw:layer="layout" svg:width="0.767cm" svg:height="0.471cm" svg:x="1.482cm" svg:y="3.657cm">
          <draw:text-box>
            <text:p text:style-name="P4"><text:span text:style-name="T3">S/A.</text:span></text:p>
          </draw:text-box>
        </draw:frame>
        <draw:frame draw:style-name="gr5" draw:text-style-name="P6" draw:layer="layout" svg:width="3.093cm" svg:height="0.471cm" svg:x="2.413cm" svg:y="3.65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11.594cm" svg:height="0.471cm" svg:x="5.745cm" svg:y="3.657cm">
          <draw:text-box>
            <text:p text:style-name="P4"><text:span text:style-name="T3">11377 - Extinção - Inadmissibilidade do procedimento sumaríssimo,</text:span></text:p>
          </draw:text-box>
        </draw:frame>
        <draw:frame draw:style-name="gr5" draw:text-style-name="P6" draw:layer="layout" svg:width="1.53cm" svg:height="0.471cm" svg:x="17.975cm" svg:y="3.657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8.573cm" svg:height="0.471cm" svg:x="1.482cm" svg:y="4.144cm">
          <draw:text-box>
            <text:p text:style-name="P4"><text:span text:style-name="T3">à(s) parte(s) JOAO CARLOS PAVAO - Unânime.</text:span></text:p>
          </draw:text-box>
        </draw:frame>
        <draw:frame draw:style-name="gr5" draw:text-style-name="P6" draw:layer="layout" svg:width="3.576cm" svg:height="0.471cm" svg:x="15.938cm" svg:y="4.144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646cm" svg:height="0.471cm" svg:x="10.181cm" svg:y="4.144cm">
          <draw:text-box>
            <text:p text:style-name="P4"><text:span text:style-name="T2">196. 0701814-54.2025.8.04.1000</text:span></text:p>
          </draw:text-box>
        </draw:frame>
        <draw:frame draw:style-name="gr5" draw:text-style-name="P6" draw:layer="layout" svg:width="17.694cm" svg:height="0.471cm" svg:x="1.482cm" svg:y="4.618cm">
          <draw:text-box>
            <text:p text:style-name="P4"><text:span text:style-name="T3">Cível - 3ª Turma Recursal. Relator: Flávio Henrique Albuquerque De Freitas. Recorrente: Aldenor Silva</text:span></text:p>
          </draw:text-box>
        </draw:frame>
        <draw:frame draw:style-name="gr5" draw:text-style-name="P6" draw:layer="layout" svg:width="1.519cm" svg:height="0.471cm" svg:x="1.482cm" svg:y="5.088cm">
          <draw:text-box>
            <text:p text:style-name="P4"><text:span text:style-name="T3">Siqueira.</text:span></text:p>
          </draw:text-box>
        </draw:frame>
        <draw:frame draw:style-name="gr5" draw:text-style-name="P6" draw:layer="layout" svg:width="1.812cm" svg:height="0.471cm" svg:x="3.171cm" svg:y="5.08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5.152cm" svg:y="5.088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0.147cm" svg:y="5.088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13.471cm" svg:y="5.088cm">
          <draw:text-box>
            <text:p text:style-name="P4"><text:span text:style-name="T3">239 - Com Resolução do Mérito -</text:span></text:p>
          </draw:text-box>
        </draw:frame>
        <draw:frame draw:style-name="gr5" draw:text-style-name="P6" draw:layer="layout" svg:width="2.93cm" svg:height="0.471cm" svg:x="1.482cm" svg:y="5.579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5.114cm" svg:y="5.579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265cm" svg:y="5.579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459cm" svg:y="5.57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389cm" svg:height="0.471cm" svg:x="10.36cm" svg:y="5.579cm">
          <draw:text-box>
            <text:p text:style-name="P4"><text:span text:style-name="T3">Aldenor</text:span></text:p>
          </draw:text-box>
        </draw:frame>
        <draw:frame draw:style-name="gr5" draw:text-style-name="P6" draw:layer="layout" svg:width="0.872cm" svg:height="0.471cm" svg:x="12.345cm" svg:y="5.579cm">
          <draw:text-box>
            <text:p text:style-name="P4"><text:span text:style-name="T3">Silva</text:span></text:p>
          </draw:text-box>
        </draw:frame>
        <draw:frame draw:style-name="gr5" draw:text-style-name="P6" draw:layer="layout" svg:width="1.413cm" svg:height="0.471cm" svg:x="13.789cm" svg:y="5.579cm">
          <draw:text-box>
            <text:p text:style-name="P4"><text:span text:style-name="T3">Siqueira</text:span></text:p>
          </draw:text-box>
        </draw:frame>
        <draw:frame draw:style-name="gr5" draw:text-style-name="P6" draw:layer="layout" svg:width="0.422cm" svg:height="0.471cm" svg:x="15.807cm" svg:y="5.579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468cm" svg:y="5.57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1cm" svg:y="5.579cm">
          <draw:text-box>
            <text:p text:style-name="P4"><text:span text:style-name="T2">197.</text:span></text:p>
          </draw:text-box>
        </draw:frame>
        <draw:frame draw:style-name="gr5" draw:text-style-name="P6" draw:layer="layout" svg:width="0.422cm" svg:height="0.471cm" svg:x="6.612cm" svg:y="6.066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6.066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6.066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6.066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6.06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6.06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6.066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6.066cm">
          <draw:text-box>
            <text:p text:style-name="P4"><text:span text:style-name="T2">0661200-07.2025.8.04.1000</text:span></text:p>
          </draw:text-box>
        </draw:frame>
        <draw:frame draw:style-name="gr5" draw:text-style-name="P6" draw:layer="layout" svg:width="17.685cm" svg:height="0.471cm" svg:x="1.482cm" svg:y="6.54cm">
          <draw:text-box>
            <text:p text:style-name="P4"><text:span text:style-name="T3">Henrique Novaes De Araújo. Recorrente: SCARLETH DARLEM GAMA FRANCO. Recorrido: AZUL</text:span></text:p>
          </draw:text-box>
        </draw:frame>
        <draw:frame draw:style-name="gr5" draw:text-style-name="P6" draw:layer="layout" svg:width="6.764cm" svg:height="0.471cm" svg:x="1.482cm" svg:y="7.01cm">
          <draw:text-box>
            <text:p text:style-name="P4"><text:span text:style-name="T3">LINHA AÉREAS BRASILEIROS.S.A.</text:span></text:p>
          </draw:text-box>
        </draw:frame>
        <draw:frame draw:style-name="gr5" draw:text-style-name="P6" draw:layer="layout" svg:width="1.365cm" svg:height="0.471cm" svg:x="9.021cm" svg:y="7.01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0.697cm" svg:y="7.01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0.884cm" svg:height="0.471cm" svg:x="12.658cm" svg:y="7.01cm">
          <draw:text-box>
            <text:p text:style-name="P4"><text:span text:style-name="T3">241 -</text:span></text:p>
          </draw:text-box>
        </draw:frame>
        <draw:frame draw:style-name="gr5" draw:text-style-name="P6" draw:layer="layout" svg:width="4.729cm" svg:height="0.471cm" svg:x="14cm" svg:y="7.01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8.149cm" svg:height="0.471cm" svg:x="1.482cm" svg:y="7.484cm">
          <draw:text-box>
            <text:p text:style-name="P4"><text:span text:style-name="T3">Conhecimento em Parte e Provimento em Parte,</text:span></text:p>
          </draw:text-box>
        </draw:frame>
        <draw:frame draw:style-name="gr5" draw:text-style-name="P6" draw:layer="layout" svg:width="9.255cm" svg:height="0.471cm" svg:x="10.034cm" svg:y="7.484cm">
          <draw:text-box>
            <text:p text:style-name="P4"><text:span text:style-name="T3">atribuído à(s) parte(s) SCARLETH DARLEM GAMA</text:span></text:p>
          </draw:text-box>
        </draw:frame>
        <draw:frame draw:style-name="gr5" draw:text-style-name="P6" draw:layer="layout" svg:width="3.73cm" svg:height="0.471cm" svg:x="1.482cm" svg:y="7.971cm">
          <draw:text-box>
            <text:p text:style-name="P4"><text:span text:style-name="T3">FRANCO - Unânime.</text:span></text:p>
          </draw:text-box>
        </draw:frame>
        <draw:frame draw:style-name="gr5" draw:text-style-name="P6" draw:layer="layout" svg:width="8.207cm" svg:height="0.471cm" svg:x="11.176cm" svg:y="7.971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5.646cm" svg:height="0.471cm" svg:x="5.376cm" svg:y="7.971cm">
          <draw:text-box>
            <text:p text:style-name="P4"><text:span text:style-name="T2">198. 0034070-57.2026.8.04.1000</text:span></text:p>
          </draw:text-box>
        </draw:frame>
        <draw:frame draw:style-name="gr5" draw:text-style-name="P6" draw:layer="layout" svg:width="1.366cm" svg:height="0.471cm" svg:x="1.482cm" svg:y="8.44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3.053cm" svg:y="8.445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0.686cm" svg:y="8.44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41cm" svg:height="0.471cm" svg:x="12.875cm" svg:y="8.445cm">
          <draw:text-box>
            <text:p text:style-name="P4"><text:span text:style-name="T3">Orlandina Lima Idemicio.</text:span></text:p>
          </draw:text-box>
        </draw:frame>
        <draw:frame draw:style-name="gr5" draw:text-style-name="P6" draw:layer="layout" svg:width="1.812cm" svg:height="0.471cm" svg:x="17.683cm" svg:y="8.44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4cm" svg:height="0.471cm" svg:x="1.482cm" svg:y="8.915cm">
          <draw:text-box>
            <text:p text:style-name="P4"><text:span text:style-name="T3">BANCO AGIBANK S.A.</text:span></text:p>
          </draw:text-box>
        </draw:frame>
        <draw:frame draw:style-name="gr5" draw:text-style-name="P6" draw:layer="layout" svg:width="3.093cm" svg:height="0.471cm" svg:x="6.163cm" svg:y="8.91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9.502cm" svg:height="0.471cm" svg:x="9.491cm" svg:y="8.915cm">
          <draw:text-box>
            <text:p text:style-name="P4"><text:span text:style-name="T3">238 - Com Resolução do Mérito - Provimento em Parte,</text:span></text:p>
          </draw:text-box>
        </draw:frame>
        <draw:frame draw:style-name="gr5" draw:text-style-name="P6" draw:layer="layout" svg:width="10.088cm" svg:height="0.471cm" svg:x="1.482cm" svg:y="9.402cm">
          <draw:text-box>
            <text:p text:style-name="P4"><text:span text:style-name="T3">atribuído à(s) parte(s) Orlandina Lima Idemicio - Unânime.</text:span></text:p>
          </draw:text-box>
        </draw:frame>
        <draw:frame draw:style-name="gr5" draw:text-style-name="P6" draw:layer="layout" svg:width="1.636cm" svg:height="0.471cm" svg:x="17.849cm" svg:y="9.402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0.743cm" svg:height="0.471cm" svg:x="11.997cm" svg:y="9.402cm">
          <draw:text-box>
            <text:p text:style-name="P4"><text:span text:style-name="T2">199.</text:span></text:p>
          </draw:text-box>
        </draw:frame>
        <draw:frame draw:style-name="gr5" draw:text-style-name="P6" draw:layer="layout" svg:width="4.8cm" svg:height="0.471cm" svg:x="12.882cm" svg:y="9.402cm">
          <draw:text-box>
            <text:p text:style-name="P4"><text:span text:style-name="T2">0052263-23.2026.8.04.1000</text:span></text:p>
          </draw:text-box>
        </draw:frame>
        <draw:frame draw:style-name="gr5" draw:text-style-name="P6" draw:layer="layout" svg:width="2.859cm" svg:height="0.471cm" svg:x="1.482cm" svg:y="9.876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589cm" svg:y="9.876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394cm" svg:y="9.87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463cm" svg:y="9.87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0.009cm" svg:y="9.876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7.518cm" svg:y="9.87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907cm" svg:height="0.471cm" svg:x="1.482cm" svg:y="10.35cm">
          <draw:text-box>
            <text:p text:style-name="P4"><text:span text:style-name="T3">AMANDA</text:span></text:p>
          </draw:text-box>
        </draw:frame>
        <draw:frame draw:style-name="gr5" draw:text-style-name="P6" draw:layer="layout" svg:width="2.025cm" svg:height="0.471cm" svg:x="3.843cm" svg:y="10.35cm">
          <draw:text-box>
            <text:p text:style-name="P4"><text:span text:style-name="T3">SANTANA</text:span></text:p>
          </draw:text-box>
        </draw:frame>
        <draw:frame draw:style-name="gr5" draw:text-style-name="P6" draw:layer="layout" svg:width="1.496cm" svg:height="0.471cm" svg:x="6.332cm" svg:y="10.35cm">
          <draw:text-box>
            <text:p text:style-name="P4"><text:span text:style-name="T3">SOUSA.</text:span></text:p>
          </draw:text-box>
        </draw:frame>
        <draw:frame draw:style-name="gr5" draw:text-style-name="P6" draw:layer="layout" svg:width="1.812cm" svg:height="0.471cm" svg:x="8.284cm" svg:y="10.3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566cm" svg:height="0.471cm" svg:x="10.591cm" svg:y="10.35cm">
          <draw:text-box>
            <text:p text:style-name="P4"><text:span text:style-name="T3">SANTANDER</text:span></text:p>
          </draw:text-box>
        </draw:frame>
        <draw:frame draw:style-name="gr5" draw:text-style-name="P6" draw:layer="layout" svg:width="2.401cm" svg:height="0.471cm" svg:x="13.639cm" svg:y="10.35cm">
          <draw:text-box>
            <text:p text:style-name="P4"><text:span text:style-name="T3">SOCIEDADE</text:span></text:p>
          </draw:text-box>
        </draw:frame>
        <draw:frame draw:style-name="gr5" draw:text-style-name="P6" draw:layer="layout" svg:width="0.566cm" svg:height="0.471cm" svg:x="16.526cm" svg:y="10.35cm">
          <draw:text-box>
            <text:p text:style-name="P4"><text:span text:style-name="T3">DE</text:span></text:p>
          </draw:text-box>
        </draw:frame>
        <draw:frame draw:style-name="gr5" draw:text-style-name="P6" draw:layer="layout" svg:width="1.942cm" svg:height="0.471cm" svg:x="17.512cm" svg:y="10.35cm">
          <draw:text-box>
            <text:p text:style-name="P4"><text:span text:style-name="T3">CREDITO,</text:span></text:p>
          </draw:text-box>
        </draw:frame>
        <draw:frame draw:style-name="gr5" draw:text-style-name="P6" draw:layer="layout" svg:width="8.01cm" svg:height="0.471cm" svg:x="1.482cm" svg:y="10.82cm">
          <draw:text-box>
            <text:p text:style-name="P4"><text:span text:style-name="T3">FINANCIAMENTO E INVESTIMENTO S.A.</text:span></text:p>
          </draw:text-box>
        </draw:frame>
        <draw:frame draw:style-name="gr5" draw:text-style-name="P6" draw:layer="layout" svg:width="3.093cm" svg:height="0.471cm" svg:x="9.948cm" svg:y="10.8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13.331cm" svg:y="10.82cm">
          <draw:text-box>
            <text:p text:style-name="P4"><text:span text:style-name="T3">239 - Com Resolução do Mérito -</text:span></text:p>
          </draw:text-box>
        </draw:frame>
        <draw:frame draw:style-name="gr5" draw:text-style-name="P6" draw:layer="layout" svg:width="2.93cm" svg:height="0.471cm" svg:x="1.482cm" svg:y="11.311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4.898cm" svg:y="11.311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863cm" svg:y="11.311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891cm" svg:y="11.31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776cm" svg:height="0.471cm" svg:x="9.61cm" svg:y="11.311cm">
          <draw:text-box>
            <text:p text:style-name="P4"><text:span text:style-name="T3">AMANDA SANTANA SOUSA -</text:span></text:p>
          </draw:text-box>
        </draw:frame>
        <draw:frame draw:style-name="gr5" draw:text-style-name="P6" draw:layer="layout" svg:width="1.66cm" svg:height="0.471cm" svg:x="16.662cm" svg:y="11.31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54cm" svg:y="11.311cm">
          <draw:text-box>
            <text:p text:style-name="P4"><text:span text:style-name="T2">200.</text:span></text:p>
          </draw:text-box>
        </draw:frame>
        <draw:frame draw:style-name="gr5" draw:text-style-name="P6" draw:layer="layout" svg:width="8.207cm" svg:height="0.471cm" svg:x="6.464cm" svg:y="11.798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1.798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1.798cm">
          <draw:text-box>
            <text:p text:style-name="P4"><text:span text:style-name="T2">0028943-41.2026.8.04.1000</text:span></text:p>
          </draw:text-box>
        </draw:frame>
        <draw:frame draw:style-name="gr5" draw:text-style-name="P6" draw:layer="layout" svg:width="18.016cm" svg:height="0.471cm" svg:x="1.482cm" svg:y="12.268cm">
          <draw:text-box>
            <text:p text:style-name="P4"><text:span text:style-name="T3">Albuquerque De Freitas. Impedimentos: 1 (Tipo: Impedimento. Motivo: Juiz substituto atuou no 1º grau.),</text:span></text:p>
          </draw:text-box>
        </draw:frame>
        <draw:frame draw:style-name="gr5" draw:text-style-name="P6" draw:layer="layout" svg:width="1.378cm" svg:height="0.471cm" svg:x="1.482cm" svg:y="12.742cm">
          <draw:text-box>
            <text:p text:style-name="P4"><text:span text:style-name="T3">2 (Tipo:</text:span></text:p>
          </draw:text-box>
        </draw:frame>
        <draw:frame draw:style-name="gr5" draw:text-style-name="P6" draw:layer="layout" svg:width="2.365cm" svg:height="0.471cm" svg:x="3.146cm" svg:y="12.74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733cm" svg:y="12.74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7.303cm" svg:y="12.742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3.087cm" svg:y="12.74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036cm" svg:height="0.471cm" svg:x="15.278cm" svg:y="12.742cm">
          <draw:text-box>
            <text:p text:style-name="P4"><text:span text:style-name="T3">NU FINANCEIRA S.A</text:span></text:p>
          </draw:text-box>
        </draw:frame>
        <draw:frame draw:style-name="gr5" draw:text-style-name="P6" draw:layer="layout" svg:width="2.401cm" svg:height="0.471cm" svg:x="1.482cm" svg:y="13.216cm">
          <draw:text-box>
            <text:p text:style-name="P4"><text:span text:style-name="T3">SOCIEDADE</text:span></text:p>
          </draw:text-box>
        </draw:frame>
        <draw:frame draw:style-name="gr5" draw:text-style-name="P6" draw:layer="layout" svg:width="0.566cm" svg:height="0.471cm" svg:x="4.377cm" svg:y="13.216cm">
          <draw:text-box>
            <text:p text:style-name="P4"><text:span text:style-name="T3">DE</text:span></text:p>
          </draw:text-box>
        </draw:frame>
        <draw:frame draw:style-name="gr5" draw:text-style-name="P6" draw:layer="layout" svg:width="1.942cm" svg:height="0.471cm" svg:x="5.376cm" svg:y="13.216cm">
          <draw:text-box>
            <text:p text:style-name="P4"><text:span text:style-name="T3">CRÉDITO,</text:span></text:p>
          </draw:text-box>
        </draw:frame>
        <draw:frame draw:style-name="gr5" draw:text-style-name="P6" draw:layer="layout" svg:width="3.53cm" svg:height="0.471cm" svg:x="7.806cm" svg:y="13.216cm">
          <draw:text-box>
            <text:p text:style-name="P4"><text:span text:style-name="T3">FINANCIAMENTO</text:span></text:p>
          </draw:text-box>
        </draw:frame>
        <draw:frame draw:style-name="gr5" draw:text-style-name="P6" draw:layer="layout" svg:width="0.422cm" svg:height="0.471cm" svg:x="11.865cm" svg:y="13.216cm">
          <draw:text-box>
            <text:p text:style-name="P4"><text:span text:style-name="T3">E</text:span></text:p>
          </draw:text-box>
        </draw:frame>
        <draw:frame draw:style-name="gr5" draw:text-style-name="P6" draw:layer="layout" svg:width="3.259cm" svg:height="0.471cm" svg:x="12.547cm" svg:y="13.216cm">
          <draw:text-box>
            <text:p text:style-name="P4"><text:span text:style-name="T3">INVESTIMENTO.</text:span></text:p>
          </draw:text-box>
        </draw:frame>
        <draw:frame draw:style-name="gr5" draw:text-style-name="P6" draw:layer="layout" svg:width="1.365cm" svg:height="0.471cm" svg:x="16.34cm" svg:y="13.216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271cm" svg:height="0.471cm" svg:x="18.182cm" svg:y="13.216cm">
          <draw:text-box>
            <text:p text:style-name="P4"><text:span text:style-name="T3">parcial:</text:span></text:p>
          </draw:text-box>
        </draw:frame>
        <draw:frame draw:style-name="gr5" draw:text-style-name="P6" draw:layer="layout" svg:width="2.93cm" svg:height="0.471cm" svg:x="1.482cm" svg:y="13.686cm">
          <draw:text-box>
            <text:p text:style-name="P4"><text:span text:style-name="T3">Não-Provimento.</text:span></text:p>
          </draw:text-box>
        </draw:frame>
        <draw:frame draw:style-name="gr5" draw:text-style-name="P6" draw:layer="layout" svg:width="3.093cm" svg:height="0.471cm" svg:x="4.585cm" svg:y="13.686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7.9cm" svg:y="13.686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2.271cm" svg:height="0.471cm" svg:x="17.179cm" svg:y="13.686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0.466cm" svg:height="0.471cm" svg:x="1.482cm" svg:y="14.173cm">
          <draw:text-box>
            <text:p text:style-name="P4"><text:span text:style-name="T3">parte(s) RAIMUNDA CAVALCANTE SANTOS - Unânime.</text:span></text:p>
          </draw:text-box>
        </draw:frame>
        <draw:frame draw:style-name="gr5" draw:text-style-name="P6" draw:layer="layout" svg:width="1.636cm" svg:height="0.471cm" svg:x="17.877cm" svg:y="14.173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5.646cm" svg:height="0.471cm" svg:x="12.107cm" svg:y="14.173cm">
          <draw:text-box>
            <text:p text:style-name="P4"><text:span text:style-name="T2">201. 0074128-05.2026.8.04.1000</text:span></text:p>
          </draw:text-box>
        </draw:frame>
        <draw:frame draw:style-name="gr5" draw:text-style-name="P6" draw:layer="layout" svg:width="2.859cm" svg:height="0.471cm" svg:x="1.482cm" svg:y="14.647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589cm" svg:y="14.647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394cm" svg:y="14.64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463cm" svg:y="14.64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0.009cm" svg:y="14.647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7.518cm" svg:y="14.64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26cm" svg:height="0.471cm" svg:x="1.482cm" svg:y="15.121cm">
          <draw:text-box>
            <text:p text:style-name="P4"><text:span text:style-name="T3">CLOVIS DE JESUS SA.</text:span></text:p>
          </draw:text-box>
        </draw:frame>
        <draw:frame draw:style-name="gr5" draw:text-style-name="P6" draw:layer="layout" svg:width="1.812cm" svg:height="0.471cm" svg:x="6.21cm" svg:y="15.12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601cm" svg:height="0.471cm" svg:x="8.238cm" svg:y="15.121cm">
          <draw:text-box>
            <text:p text:style-name="P4"><text:span text:style-name="T3">SABEMI</text:span></text:p>
          </draw:text-box>
        </draw:frame>
        <draw:frame draw:style-name="gr5" draw:text-style-name="P6" draw:layer="layout" svg:width="3.765cm" svg:height="0.471cm" svg:x="10.045cm" svg:y="15.121cm">
          <draw:text-box>
            <text:p text:style-name="P4"><text:span text:style-name="T3">SEGURADORA S/A.</text:span></text:p>
          </draw:text-box>
        </draw:frame>
        <draw:frame draw:style-name="gr5" draw:text-style-name="P6" draw:layer="layout" svg:width="3.093cm" svg:height="0.471cm" svg:x="14.117cm" svg:y="15.12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531cm" svg:y="15.121cm">
          <draw:text-box>
            <text:p text:style-name="P4"><text:span text:style-name="T3">239 -</text:span></text:p>
          </draw:text-box>
        </draw:frame>
        <draw:frame draw:style-name="gr5" draw:text-style-name="P6" draw:layer="layout" svg:width="0.825cm" svg:height="0.471cm" svg:x="18.686cm" svg:y="15.121cm">
          <draw:text-box>
            <text:p text:style-name="P4"><text:span text:style-name="T3">Com</text:span></text:p>
          </draw:text-box>
        </draw:frame>
        <draw:frame draw:style-name="gr5" draw:text-style-name="P6" draw:layer="layout" svg:width="17.721cm" svg:height="0.471cm" svg:x="1.482cm" svg:y="15.608cm">
          <draw:text-box>
            <text:p text:style-name="P4"><text:span text:style-name="T3">Resolução do Mérito - Não-Provimento, atribuído à(s) parte(s) CLOVIS DE JESUS SA - Unânime.</text:span><text:span text:style-name="T2"> 202.</text:span></text:p>
          </draw:text-box>
        </draw:frame>
        <draw:frame draw:style-name="gr5" draw:text-style-name="P6" draw:layer="layout" svg:width="8.207cm" svg:height="0.471cm" svg:x="6.464cm" svg:y="16.095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6.095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6.095cm">
          <draw:text-box>
            <text:p text:style-name="P4"><text:span text:style-name="T2">0050358-80.2026.8.04.1000</text:span></text:p>
          </draw:text-box>
        </draw:frame>
        <draw:frame draw:style-name="gr5" draw:text-style-name="P6" draw:layer="layout" svg:width="4.175cm" svg:height="0.471cm" svg:x="1.482cm" svg:y="16.569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3.346cm" svg:height="0.471cm" svg:x="5.872cm" svg:y="16.569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1.976cm" svg:height="0.471cm" svg:x="1.482cm" svg:y="17.03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635cm" svg:height="0.471cm" svg:x="3.628cm" svg:y="17.039cm">
          <draw:text-box>
            <text:p text:style-name="P4"><text:span text:style-name="T3">Andrey Ribeiro Dias.</text:span></text:p>
          </draw:text-box>
        </draw:frame>
        <draw:frame draw:style-name="gr5" draw:text-style-name="P6" draw:layer="layout" svg:width="1.812cm" svg:height="0.471cm" svg:x="7.54cm" svg:y="17.03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8.233cm" svg:height="0.471cm" svg:x="9.517cm" svg:y="17.039cm">
          <draw:text-box>
            <text:p text:style-name="P4"><text:span text:style-name="T3">GOL LINHAS AEREAS INTELIGENTES S.A.</text:span></text:p>
          </draw:text-box>
        </draw:frame>
        <draw:frame draw:style-name="gr5" draw:text-style-name="P6" draw:layer="layout" svg:width="1.365cm" svg:height="0.471cm" svg:x="18.144cm" svg:y="17.039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7.754cm" svg:height="0.471cm" svg:x="1.482cm" svg:y="17.513cm">
          <draw:text-box>
            <text:p text:style-name="P4"><text:span text:style-name="T3">principal: 238 - Com Resolução do Mérito - Provimento em Parte, atribuído à(s) parte(s) Andrey Ribeiro</text:span></text:p>
          </draw:text-box>
        </draw:frame>
        <draw:frame draw:style-name="gr5" draw:text-style-name="P6" draw:layer="layout" svg:width="1.025cm" svg:height="0.471cm" svg:x="1.482cm" svg:y="18cm">
          <draw:text-box>
            <text:p text:style-name="P4"><text:span text:style-name="T3">Dias -</text:span></text:p>
          </draw:text-box>
        </draw:frame>
        <draw:frame draw:style-name="gr5" draw:text-style-name="P6" draw:layer="layout" svg:width="1.66cm" svg:height="0.471cm" svg:x="2.781cm" svg:y="1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0.647cm" svg:y="18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0.973cm" svg:y="18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5.732cm" svg:y="18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6.058cm" svg:y="18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6.578cm" svg:y="1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0.743cm" svg:height="0.471cm" svg:x="4.652cm" svg:y="18cm">
          <draw:text-box>
            <text:p text:style-name="P4"><text:span text:style-name="T2">203.</text:span></text:p>
          </draw:text-box>
        </draw:frame>
        <draw:frame draw:style-name="gr5" draw:text-style-name="P6" draw:layer="layout" svg:width="4.8cm" svg:height="0.471cm" svg:x="5.588cm" svg:y="18cm">
          <draw:text-box>
            <text:p text:style-name="P4"><text:span text:style-name="T2">0025092-91.2026.8.04.1000</text:span></text:p>
          </draw:text-box>
        </draw:frame>
        <draw:frame draw:style-name="gr5" draw:text-style-name="P6" draw:layer="layout" svg:width="1.366cm" svg:height="0.471cm" svg:x="1.482cm" svg:y="18.47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3.099cm" svg:y="18.474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0.953cm" svg:y="18.474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3.763cm" svg:y="18.474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5.498cm" svg:y="18.474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28cm" svg:y="18.47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.482cm" svg:y="18.944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6.799cm" svg:height="0.471cm" svg:x="7.024cm" svg:y="18.944cm">
          <draw:text-box>
            <text:p text:style-name="P4"><text:span text:style-name="T3">Recorrente: BANCO BRADESCO S/A.</text:span></text:p>
          </draw:text-box>
        </draw:frame>
        <draw:frame draw:style-name="gr5" draw:text-style-name="P6" draw:layer="layout" svg:width="5.34cm" svg:height="0.471cm" svg:x="14.089cm" svg:y="18.944cm">
          <draw:text-box>
            <text:p text:style-name="P4"><text:span text:style-name="T3">Recorrido: MIRIAN MORAES</text:span></text:p>
          </draw:text-box>
        </draw:frame>
        <draw:frame draw:style-name="gr5" draw:text-style-name="P6" draw:layer="layout" svg:width="17.979cm" svg:height="0.471cm" svg:x="1.482cm" svg:y="19.418cm">
          <draw:text-box>
            <text:p text:style-name="P4"><text:span text:style-name="T3">VIEIRA representado(a) por PIERRE E CUNHA ADVOGADOS ASSOCIADOS. Decisão principal: 239</text:span></text:p>
          </draw:text-box>
        </draw:frame>
        <draw:frame draw:style-name="gr5" draw:text-style-name="P6" draw:layer="layout" svg:width="0.422cm" svg:height="0.471cm" svg:x="1.482cm" svg:y="19.892cm">
          <draw:text-box>
            <text:p text:style-name="P4"><text:span text:style-name="T3">-</text:span></text:p>
          </draw:text-box>
        </draw:frame>
        <draw:frame draw:style-name="gr5" draw:text-style-name="P6" draw:layer="layout" svg:width="4.729cm" svg:height="0.471cm" svg:x="1.812cm" svg:y="19.892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7.112cm" svg:y="19.892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0.279cm" svg:y="19.892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2.858cm" svg:y="19.89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859cm" svg:height="0.471cm" svg:x="14.364cm" svg:y="19.892cm">
          <draw:text-box>
            <text:p text:style-name="P4"><text:span text:style-name="T3">BANCO BRADESCO S/A -</text:span></text:p>
          </draw:text-box>
        </draw:frame>
        <draw:frame draw:style-name="gr5" draw:text-style-name="P6" draw:layer="layout" svg:width="1.66cm" svg:height="0.471cm" svg:x="1.482cm" svg:y="20.37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20.379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20.37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20.37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20.37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20.379cm">
          <draw:text-box>
            <text:p text:style-name="P4"><text:span text:style-name="T2">204.</text:span></text:p>
          </draw:text-box>
        </draw:frame>
        <draw:frame draw:style-name="gr5" draw:text-style-name="P6" draw:layer="layout" svg:width="4.8cm" svg:height="0.471cm" svg:x="4.238cm" svg:y="20.379cm">
          <draw:text-box>
            <text:p text:style-name="P4"><text:span text:style-name="T2">0035067-40.2026.8.04.1000</text:span></text:p>
          </draw:text-box>
        </draw:frame>
        <draw:frame draw:style-name="gr5" draw:text-style-name="P6" draw:layer="layout" svg:width="17.72cm" svg:height="0.471cm" svg:x="1.482cm" svg:y="20.853cm">
          <draw:text-box>
            <text:p text:style-name="P4"><text:span text:style-name="T3">Flávio Henrique Albuquerque De Freitas. Impedimentos: 1 (Tipo: Impedimento. Motivo: Despachou em</text:span></text:p>
          </draw:text-box>
        </draw:frame>
        <draw:frame draw:style-name="gr5" draw:text-style-name="P6" draw:layer="layout" svg:width="17.954cm" svg:height="0.471cm" svg:x="1.482cm" svg:y="21.323cm">
          <draw:text-box>
            <text:p text:style-name="P4"><text:span text:style-name="T3">primeiro grau.), 2 (Tipo: Impedimento. Motivo: Despachou em primeiro grau.). Recorrente: Fernando dos</text:span></text:p>
          </draw:text-box>
        </draw:frame>
        <draw:frame draw:style-name="gr5" draw:text-style-name="P6" draw:layer="layout" svg:width="17.827cm" svg:height="0.471cm" svg:x="1.482cm" svg:y="21.797cm">
          <draw:text-box>
            <text:p text:style-name="P4"><text:span text:style-name="T3">Santos Gonçalves. Recorrido: BANCO C6 CONSIGNADO S.A. (Banco FICSA S.A). Decisão principal:</text:span></text:p>
          </draw:text-box>
        </draw:frame>
        <draw:frame draw:style-name="gr5" draw:text-style-name="P6" draw:layer="layout" svg:width="0.884cm" svg:height="0.471cm" svg:x="1.482cm" svg:y="22.267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2.718cm" svg:y="22.26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8.23cm" svg:y="22.267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1.456cm" svg:y="22.267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4.122cm" svg:y="22.26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2.295cm" svg:height="0.471cm" svg:x="15.676cm" svg:y="22.267cm">
          <draw:text-box>
            <text:p text:style-name="P4"><text:span text:style-name="T3">Fernando dos</text:span></text:p>
          </draw:text-box>
        </draw:frame>
        <draw:frame draw:style-name="gr5" draw:text-style-name="P6" draw:layer="layout" svg:width="1.131cm" svg:height="0.471cm" svg:x="18.36cm" svg:y="22.267cm">
          <draw:text-box>
            <text:p text:style-name="P4"><text:span text:style-name="T3">Santos</text:span></text:p>
          </draw:text-box>
        </draw:frame>
        <draw:frame draw:style-name="gr5" draw:text-style-name="P6" draw:layer="layout" svg:width="3.799cm" svg:height="0.471cm" svg:x="1.482cm" svg:y="22.758cm">
          <draw:text-box>
            <text:p text:style-name="P4"><text:span text:style-name="T3">Gonçalves - Unânime.</text:span></text:p>
          </draw:text-box>
        </draw:frame>
        <draw:frame draw:style-name="gr5" draw:text-style-name="P6" draw:layer="layout" svg:width="8.207cm" svg:height="0.471cm" svg:x="11.214cm" svg:y="22.758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5.646cm" svg:height="0.471cm" svg:x="5.427cm" svg:y="22.758cm">
          <draw:text-box>
            <text:p text:style-name="P4"><text:span text:style-name="T2">205. 0000947-53.2026.8.04.4400</text:span></text:p>
          </draw:text-box>
        </draw:frame>
        <draw:frame draw:style-name="gr5" draw:text-style-name="P6" draw:layer="layout" svg:width="8.277cm" svg:height="0.471cm" svg:x="1.482cm" svg:y="23.228cm">
          <draw:text-box>
            <text:p text:style-name="P4"><text:span text:style-name="T3">Relator: Alexandre Henrique Novaes De Araújo.</text:span></text:p>
          </draw:text-box>
        </draw:frame>
        <draw:frame draw:style-name="gr5" draw:text-style-name="P6" draw:layer="layout" svg:width="9.185cm" svg:height="0.471cm" svg:x="10.14cm" svg:y="23.228cm">
          <draw:text-box>
            <text:p text:style-name="P4"><text:span text:style-name="T3">Recorrente: ANGELICA CAETANO DOS SANTOS.</text:span></text:p>
          </draw:text-box>
        </draw:frame>
        <draw:frame draw:style-name="gr5" draw:text-style-name="P6" draw:layer="layout" svg:width="17.815cm" svg:height="0.471cm" svg:x="1.482cm" svg:y="23.702cm">
          <draw:text-box>
            <text:p text:style-name="P4"><text:span text:style-name="T3">Recorrido: AMBAR ENERGIA AMAZONAS S.A. Decisão principal: 242 - Com Resolução do Mérito -</text:span></text:p>
          </draw:text-box>
        </draw:frame>
        <draw:frame draw:style-name="gr5" draw:text-style-name="P6" draw:layer="layout" svg:width="7.397cm" svg:height="0.471cm" svg:x="1.482cm" svg:y="24.172cm">
          <draw:text-box>
            <text:p text:style-name="P4"><text:span text:style-name="T3">Conhecimento em Parte e Não-Provimento,</text:span></text:p>
          </draw:text-box>
        </draw:frame>
        <draw:frame draw:style-name="gr5" draw:text-style-name="P6" draw:layer="layout" svg:width="2.271cm" svg:height="0.471cm" svg:x="9.733cm" svg:y="24.172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2.405cm" svg:y="24.17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246cm" svg:height="0.471cm" svg:x="13.957cm" svg:y="24.172cm">
          <draw:text-box>
            <text:p text:style-name="P4"><text:span text:style-name="T3">ANGELICA CAETANO DOS</text:span></text:p>
          </draw:text-box>
        </draw:frame>
        <draw:frame draw:style-name="gr5" draw:text-style-name="P6" draw:layer="layout" svg:width="3.659cm" svg:height="0.471cm" svg:x="1.482cm" svg:y="24.663cm">
          <draw:text-box>
            <text:p text:style-name="P4"><text:span text:style-name="T3">SANTOS - Unânime.</text:span></text:p>
          </draw:text-box>
        </draw:frame>
        <draw:frame draw:style-name="gr5" draw:text-style-name="P6" draw:layer="layout" svg:width="8.207cm" svg:height="0.471cm" svg:x="11.138cm" svg:y="24.663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5.646cm" svg:height="0.471cm" svg:x="5.321cm" svg:y="24.663cm">
          <draw:text-box>
            <text:p text:style-name="P4"><text:span text:style-name="T2">206. 0600219-13.2025.8.04.5300</text:span></text:p>
          </draw:text-box>
        </draw:frame>
        <draw:frame draw:style-name="gr5" draw:text-style-name="P6" draw:layer="layout" svg:width="8.277cm" svg:height="0.471cm" svg:x="1.482cm" svg:y="25.133cm">
          <draw:text-box>
            <text:p text:style-name="P4"><text:span text:style-name="T3">Relator: Alexandre Henrique Novaes De Araújo.</text:span></text:p>
          </draw:text-box>
        </draw:frame>
        <draw:frame draw:style-name="gr5" draw:text-style-name="P6" draw:layer="layout" svg:width="9.231cm" svg:height="0.471cm" svg:x="10.11cm" svg:y="25.133cm">
          <draw:text-box>
            <text:p text:style-name="P4"><text:span text:style-name="T3">Recorrente: EDINAIDE CIDRONIO DE ANDRADE.</text:span></text:p>
          </draw:text-box>
        </draw:frame>
        <draw:frame draw:style-name="gr5" draw:text-style-name="P6" draw:layer="layout" svg:width="17.815cm" svg:height="0.471cm" svg:x="1.482cm" svg:y="25.607cm">
          <draw:text-box>
            <text:p text:style-name="P4"><text:span text:style-name="T3">Recorrido: AMBAR ENERGIA AMAZONAS S.A. Decisão principal: 242 - Com Resolução do Mérito -</text:span></text:p>
          </draw:text-box>
        </draw:frame>
        <draw:frame draw:style-name="gr5" draw:text-style-name="P6" draw:layer="layout" svg:width="4.07cm" svg:height="0.471cm" svg:x="1.482cm" svg:y="26.077cm">
          <draw:text-box>
            <text:p text:style-name="P4"><text:span text:style-name="T3">Conhecimento em Parte</text:span></text:p>
          </draw:text-box>
        </draw:frame>
        <draw:frame draw:style-name="gr5" draw:text-style-name="P6" draw:layer="layout" svg:width="0.422cm" svg:height="0.471cm" svg:x="6.207cm" svg:y="26.077cm">
          <draw:text-box>
            <text:p text:style-name="P4"><text:span text:style-name="T3">e</text:span></text:p>
          </draw:text-box>
        </draw:frame>
        <draw:frame draw:style-name="gr5" draw:text-style-name="P6" draw:layer="layout" svg:width="2.93cm" svg:height="0.471cm" svg:x="6.66cm" svg:y="26.077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9.92cm" svg:y="26.077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2.663cm" svg:y="26.07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87cm" svg:height="0.471cm" svg:x="14.254cm" svg:y="26.077cm">
          <draw:text-box>
            <text:p text:style-name="P4"><text:span text:style-name="T3">EDINAIDE CIDRONIO DE</text:span></text:p>
          </draw:text-box>
        </draw:frame>
        <draw:frame draw:style-name="gr5" draw:text-style-name="P6" draw:layer="layout" svg:width="2.318cm" svg:height="0.471cm" svg:x="1.482cm" svg:y="26.568cm">
          <draw:text-box>
            <text:p text:style-name="P4"><text:span text:style-name="T3">ANDRADE -</text:span></text:p>
          </draw:text-box>
        </draw:frame>
        <draw:frame draw:style-name="gr5" draw:text-style-name="P6" draw:layer="layout" svg:width="1.66cm" svg:height="0.471cm" svg:x="4.17cm" svg:y="26.56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2.188cm" svg:y="26.568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556cm" svg:y="26.568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446cm" svg:y="26.568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14cm" svg:y="26.568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18.373cm" svg:y="26.568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083cm" svg:y="26.568cm">
          <draw:text-box>
            <text:p text:style-name="P4"><text:span text:style-name="T2">207.</text:span></text:p>
          </draw:text-box>
        </draw:frame>
        <draw:frame draw:style-name="gr5" draw:text-style-name="P6" draw:layer="layout" svg:width="4.8cm" svg:height="0.471cm" svg:x="7.061cm" svg:y="26.568cm">
          <draw:text-box>
            <text:p text:style-name="P4"><text:span text:style-name="T2">0052786-35.2026.8.04.1000</text:span></text:p>
          </draw:text-box>
        </draw:frame>
        <draw:frame draw:style-name="gr5" draw:text-style-name="P6" draw:layer="layout" svg:width="1.589cm" svg:height="0.471cm" svg:x="1.482cm" svg:y="27.038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02cm" svg:y="27.03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4.894cm" svg:y="27.038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2.638cm" svg:y="27.038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418cm" svg:y="27.038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2cm" svg:y="27.03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27.51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095cm" svg:y="27.512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9.039cm" svg:y="27.51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388cm" svg:height="0.471cm" svg:x="11.279cm" svg:y="27.512cm">
          <draw:text-box>
            <text:p text:style-name="P4"><text:span text:style-name="T3">Andrey Lucas</text:span></text:p>
          </draw:text-box>
        </draw:frame>
        <draw:frame draw:style-name="gr5" draw:text-style-name="P6" draw:layer="layout" svg:width="3.117cm" svg:height="0.471cm" svg:x="14.042cm" svg:y="27.512cm">
          <draw:text-box>
            <text:p text:style-name="P4"><text:span text:style-name="T3">de Souza Queiroz.</text:span></text:p>
          </draw:text-box>
        </draw:frame>
        <draw:frame draw:style-name="gr5" draw:text-style-name="P6" draw:layer="layout" svg:width="1.812cm" svg:height="0.471cm" svg:x="17.666cm" svg:y="27.512cm">
          <draw:text-box>
            <text:p text:style-name="P4"><text:span text:style-name="T3">Recorrido:</text:span></text:p>
          </draw:text-box>
        </draw:frame>
      </draw:page>
      <draw:page draw:name="page17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17.768cm" svg:height="0.471cm" svg:x="1.482cm" svg:y="1.278cm">
          <draw:text-box>
            <text:p text:style-name="P4"><text:span text:style-name="T3">BULLLA INSTITUICAO DE PAGAMENTO S.A. Decisão principal: 239 - Com Resolução do Mérito -</text:span></text:p>
          </draw:text-box>
        </draw:frame>
        <draw:frame draw:style-name="gr5" draw:text-style-name="P6" draw:layer="layout" svg:width="2.93cm" svg:height="0.471cm" svg:x="1.482cm" svg:y="1.765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4.843cm" svg:y="1.765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757cm" svg:y="1.765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735cm" svg:y="1.76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272cm" svg:height="0.471cm" svg:x="9.407cm" svg:y="1.765cm">
          <draw:text-box>
            <text:p text:style-name="P4"><text:span text:style-name="T3">Andrey</text:span></text:p>
          </draw:text-box>
        </draw:frame>
        <draw:frame draw:style-name="gr5" draw:text-style-name="P6" draw:layer="layout" svg:width="1.013cm" svg:height="0.471cm" svg:x="11.037cm" svg:y="1.765cm">
          <draw:text-box>
            <text:p text:style-name="P4"><text:span text:style-name="T3">Lucas</text:span></text:p>
          </draw:text-box>
        </draw:frame>
        <draw:frame draw:style-name="gr5" draw:text-style-name="P6" draw:layer="layout" svg:width="0.422cm" svg:height="0.471cm" svg:x="12.4cm" svg:y="1.765cm">
          <draw:text-box>
            <text:p text:style-name="P4"><text:span text:style-name="T3">de</text:span></text:p>
          </draw:text-box>
        </draw:frame>
        <draw:frame draw:style-name="gr5" draw:text-style-name="P6" draw:layer="layout" svg:width="1.037cm" svg:height="0.471cm" svg:x="13.128cm" svg:y="1.765cm">
          <draw:text-box>
            <text:p text:style-name="P4"><text:span text:style-name="T3">Souza</text:span></text:p>
          </draw:text-box>
        </draw:frame>
        <draw:frame draw:style-name="gr5" draw:text-style-name="P6" draw:layer="layout" svg:width="1.365cm" svg:height="0.471cm" svg:x="14.516cm" svg:y="1.765cm">
          <draw:text-box>
            <text:p text:style-name="P4"><text:span text:style-name="T3">Queiroz</text:span></text:p>
          </draw:text-box>
        </draw:frame>
        <draw:frame draw:style-name="gr5" draw:text-style-name="P6" draw:layer="layout" svg:width="0.422cm" svg:height="0.471cm" svg:x="16.252cm" svg:y="1.765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713cm" svg:y="1.76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58cm" svg:y="1.765cm">
          <draw:text-box>
            <text:p text:style-name="P4"><text:span text:style-name="T2">208.</text:span></text:p>
          </draw:text-box>
        </draw:frame>
        <draw:frame draw:style-name="gr5" draw:text-style-name="P6" draw:layer="layout" svg:width="0.422cm" svg:height="0.471cm" svg:x="6.612cm" svg:y="2.256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.256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.256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.256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.25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.25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.256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.256cm">
          <draw:text-box>
            <text:p text:style-name="P4"><text:span text:style-name="T2">0016153-25.2026.8.04.1000</text:span></text:p>
          </draw:text-box>
        </draw:frame>
        <draw:frame draw:style-name="gr5" draw:text-style-name="P6" draw:layer="layout" svg:width="4.939cm" svg:height="0.471cm" svg:x="1.482cm" svg:y="2.726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2.726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2.726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2.726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2.726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2.726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3.2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777cm" svg:y="3.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3.863cm" svg:height="0.471cm" svg:x="4.953cm" svg:y="3.2cm">
          <draw:text-box>
            <text:p text:style-name="P4"><text:span text:style-name="T3">Naiara Gabriela Santos Costa representado(a) por ADRIANO CEZAR RIBEIRO.</text:span></text:p>
          </draw:text-box>
        </draw:frame>
        <draw:frame draw:style-name="gr5" draw:text-style-name="P6" draw:layer="layout" svg:width="1.812cm" svg:height="0.471cm" svg:x="1.482cm" svg:y="3.67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212cm" svg:height="0.471cm" svg:x="3.569cm" svg:y="3.674cm">
          <draw:text-box>
            <text:p text:style-name="P4"><text:span text:style-name="T3">TAM LINHAS AEREAS S.A.</text:span></text:p>
          </draw:text-box>
        </draw:frame>
        <draw:frame draw:style-name="gr5" draw:text-style-name="P6" draw:layer="layout" svg:width="3.093cm" svg:height="0.471cm" svg:x="9.449cm" svg:y="3.67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971cm" svg:y="3.674cm">
          <draw:text-box>
            <text:p text:style-name="P4"><text:span text:style-name="T3">241 -</text:span></text:p>
          </draw:text-box>
        </draw:frame>
        <draw:frame draw:style-name="gr5" draw:text-style-name="P6" draw:layer="layout" svg:width="4.729cm" svg:height="0.471cm" svg:x="14.212cm" svg:y="3.674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8.149cm" svg:height="0.471cm" svg:x="1.482cm" svg:y="4.144cm">
          <draw:text-box>
            <text:p text:style-name="P4"><text:span text:style-name="T3">Conhecimento em Parte e Provimento em Parte,</text:span></text:p>
          </draw:text-box>
        </draw:frame>
        <draw:frame draw:style-name="gr5" draw:text-style-name="P6" draw:layer="layout" svg:width="8.771cm" svg:height="0.471cm" svg:x="10.263cm" svg:y="4.144cm">
          <draw:text-box>
            <text:p text:style-name="P4"><text:span text:style-name="T3">atribuído à(s) parte(s) Naiara Gabriela Santos Costa</text:span></text:p>
          </draw:text-box>
        </draw:frame>
        <draw:frame draw:style-name="gr5" draw:text-style-name="P6" draw:layer="layout" svg:width="2.634cm" svg:height="0.471cm" svg:x="1.482cm" svg:y="4.631cm">
          <draw:text-box>
            <text:p text:style-name="P4"><text:span text:style-name="T3">representado(a)</text:span></text:p>
          </draw:text-box>
        </draw:frame>
        <draw:frame draw:style-name="gr5" draw:text-style-name="P6" draw:layer="layout" svg:width="0.566cm" svg:height="0.471cm" svg:x="4.399cm" svg:y="4.631cm">
          <draw:text-box>
            <text:p text:style-name="P4"><text:span text:style-name="T3">por</text:span></text:p>
          </draw:text-box>
        </draw:frame>
        <draw:frame draw:style-name="gr5" draw:text-style-name="P6" draw:layer="layout" svg:width="5.493cm" svg:height="0.471cm" svg:x="5.199cm" svg:y="4.631cm">
          <draw:text-box>
            <text:p text:style-name="P4"><text:span text:style-name="T3">ADRIANO CEZAR RIBEIRO -</text:span></text:p>
          </draw:text-box>
        </draw:frame>
        <draw:frame draw:style-name="gr5" draw:text-style-name="P6" draw:layer="layout" svg:width="1.66cm" svg:height="0.471cm" svg:x="11.358cm" svg:y="4.63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9.38cm" svg:y="4.631cm">
          <draw:text-box>
            <text:p text:style-name="P4"><text:span text:style-name="T3">-</text:span></text:p>
          </draw:text-box>
        </draw:frame>
        <draw:frame draw:style-name="gr5" draw:text-style-name="P6" draw:layer="layout" svg:width="0.743cm" svg:height="0.471cm" svg:x="13.28cm" svg:y="4.631cm">
          <draw:text-box>
            <text:p text:style-name="P4"><text:span text:style-name="T2">209.</text:span></text:p>
          </draw:text-box>
        </draw:frame>
        <draw:frame draw:style-name="gr5" draw:text-style-name="P6" draw:layer="layout" svg:width="4.8cm" svg:height="0.471cm" svg:x="14.262cm" svg:y="4.631cm">
          <draw:text-box>
            <text:p text:style-name="P4"><text:span text:style-name="T2">0044314-45.2026.8.04.1000</text:span></text:p>
          </draw:text-box>
        </draw:frame>
        <draw:frame draw:style-name="gr5" draw:text-style-name="P6" draw:layer="layout" svg:width="4.352cm" svg:height="0.471cm" svg:x="1.482cm" svg:y="5.105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04cm" svg:y="5.105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651cm" svg:y="5.105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193cm" svg:y="5.10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364cm" svg:y="5.10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1.96cm" svg:y="5.105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7.688cm" svg:height="0.471cm" svg:x="1.482cm" svg:y="5.579cm">
          <draw:text-box>
            <text:p text:style-name="P4"><text:span text:style-name="T3">Impedimentos: 1 (Tipo: Impedimento. Motivo: Juiz substituto atuou no 1º grau.), 2 (Tipo: Impedimento.</text:span></text:p>
          </draw:text-box>
        </draw:frame>
        <draw:frame draw:style-name="gr5" draw:text-style-name="P6" draw:layer="layout" svg:width="17.767cm" svg:height="0.471cm" svg:x="1.482cm" svg:y="6.049cm">
          <draw:text-box>
            <text:p text:style-name="P4"><text:span text:style-name="T3">Motivo: Despachou em primeiro grau.). Recorrente: BANCO BRADESCO S/A. Recorrido: EDILEUZA</text:span></text:p>
          </draw:text-box>
        </draw:frame>
        <draw:frame draw:style-name="gr5" draw:text-style-name="P6" draw:layer="layout" svg:width="17.793cm" svg:height="0.471cm" svg:x="1.482cm" svg:y="6.523cm">
          <draw:text-box>
            <text:p text:style-name="P4"><text:span text:style-name="T3">REBOUCAS SIRINO representado(a) por TAYANE LARYSSE FERREIRA DE SOUZA DA CUNHA.</text:span></text:p>
          </draw:text-box>
        </draw:frame>
        <draw:frame draw:style-name="gr5" draw:text-style-name="P6" draw:layer="layout" svg:width="3.093cm" svg:height="0.471cm" svg:x="1.482cm" svg:y="6.993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4.801cm" svg:y="6.993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5.257cm" svg:height="0.471cm" svg:x="14.081cm" svg:y="6.993cm">
          <draw:text-box>
            <text:p text:style-name="P4"><text:span text:style-name="T3">atribuído à(s) parte(s) BANCO</text:span></text:p>
          </draw:text-box>
        </draw:frame>
        <draw:frame draw:style-name="gr5" draw:text-style-name="P6" draw:layer="layout" svg:width="5.035cm" svg:height="0.471cm" svg:x="1.482cm" svg:y="7.484cm">
          <draw:text-box>
            <text:p text:style-name="P4"><text:span text:style-name="T3">BRADESCO S/A - Unânime.</text:span></text:p>
          </draw:text-box>
        </draw:frame>
        <draw:frame draw:style-name="gr5" draw:text-style-name="P6" draw:layer="layout" svg:width="6.514cm" svg:height="0.471cm" svg:x="12.704cm" svg:y="7.484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0.743cm" svg:height="0.471cm" svg:x="6.824cm" svg:y="7.484cm">
          <draw:text-box>
            <text:p text:style-name="P4"><text:span text:style-name="T2">210.</text:span></text:p>
          </draw:text-box>
        </draw:frame>
        <draw:frame draw:style-name="gr5" draw:text-style-name="P6" draw:layer="layout" svg:width="4.8cm" svg:height="0.471cm" svg:x="7.717cm" svg:y="7.484cm">
          <draw:text-box>
            <text:p text:style-name="P4"><text:span text:style-name="T2">0050612-53.2026.8.04.1000</text:span></text:p>
          </draw:text-box>
        </draw:frame>
        <draw:frame draw:style-name="gr5" draw:text-style-name="P6" draw:layer="layout" svg:width="1.589cm" svg:height="0.471cm" svg:x="1.482cm" svg:y="7.954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02cm" svg:y="7.95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4.894cm" svg:y="7.954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2.638cm" svg:y="7.954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418cm" svg:y="7.954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2cm" svg:y="7.954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8.42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107cm" svg:y="8.428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9.098cm" svg:y="8.42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623cm" svg:height="0.471cm" svg:x="11.351cm" svg:y="8.428cm">
          <draw:text-box>
            <text:p text:style-name="P4"><text:span text:style-name="T3">DHEIME RIBEIRO DA SILVA.</text:span></text:p>
          </draw:text-box>
        </draw:frame>
        <draw:frame draw:style-name="gr5" draw:text-style-name="P6" draw:layer="layout" svg:width="1.812cm" svg:height="0.471cm" svg:x="17.661cm" svg:y="8.42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7.522cm" svg:height="0.471cm" svg:x="1.482cm" svg:y="8.898cm">
          <draw:text-box>
            <text:p text:style-name="P4"><text:span text:style-name="T3">BANCO BRADESCO S/A. Decisão principal: 238 - Com Resolução do Mérito - Provimento em Parte,</text:span></text:p>
          </draw:text-box>
        </draw:frame>
        <draw:frame draw:style-name="gr5" draw:text-style-name="P6" draw:layer="layout" svg:width="11.3cm" svg:height="0.471cm" svg:x="1.482cm" svg:y="9.389cm">
          <draw:text-box>
            <text:p text:style-name="P4"><text:span text:style-name="T3">atribuído à(s) parte(s) DHEIME RIBEIRO DA SILVA - Unânime.</text:span></text:p>
          </draw:text-box>
        </draw:frame>
        <draw:frame draw:style-name="gr5" draw:text-style-name="P6" draw:layer="layout" svg:width="0.422cm" svg:height="0.471cm" svg:x="19.38cm" svg:y="9.389cm">
          <draw:text-box>
            <text:p text:style-name="P4"><text:span text:style-name="T3">-</text:span></text:p>
          </draw:text-box>
        </draw:frame>
        <draw:frame draw:style-name="gr5" draw:text-style-name="P6" draw:layer="layout" svg:width="0.743cm" svg:height="0.471cm" svg:x="13.466cm" svg:y="9.389cm">
          <draw:text-box>
            <text:p text:style-name="P4"><text:span text:style-name="T2">211.</text:span></text:p>
          </draw:text-box>
        </draw:frame>
        <draw:frame draw:style-name="gr5" draw:text-style-name="P6" draw:layer="layout" svg:width="4.8cm" svg:height="0.471cm" svg:x="14.376cm" svg:y="9.389cm">
          <draw:text-box>
            <text:p text:style-name="P4"><text:span text:style-name="T2">0023870-88.2026.8.04.1000</text:span></text:p>
          </draw:text-box>
        </draw:frame>
        <draw:frame draw:style-name="gr5" draw:text-style-name="P6" draw:layer="layout" svg:width="4.352cm" svg:height="0.471cm" svg:x="1.482cm" svg:y="9.859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04cm" svg:y="9.859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651cm" svg:y="9.859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193cm" svg:y="9.85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364cm" svg:y="9.85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1.96cm" svg:y="9.859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7.873cm" svg:height="0.471cm" svg:x="1.482cm" svg:y="10.333cm">
          <draw:text-box>
            <text:p text:style-name="P4"><text:span text:style-name="T3">Recorrente: SEGURADORA ASSURANT SEGURADORA S.A.Recorrido: Erivanildo Tavares Ferreira.</text:span></text:p>
          </draw:text-box>
        </draw:frame>
        <draw:frame draw:style-name="gr5" draw:text-style-name="P6" draw:layer="layout" svg:width="17.873cm" svg:height="0.471cm" svg:x="1.482cm" svg:y="10.803cm">
          <draw:text-box>
            <text:p text:style-name="P4"><text:span text:style-name="T3">Decisão principal: 237 - Com Resolução do Mérito - Provimento, atribuído à(s) parte(s) SEGURADORA</text:span></text:p>
          </draw:text-box>
        </draw:frame>
        <draw:frame draw:style-name="gr5" draw:text-style-name="P6" draw:layer="layout" svg:width="6.094cm" svg:height="0.471cm" svg:x="1.482cm" svg:y="11.294cm">
          <draw:text-box>
            <text:p text:style-name="P4"><text:span text:style-name="T3">ASSURANT SEGURADORA S.A.</text:span></text:p>
          </draw:text-box>
        </draw:frame>
        <draw:frame draw:style-name="gr5" draw:text-style-name="P6" draw:layer="layout" svg:width="1.906cm" svg:height="0.471cm" svg:x="7.843cm" svg:y="11.294cm">
          <draw:text-box>
            <text:p text:style-name="P4"><text:span text:style-name="T3">- Unânime.</text:span></text:p>
          </draw:text-box>
        </draw:frame>
        <draw:frame draw:style-name="gr5" draw:text-style-name="P6" draw:layer="layout" svg:width="3.576cm" svg:height="0.471cm" svg:x="15.832cm" svg:y="11.294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743cm" svg:height="0.471cm" svg:x="9.957cm" svg:y="11.294cm">
          <draw:text-box>
            <text:p text:style-name="P4"><text:span text:style-name="T2">212.</text:span></text:p>
          </draw:text-box>
        </draw:frame>
        <draw:frame draw:style-name="gr5" draw:text-style-name="P6" draw:layer="layout" svg:width="4.8cm" svg:height="0.471cm" svg:x="10.854cm" svg:y="11.294cm">
          <draw:text-box>
            <text:p text:style-name="P4"><text:span text:style-name="T2">0028330-21.2026.8.04.1000</text:span></text:p>
          </draw:text-box>
        </draw:frame>
        <draw:frame draw:style-name="gr5" draw:text-style-name="P6" draw:layer="layout" svg:width="0.919cm" svg:height="0.471cm" svg:x="1.482cm" svg:y="11.764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61cm" svg:y="11.764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34cm" svg:y="11.76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389cm" svg:y="11.76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7.917cm" svg:y="11.764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5.363cm" svg:y="11.764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8.081cm" svg:y="11.764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.482cm" svg:y="12.23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081cm" svg:y="12.23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5.665cm" svg:y="12.238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1.503cm" svg:y="12.23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707cm" svg:height="0.471cm" svg:x="13.709cm" svg:y="12.238cm">
          <draw:text-box>
            <text:p text:style-name="P4"><text:span text:style-name="T3">BANCO ITAU.</text:span></text:p>
          </draw:text-box>
        </draw:frame>
        <draw:frame draw:style-name="gr5" draw:text-style-name="P6" draw:layer="layout" svg:width="1.812cm" svg:height="0.471cm" svg:x="16.734cm" svg:y="12.23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0.731cm" svg:height="0.471cm" svg:x="18.775cm" svg:y="12.238cm">
          <draw:text-box>
            <text:p text:style-name="P4"><text:span text:style-name="T3">Jose</text:span></text:p>
          </draw:text-box>
        </draw:frame>
        <draw:frame draw:style-name="gr5" draw:text-style-name="P6" draw:layer="layout" svg:width="17.837cm" svg:height="0.471cm" svg:x="1.482cm" svg:y="12.712cm">
          <draw:text-box>
            <text:p text:style-name="P4"><text:span text:style-name="T3">Freitas de Oliveira Filho. Decisão principal: 237 - Com Resolução do Mérito - Provimento, atribuído à(s)</text:span></text:p>
          </draw:text-box>
        </draw:frame>
        <draw:frame draw:style-name="gr5" draw:text-style-name="P6" draw:layer="layout" svg:width="6.009cm" svg:height="0.471cm" svg:x="1.482cm" svg:y="13.199cm">
          <draw:text-box>
            <text:p text:style-name="P4"><text:span text:style-name="T3">parte(s) BANCO ITAU - Unânime.</text:span></text:p>
          </draw:text-box>
        </draw:frame>
        <draw:frame draw:style-name="gr5" draw:text-style-name="P6" draw:layer="layout" svg:width="4.599cm" svg:height="0.471cm" svg:x="13.89cm" svg:y="13.199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8.877cm" svg:y="13.19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0.743cm" svg:height="0.471cm" svg:x="7.954cm" svg:y="13.199cm">
          <draw:text-box>
            <text:p text:style-name="P4"><text:span text:style-name="T2">213.</text:span></text:p>
          </draw:text-box>
        </draw:frame>
        <draw:frame draw:style-name="gr5" draw:text-style-name="P6" draw:layer="layout" svg:width="4.8cm" svg:height="0.471cm" svg:x="8.869cm" svg:y="13.199cm">
          <draw:text-box>
            <text:p text:style-name="P4"><text:span text:style-name="T2">0066064-06.2026.8.04.1000</text:span></text:p>
          </draw:text-box>
        </draw:frame>
        <draw:frame draw:style-name="gr5" draw:text-style-name="P6" draw:layer="layout" svg:width="1.13cm" svg:height="0.471cm" svg:x="1.482cm" svg:y="13.669cm">
          <draw:text-box>
            <text:p text:style-name="P4"><text:span text:style-name="T3">Turma</text:span></text:p>
          </draw:text-box>
        </draw:frame>
        <draw:frame draw:style-name="gr5" draw:text-style-name="P6" draw:layer="layout" svg:width="1.589cm" svg:height="0.471cm" svg:x="2.947cm" svg:y="13.669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4.894cm" svg:y="13.66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084cm" svg:height="0.471cm" svg:x="6.613cm" svg:y="13.669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1.577cm" svg:height="0.471cm" svg:x="8.04cm" svg:y="13.669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2.212cm" svg:height="0.471cm" svg:x="9.971cm" svg:y="13.669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12.553cm" svg:y="13.669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13.362cm" svg:y="13.669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2.542cm" svg:height="0.471cm" svg:x="14.974cm" svg:y="13.669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17.903cm" svg:y="13.669cm">
          <draw:text-box>
            <text:p text:style-name="P4"><text:span text:style-name="T3">1</text:span></text:p>
          </draw:text-box>
        </draw:frame>
        <draw:frame draw:style-name="gr5" draw:text-style-name="P6" draw:layer="layout" svg:width="1.06cm" svg:height="0.471cm" svg:x="18.424cm" svg:y="13.669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17.99cm" svg:height="0.471cm" svg:x="1.482cm" svg:y="14.143cm">
          <draw:text-box>
            <text:p text:style-name="P4"><text:span text:style-name="T3">Impedimento. Motivo: Despachou em primeiro grau.). Recorrente: BANCO DO BRASIL S.A. Recorrido:</text:span></text:p>
          </draw:text-box>
        </draw:frame>
        <draw:frame draw:style-name="gr5" draw:text-style-name="P6" draw:layer="layout" svg:width="7.94cm" svg:height="0.471cm" svg:x="1.482cm" svg:y="14.617cm">
          <draw:text-box>
            <text:p text:style-name="P4"><text:span text:style-name="T3">SUELBY CRISTINE DA COSTA PAULINO.</text:span></text:p>
          </draw:text-box>
        </draw:frame>
        <draw:frame draw:style-name="gr5" draw:text-style-name="P6" draw:layer="layout" svg:width="3.093cm" svg:height="0.471cm" svg:x="9.943cm" svg:y="14.61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13.326cm" svg:y="14.617cm">
          <draw:text-box>
            <text:p text:style-name="P4"><text:span text:style-name="T3">221 - Com Resolução do Mérito -</text:span></text:p>
          </draw:text-box>
        </draw:frame>
        <draw:frame draw:style-name="gr5" draw:text-style-name="P6" draw:layer="layout" svg:width="2.071cm" svg:height="0.471cm" svg:x="1.482cm" svg:y="15.104cm">
          <draw:text-box>
            <text:p text:style-name="P4"><text:span text:style-name="T3">Procedência</text:span></text:p>
          </draw:text-box>
        </draw:frame>
        <draw:frame draw:style-name="gr5" draw:text-style-name="P6" draw:layer="layout" svg:width="1.601cm" svg:height="0.471cm" svg:x="3.95cm" svg:y="15.104cm">
          <draw:text-box>
            <text:p text:style-name="P4"><text:span text:style-name="T3">em Parte,</text:span></text:p>
          </draw:text-box>
        </draw:frame>
        <draw:frame draw:style-name="gr5" draw:text-style-name="P6" draw:layer="layout" svg:width="1.53cm" svg:height="0.471cm" svg:x="6.118cm" svg:y="15.104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8.032cm" svg:y="15.104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9.001cm" svg:y="15.10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812cm" svg:height="0.471cm" svg:x="10.669cm" svg:y="15.104cm">
          <draw:text-box>
            <text:p text:style-name="P4"><text:span text:style-name="T3">BANCO DO BRASIL S.A -</text:span></text:p>
          </draw:text-box>
        </draw:frame>
        <draw:frame draw:style-name="gr5" draw:text-style-name="P6" draw:layer="layout" svg:width="1.66cm" svg:height="0.471cm" svg:x="16.717cm" svg:y="15.10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54cm" svg:y="15.104cm">
          <draw:text-box>
            <text:p text:style-name="P4"><text:span text:style-name="T2">214.</text:span></text:p>
          </draw:text-box>
        </draw:frame>
        <draw:frame draw:style-name="gr5" draw:text-style-name="P6" draw:layer="layout" svg:width="8.207cm" svg:height="0.471cm" svg:x="6.464cm" svg:y="15.591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5.591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5.591cm">
          <draw:text-box>
            <text:p text:style-name="P4"><text:span text:style-name="T2">0037514-98.2026.8.04.1000</text:span></text:p>
          </draw:text-box>
        </draw:frame>
        <draw:frame draw:style-name="gr5" draw:text-style-name="P6" draw:layer="layout" svg:width="4.175cm" svg:height="0.471cm" svg:x="1.482cm" svg:y="16.065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3.346cm" svg:height="0.471cm" svg:x="5.872cm" svg:y="16.065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1.976cm" svg:height="0.471cm" svg:x="1.482cm" svg:y="16.53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363cm" svg:height="0.471cm" svg:x="3.633cm" svg:y="16.535cm">
          <draw:text-box>
            <text:p text:style-name="P4"><text:span text:style-name="T3">Marcondes Tavares dos Santos.</text:span></text:p>
          </draw:text-box>
        </draw:frame>
        <draw:frame draw:style-name="gr5" draw:text-style-name="P6" draw:layer="layout" svg:width="1.812cm" svg:height="0.471cm" svg:x="9.352cm" svg:y="16.53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11.338cm" svg:y="16.535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6.345cm" svg:y="16.53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9.502cm" svg:height="0.471cm" svg:x="1.482cm" svg:y="17.009cm">
          <draw:text-box>
            <text:p text:style-name="P4"><text:span text:style-name="T3">238 - Com Resolução do Mérito - Provimento em Parte,</text:span></text:p>
          </draw:text-box>
        </draw:frame>
        <draw:frame draw:style-name="gr5" draw:text-style-name="P6" draw:layer="layout" svg:width="7.795cm" svg:height="0.471cm" svg:x="11.49cm" svg:y="17.009cm">
          <draw:text-box>
            <text:p text:style-name="P4"><text:span text:style-name="T3">atribuído à(s) parte(s) Marcondes Tavares dos</text:span></text:p>
          </draw:text-box>
        </draw:frame>
        <draw:frame draw:style-name="gr5" draw:text-style-name="P6" draw:layer="layout" svg:width="3.141cm" svg:height="0.471cm" svg:x="1.482cm" svg:y="17.496cm">
          <draw:text-box>
            <text:p text:style-name="P4"><text:span text:style-name="T3">Santos - Unânime.</text:span></text:p>
          </draw:text-box>
        </draw:frame>
        <draw:frame draw:style-name="gr5" draw:text-style-name="P6" draw:layer="layout" svg:width="4.599cm" svg:height="0.471cm" svg:x="10.846cm" svg:y="17.496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5.816cm" svg:y="17.496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6.612cm" svg:y="17.49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0.743cm" svg:height="0.471cm" svg:x="4.928cm" svg:y="17.496cm">
          <draw:text-box>
            <text:p text:style-name="P4"><text:span text:style-name="T2">215.</text:span></text:p>
          </draw:text-box>
        </draw:frame>
        <draw:frame draw:style-name="gr5" draw:text-style-name="P6" draw:layer="layout" svg:width="4.8cm" svg:height="0.471cm" svg:x="5.838cm" svg:y="17.496cm">
          <draw:text-box>
            <text:p text:style-name="P4"><text:span text:style-name="T2">0696771-39.2025.8.04.1000</text:span></text:p>
          </draw:text-box>
        </draw:frame>
        <draw:frame draw:style-name="gr5" draw:text-style-name="P6" draw:layer="layout" svg:width="1.366cm" svg:height="0.471cm" svg:x="1.482cm" svg:y="17.9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3.061cm" svg:y="17.97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0.728cm" svg:y="17.9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282cm" svg:height="0.471cm" svg:x="12.926cm" svg:y="17.97cm">
          <draw:text-box>
            <text:p text:style-name="P4"><text:span text:style-name="T3">ENEDSON COSTA DOS SANTOS.</text:span></text:p>
          </draw:text-box>
        </draw:frame>
        <draw:frame draw:style-name="gr5" draw:text-style-name="P6" draw:layer="layout" svg:width="1.812cm" svg:height="0.471cm" svg:x="1.482cm" svg:y="18.4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7.998cm" svg:height="0.471cm" svg:x="3.459cm" svg:y="18.44cm">
          <draw:text-box>
            <text:p text:style-name="P4"><text:span text:style-name="T3">AZUL LINHA AÉREAS BRASILEIROS.S.A.</text:span></text:p>
          </draw:text-box>
        </draw:frame>
        <draw:frame draw:style-name="gr5" draw:text-style-name="P6" draw:layer="layout" svg:width="3.093cm" svg:height="0.471cm" svg:x="11.785cm" svg:y="18.4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4.211cm" svg:height="0.471cm" svg:x="15.1cm" svg:y="18.44cm">
          <draw:text-box>
            <text:p text:style-name="P4"><text:span text:style-name="T3">239 - Com Resolução do</text:span></text:p>
          </draw:text-box>
        </draw:frame>
        <draw:frame draw:style-name="gr5" draw:text-style-name="P6" draw:layer="layout" svg:width="4.434cm" svg:height="0.471cm" svg:x="1.482cm" svg:y="18.931cm">
          <draw:text-box>
            <text:p text:style-name="P4"><text:span text:style-name="T3">Mérito - Não-Provimento,</text:span></text:p>
          </draw:text-box>
        </draw:frame>
        <draw:frame draw:style-name="gr5" draw:text-style-name="P6" draw:layer="layout" svg:width="11.96cm" svg:height="0.471cm" svg:x="6.198cm" svg:y="18.931cm">
          <draw:text-box>
            <text:p text:style-name="P4"><text:span text:style-name="T3">atribuído à(s) parte(s) ENEDSON COSTA DOS SANTOS - Unânime.</text:span></text:p>
          </draw:text-box>
        </draw:frame>
        <draw:frame draw:style-name="gr5" draw:text-style-name="P6" draw:layer="layout" svg:width="0.743cm" svg:height="0.471cm" svg:x="18.775cm" svg:y="18.931cm">
          <draw:text-box>
            <text:p text:style-name="P4"><text:span text:style-name="T2">216.</text:span></text:p>
          </draw:text-box>
        </draw:frame>
        <draw:frame draw:style-name="gr5" draw:text-style-name="P6" draw:layer="layout" svg:width="8.207cm" svg:height="0.471cm" svg:x="6.464cm" svg:y="19.418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9.418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9.418cm">
          <draw:text-box>
            <text:p text:style-name="P4"><text:span text:style-name="T2">0054051-72.2026.8.04.1000</text:span></text:p>
          </draw:text-box>
        </draw:frame>
        <draw:frame draw:style-name="gr5" draw:text-style-name="P6" draw:layer="layout" svg:width="4.175cm" svg:height="0.471cm" svg:x="1.482cm" svg:y="19.892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5.973cm" svg:y="19.89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222cm" svg:height="0.471cm" svg:x="8.129cm" svg:y="19.892cm">
          <draw:text-box>
            <text:p text:style-name="P4"><text:span text:style-name="T3">Klinger Souza Machado.</text:span></text:p>
          </draw:text-box>
        </draw:frame>
        <draw:frame draw:style-name="gr5" draw:text-style-name="P6" draw:layer="layout" svg:width="1.812cm" svg:height="0.471cm" svg:x="12.663cm" svg:y="19.89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14.656cm" svg:y="19.892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7.872cm" svg:height="0.471cm" svg:x="1.482cm" svg:y="20.362cm">
          <draw:text-box>
            <text:p text:style-name="P4"><text:span text:style-name="T3">Decisão principal: 238 - Com Resolução do Mérito - Provimento em Parte, atribuído à(s) parte(s) Klinger</text:span></text:p>
          </draw:text-box>
        </draw:frame>
        <draw:frame draw:style-name="gr5" draw:text-style-name="P6" draw:layer="layout" svg:width="4.728cm" svg:height="0.471cm" svg:x="1.482cm" svg:y="20.853cm">
          <draw:text-box>
            <text:p text:style-name="P4"><text:span text:style-name="T3">Souza Machado - Unânime.</text:span></text:p>
          </draw:text-box>
        </draw:frame>
        <draw:frame draw:style-name="gr5" draw:text-style-name="P6" draw:layer="layout" svg:width="4.599cm" svg:height="0.471cm" svg:x="12.561cm" svg:y="20.853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7.565cm" svg:y="20.853cm">
          <draw:text-box>
            <text:p text:style-name="P4"><text:span text:style-name="T3">- 3ª</text:span></text:p>
          </draw:text-box>
        </draw:frame>
        <draw:frame draw:style-name="gr5" draw:text-style-name="P6" draw:layer="layout" svg:width="1.13cm" svg:height="0.471cm" svg:x="18.378cm" svg:y="20.853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617cm" svg:y="20.853cm">
          <draw:text-box>
            <text:p text:style-name="P4"><text:span text:style-name="T2">217.</text:span></text:p>
          </draw:text-box>
        </draw:frame>
        <draw:frame draw:style-name="gr5" draw:text-style-name="P6" draw:layer="layout" svg:width="4.8cm" svg:height="0.471cm" svg:x="7.535cm" svg:y="20.853cm">
          <draw:text-box>
            <text:p text:style-name="P4"><text:span text:style-name="T2">0698515-69.2025.8.04.1000</text:span></text:p>
          </draw:text-box>
        </draw:frame>
        <draw:frame draw:style-name="gr5" draw:text-style-name="P6" draw:layer="layout" svg:width="1.589cm" svg:height="0.471cm" svg:x="1.482cm" svg:y="21.323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02cm" svg:y="21.32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4.894cm" svg:y="21.323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2.638cm" svg:y="21.32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418cm" svg:y="21.323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2cm" svg:y="21.32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7.946cm" svg:height="0.471cm" svg:x="1.482cm" svg:y="21.797cm">
          <draw:text-box>
            <text:p text:style-name="P4"><text:span text:style-name="T3">Motivo: Juiz substituto atuou no 1º grau.), 2 (Tipo: Impedimento. Motivo: Despachou em primeiro grau.).</text:span></text:p>
          </draw:text-box>
        </draw:frame>
        <draw:frame draw:style-name="gr5" draw:text-style-name="P6" draw:layer="layout" svg:width="1.976cm" svg:height="0.471cm" svg:x="1.482cm" svg:y="22.26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834cm" svg:height="0.471cm" svg:x="3.705cm" svg:y="22.267cm">
          <draw:text-box>
            <text:p text:style-name="P4"><text:span text:style-name="T3">HAPVIDA ASSISTÊNCIA MÉDICA LTDA.</text:span></text:p>
          </draw:text-box>
        </draw:frame>
        <draw:frame draw:style-name="gr5" draw:text-style-name="P6" draw:layer="layout" svg:width="1.812cm" svg:height="0.471cm" svg:x="12.149cm" svg:y="22.26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928cm" svg:height="0.471cm" svg:x="14.203cm" svg:y="22.267cm">
          <draw:text-box>
            <text:p text:style-name="P4"><text:span text:style-name="T3">Marinho e Souza Advogados</text:span></text:p>
          </draw:text-box>
        </draw:frame>
        <draw:frame draw:style-name="gr5" draw:text-style-name="P6" draw:layer="layout" svg:width="17.792cm" svg:height="0.471cm" svg:x="1.482cm" svg:y="22.741cm">
          <draw:text-box>
            <text:p text:style-name="P4"><text:span text:style-name="T3">Associados representado(a) por FABRÍCIO CABRAL DOS ANJOS MARINHO. Decisão principal: 239</text:span></text:p>
          </draw:text-box>
        </draw:frame>
        <draw:frame draw:style-name="gr5" draw:text-style-name="P6" draw:layer="layout" svg:width="0.422cm" svg:height="0.471cm" svg:x="1.482cm" svg:y="23.211cm">
          <draw:text-box>
            <text:p text:style-name="P4"><text:span text:style-name="T3">-</text:span></text:p>
          </draw:text-box>
        </draw:frame>
        <draw:frame draw:style-name="gr5" draw:text-style-name="P6" draw:layer="layout" svg:width="4.729cm" svg:height="0.471cm" svg:x="1.837cm" svg:y="23.211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7.269cm" svg:y="23.211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0.465cm" svg:y="23.21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3.095cm" svg:y="23.21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718cm" svg:height="0.471cm" svg:x="14.626cm" svg:y="23.211cm">
          <draw:text-box>
            <text:p text:style-name="P4"><text:span text:style-name="T3">HAPVIDA ASSISTÊNCIA</text:span></text:p>
          </draw:text-box>
        </draw:frame>
        <draw:frame draw:style-name="gr5" draw:text-style-name="P6" draw:layer="layout" svg:width="4.916cm" svg:height="0.471cm" svg:x="1.482cm" svg:y="23.702cm">
          <draw:text-box>
            <text:p text:style-name="P4"><text:span text:style-name="T3">MÉDICA LTDA - Unânime.</text:span></text:p>
          </draw:text-box>
        </draw:frame>
        <draw:frame draw:style-name="gr5" draw:text-style-name="P6" draw:layer="layout" svg:width="4.599cm" svg:height="0.471cm" svg:x="12.649cm" svg:y="23.702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7.594cm" svg:y="23.702cm">
          <draw:text-box>
            <text:p text:style-name="P4"><text:span text:style-name="T3">- 3ª</text:span></text:p>
          </draw:text-box>
        </draw:frame>
        <draw:frame draw:style-name="gr5" draw:text-style-name="P6" draw:layer="layout" svg:width="1.13cm" svg:height="0.471cm" svg:x="18.382cm" svg:y="23.702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744cm" svg:y="23.702cm">
          <draw:text-box>
            <text:p text:style-name="P4"><text:span text:style-name="T2">218.</text:span></text:p>
          </draw:text-box>
        </draw:frame>
        <draw:frame draw:style-name="gr5" draw:text-style-name="P6" draw:layer="layout" svg:width="4.8cm" svg:height="0.471cm" svg:x="7.645cm" svg:y="23.702cm">
          <draw:text-box>
            <text:p text:style-name="P4"><text:span text:style-name="T2">0000021-74.2025.8.04.2600</text:span></text:p>
          </draw:text-box>
        </draw:frame>
        <draw:frame draw:style-name="gr5" draw:text-style-name="P6" draw:layer="layout" svg:width="1.589cm" svg:height="0.471cm" svg:x="1.482cm" svg:y="24.172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19cm" svg:y="24.17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4.928cm" svg:y="24.172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2.755cm" svg:y="24.17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259cm" svg:height="0.471cm" svg:x="14.986cm" svg:y="24.172cm">
          <draw:text-box>
            <text:p text:style-name="P4"><text:span text:style-name="T3">BRAULINA DA SILVA</text:span></text:p>
          </draw:text-box>
        </draw:frame>
        <draw:frame draw:style-name="gr5" draw:text-style-name="P6" draw:layer="layout" svg:width="1.778cm" svg:height="0.471cm" svg:x="1.482cm" svg:y="24.646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812cm" svg:height="0.471cm" svg:x="3.488cm" svg:y="24.64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7.644cm" svg:height="0.471cm" svg:x="5.541cm" svg:y="24.646cm">
          <draw:text-box>
            <text:p text:style-name="P4"><text:span text:style-name="T3">Fupres Administradora de Cartão de Crédito.</text:span></text:p>
          </draw:text-box>
        </draw:frame>
        <draw:frame draw:style-name="gr5" draw:text-style-name="P6" draw:layer="layout" svg:width="3.093cm" svg:height="0.471cm" svg:x="14.021cm" svg:y="24.646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48cm" svg:y="24.646cm">
          <draw:text-box>
            <text:p text:style-name="P4"><text:span text:style-name="T3">239 -</text:span></text:p>
          </draw:text-box>
        </draw:frame>
        <draw:frame draw:style-name="gr5" draw:text-style-name="P6" draw:layer="layout" svg:width="0.825cm" svg:height="0.471cm" svg:x="18.682cm" svg:y="24.646cm">
          <draw:text-box>
            <text:p text:style-name="P4"><text:span text:style-name="T3">Com</text:span></text:p>
          </draw:text-box>
        </draw:frame>
        <draw:frame draw:style-name="gr5" draw:text-style-name="P6" draw:layer="layout" svg:width="6.833cm" svg:height="0.471cm" svg:x="1.482cm" svg:y="25.116cm">
          <draw:text-box>
            <text:p text:style-name="P4"><text:span text:style-name="T3">Resolução do Mérito - Não-Provimento,</text:span></text:p>
          </draw:text-box>
        </draw:frame>
        <draw:frame draw:style-name="gr5" draw:text-style-name="P6" draw:layer="layout" svg:width="10.055cm" svg:height="0.471cm" svg:x="8.857cm" svg:y="25.116cm">
          <draw:text-box>
            <text:p text:style-name="P4"><text:span text:style-name="T3">atribuído à(s) parte(s) BRAULINA DA SILVA ARAÚJO -</text:span></text:p>
          </draw:text-box>
        </draw:frame>
        <draw:frame draw:style-name="gr5" draw:text-style-name="P6" draw:layer="layout" svg:width="1.66cm" svg:height="0.471cm" svg:x="1.482cm" svg:y="25.607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25.607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25.607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25.60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25.60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25.607cm">
          <draw:text-box>
            <text:p text:style-name="P4"><text:span text:style-name="T2">219.</text:span></text:p>
          </draw:text-box>
        </draw:frame>
        <draw:frame draw:style-name="gr5" draw:text-style-name="P6" draw:layer="layout" svg:width="4.8cm" svg:height="0.471cm" svg:x="4.238cm" svg:y="25.607cm">
          <draw:text-box>
            <text:p text:style-name="P4"><text:span text:style-name="T2">0050727-74.2026.8.04.1000</text:span></text:p>
          </draw:text-box>
        </draw:frame>
        <draw:frame draw:style-name="gr5" draw:text-style-name="P6" draw:layer="layout" svg:width="7.044cm" svg:height="0.471cm" svg:x="1.482cm" svg:y="26.077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9.161cm" svg:y="26.07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704cm" svg:height="0.471cm" svg:x="11.359cm" svg:y="26.077cm">
          <draw:text-box>
            <text:p text:style-name="P4"><text:span text:style-name="T3">Maria Claudenice Alves da Silva.</text:span></text:p>
          </draw:text-box>
        </draw:frame>
        <draw:frame draw:style-name="gr5" draw:text-style-name="P6" draw:layer="layout" svg:width="1.812cm" svg:height="0.471cm" svg:x="17.679cm" svg:y="26.07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942cm" svg:height="0.471cm" svg:x="1.482cm" svg:y="26.551cm">
          <draw:text-box>
            <text:p text:style-name="P4"><text:span text:style-name="T3">BANCO C6 S.A.</text:span></text:p>
          </draw:text-box>
        </draw:frame>
        <draw:frame draw:style-name="gr5" draw:text-style-name="P6" draw:layer="layout" svg:width="11.947cm" svg:height="0.471cm" svg:x="4.661cm" svg:y="26.551cm">
          <draw:text-box>
            <text:p text:style-name="P4"><text:span text:style-name="T3">Decisão principal: 239 - Com Resolução do Mérito - Não-Provimento,</text:span></text:p>
          </draw:text-box>
        </draw:frame>
        <draw:frame draw:style-name="gr5" draw:text-style-name="P6" draw:layer="layout" svg:width="2.271cm" svg:height="0.471cm" svg:x="17.188cm" svg:y="26.55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.482cm" svg:y="27.038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116cm" svg:height="0.471cm" svg:x="3.023cm" svg:y="27.038cm">
          <draw:text-box>
            <text:p text:style-name="P4"><text:span text:style-name="T3">Maria Claudenice Alves</text:span></text:p>
          </draw:text-box>
        </draw:frame>
        <draw:frame draw:style-name="gr5" draw:text-style-name="P6" draw:layer="layout" svg:width="1.624cm" svg:height="0.471cm" svg:x="7.655cm" svg:y="27.038cm">
          <draw:text-box>
            <text:p text:style-name="P4"><text:span text:style-name="T3">da Silva -</text:span></text:p>
          </draw:text-box>
        </draw:frame>
        <draw:frame draw:style-name="gr5" draw:text-style-name="P6" draw:layer="layout" svg:width="1.66cm" svg:height="0.471cm" svg:x="9.75cm" svg:y="27.03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47cm" svg:y="27.038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11cm" svg:y="27.038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663cm" svg:y="27.038cm">
          <draw:text-box>
            <text:p text:style-name="P4"><text:span text:style-name="T2">220.</text:span></text:p>
          </draw:text-box>
        </draw:frame>
        <draw:frame draw:style-name="gr5" draw:text-style-name="P6" draw:layer="layout" svg:width="4.8cm" svg:height="0.471cm" svg:x="12.637cm" svg:y="27.038cm">
          <draw:text-box>
            <text:p text:style-name="P4"><text:span text:style-name="T2">0707511-56.2025.8.04.1000</text:span></text:p>
          </draw:text-box>
        </draw:frame>
        <draw:frame draw:style-name="gr5" draw:text-style-name="P6" draw:layer="layout" svg:width="2.859cm" svg:height="0.471cm" svg:x="1.482cm" svg:y="27.512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589cm" svg:y="27.512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394cm" svg:y="27.51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463cm" svg:y="27.51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0.009cm" svg:y="27.512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7.518cm" svg:y="27.512cm">
          <draw:text-box>
            <text:p text:style-name="P4"><text:span text:style-name="T3">Recorrente:</text:span></text:p>
          </draw:text-box>
        </draw:frame>
      </draw:page>
      <draw:page draw:name="page18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5.844cm" svg:height="0.471cm" svg:x="1.482cm" svg:y="1.278cm">
          <draw:text-box>
            <text:p text:style-name="P4"><text:span text:style-name="T3">Kátia Regina de Oliveira Delmiro.</text:span></text:p>
          </draw:text-box>
        </draw:frame>
        <draw:frame draw:style-name="gr5" draw:text-style-name="P6" draw:layer="layout" svg:width="11.523cm" svg:height="0.471cm" svg:x="7.629cm" svg:y="1.278cm">
          <draw:text-box>
            <text:p text:style-name="P4"><text:span text:style-name="T3">Recorrido: Banco Inter. Decisão principal: 239 - Com Resolução do</text:span></text:p>
          </draw:text-box>
        </draw:frame>
        <draw:frame draw:style-name="gr5" draw:text-style-name="P6" draw:layer="layout" svg:width="4.434cm" svg:height="0.471cm" svg:x="1.482cm" svg:y="1.765cm">
          <draw:text-box>
            <text:p text:style-name="P4"><text:span text:style-name="T3">Mérito - Não-Provimento,</text:span></text:p>
          </draw:text-box>
        </draw:frame>
        <draw:frame draw:style-name="gr5" draw:text-style-name="P6" draw:layer="layout" svg:width="11.522cm" svg:height="0.471cm" svg:x="6.287cm" svg:y="1.765cm">
          <draw:text-box>
            <text:p text:style-name="P4"><text:span text:style-name="T3">atribuído à(s) parte(s) Kátia Regina de Oliveira Delmiro - Unânime.</text:span></text:p>
          </draw:text-box>
        </draw:frame>
        <draw:frame draw:style-name="gr5" draw:text-style-name="P6" draw:layer="layout" svg:width="0.743cm" svg:height="0.471cm" svg:x="18.771cm" svg:y="1.765cm">
          <draw:text-box>
            <text:p text:style-name="P4"><text:span text:style-name="T2">221.</text:span></text:p>
          </draw:text-box>
        </draw:frame>
        <draw:frame draw:style-name="gr5" draw:text-style-name="P6" draw:layer="layout" svg:width="8.207cm" svg:height="0.471cm" svg:x="6.464cm" svg:y="2.256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2.256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2.256cm">
          <draw:text-box>
            <text:p text:style-name="P4"><text:span text:style-name="T2">0013734-32.2026.8.04.1000</text:span></text:p>
          </draw:text-box>
        </draw:frame>
        <draw:frame draw:style-name="gr5" draw:text-style-name="P6" draw:layer="layout" svg:width="4.175cm" svg:height="0.471cm" svg:x="1.482cm" svg:y="2.726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6.075cm" svg:y="2.72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305cm" svg:height="0.471cm" svg:x="8.273cm" svg:y="2.726cm">
          <draw:text-box>
            <text:p text:style-name="P4"><text:span text:style-name="T3">Josefa Carvalho da Silva.</text:span></text:p>
          </draw:text-box>
        </draw:frame>
        <draw:frame draw:style-name="gr5" draw:text-style-name="P6" draw:layer="layout" svg:width="1.812cm" svg:height="0.471cm" svg:x="13.085cm" svg:y="2.72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189cm" svg:height="0.471cm" svg:x="15.113cm" svg:y="2.726cm">
          <draw:text-box>
            <text:p text:style-name="P4"><text:span text:style-name="T3">BANCO CREFISA S.A.</text:span></text:p>
          </draw:text-box>
        </draw:frame>
        <draw:frame draw:style-name="gr5" draw:text-style-name="P6" draw:layer="layout" svg:width="17.636cm" svg:height="0.471cm" svg:x="1.482cm" svg:y="3.2cm">
          <draw:text-box>
            <text:p text:style-name="P4"><text:span text:style-name="T3">Decisão principal: 238 - Com Resolução do Mérito - Provimento em Parte, atribuído à(s) parte(s) Josefa</text:span></text:p>
          </draw:text-box>
        </draw:frame>
        <draw:frame draw:style-name="gr5" draw:text-style-name="P6" draw:layer="layout" svg:width="5.045cm" svg:height="0.471cm" svg:x="1.482cm" svg:y="3.687cm">
          <draw:text-box>
            <text:p text:style-name="P4"><text:span text:style-name="T3">Carvalho da Silva - Unânime.</text:span></text:p>
          </draw:text-box>
        </draw:frame>
        <draw:frame draw:style-name="gr5" draw:text-style-name="P6" draw:layer="layout" svg:width="6.514cm" svg:height="0.471cm" svg:x="12.73cm" svg:y="3.687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0.743cm" svg:height="0.471cm" svg:x="6.862cm" svg:y="3.687cm">
          <draw:text-box>
            <text:p text:style-name="P4"><text:span text:style-name="T2">222.</text:span></text:p>
          </draw:text-box>
        </draw:frame>
        <draw:frame draw:style-name="gr5" draw:text-style-name="P6" draw:layer="layout" svg:width="4.8cm" svg:height="0.471cm" svg:x="7.751cm" svg:y="3.687cm">
          <draw:text-box>
            <text:p text:style-name="P4"><text:span text:style-name="T2">0671291-59.2025.8.04.1000</text:span></text:p>
          </draw:text-box>
        </draw:frame>
        <draw:frame draw:style-name="gr5" draw:text-style-name="P6" draw:layer="layout" svg:width="1.589cm" svg:height="0.471cm" svg:x="1.482cm" svg:y="4.161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404cm" svg:y="4.16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084cm" svg:height="0.471cm" svg:x="5.097cm" svg:y="4.161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1.577cm" svg:height="0.471cm" svg:x="6.499cm" svg:y="4.161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2.212cm" svg:height="0.471cm" svg:x="8.408cm" svg:y="4.161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10.965cm" svg:y="4.161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11.753cm" svg:y="4.161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1.976cm" svg:height="0.471cm" svg:x="13.343cm" svg:y="4.16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612cm" svg:height="0.471cm" svg:x="15.664cm" svg:y="4.161cm">
          <draw:text-box>
            <text:p text:style-name="P4"><text:span text:style-name="T3">NU PAGAMENTOS</text:span></text:p>
          </draw:text-box>
        </draw:frame>
        <draw:frame draw:style-name="gr5" draw:text-style-name="P6" draw:layer="layout" svg:width="2.565cm" svg:height="0.471cm" svg:x="1.482cm" svg:y="4.631cm">
          <draw:text-box>
            <text:p text:style-name="P4"><text:span text:style-name="T3">S.A.Recorrido:</text:span></text:p>
          </draw:text-box>
        </draw:frame>
        <draw:frame draw:style-name="gr5" draw:text-style-name="P6" draw:layer="layout" svg:width="10.656cm" svg:height="0.471cm" svg:x="4.373cm" svg:y="4.631cm">
          <draw:text-box>
            <text:p text:style-name="P4"><text:span text:style-name="T3">58.094.899 CARLOS HENRIQUE CORREA DE OLIVEIRA,</text:span></text:p>
          </draw:text-box>
        </draw:frame>
        <draw:frame draw:style-name="gr5" draw:text-style-name="P6" draw:layer="layout" svg:width="1.812cm" svg:height="0.471cm" svg:x="16.269cm" svg:y="4.63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107cm" svg:height="0.471cm" svg:x="18.39cm" svg:y="4.631cm">
          <draw:text-box>
            <text:p text:style-name="P4"><text:span text:style-name="T3">Carlos</text:span></text:p>
          </draw:text-box>
        </draw:frame>
        <draw:frame draw:style-name="gr5" draw:text-style-name="P6" draw:layer="layout" svg:width="2.941cm" svg:height="0.471cm" svg:x="1.482cm" svg:y="5.105cm">
          <draw:text-box>
            <text:p text:style-name="P4"><text:span text:style-name="T3">Henrique Correa.</text:span></text:p>
          </draw:text-box>
        </draw:frame>
        <draw:frame draw:style-name="gr5" draw:text-style-name="P6" draw:layer="layout" svg:width="11.947cm" svg:height="0.471cm" svg:x="4.632cm" svg:y="5.105cm">
          <draw:text-box>
            <text:p text:style-name="P4"><text:span text:style-name="T3">Decisão principal: 239 - Com Resolução do Mérito - Não-Provimento,</text:span></text:p>
          </draw:text-box>
        </draw:frame>
        <draw:frame draw:style-name="gr5" draw:text-style-name="P6" draw:layer="layout" svg:width="2.271cm" svg:height="0.471cm" svg:x="17.183cm" svg:y="5.105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5.87cm" svg:height="0.471cm" svg:x="1.482cm" svg:y="5.592cm">
          <draw:text-box>
            <text:p text:style-name="P4"><text:span text:style-name="T3">parte(s) NU PAGAMENTOS S.A.</text:span></text:p>
          </draw:text-box>
        </draw:frame>
        <draw:frame draw:style-name="gr5" draw:text-style-name="P6" draw:layer="layout" svg:width="1.906cm" svg:height="0.471cm" svg:x="7.73cm" svg:y="5.592cm">
          <draw:text-box>
            <text:p text:style-name="P4"><text:span text:style-name="T3">- Unânime.</text:span></text:p>
          </draw:text-box>
        </draw:frame>
        <draw:frame draw:style-name="gr5" draw:text-style-name="P6" draw:layer="layout" svg:width="3.576cm" svg:height="0.471cm" svg:x="15.798cm" svg:y="5.592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743cm" svg:height="0.471cm" svg:x="9.876cm" svg:y="5.592cm">
          <draw:text-box>
            <text:p text:style-name="P4"><text:span text:style-name="T2">223.</text:span></text:p>
          </draw:text-box>
        </draw:frame>
        <draw:frame draw:style-name="gr5" draw:text-style-name="P6" draw:layer="layout" svg:width="4.8cm" svg:height="0.471cm" svg:x="10.791cm" svg:y="5.592cm">
          <draw:text-box>
            <text:p text:style-name="P4"><text:span text:style-name="T2">0003889-74.2025.8.04.4600</text:span></text:p>
          </draw:text-box>
        </draw:frame>
        <draw:frame draw:style-name="gr5" draw:text-style-name="P6" draw:layer="layout" svg:width="18.011cm" svg:height="0.471cm" svg:x="1.482cm" svg:y="6.066cm">
          <draw:text-box>
            <text:p text:style-name="P4"><text:span text:style-name="T3">Cível - 3ª Turma Recursal. Relator: Flávio Henrique Albuquerque De Freitas. Recorrente: Paulo Sergio da</text:span></text:p>
          </draw:text-box>
        </draw:frame>
        <draw:frame draw:style-name="gr5" draw:text-style-name="P6" draw:layer="layout" svg:width="1.977cm" svg:height="0.471cm" svg:x="1.482cm" svg:y="6.54cm">
          <draw:text-box>
            <text:p text:style-name="P4"><text:span text:style-name="T3">Silva Lobo.</text:span></text:p>
          </draw:text-box>
        </draw:frame>
        <draw:frame draw:style-name="gr5" draw:text-style-name="P6" draw:layer="layout" svg:width="1.812cm" svg:height="0.471cm" svg:x="3.675cm" svg:y="6.5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9.137cm" svg:height="0.471cm" svg:x="5.656cm" svg:y="6.54cm">
          <draw:text-box>
            <text:p text:style-name="P4"><text:span text:style-name="T3">Supersim Securitizadora de Créditos Financeiros S.A.</text:span></text:p>
          </draw:text-box>
        </draw:frame>
        <draw:frame draw:style-name="gr5" draw:text-style-name="P6" draw:layer="layout" svg:width="3.093cm" svg:height="0.471cm" svg:x="15.261cm" svg:y="6.5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8.581cm" svg:y="6.54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.482cm" svg:y="7.01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6.82cm" svg:y="7.01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9.996cm" svg:y="7.0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2.587cm" svg:y="7.0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905cm" svg:height="0.471cm" svg:x="14.101cm" svg:y="7.01cm">
          <draw:text-box>
            <text:p text:style-name="P4"><text:span text:style-name="T3">Paulo Sergio da Silva Lobo -</text:span></text:p>
          </draw:text-box>
        </draw:frame>
        <draw:frame draw:style-name="gr5" draw:text-style-name="P6" draw:layer="layout" svg:width="1.66cm" svg:height="0.471cm" svg:x="1.482cm" svg:y="7.497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7.497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7.497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7.49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7.49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7.497cm">
          <draw:text-box>
            <text:p text:style-name="P4"><text:span text:style-name="T2">224.</text:span></text:p>
          </draw:text-box>
        </draw:frame>
        <draw:frame draw:style-name="gr5" draw:text-style-name="P6" draw:layer="layout" svg:width="4.8cm" svg:height="0.471cm" svg:x="4.238cm" svg:y="7.497cm">
          <draw:text-box>
            <text:p text:style-name="P4"><text:span text:style-name="T2">0042616-04.2026.8.04.1000</text:span></text:p>
          </draw:text-box>
        </draw:frame>
        <draw:frame draw:style-name="gr5" draw:text-style-name="P6" draw:layer="layout" svg:width="6.808cm" svg:height="0.471cm" svg:x="1.482cm" svg:y="7.971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6.492cm" svg:height="0.471cm" svg:x="8.636cm" svg:y="7.971cm">
          <draw:text-box>
            <text:p text:style-name="P4"><text:span text:style-name="T3">Impedimentos: 1 (Tipo: Impedimento.</text:span></text:p>
          </draw:text-box>
        </draw:frame>
        <draw:frame draw:style-name="gr5" draw:text-style-name="P6" draw:layer="layout" svg:width="3.976cm" svg:height="0.471cm" svg:x="15.44cm" svg:y="7.971cm">
          <draw:text-box>
            <text:p text:style-name="P4"><text:span text:style-name="T3">Motivo: Despachou em</text:span></text:p>
          </draw:text-box>
        </draw:frame>
        <draw:frame draw:style-name="gr5" draw:text-style-name="P6" draw:layer="layout" svg:width="2.67cm" svg:height="0.471cm" svg:x="1.482cm" svg:y="8.445cm">
          <draw:text-box>
            <text:p text:style-name="P4"><text:span text:style-name="T3">primeiro grau.).</text:span></text:p>
          </draw:text-box>
        </draw:frame>
        <draw:frame draw:style-name="gr5" draw:text-style-name="P6" draw:layer="layout" svg:width="1.976cm" svg:height="0.471cm" svg:x="4.589cm" svg:y="8.44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212cm" svg:height="0.471cm" svg:x="6.854cm" svg:y="8.445cm">
          <draw:text-box>
            <text:p text:style-name="P4"><text:span text:style-name="T3">TAM LINHAS AEREAS S.A.</text:span></text:p>
          </draw:text-box>
        </draw:frame>
        <draw:frame draw:style-name="gr5" draw:text-style-name="P6" draw:layer="layout" svg:width="1.812cm" svg:height="0.471cm" svg:x="12.785cm" svg:y="8.44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305cm" svg:height="0.471cm" svg:x="14.88cm" svg:y="8.445cm">
          <draw:text-box>
            <text:p text:style-name="P4"><text:span text:style-name="T3">VIVIANE NEGRAO DE</text:span></text:p>
          </draw:text-box>
        </draw:frame>
        <draw:frame draw:style-name="gr5" draw:text-style-name="P6" draw:layer="layout" svg:width="3.906cm" svg:height="0.471cm" svg:x="1.482cm" svg:y="8.915cm">
          <draw:text-box>
            <text:p text:style-name="P4"><text:span text:style-name="T3">OLIVEIRA GUASSU.</text:span></text:p>
          </draw:text-box>
        </draw:frame>
        <draw:frame draw:style-name="gr5" draw:text-style-name="P6" draw:layer="layout" svg:width="13.381cm" svg:height="0.471cm" svg:x="5.588cm" svg:y="8.915cm">
          <draw:text-box>
            <text:p text:style-name="P4"><text:span text:style-name="T3">Decisão principal: 242 - Com Resolução do Mérito - Conhecimento em Parte e</text:span></text:p>
          </draw:text-box>
        </draw:frame>
        <draw:frame draw:style-name="gr5" draw:text-style-name="P6" draw:layer="layout" svg:width="2.93cm" svg:height="0.471cm" svg:x="1.482cm" svg:y="9.402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4.924cm" svg:y="9.402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909cm" svg:y="9.402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951cm" svg:y="9.40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2.601cm" svg:height="0.471cm" svg:x="9.691cm" svg:y="9.402cm">
          <draw:text-box>
            <text:p text:style-name="P4"><text:span text:style-name="T3">TAM LINHAS</text:span></text:p>
          </draw:text-box>
        </draw:frame>
        <draw:frame draw:style-name="gr5" draw:text-style-name="P6" draw:layer="layout" svg:width="1.648cm" svg:height="0.471cm" svg:x="13.005cm" svg:y="9.402cm">
          <draw:text-box>
            <text:p text:style-name="P4"><text:span text:style-name="T3">AEREAS</text:span></text:p>
          </draw:text-box>
        </draw:frame>
        <draw:frame draw:style-name="gr5" draw:text-style-name="P6" draw:layer="layout" svg:width="0.896cm" svg:height="0.471cm" svg:x="15.079cm" svg:y="9.402cm">
          <draw:text-box>
            <text:p text:style-name="P4"><text:span text:style-name="T3">S.A -</text:span></text:p>
          </draw:text-box>
        </draw:frame>
        <draw:frame draw:style-name="gr5" draw:text-style-name="P6" draw:layer="layout" svg:width="1.66cm" svg:height="0.471cm" svg:x="16.637cm" svg:y="9.40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9cm" svg:y="9.402cm">
          <draw:text-box>
            <text:p text:style-name="P4"><text:span text:style-name="T2">225.</text:span></text:p>
          </draw:text-box>
        </draw:frame>
        <draw:frame draw:style-name="gr5" draw:text-style-name="P6" draw:layer="layout" svg:width="8.207cm" svg:height="0.471cm" svg:x="6.464cm" svg:y="9.893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9.893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9.893cm">
          <draw:text-box>
            <text:p text:style-name="P4"><text:span text:style-name="T2">0052177-52.2026.8.04.1000</text:span></text:p>
          </draw:text-box>
        </draw:frame>
        <draw:frame draw:style-name="gr5" draw:text-style-name="P6" draw:layer="layout" svg:width="4.175cm" svg:height="0.471cm" svg:x="1.482cm" svg:y="10.363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5.927cm" svg:y="10.36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61cm" svg:height="0.471cm" svg:x="8.074cm" svg:y="10.363cm">
          <draw:text-box>
            <text:p text:style-name="P4"><text:span text:style-name="T3">ANA LORENA ALMEIDA DOS SANTOS.</text:span></text:p>
          </draw:text-box>
        </draw:frame>
        <draw:frame draw:style-name="gr5" draw:text-style-name="P6" draw:layer="layout" svg:width="1.812cm" svg:height="0.471cm" svg:x="16.049cm" svg:y="10.36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84cm" svg:height="0.471cm" svg:x="18.026cm" svg:y="10.363cm">
          <draw:text-box>
            <text:p text:style-name="P4"><text:span text:style-name="T3">BANCO</text:span></text:p>
          </draw:text-box>
        </draw:frame>
        <draw:frame draw:style-name="gr5" draw:text-style-name="P6" draw:layer="layout" svg:width="3.083cm" svg:height="0.471cm" svg:x="1.482cm" svg:y="10.837cm">
          <draw:text-box>
            <text:p text:style-name="P4"><text:span text:style-name="T3">DO BRASIL S.A,</text:span></text:p>
          </draw:text-box>
        </draw:frame>
        <draw:frame draw:style-name="gr5" draw:text-style-name="P6" draw:layer="layout" svg:width="1.812cm" svg:height="0.471cm" svg:x="4.821cm" svg:y="10.83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671cm" svg:height="0.471cm" svg:x="6.803cm" svg:y="10.837cm">
          <draw:text-box>
            <text:p text:style-name="P4"><text:span text:style-name="T3">BANCO DO BRASIL S.A.</text:span></text:p>
          </draw:text-box>
        </draw:frame>
        <draw:frame draw:style-name="gr5" draw:text-style-name="P6" draw:layer="layout" svg:width="3.093cm" svg:height="0.471cm" svg:x="11.781cm" svg:y="10.83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4.211cm" svg:height="0.471cm" svg:x="15.1cm" svg:y="10.837cm">
          <draw:text-box>
            <text:p text:style-name="P4"><text:span text:style-name="T3">239 - Com Resolução do</text:span></text:p>
          </draw:text-box>
        </draw:frame>
        <draw:frame draw:style-name="gr5" draw:text-style-name="P6" draw:layer="layout" svg:width="17.826cm" svg:height="0.471cm" svg:x="1.482cm" svg:y="11.311cm">
          <draw:text-box>
            <text:p text:style-name="P4"><text:span text:style-name="T3">Mérito - Não-Provimento, atribuído à(s) parte(s) ANA LORENA ALMEIDA DOS SANTOS - Unânime.</text:span></text:p>
          </draw:text-box>
        </draw:frame>
        <draw:frame draw:style-name="gr5" draw:text-style-name="P6" draw:layer="layout" svg:width="4.599cm" svg:height="0.471cm" svg:x="7.391cm" svg:y="11.798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2.349cm" svg:y="11.79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3.141cm" svg:y="11.79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202cm" svg:y="11.79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39cm" svg:y="11.798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0.743cm" svg:height="0.471cm" svg:x="1.482cm" svg:y="11.798cm">
          <draw:text-box>
            <text:p text:style-name="P4"><text:span text:style-name="T2">226.</text:span></text:p>
          </draw:text-box>
        </draw:frame>
        <draw:frame draw:style-name="gr5" draw:text-style-name="P6" draw:layer="layout" svg:width="4.8cm" svg:height="0.471cm" svg:x="2.388cm" svg:y="11.798cm">
          <draw:text-box>
            <text:p text:style-name="P4"><text:span text:style-name="T2">0002091-49.2025.8.04.6000</text:span></text:p>
          </draw:text-box>
        </draw:frame>
        <draw:frame draw:style-name="gr5" draw:text-style-name="P6" draw:layer="layout" svg:width="1.577cm" svg:height="0.471cm" svg:x="1.482cm" svg:y="12.268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3.357cm" svg:y="12.268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4.915cm" svg:y="12.268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5.681cm" svg:y="12.268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976cm" svg:height="0.471cm" svg:x="7.256cm" svg:y="12.26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422cm" svg:height="0.471cm" svg:x="9.547cm" svg:y="12.268cm">
          <draw:text-box>
            <text:p text:style-name="P4"><text:span text:style-name="T3">GRACINILDA LABORDA GUERREIRO.</text:span></text:p>
          </draw:text-box>
        </draw:frame>
        <draw:frame draw:style-name="gr5" draw:text-style-name="P6" draw:layer="layout" svg:width="1.812cm" svg:height="0.471cm" svg:x="17.666cm" svg:y="12.26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882cm" svg:height="0.471cm" svg:x="1.482cm" svg:y="12.742cm">
          <draw:text-box>
            <text:p text:style-name="P4"><text:span text:style-name="T3">AMBAR ENERGIA AMAZONAS S.A.</text:span></text:p>
          </draw:text-box>
        </draw:frame>
        <draw:frame draw:style-name="gr5" draw:text-style-name="P6" draw:layer="layout" svg:width="3.093cm" svg:height="0.471cm" svg:x="9.224cm" svg:y="12.74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835cm" svg:y="12.742cm">
          <draw:text-box>
            <text:p text:style-name="P4"><text:span text:style-name="T3">235 -</text:span></text:p>
          </draw:text-box>
        </draw:frame>
        <draw:frame draw:style-name="gr5" draw:text-style-name="P6" draw:layer="layout" svg:width="3.129cm" svg:height="0.471cm" svg:x="14.148cm" svg:y="12.742cm">
          <draw:text-box>
            <text:p text:style-name="P4"><text:span text:style-name="T3">Sem Resolução de</text:span></text:p>
          </draw:text-box>
        </draw:frame>
        <draw:frame draw:style-name="gr5" draw:text-style-name="P6" draw:layer="layout" svg:width="1.401cm" svg:height="0.471cm" svg:x="17.924cm" svg:y="12.742cm">
          <draw:text-box>
            <text:p text:style-name="P4"><text:span text:style-name="T3">Mérito -</text:span></text:p>
          </draw:text-box>
        </draw:frame>
        <draw:frame draw:style-name="gr5" draw:text-style-name="P6" draw:layer="layout" svg:width="3.423cm" svg:height="0.471cm" svg:x="1.482cm" svg:y="13.229cm">
          <draw:text-box>
            <text:p text:style-name="P4"><text:span text:style-name="T3">Não-Conhecimento,</text:span></text:p>
          </draw:text-box>
        </draw:frame>
        <draw:frame draw:style-name="gr5" draw:text-style-name="P6" draw:layer="layout" svg:width="13.099cm" svg:height="0.471cm" svg:x="5.085cm" svg:y="13.229cm">
          <draw:text-box>
            <text:p text:style-name="P4"><text:span text:style-name="T3">atribuído à(s) parte(s) GRACINILDA LABORDA GUERREIRO - Unânime.</text:span></text:p>
          </draw:text-box>
        </draw:frame>
        <draw:frame draw:style-name="gr5" draw:text-style-name="P6" draw:layer="layout" svg:width="0.743cm" svg:height="0.471cm" svg:x="18.775cm" svg:y="13.229cm">
          <draw:text-box>
            <text:p text:style-name="P4"><text:span text:style-name="T2">227.</text:span></text:p>
          </draw:text-box>
        </draw:frame>
        <draw:frame draw:style-name="gr5" draw:text-style-name="P6" draw:layer="layout" svg:width="0.422cm" svg:height="0.471cm" svg:x="6.612cm" svg:y="13.72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3.7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3.7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3.7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3.7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3.7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3.72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3.72cm">
          <draw:text-box>
            <text:p text:style-name="P4"><text:span text:style-name="T2">0002977-20.2025.8.04.2000</text:span></text:p>
          </draw:text-box>
        </draw:frame>
        <draw:frame draw:style-name="gr5" draw:text-style-name="P6" draw:layer="layout" svg:width="17.826cm" svg:height="0.471cm" svg:x="1.482cm" svg:y="14.19cm">
          <draw:text-box>
            <text:p text:style-name="P4"><text:span text:style-name="T3">Henrique Novaes De Araújo. Recorrente: DULCILENE FERREIRA DE FREITAS. Recorrido: AMBAR</text:span></text:p>
          </draw:text-box>
        </draw:frame>
        <draw:frame draw:style-name="gr5" draw:text-style-name="P6" draw:layer="layout" svg:width="5.223cm" svg:height="0.471cm" svg:x="1.482cm" svg:y="14.664cm">
          <draw:text-box>
            <text:p text:style-name="P4"><text:span text:style-name="T3">ENERGIA AMAZONAS S.A.</text:span></text:p>
          </draw:text-box>
        </draw:frame>
        <draw:frame draw:style-name="gr5" draw:text-style-name="P6" draw:layer="layout" svg:width="12.111cm" svg:height="0.471cm" svg:x="6.946cm" svg:y="14.664cm">
          <draw:text-box>
            <text:p text:style-name="P4"><text:span text:style-name="T3">Decisão principal: 242 - Com Resolução do Mérito - Conhecimento em</text:span></text:p>
          </draw:text-box>
        </draw:frame>
        <draw:frame draw:style-name="gr5" draw:text-style-name="P6" draw:layer="layout" svg:width="17.955cm" svg:height="0.471cm" svg:x="1.482cm" svg:y="15.151cm">
          <draw:text-box>
            <text:p text:style-name="P4"><text:span text:style-name="T3">Parte e Não-Provimento, atribuído à(s) parte(s) DULCILENE FERREIRA DE FREITAS - Unânime.</text:span><text:span text:style-name="T2"> 228.</text:span></text:p>
          </draw:text-box>
        </draw:frame>
        <draw:frame draw:style-name="gr5" draw:text-style-name="P6" draw:layer="layout" svg:width="0.422cm" svg:height="0.471cm" svg:x="6.612cm" svg:y="15.637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5.637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5.637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5.637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5.63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5.63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5.637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5.637cm">
          <draw:text-box>
            <text:p text:style-name="P4"><text:span text:style-name="T2">0002641-62.2025.8.04.5800</text:span></text:p>
          </draw:text-box>
        </draw:frame>
        <draw:frame draw:style-name="gr5" draw:text-style-name="P6" draw:layer="layout" svg:width="2.953cm" svg:height="0.471cm" svg:x="1.482cm" svg:y="16.112cm">
          <draw:text-box>
            <text:p text:style-name="P4"><text:span text:style-name="T3">Henrique Novaes</text:span></text:p>
          </draw:text-box>
        </draw:frame>
        <draw:frame draw:style-name="gr5" draw:text-style-name="P6" draw:layer="layout" svg:width="1.883cm" svg:height="0.471cm" svg:x="4.86cm" svg:y="16.112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976cm" svg:height="0.471cm" svg:x="7.146cm" svg:y="16.11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399cm" svg:height="0.471cm" svg:x="9.403cm" svg:y="16.112cm">
          <draw:text-box>
            <text:p text:style-name="P4"><text:span text:style-name="T3">MARIA CLEOMAR DE SOUZA NUNES.</text:span></text:p>
          </draw:text-box>
        </draw:frame>
        <draw:frame draw:style-name="gr5" draw:text-style-name="P6" draw:layer="layout" svg:width="1.812cm" svg:height="0.471cm" svg:x="17.661cm" svg:y="16.11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882cm" svg:height="0.471cm" svg:x="1.482cm" svg:y="16.586cm">
          <draw:text-box>
            <text:p text:style-name="P4"><text:span text:style-name="T3">AMBAR ENERGIA AMAZONAS S.A.</text:span></text:p>
          </draw:text-box>
        </draw:frame>
        <draw:frame draw:style-name="gr5" draw:text-style-name="P6" draw:layer="layout" svg:width="3.093cm" svg:height="0.471cm" svg:x="9.194cm" svg:y="16.586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789cm" svg:y="16.586cm">
          <draw:text-box>
            <text:p text:style-name="P4"><text:span text:style-name="T3">242 -</text:span></text:p>
          </draw:text-box>
        </draw:frame>
        <draw:frame draw:style-name="gr5" draw:text-style-name="P6" draw:layer="layout" svg:width="4.729cm" svg:height="0.471cm" svg:x="14.084cm" svg:y="16.586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7.397cm" svg:height="0.471cm" svg:x="1.482cm" svg:y="17.056cm">
          <draw:text-box>
            <text:p text:style-name="P4"><text:span text:style-name="T3">Conhecimento em Parte e Não-Provimento,</text:span></text:p>
          </draw:text-box>
        </draw:frame>
        <draw:frame draw:style-name="gr5" draw:text-style-name="P6" draw:layer="layout" svg:width="9.549cm" svg:height="0.471cm" svg:x="9.433cm" svg:y="17.056cm">
          <draw:text-box>
            <text:p text:style-name="P4"><text:span text:style-name="T3">atribuído à(s) parte(s) MARIA CLEOMAR DE SOUZA</text:span></text:p>
          </draw:text-box>
        </draw:frame>
        <draw:frame draw:style-name="gr5" draw:text-style-name="P6" draw:layer="layout" svg:width="3.423cm" svg:height="0.471cm" svg:x="1.482cm" svg:y="17.542cm">
          <draw:text-box>
            <text:p text:style-name="P4"><text:span text:style-name="T3">NUNES - Unânime.</text:span></text:p>
          </draw:text-box>
        </draw:frame>
        <draw:frame draw:style-name="gr5" draw:text-style-name="P6" draw:layer="layout" svg:width="8.207cm" svg:height="0.471cm" svg:x="11.002cm" svg:y="17.542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0.743cm" svg:height="0.471cm" svg:x="5.139cm" svg:y="17.542cm">
          <draw:text-box>
            <text:p text:style-name="P4"><text:span text:style-name="T2">229.</text:span></text:p>
          </draw:text-box>
        </draw:frame>
        <draw:frame draw:style-name="gr5" draw:text-style-name="P6" draw:layer="layout" svg:width="4.8cm" svg:height="0.471cm" svg:x="6.028cm" svg:y="17.542cm">
          <draw:text-box>
            <text:p text:style-name="P4"><text:span text:style-name="T2">0711231-31.2025.8.04.1000</text:span></text:p>
          </draw:text-box>
        </draw:frame>
        <draw:frame draw:style-name="gr5" draw:text-style-name="P6" draw:layer="layout" svg:width="1.366cm" svg:height="0.471cm" svg:x="1.482cm" svg:y="18.01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084cm" svg:height="0.471cm" svg:x="3.252cm" svg:y="18.017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1.577cm" svg:height="0.471cm" svg:x="4.721cm" svg:y="18.017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2.212cm" svg:height="0.471cm" svg:x="6.698cm" svg:y="18.017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9.335cm" svg:y="18.017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10.186cm" svg:y="18.017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1.976cm" svg:height="0.471cm" svg:x="11.846cm" svg:y="18.01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353cm" svg:height="0.471cm" svg:x="14.245cm" svg:y="18.017cm">
          <draw:text-box>
            <text:p text:style-name="P4"><text:span text:style-name="T3">JOZIVANHE</text:span></text:p>
          </draw:text-box>
        </draw:frame>
        <draw:frame draw:style-name="gr5" draw:text-style-name="P6" draw:layer="layout" svg:width="2.225cm" svg:height="0.471cm" svg:x="17.009cm" svg:y="18.017cm">
          <draw:text-box>
            <text:p text:style-name="P4"><text:span text:style-name="T3">DA CUNHA</text:span></text:p>
          </draw:text-box>
        </draw:frame>
        <draw:frame draw:style-name="gr5" draw:text-style-name="P6" draw:layer="layout" svg:width="2.765cm" svg:height="0.471cm" svg:x="1.482cm" svg:y="18.491cm">
          <draw:text-box>
            <text:p text:style-name="P4"><text:span text:style-name="T3">MAGALHAES.</text:span></text:p>
          </draw:text-box>
        </draw:frame>
        <draw:frame draw:style-name="gr5" draw:text-style-name="P6" draw:layer="layout" svg:width="1.812cm" svg:height="0.471cm" svg:x="4.415cm" svg:y="18.49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082cm" svg:height="0.471cm" svg:x="6.396cm" svg:y="18.491cm">
          <draw:text-box>
            <text:p text:style-name="P4"><text:span text:style-name="T3">TELEFONICA BRASIL S.A.</text:span></text:p>
          </draw:text-box>
        </draw:frame>
        <draw:frame draw:style-name="gr5" draw:text-style-name="P6" draw:layer="layout" svg:width="3.093cm" svg:height="0.471cm" svg:x="11.76cm" svg:y="18.49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4.211cm" svg:height="0.471cm" svg:x="15.083cm" svg:y="18.491cm">
          <draw:text-box>
            <text:p text:style-name="P4"><text:span text:style-name="T3">239 - Com Resolução do</text:span></text:p>
          </draw:text-box>
        </draw:frame>
        <draw:frame draw:style-name="gr5" draw:text-style-name="P6" draw:layer="layout" svg:width="17.767cm" svg:height="0.471cm" svg:x="1.482cm" svg:y="18.961cm">
          <draw:text-box>
            <text:p text:style-name="P4"><text:span text:style-name="T3">Mérito - Não-Provimento, atribuído à(s) parte(s) JOZIVANHE DA CUNHA MAGALHAES - Unânime.</text:span></text:p>
          </draw:text-box>
        </draw:frame>
        <draw:frame draw:style-name="gr5" draw:text-style-name="P6" draw:layer="layout" svg:width="0.422cm" svg:height="0.471cm" svg:x="7.54cm" svg:y="19.452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7.895cm" svg:y="19.45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2.734cm" svg:y="19.45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3.086cm" svg:y="19.45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3.632cm" svg:y="19.45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816cm" svg:y="19.45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084cm" svg:height="0.471cm" svg:x="18.416cm" svg:y="19.452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0.743cm" svg:height="0.471cm" svg:x="1.482cm" svg:y="19.452cm">
          <draw:text-box>
            <text:p text:style-name="P4"><text:span text:style-name="T2">230.</text:span></text:p>
          </draw:text-box>
        </draw:frame>
        <draw:frame draw:style-name="gr5" draw:text-style-name="P6" draw:layer="layout" svg:width="4.8cm" svg:height="0.471cm" svg:x="2.447cm" svg:y="19.452cm">
          <draw:text-box>
            <text:p text:style-name="P4"><text:span text:style-name="T2">0016768-15.2026.8.04.1000</text:span></text:p>
          </draw:text-box>
        </draw:frame>
        <draw:frame draw:style-name="gr5" draw:text-style-name="P6" draw:layer="layout" svg:width="1.577cm" svg:height="0.471cm" svg:x="1.482cm" svg:y="19.922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2.212cm" svg:height="0.471cm" svg:x="3.344cm" svg:y="19.922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5.859cm" svg:y="19.922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6.613cm" svg:y="19.922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1.976cm" svg:height="0.471cm" svg:x="8.158cm" svg:y="19.92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013cm" svg:height="0.471cm" svg:x="10.436cm" svg:y="19.922cm">
          <draw:text-box>
            <text:p text:style-name="P4"><text:span text:style-name="T3">Maria</text:span></text:p>
          </draw:text-box>
        </draw:frame>
        <draw:frame draw:style-name="gr5" draw:text-style-name="P6" draw:layer="layout" svg:width="0.848cm" svg:height="0.471cm" svg:x="11.719cm" svg:y="19.922cm">
          <draw:text-box>
            <text:p text:style-name="P4"><text:span text:style-name="T3">Stela</text:span></text:p>
          </draw:text-box>
        </draw:frame>
        <draw:frame draw:style-name="gr5" draw:text-style-name="P6" draw:layer="layout" svg:width="0.99cm" svg:height="0.471cm" svg:x="12.841cm" svg:y="19.922cm">
          <draw:text-box>
            <text:p text:style-name="P4"><text:span text:style-name="T3">Alves</text:span></text:p>
          </draw:text-box>
        </draw:frame>
        <draw:frame draw:style-name="gr5" draw:text-style-name="P6" draw:layer="layout" svg:width="1.518cm" svg:height="0.471cm" svg:x="14.101cm" svg:y="19.922cm">
          <draw:text-box>
            <text:p text:style-name="P4"><text:span text:style-name="T3">Pacheco.</text:span></text:p>
          </draw:text-box>
        </draw:frame>
        <draw:frame draw:style-name="gr5" draw:text-style-name="P6" draw:layer="layout" svg:width="1.812cm" svg:height="0.471cm" svg:x="15.905cm" svg:y="19.92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84cm" svg:height="0.471cm" svg:x="18.013cm" svg:y="19.922cm">
          <draw:text-box>
            <text:p text:style-name="P4"><text:span text:style-name="T3">BANCO</text:span></text:p>
          </draw:text-box>
        </draw:frame>
        <draw:frame draw:style-name="gr5" draw:text-style-name="P6" draw:layer="layout" svg:width="3.131cm" svg:height="0.471cm" svg:x="1.482cm" svg:y="20.396cm">
          <draw:text-box>
            <text:p text:style-name="P4"><text:span text:style-name="T3">BRADESCO S/A.</text:span></text:p>
          </draw:text-box>
        </draw:frame>
        <draw:frame draw:style-name="gr5" draw:text-style-name="P6" draw:layer="layout" svg:width="3.857cm" svg:height="0.471cm" svg:x="4.885cm" svg:y="20.396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093cm" svg:height="0.471cm" svg:x="9.034cm" svg:y="20.396cm">
          <draw:text-box>
            <text:p text:style-name="P4"><text:span text:style-name="T3">Retirado de pauta.</text:span></text:p>
          </draw:text-box>
        </draw:frame>
        <draw:frame draw:style-name="gr5" draw:text-style-name="P6" draw:layer="layout" svg:width="1.366cm" svg:height="0.471cm" svg:x="12.481cm" svg:y="20.396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09cm" svg:height="0.471cm" svg:x="14.039cm" svg:y="20.396cm">
          <draw:text-box>
            <text:p text:style-name="P4"><text:span text:style-name="T3">Determinação do Juiz (Acordo</text:span></text:p>
          </draw:text-box>
        </draw:frame>
        <draw:frame draw:style-name="gr5" draw:text-style-name="P6" draw:layer="layout" svg:width="2.365cm" svg:height="0.471cm" svg:x="1.482cm" svg:y="20.883cm">
          <draw:text-box>
            <text:p text:style-name="P4"><text:span text:style-name="T3">homologado).</text:span></text:p>
          </draw:text-box>
        </draw:frame>
        <draw:frame draw:style-name="gr5" draw:text-style-name="P6" draw:layer="layout" svg:width="9.676cm" svg:height="0.471cm" svg:x="9.745cm" svg:y="20.883cm">
          <draw:text-box>
            <text:p text:style-name="P4"><text:span text:style-name="T3">- Recurso Inominado Cível - 3ª Turma Recursal. Relator:</text:span></text:p>
          </draw:text-box>
        </draw:frame>
        <draw:frame draw:style-name="gr5" draw:text-style-name="P6" draw:layer="layout" svg:width="5.646cm" svg:height="0.471cm" svg:x="3.967cm" svg:y="20.883cm">
          <draw:text-box>
            <text:p text:style-name="P4"><text:span text:style-name="T2">231. 0056644-74.2026.8.04.1000</text:span></text:p>
          </draw:text-box>
        </draw:frame>
        <draw:frame draw:style-name="gr5" draw:text-style-name="P6" draw:layer="layout" svg:width="17.72cm" svg:height="0.471cm" svg:x="1.482cm" svg:y="21.357cm">
          <draw:text-box>
            <text:p text:style-name="P4"><text:span text:style-name="T3">Flávio Henrique Albuquerque De Freitas. Impedimentos: 1 (Tipo: Impedimento. Motivo: Despachou em</text:span></text:p>
          </draw:text-box>
        </draw:frame>
        <draw:frame draw:style-name="gr5" draw:text-style-name="P6" draw:layer="layout" svg:width="17.966cm" svg:height="0.471cm" svg:x="1.482cm" svg:y="21.827cm">
          <draw:text-box>
            <text:p text:style-name="P4"><text:span text:style-name="T3">primeiro grau.). Recorrente: Yan Rocha da Cunha. Recorrido: ÀGUAS DE MANAUS. Decisão principal:</text:span></text:p>
          </draw:text-box>
        </draw:frame>
        <draw:frame draw:style-name="gr5" draw:text-style-name="P6" draw:layer="layout" svg:width="0.884cm" svg:height="0.471cm" svg:x="1.482cm" svg:y="22.301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2.65cm" svg:y="22.301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7.98cm" svg:y="22.301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1.16cm" svg:y="22.30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3.75cm" svg:y="22.30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3.858cm" svg:height="0.471cm" svg:x="15.261cm" svg:y="22.301cm">
          <draw:text-box>
            <text:p text:style-name="P4"><text:span text:style-name="T3">Yan Rocha da Cunha -</text:span></text:p>
          </draw:text-box>
        </draw:frame>
        <draw:frame draw:style-name="gr5" draw:text-style-name="P6" draw:layer="layout" svg:width="1.66cm" svg:height="0.471cm" svg:x="1.482cm" svg:y="22.78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22.788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22.78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22.78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22.78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22.788cm">
          <draw:text-box>
            <text:p text:style-name="P4"><text:span text:style-name="T2">232.</text:span></text:p>
          </draw:text-box>
        </draw:frame>
        <draw:frame draw:style-name="gr5" draw:text-style-name="P6" draw:layer="layout" svg:width="4.8cm" svg:height="0.471cm" svg:x="4.238cm" svg:y="22.788cm">
          <draw:text-box>
            <text:p text:style-name="P4"><text:span text:style-name="T2">0032576-60.2026.8.04.1000</text:span></text:p>
          </draw:text-box>
        </draw:frame>
        <draw:frame draw:style-name="gr5" draw:text-style-name="P6" draw:layer="layout" svg:width="7.044cm" svg:height="0.471cm" svg:x="1.482cm" svg:y="23.262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6.856cm" svg:height="0.471cm" svg:x="8.857cm" svg:y="23.262cm">
          <draw:text-box>
            <text:p text:style-name="P4"><text:span text:style-name="T3">Recorrente: Vitor Antonio Lapa Coelho.</text:span></text:p>
          </draw:text-box>
        </draw:frame>
        <draw:frame draw:style-name="gr5" draw:text-style-name="P6" draw:layer="layout" svg:width="3.424cm" svg:height="0.471cm" svg:x="16.04cm" svg:y="23.262cm">
          <draw:text-box>
            <text:p text:style-name="P4"><text:span text:style-name="T3">Recorrido: SMILES</text:span></text:p>
          </draw:text-box>
        </draw:frame>
        <draw:frame draw:style-name="gr5" draw:text-style-name="P6" draw:layer="layout" svg:width="17.826cm" svg:height="0.471cm" svg:x="1.482cm" svg:y="23.732cm">
          <draw:text-box>
            <text:p text:style-name="P4"><text:span text:style-name="T3">FIDELIDADE S/A. Decisão principal: 238 - Com Resolução do Mérito - Provimento em Parte, atribuído</text:span></text:p>
          </draw:text-box>
        </draw:frame>
        <draw:frame draw:style-name="gr5" draw:text-style-name="P6" draw:layer="layout" svg:width="0.637cm" svg:height="0.471cm" svg:x="1.482cm" svg:y="24.223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2.366cm" svg:y="24.22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0.896cm" svg:height="0.471cm" svg:x="3.924cm" svg:y="24.223cm">
          <draw:text-box>
            <text:p text:style-name="P4"><text:span text:style-name="T3">Vitor</text:span></text:p>
          </draw:text-box>
        </draw:frame>
        <draw:frame draw:style-name="gr5" draw:text-style-name="P6" draw:layer="layout" svg:width="3.917cm" svg:height="0.471cm" svg:x="5.072cm" svg:y="24.223cm">
          <draw:text-box>
            <text:p text:style-name="P4"><text:span text:style-name="T3">Antonio Lapa Coelho -</text:span></text:p>
          </draw:text-box>
        </draw:frame>
        <draw:frame draw:style-name="gr5" draw:text-style-name="P6" draw:layer="layout" svg:width="1.66cm" svg:height="0.471cm" svg:x="9.674cm" svg:y="24.22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3cm" svg:y="24.223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07cm" svg:y="24.223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599cm" svg:y="24.223cm">
          <draw:text-box>
            <text:p text:style-name="P4"><text:span text:style-name="T2">233.</text:span></text:p>
          </draw:text-box>
        </draw:frame>
        <draw:frame draw:style-name="gr5" draw:text-style-name="P6" draw:layer="layout" svg:width="4.8cm" svg:height="0.471cm" svg:x="12.59cm" svg:y="24.223cm">
          <draw:text-box>
            <text:p text:style-name="P4"><text:span text:style-name="T2">0078125-93.2026.8.04.1000</text:span></text:p>
          </draw:text-box>
        </draw:frame>
        <draw:frame draw:style-name="gr5" draw:text-style-name="P6" draw:layer="layout" svg:width="17.811cm" svg:height="0.471cm" svg:x="1.482cm" svg:y="24.693cm">
          <draw:text-box>
            <text:p text:style-name="P4"><text:span text:style-name="T3">Inominado Cível - 3ª Turma Recursal. Relator: Alexandre Henrique Novaes De Araújo. Impedimentos: 1</text:span></text:p>
          </draw:text-box>
        </draw:frame>
        <draw:frame draw:style-name="gr5" draw:text-style-name="P6" draw:layer="layout" svg:width="1.06cm" svg:height="0.471cm" svg:x="1.482cm" svg:y="25.167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365cm" svg:height="0.471cm" svg:x="2.794cm" svg:y="25.167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44cm" svg:y="25.16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7.062cm" svg:y="25.167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3.053cm" svg:y="25.16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893cm" svg:height="0.471cm" svg:x="15.304cm" svg:y="25.167cm">
          <draw:text-box>
            <text:p text:style-name="P4"><text:span text:style-name="T3">Dan Queiroz Benayon.</text:span></text:p>
          </draw:text-box>
        </draw:frame>
        <draw:frame draw:style-name="gr5" draw:text-style-name="P6" draw:layer="layout" svg:width="1.812cm" svg:height="0.471cm" svg:x="1.482cm" svg:y="25.63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7.998cm" svg:height="0.471cm" svg:x="3.459cm" svg:y="25.637cm">
          <draw:text-box>
            <text:p text:style-name="P4"><text:span text:style-name="T3">AZUL LINHA AÉREAS BRASILEIROS.S.A.</text:span></text:p>
          </draw:text-box>
        </draw:frame>
        <draw:frame draw:style-name="gr5" draw:text-style-name="P6" draw:layer="layout" svg:width="3.093cm" svg:height="0.471cm" svg:x="11.785cm" svg:y="25.63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4.211cm" svg:height="0.471cm" svg:x="15.1cm" svg:y="25.637cm">
          <draw:text-box>
            <text:p text:style-name="P4"><text:span text:style-name="T3">242 - Com Resolução do</text:span></text:p>
          </draw:text-box>
        </draw:frame>
        <draw:frame draw:style-name="gr5" draw:text-style-name="P6" draw:layer="layout" svg:width="1.401cm" svg:height="0.471cm" svg:x="1.482cm" svg:y="26.111cm">
          <draw:text-box>
            <text:p text:style-name="P4"><text:span text:style-name="T3">Mérito -</text:span></text:p>
          </draw:text-box>
        </draw:frame>
        <draw:frame draw:style-name="gr5" draw:text-style-name="P6" draw:layer="layout" svg:width="7.397cm" svg:height="0.471cm" svg:x="3.158cm" svg:y="26.111cm">
          <draw:text-box>
            <text:p text:style-name="P4"><text:span text:style-name="T3">Conhecimento em Parte e Não-Provimento,</text:span></text:p>
          </draw:text-box>
        </draw:frame>
        <draw:frame draw:style-name="gr5" draw:text-style-name="P6" draw:layer="layout" svg:width="2.271cm" svg:height="0.471cm" svg:x="11.139cm" svg:y="26.11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3.703cm" svg:y="26.11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034cm" svg:height="0.471cm" svg:x="15.202cm" svg:y="26.111cm">
          <draw:text-box>
            <text:p text:style-name="P4"><text:span text:style-name="T3">Dan Queiroz Benayon -</text:span></text:p>
          </draw:text-box>
        </draw:frame>
        <draw:frame draw:style-name="gr5" draw:text-style-name="P6" draw:layer="layout" svg:width="1.66cm" svg:height="0.471cm" svg:x="1.482cm" svg:y="26.59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26.598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26.59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26.59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26.59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26.598cm">
          <draw:text-box>
            <text:p text:style-name="P4"><text:span text:style-name="T2">234.</text:span></text:p>
          </draw:text-box>
        </draw:frame>
        <draw:frame draw:style-name="gr5" draw:text-style-name="P6" draw:layer="layout" svg:width="4.8cm" svg:height="0.471cm" svg:x="4.238cm" svg:y="26.598cm">
          <draw:text-box>
            <text:p text:style-name="P4"><text:span text:style-name="T2">0056046-23.2026.8.04.1000</text:span></text:p>
          </draw:text-box>
        </draw:frame>
        <draw:frame draw:style-name="gr5" draw:text-style-name="P6" draw:layer="layout" svg:width="17.72cm" svg:height="0.471cm" svg:x="1.482cm" svg:y="27.072cm">
          <draw:text-box>
            <text:p text:style-name="P4"><text:span text:style-name="T3">Flávio Henrique Albuquerque De Freitas. Impedimentos: 1 (Tipo: Impedimento. Motivo: Despachou em</text:span></text:p>
          </draw:text-box>
        </draw:frame>
        <draw:frame draw:style-name="gr5" draw:text-style-name="P6" draw:layer="layout" svg:width="17.662cm" svg:height="0.471cm" svg:x="1.482cm" svg:y="27.542cm">
          <draw:text-box>
            <text:p text:style-name="P4"><text:span text:style-name="T3">primeiro grau.). Recorrente: CRISTINA DE ALMEIDA DE SOUZA. Recorrido: BANCO DO BRASIL</text:span></text:p>
          </draw:text-box>
        </draw:frame>
      </draw:page>
      <draw:page draw:name="page19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0.755cm" svg:height="0.471cm" svg:x="1.482cm" svg:y="1.278cm">
          <draw:text-box>
            <text:p text:style-name="P4"><text:span text:style-name="T3">S.A.</text:span></text:p>
          </draw:text-box>
        </draw:frame>
        <draw:frame draw:style-name="gr5" draw:text-style-name="P6" draw:layer="layout" svg:width="12.699cm" svg:height="0.471cm" svg:x="2.383cm" svg:y="1.278cm">
          <draw:text-box>
            <text:p text:style-name="P4"><text:span text:style-name="T3">Decisão principal: 238 - Com Resolução do Mérito - Provimento em Parte,</text:span></text:p>
          </draw:text-box>
        </draw:frame>
        <draw:frame draw:style-name="gr5" draw:text-style-name="P6" draw:layer="layout" svg:width="3.669cm" svg:height="0.471cm" svg:x="15.735cm" svg:y="1.278cm">
          <draw:text-box>
            <text:p text:style-name="P4"><text:span text:style-name="T3">atribuído à(s) parte(s)</text:span></text:p>
          </draw:text-box>
        </draw:frame>
        <draw:frame draw:style-name="gr5" draw:text-style-name="P6" draw:layer="layout" svg:width="7.116cm" svg:height="0.471cm" svg:x="1.482cm" svg:y="1.765cm">
          <draw:text-box>
            <text:p text:style-name="P4"><text:span text:style-name="T3">CRISTINA DE ALMEIDA DE SOUZA -</text:span></text:p>
          </draw:text-box>
        </draw:frame>
        <draw:frame draw:style-name="gr5" draw:text-style-name="P6" draw:layer="layout" svg:width="1.66cm" svg:height="0.471cm" svg:x="9.622cm" svg:y="1.76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16cm" svg:y="1.765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01cm" svg:y="1.765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561cm" svg:y="1.765cm">
          <draw:text-box>
            <text:p text:style-name="P4"><text:span text:style-name="T2">235.</text:span></text:p>
          </draw:text-box>
        </draw:frame>
        <draw:frame draw:style-name="gr5" draw:text-style-name="P6" draw:layer="layout" svg:width="4.8cm" svg:height="0.471cm" svg:x="12.56cm" svg:y="1.765cm">
          <draw:text-box>
            <text:p text:style-name="P4"><text:span text:style-name="T2">0001368-50.2026.8.04.5400</text:span></text:p>
          </draw:text-box>
        </draw:frame>
        <draw:frame draw:style-name="gr5" draw:text-style-name="P6" draw:layer="layout" svg:width="2.859cm" svg:height="0.471cm" svg:x="1.482cm" svg:y="2.239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589cm" svg:y="2.23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394cm" svg:y="2.23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463cm" svg:y="2.23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0.009cm" svg:y="2.239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7.518cm" svg:y="2.23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7.709cm" svg:height="0.471cm" svg:x="1.482cm" svg:y="2.713cm">
          <draw:text-box>
            <text:p text:style-name="P4"><text:span text:style-name="T3">VALDE JULIA LIMA DE OLIVEIRA. Recorrido: BANCO BRADESCO S/A. Decisão principal: 239 -</text:span></text:p>
          </draw:text-box>
        </draw:frame>
        <draw:frame draw:style-name="gr5" draw:text-style-name="P6" draw:layer="layout" svg:width="4.729cm" svg:height="0.471cm" svg:x="1.482cm" svg:y="3.183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7.028cm" svg:y="3.183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0.258cm" svg:y="3.183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2.938cm" svg:y="3.18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576cm" svg:height="0.471cm" svg:x="14.499cm" svg:y="3.183cm">
          <draw:text-box>
            <text:p text:style-name="P4"><text:span text:style-name="T3">VALDE JULIA LIMA DE</text:span></text:p>
          </draw:text-box>
        </draw:frame>
        <draw:frame draw:style-name="gr5" draw:text-style-name="P6" draw:layer="layout" svg:width="2.247cm" svg:height="0.471cm" svg:x="1.482cm" svg:y="3.674cm">
          <draw:text-box>
            <text:p text:style-name="P4"><text:span text:style-name="T3">OLIVEIRA -</text:span></text:p>
          </draw:text-box>
        </draw:frame>
        <draw:frame draw:style-name="gr5" draw:text-style-name="P6" draw:layer="layout" svg:width="1.66cm" svg:height="0.471cm" svg:x="4.115cm" svg:y="3.67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2.154cm" svg:y="3.674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527cm" svg:y="3.674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433cm" svg:y="3.674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06cm" svg:y="3.674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18.369cm" svg:y="3.674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037cm" svg:y="3.674cm">
          <draw:text-box>
            <text:p text:style-name="P4"><text:span text:style-name="T2">236.</text:span></text:p>
          </draw:text-box>
        </draw:frame>
        <draw:frame draw:style-name="gr5" draw:text-style-name="P6" draw:layer="layout" svg:width="4.8cm" svg:height="0.471cm" svg:x="7.019cm" svg:y="3.674cm">
          <draw:text-box>
            <text:p text:style-name="P4"><text:span text:style-name="T2">0600202-11.2025.8.04.6000</text:span></text:p>
          </draw:text-box>
        </draw:frame>
        <draw:frame draw:style-name="gr5" draw:text-style-name="P6" draw:layer="layout" svg:width="1.589cm" svg:height="0.471cm" svg:x="1.482cm" svg:y="4.144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239cm" svg:y="4.14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4.767cm" svg:y="4.144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1.969cm" svg:y="4.14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222cm" svg:height="0.471cm" svg:x="14.11cm" svg:y="4.144cm">
          <draw:text-box>
            <text:p text:style-name="P4"><text:span text:style-name="T3">Adalgisa da Silva Nascimento.</text:span></text:p>
          </draw:text-box>
        </draw:frame>
        <draw:frame draw:style-name="gr5" draw:text-style-name="P6" draw:layer="layout" svg:width="17.815cm" svg:height="0.471cm" svg:x="1.482cm" svg:y="4.618cm">
          <draw:text-box>
            <text:p text:style-name="P4"><text:span text:style-name="T3">Recorrido: AMBAR ENERGIA AMAZONAS S.A. Decisão principal: 241 - Com Resolução do Mérito -</text:span></text:p>
          </draw:text-box>
        </draw:frame>
        <draw:frame draw:style-name="gr5" draw:text-style-name="P6" draw:layer="layout" svg:width="8.149cm" svg:height="0.471cm" svg:x="1.482cm" svg:y="5.088cm">
          <draw:text-box>
            <text:p text:style-name="P4"><text:span text:style-name="T3">Conhecimento em Parte e Provimento em Parte,</text:span></text:p>
          </draw:text-box>
        </draw:frame>
        <draw:frame draw:style-name="gr5" draw:text-style-name="P6" draw:layer="layout" svg:width="9.136cm" svg:height="0.471cm" svg:x="10.051cm" svg:y="5.088cm">
          <draw:text-box>
            <text:p text:style-name="P4"><text:span text:style-name="T3">atribuído à(s) parte(s) Adalgisa da Silva Nascimento -</text:span></text:p>
          </draw:text-box>
        </draw:frame>
        <draw:frame draw:style-name="gr5" draw:text-style-name="P6" draw:layer="layout" svg:width="1.66cm" svg:height="0.471cm" svg:x="1.482cm" svg:y="5.57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5.579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5.57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5.57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5.57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5.579cm">
          <draw:text-box>
            <text:p text:style-name="P4"><text:span text:style-name="T2">237.</text:span></text:p>
          </draw:text-box>
        </draw:frame>
        <draw:frame draw:style-name="gr5" draw:text-style-name="P6" draw:layer="layout" svg:width="4.8cm" svg:height="0.471cm" svg:x="4.238cm" svg:y="5.579cm">
          <draw:text-box>
            <text:p text:style-name="P4"><text:span text:style-name="T2">0600221-17.2025.8.04.6000</text:span></text:p>
          </draw:text-box>
        </draw:frame>
        <draw:frame draw:style-name="gr5" draw:text-style-name="P6" draw:layer="layout" svg:width="6.808cm" svg:height="0.471cm" svg:x="1.482cm" svg:y="6.049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8.772cm" svg:y="6.04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694cm" svg:height="0.471cm" svg:x="10.935cm" svg:y="6.049cm">
          <draw:text-box>
            <text:p text:style-name="P4"><text:span text:style-name="T3">MARIZA AMORIM REIS.</text:span></text:p>
          </draw:text-box>
        </draw:frame>
        <draw:frame draw:style-name="gr5" draw:text-style-name="P6" draw:layer="layout" svg:width="1.812cm" svg:height="0.471cm" svg:x="15.955cm" svg:y="6.04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555cm" svg:height="0.471cm" svg:x="17.954cm" svg:y="6.049cm">
          <draw:text-box>
            <text:p text:style-name="P4"><text:span text:style-name="T3">AMBAR</text:span></text:p>
          </draw:text-box>
        </draw:frame>
        <draw:frame draw:style-name="gr5" draw:text-style-name="P6" draw:layer="layout" svg:width="5.223cm" svg:height="0.471cm" svg:x="1.482cm" svg:y="6.523cm">
          <draw:text-box>
            <text:p text:style-name="P4"><text:span text:style-name="T3">ENERGIA AMAZONAS S.A.</text:span></text:p>
          </draw:text-box>
        </draw:frame>
        <draw:frame draw:style-name="gr5" draw:text-style-name="P6" draw:layer="layout" svg:width="12.111cm" svg:height="0.471cm" svg:x="6.946cm" svg:y="6.523cm">
          <draw:text-box>
            <text:p text:style-name="P4"><text:span text:style-name="T3">Decisão principal: 241 - Com Resolução do Mérito - Conhecimento em</text:span></text:p>
          </draw:text-box>
        </draw:frame>
        <draw:frame draw:style-name="gr5" draw:text-style-name="P6" draw:layer="layout" svg:width="4.951cm" svg:height="0.471cm" svg:x="1.482cm" svg:y="7.01cm">
          <draw:text-box>
            <text:p text:style-name="P4"><text:span text:style-name="T3">Parte e Provimento em Parte,</text:span></text:p>
          </draw:text-box>
        </draw:frame>
        <draw:frame draw:style-name="gr5" draw:text-style-name="P6" draw:layer="layout" svg:width="2.271cm" svg:height="0.471cm" svg:x="7.193cm" svg:y="7.0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9.848cm" svg:y="7.0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835cm" svg:height="0.471cm" svg:x="11.393cm" svg:y="7.01cm">
          <draw:text-box>
            <text:p text:style-name="P4"><text:span text:style-name="T3">MARIZA AMORIM REIS -</text:span></text:p>
          </draw:text-box>
        </draw:frame>
        <draw:frame draw:style-name="gr5" draw:text-style-name="P6" draw:layer="layout" svg:width="1.66cm" svg:height="0.471cm" svg:x="16.844cm" svg:y="7.0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6cm" svg:y="7.01cm">
          <draw:text-box>
            <text:p text:style-name="P4"><text:span text:style-name="T2">238.</text:span></text:p>
          </draw:text-box>
        </draw:frame>
        <draw:frame draw:style-name="gr5" draw:text-style-name="P6" draw:layer="layout" svg:width="0.422cm" svg:height="0.471cm" svg:x="6.612cm" svg:y="7.497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7.497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7.497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7.497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7.49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7.49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7.497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7.497cm">
          <draw:text-box>
            <text:p text:style-name="P4"><text:span text:style-name="T2">0003124-74.2025.8.04.6000</text:span></text:p>
          </draw:text-box>
        </draw:frame>
        <draw:frame draw:style-name="gr5" draw:text-style-name="P6" draw:layer="layout" svg:width="17.755cm" svg:height="0.471cm" svg:x="1.482cm" svg:y="7.971cm">
          <draw:text-box>
            <text:p text:style-name="P4"><text:span text:style-name="T3">Henrique Novaes De Araújo. Recorrente: MARA MARQUES VIEIRA. Recorrido: AMBAR ENERGIA</text:span></text:p>
          </draw:text-box>
        </draw:frame>
        <draw:frame draw:style-name="gr5" draw:text-style-name="P6" draw:layer="layout" svg:width="3.26cm" svg:height="0.471cm" svg:x="1.482cm" svg:y="8.445cm">
          <draw:text-box>
            <text:p text:style-name="P4"><text:span text:style-name="T3">AMAZONAS S.A.</text:span></text:p>
          </draw:text-box>
        </draw:frame>
        <draw:frame draw:style-name="gr5" draw:text-style-name="P6" draw:layer="layout" svg:width="3.093cm" svg:height="0.471cm" svg:x="5.033cm" svg:y="8.44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8.437cm" svg:y="8.445cm">
          <draw:text-box>
            <text:p text:style-name="P4"><text:span text:style-name="T3">241 -</text:span></text:p>
          </draw:text-box>
        </draw:frame>
        <draw:frame draw:style-name="gr5" draw:text-style-name="P6" draw:layer="layout" svg:width="4.729cm" svg:height="0.471cm" svg:x="9.588cm" svg:y="8.445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4.363cm" svg:height="0.471cm" svg:x="14.863cm" svg:y="8.445cm">
          <draw:text-box>
            <text:p text:style-name="P4"><text:span text:style-name="T3">Conhecimento em Parte e</text:span></text:p>
          </draw:text-box>
        </draw:frame>
        <draw:frame draw:style-name="gr5" draw:text-style-name="P6" draw:layer="layout" svg:width="1.977cm" svg:height="0.471cm" svg:x="1.482cm" svg:y="8.932cm">
          <draw:text-box>
            <text:p text:style-name="P4"><text:span text:style-name="T3">Provimento</text:span></text:p>
          </draw:text-box>
        </draw:frame>
        <draw:frame draw:style-name="gr5" draw:text-style-name="P6" draw:layer="layout" svg:width="1.601cm" svg:height="0.471cm" svg:x="3.831cm" svg:y="8.932cm">
          <draw:text-box>
            <text:p text:style-name="P4"><text:span text:style-name="T3">em Parte,</text:span></text:p>
          </draw:text-box>
        </draw:frame>
        <draw:frame draw:style-name="gr5" draw:text-style-name="P6" draw:layer="layout" svg:width="1.53cm" svg:height="0.471cm" svg:x="5.982cm" svg:y="8.932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875cm" svg:y="8.932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84cm" svg:y="8.93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235cm" svg:height="0.471cm" svg:x="10.491cm" svg:y="8.932cm">
          <draw:text-box>
            <text:p text:style-name="P4"><text:span text:style-name="T3">MARA MARQUES VIEIRA -</text:span></text:p>
          </draw:text-box>
        </draw:frame>
        <draw:frame draw:style-name="gr5" draw:text-style-name="P6" draw:layer="layout" svg:width="1.66cm" svg:height="0.471cm" svg:x="16.73cm" svg:y="8.93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58cm" svg:y="8.932cm">
          <draw:text-box>
            <text:p text:style-name="P4"><text:span text:style-name="T2">239.</text:span></text:p>
          </draw:text-box>
        </draw:frame>
        <draw:frame draw:style-name="gr5" draw:text-style-name="P6" draw:layer="layout" svg:width="8.207cm" svg:height="0.471cm" svg:x="6.464cm" svg:y="9.419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9.419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9.419cm">
          <draw:text-box>
            <text:p text:style-name="P4"><text:span text:style-name="T2">0602517-98.2024.8.04.6500</text:span></text:p>
          </draw:text-box>
        </draw:frame>
        <draw:frame draw:style-name="gr5" draw:text-style-name="P6" draw:layer="layout" svg:width="2.212cm" svg:height="0.471cm" svg:x="1.482cm" svg:y="9.893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4.106cm" svg:y="9.893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4.949cm" svg:y="9.893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1.976cm" svg:height="0.471cm" svg:x="6.6cm" svg:y="9.89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587cm" svg:height="0.471cm" svg:x="8.988cm" svg:y="9.893cm">
          <draw:text-box>
            <text:p text:style-name="P4"><text:span text:style-name="T3">IRENILDO PENA CARNEIRO.</text:span></text:p>
          </draw:text-box>
        </draw:frame>
        <draw:frame draw:style-name="gr5" draw:text-style-name="P6" draw:layer="layout" svg:width="1.812cm" svg:height="0.471cm" svg:x="15.519cm" svg:y="9.89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743cm" svg:height="0.471cm" svg:x="17.734cm" svg:y="9.893cm">
          <draw:text-box>
            <text:p text:style-name="P4"><text:span text:style-name="T3">ASPECIR</text:span></text:p>
          </draw:text-box>
        </draw:frame>
        <draw:frame draw:style-name="gr5" draw:text-style-name="P6" draw:layer="layout" svg:width="2.93cm" svg:height="0.471cm" svg:x="1.482cm" svg:y="10.363cm">
          <draw:text-box>
            <text:p text:style-name="P4"><text:span text:style-name="T3">PREVIDENCIA.</text:span></text:p>
          </draw:text-box>
        </draw:frame>
        <draw:frame draw:style-name="gr5" draw:text-style-name="P6" draw:layer="layout" svg:width="12.699cm" svg:height="0.471cm" svg:x="4.576cm" svg:y="10.363cm">
          <draw:text-box>
            <text:p text:style-name="P4"><text:span text:style-name="T3">Decisão principal: 238 - Com Resolução do Mérito - Provimento em Parte,</text:span></text:p>
          </draw:text-box>
        </draw:frame>
        <draw:frame draw:style-name="gr5" draw:text-style-name="P6" draw:layer="layout" svg:width="1.53cm" svg:height="0.471cm" svg:x="17.971cm" svg:y="10.363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9.631cm" svg:height="0.471cm" svg:x="1.482cm" svg:y="10.854cm">
          <draw:text-box>
            <text:p text:style-name="P4"><text:span text:style-name="T3">à(s) parte(s) IRENILDO PENA CARNEIRO - Unânime.</text:span></text:p>
          </draw:text-box>
        </draw:frame>
        <draw:frame draw:style-name="gr5" draw:text-style-name="P6" draw:layer="layout" svg:width="1.636cm" svg:height="0.471cm" svg:x="17.797cm" svg:y="10.854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0.743cm" svg:height="0.471cm" svg:x="11.828cm" svg:y="10.854cm">
          <draw:text-box>
            <text:p text:style-name="P4"><text:span text:style-name="T2">240.</text:span></text:p>
          </draw:text-box>
        </draw:frame>
        <draw:frame draw:style-name="gr5" draw:text-style-name="P6" draw:layer="layout" svg:width="4.8cm" svg:height="0.471cm" svg:x="12.759cm" svg:y="10.854cm">
          <draw:text-box>
            <text:p text:style-name="P4"><text:span text:style-name="T2">0000324-16.2025.8.04.3400</text:span></text:p>
          </draw:text-box>
        </draw:frame>
        <draw:frame draw:style-name="gr5" draw:text-style-name="P6" draw:layer="layout" svg:width="2.859cm" svg:height="0.471cm" svg:x="1.482cm" svg:y="11.324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632cm" svg:y="11.324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466cm" svg:y="11.32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578cm" svg:y="11.32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10.144cm" svg:y="11.324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7.509cm" svg:y="11.32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7.863cm" svg:height="0.471cm" svg:x="1.482cm" svg:y="11.798cm">
          <draw:text-box>
            <text:p text:style-name="P4"><text:span text:style-name="T3">IRANEIDE GOMES DA SILVA. Recorrido: AMBAR ENERGIA AMAZONAS S.A. Decisão principal:</text:span></text:p>
          </draw:text-box>
        </draw:frame>
        <draw:frame draw:style-name="gr5" draw:text-style-name="P6" draw:layer="layout" svg:width="13.217cm" svg:height="0.471cm" svg:x="1.482cm" svg:y="12.268cm">
          <draw:text-box>
            <text:p text:style-name="P4"><text:span text:style-name="T3">242 - Com Resolução do Mérito - Conhecimento em Parte e Não-Provimento,</text:span></text:p>
          </draw:text-box>
        </draw:frame>
        <draw:frame draw:style-name="gr5" draw:text-style-name="P6" draw:layer="layout" svg:width="3.669cm" svg:height="0.471cm" svg:x="15.672cm" svg:y="12.268cm">
          <draw:text-box>
            <text:p text:style-name="P4"><text:span text:style-name="T3">atribuído à(s) parte(s)</text:span></text:p>
          </draw:text-box>
        </draw:frame>
        <draw:frame draw:style-name="gr5" draw:text-style-name="P6" draw:layer="layout" svg:width="7.668cm" svg:height="0.471cm" svg:x="1.482cm" svg:y="12.759cm">
          <draw:text-box>
            <text:p text:style-name="P4"><text:span text:style-name="T3">IRANEIDE GOMES DA SILVA - Unânime.</text:span></text:p>
          </draw:text-box>
        </draw:frame>
        <draw:frame draw:style-name="gr5" draw:text-style-name="P6" draw:layer="layout" svg:width="3.576cm" svg:height="0.471cm" svg:x="15.756cm" svg:y="12.759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743cm" svg:height="0.471cm" svg:x="9.779cm" svg:y="12.759cm">
          <draw:text-box>
            <text:p text:style-name="P4"><text:span text:style-name="T2">241.</text:span></text:p>
          </draw:text-box>
        </draw:frame>
        <draw:frame draw:style-name="gr5" draw:text-style-name="P6" draw:layer="layout" svg:width="4.8cm" svg:height="0.471cm" svg:x="10.71cm" svg:y="12.759cm">
          <draw:text-box>
            <text:p text:style-name="P4"><text:span text:style-name="T2">0001654-51.2025.8.04.6600</text:span></text:p>
          </draw:text-box>
        </draw:frame>
        <draw:frame draw:style-name="gr5" draw:text-style-name="P6" draw:layer="layout" svg:width="0.919cm" svg:height="0.471cm" svg:x="1.482cm" svg:y="13.229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7cm" svg:y="13.22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362cm" svg:y="13.22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423cm" svg:y="13.22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7.964cm" svg:y="13.229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5.206cm" svg:y="13.22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083cm" svg:height="0.471cm" svg:x="17.366cm" svg:y="13.229cm">
          <draw:text-box>
            <text:p text:style-name="P4"><text:span text:style-name="T3">MARIA DE</text:span></text:p>
          </draw:text-box>
        </draw:frame>
        <draw:frame draw:style-name="gr5" draw:text-style-name="P6" draw:layer="layout" svg:width="17.959cm" svg:height="0.471cm" svg:x="1.482cm" svg:y="13.703cm">
          <draw:text-box>
            <text:p text:style-name="P4"><text:span text:style-name="T3">JESUS DOS SANTOS BALBINO GOMES. Recorrido: AMBAR ENERGIA AMAZONAS S.A. Decisão</text:span></text:p>
          </draw:text-box>
        </draw:frame>
        <draw:frame draw:style-name="gr5" draw:text-style-name="P6" draw:layer="layout" svg:width="14.945cm" svg:height="0.471cm" svg:x="1.482cm" svg:y="14.173cm">
          <draw:text-box>
            <text:p text:style-name="P4"><text:span text:style-name="T3">principal: 242 - Com Resolução do Mérito - Conhecimento em Parte e Não-Provimento,</text:span></text:p>
          </draw:text-box>
        </draw:frame>
        <draw:frame draw:style-name="gr5" draw:text-style-name="P6" draw:layer="layout" svg:width="2.271cm" svg:height="0.471cm" svg:x="17.179cm" svg:y="14.173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.482cm" svg:y="14.66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413cm" svg:height="0.471cm" svg:x="3.332cm" svg:y="14.664cm">
          <draw:text-box>
            <text:p text:style-name="P4"><text:span text:style-name="T3">MARIA</text:span></text:p>
          </draw:text-box>
        </draw:frame>
        <draw:frame draw:style-name="gr5" draw:text-style-name="P6" draw:layer="layout" svg:width="0.566cm" svg:height="0.471cm" svg:x="5.258cm" svg:y="14.664cm">
          <draw:text-box>
            <text:p text:style-name="P4"><text:span text:style-name="T3">DE</text:span></text:p>
          </draw:text-box>
        </draw:frame>
        <draw:frame draw:style-name="gr5" draw:text-style-name="P6" draw:layer="layout" svg:width="1.202cm" svg:height="0.471cm" svg:x="6.286cm" svg:y="14.664cm">
          <draw:text-box>
            <text:p text:style-name="P4"><text:span text:style-name="T3">JESUS</text:span></text:p>
          </draw:text-box>
        </draw:frame>
        <draw:frame draw:style-name="gr5" draw:text-style-name="P6" draw:layer="layout" svg:width="0.849cm" svg:height="0.471cm" svg:x="8.001cm" svg:y="14.664cm">
          <draw:text-box>
            <text:p text:style-name="P4"><text:span text:style-name="T3">DOS</text:span></text:p>
          </draw:text-box>
        </draw:frame>
        <draw:frame draw:style-name="gr5" draw:text-style-name="P6" draw:layer="layout" svg:width="1.649cm" svg:height="0.471cm" svg:x="9.326cm" svg:y="14.664cm">
          <draw:text-box>
            <text:p text:style-name="P4"><text:span text:style-name="T3">SANTOS</text:span></text:p>
          </draw:text-box>
        </draw:frame>
        <draw:frame draw:style-name="gr5" draw:text-style-name="P6" draw:layer="layout" svg:width="1.883cm" svg:height="0.471cm" svg:x="11.501cm" svg:y="14.664cm">
          <draw:text-box>
            <text:p text:style-name="P4"><text:span text:style-name="T3">BALBINO</text:span></text:p>
          </draw:text-box>
        </draw:frame>
        <draw:frame draw:style-name="gr5" draw:text-style-name="P6" draw:layer="layout" svg:width="1.484cm" svg:height="0.471cm" svg:x="13.927cm" svg:y="14.664cm">
          <draw:text-box>
            <text:p text:style-name="P4"><text:span text:style-name="T3">GOMES</text:span></text:p>
          </draw:text-box>
        </draw:frame>
        <draw:frame draw:style-name="gr5" draw:text-style-name="P6" draw:layer="layout" svg:width="0.422cm" svg:height="0.471cm" svg:x="15.92cm" svg:y="14.664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509cm" svg:y="14.66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33cm" svg:y="14.664cm">
          <draw:text-box>
            <text:p text:style-name="P4"><text:span text:style-name="T2">242.</text:span></text:p>
          </draw:text-box>
        </draw:frame>
        <draw:frame draw:style-name="gr5" draw:text-style-name="P6" draw:layer="layout" svg:width="0.422cm" svg:height="0.471cm" svg:x="6.612cm" svg:y="15.151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5.15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5.15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5.151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5.15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5.15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5.151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5.151cm">
          <draw:text-box>
            <text:p text:style-name="P4"><text:span text:style-name="T2">0689738-95.2025.8.04.1000</text:span></text:p>
          </draw:text-box>
        </draw:frame>
        <draw:frame draw:style-name="gr5" draw:text-style-name="P6" draw:layer="layout" svg:width="4.939cm" svg:height="0.471cm" svg:x="1.482cm" svg:y="15.625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12.558cm" svg:height="0.471cm" svg:x="6.676cm" svg:y="15.625cm">
          <draw:text-box>
            <text:p text:style-name="P4"><text:span text:style-name="T3">Recorrente: Rodrigo Michele Corrêa. Recorrido: SHPS TECNOLOGIA E</text:span></text:p>
          </draw:text-box>
        </draw:frame>
        <draw:frame draw:style-name="gr5" draw:text-style-name="P6" draw:layer="layout" svg:width="3.389cm" svg:height="0.471cm" svg:x="1.482cm" svg:y="16.095cm">
          <draw:text-box>
            <text:p text:style-name="P4"><text:span text:style-name="T3">SERVIÇOS LTDA.</text:span></text:p>
          </draw:text-box>
        </draw:frame>
        <draw:frame draw:style-name="gr5" draw:text-style-name="P6" draw:layer="layout" svg:width="3.093cm" svg:height="0.471cm" svg:x="5.148cm" svg:y="16.09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10.183cm" svg:height="0.471cm" svg:x="8.531cm" svg:y="16.095cm">
          <draw:text-box>
            <text:p text:style-name="P4"><text:span text:style-name="T3">242 - Com Resolução do Mérito - Conhecimento em Parte e</text:span></text:p>
          </draw:text-box>
        </draw:frame>
        <draw:frame draw:style-name="gr5" draw:text-style-name="P6" draw:layer="layout" svg:width="2.93cm" svg:height="0.471cm" svg:x="1.482cm" svg:y="16.586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5.08cm" svg:y="16.586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201cm" svg:y="16.586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366cm" svg:y="16.58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39cm" svg:height="0.471cm" svg:x="10.241cm" svg:y="16.586cm">
          <draw:text-box>
            <text:p text:style-name="P4"><text:span text:style-name="T3">Rodrigo</text:span></text:p>
          </draw:text-box>
        </draw:frame>
        <draw:frame draw:style-name="gr5" draw:text-style-name="P6" draw:layer="layout" svg:width="1.389cm" svg:height="0.471cm" svg:x="12.197cm" svg:y="16.586cm">
          <draw:text-box>
            <text:p text:style-name="P4"><text:span text:style-name="T3">Michele</text:span></text:p>
          </draw:text-box>
        </draw:frame>
        <draw:frame draw:style-name="gr5" draw:text-style-name="P6" draw:layer="layout" svg:width="1.154cm" svg:height="0.471cm" svg:x="14.157cm" svg:y="16.586cm">
          <draw:text-box>
            <text:p text:style-name="P4"><text:span text:style-name="T3">Corrêa</text:span></text:p>
          </draw:text-box>
        </draw:frame>
        <draw:frame draw:style-name="gr5" draw:text-style-name="P6" draw:layer="layout" svg:width="0.422cm" svg:height="0.471cm" svg:x="15.862cm" svg:y="16.586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497cm" svg:y="16.58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5cm" svg:y="16.586cm">
          <draw:text-box>
            <text:p text:style-name="P4"><text:span text:style-name="T2">243.</text:span></text:p>
          </draw:text-box>
        </draw:frame>
        <draw:frame draw:style-name="gr5" draw:text-style-name="P6" draw:layer="layout" svg:width="8.207cm" svg:height="0.471cm" svg:x="6.464cm" svg:y="17.073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7.073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7.073cm">
          <draw:text-box>
            <text:p text:style-name="P4"><text:span text:style-name="T2">0046860-73.2026.8.04.1000</text:span></text:p>
          </draw:text-box>
        </draw:frame>
        <draw:frame draw:style-name="gr5" draw:text-style-name="P6" draw:layer="layout" svg:width="17.909cm" svg:height="0.471cm" svg:x="1.482cm" svg:y="17.542cm">
          <draw:text-box>
            <text:p text:style-name="P4"><text:span text:style-name="T3">Albuquerque De Freitas. Recorrente: MORIENTS PEREIRA VIEIRA. Recorrido: BANCO BRADESCO</text:span></text:p>
          </draw:text-box>
        </draw:frame>
        <draw:frame draw:style-name="gr5" draw:text-style-name="P6" draw:layer="layout" svg:width="0.767cm" svg:height="0.471cm" svg:x="1.482cm" svg:y="18.017cm">
          <draw:text-box>
            <text:p text:style-name="P4"><text:span text:style-name="T3">S/A.</text:span></text:p>
          </draw:text-box>
        </draw:frame>
        <draw:frame draw:style-name="gr5" draw:text-style-name="P6" draw:layer="layout" svg:width="12.699cm" svg:height="0.471cm" svg:x="2.396cm" svg:y="18.017cm">
          <draw:text-box>
            <text:p text:style-name="P4"><text:span text:style-name="T3">Decisão principal: 238 - Com Resolução do Mérito - Provimento em Parte,</text:span></text:p>
          </draw:text-box>
        </draw:frame>
        <draw:frame draw:style-name="gr5" draw:text-style-name="P6" draw:layer="layout" svg:width="3.669cm" svg:height="0.471cm" svg:x="15.736cm" svg:y="18.017cm">
          <draw:text-box>
            <text:p text:style-name="P4"><text:span text:style-name="T3">atribuído à(s) parte(s)</text:span></text:p>
          </draw:text-box>
        </draw:frame>
        <draw:frame draw:style-name="gr5" draw:text-style-name="P6" draw:layer="layout" svg:width="5.823cm" svg:height="0.471cm" svg:x="1.482cm" svg:y="18.503cm">
          <draw:text-box>
            <text:p text:style-name="P4"><text:span text:style-name="T3">MORIENTS PEREIRA VIEIRA -</text:span></text:p>
          </draw:text-box>
        </draw:frame>
        <draw:frame draw:style-name="gr5" draw:text-style-name="P6" draw:layer="layout" svg:width="1.66cm" svg:height="0.471cm" svg:x="7.831cm" svg:y="18.50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5.718cm" svg:y="18.503cm">
          <draw:text-box>
            <text:p text:style-name="P4"><text:span text:style-name="T3">-</text:span></text:p>
          </draw:text-box>
        </draw:frame>
        <draw:frame draw:style-name="gr5" draw:text-style-name="P6" draw:layer="layout" svg:width="3.329cm" svg:height="0.471cm" svg:x="16.061cm" svg:y="18.503cm">
          <draw:text-box>
            <text:p text:style-name="P4"><text:span text:style-name="T3">Recurso Inominado</text:span></text:p>
          </draw:text-box>
        </draw:frame>
        <draw:frame draw:style-name="gr5" draw:text-style-name="P6" draw:layer="layout" svg:width="0.743cm" svg:height="0.471cm" svg:x="9.711cm" svg:y="18.503cm">
          <draw:text-box>
            <text:p text:style-name="P4"><text:span text:style-name="T2">244.</text:span></text:p>
          </draw:text-box>
        </draw:frame>
        <draw:frame draw:style-name="gr5" draw:text-style-name="P6" draw:layer="layout" svg:width="4.8cm" svg:height="0.471cm" svg:x="10.66cm" svg:y="18.503cm">
          <draw:text-box>
            <text:p text:style-name="P4"><text:span text:style-name="T2">0019500-66.2026.8.04.1000</text:span></text:p>
          </draw:text-box>
        </draw:frame>
        <draw:frame draw:style-name="gr5" draw:text-style-name="P6" draw:layer="layout" svg:width="17.964cm" svg:height="0.471cm" svg:x="1.482cm" svg:y="18.978cm">
          <draw:text-box>
            <text:p text:style-name="P4"><text:span text:style-name="T3">Cível - 3ª Turma Recursal. Relator: Alexandre Henrique Novaes De Araújo. Recorrente: M D O DUTRA.</text:span></text:p>
          </draw:text-box>
        </draw:frame>
        <draw:frame draw:style-name="gr5" draw:text-style-name="P6" draw:layer="layout" svg:width="17.742cm" svg:height="0.471cm" svg:x="1.482cm" svg:y="19.452cm">
          <draw:text-box>
            <text:p text:style-name="P4"><text:span text:style-name="T3">Recorrido: Juliana Lima Cajado. Decisão principal: 241 - Com Resolução do Mérito - Conhecimento em</text:span></text:p>
          </draw:text-box>
        </draw:frame>
        <draw:frame draw:style-name="gr5" draw:text-style-name="P6" draw:layer="layout" svg:width="0.872cm" svg:height="0.471cm" svg:x="1.482cm" svg:y="19.939cm">
          <draw:text-box>
            <text:p text:style-name="P4"><text:span text:style-name="T3">Parte</text:span></text:p>
          </draw:text-box>
        </draw:frame>
        <draw:frame draw:style-name="gr5" draw:text-style-name="P6" draw:layer="layout" svg:width="0.422cm" svg:height="0.471cm" svg:x="2.718cm" svg:y="19.939cm">
          <draw:text-box>
            <text:p text:style-name="P4"><text:span text:style-name="T3">e</text:span></text:p>
          </draw:text-box>
        </draw:frame>
        <draw:frame draw:style-name="gr5" draw:text-style-name="P6" draw:layer="layout" svg:width="1.977cm" svg:height="0.471cm" svg:x="3.226cm" svg:y="19.939cm">
          <draw:text-box>
            <text:p text:style-name="P4"><text:span text:style-name="T3">Provimento</text:span></text:p>
          </draw:text-box>
        </draw:frame>
        <draw:frame draw:style-name="gr5" draw:text-style-name="P6" draw:layer="layout" svg:width="1.601cm" svg:height="0.471cm" svg:x="5.622cm" svg:y="19.939cm">
          <draw:text-box>
            <text:p text:style-name="P4"><text:span text:style-name="T3">em Parte,</text:span></text:p>
          </draw:text-box>
        </draw:frame>
        <draw:frame draw:style-name="gr5" draw:text-style-name="P6" draw:layer="layout" svg:width="1.53cm" svg:height="0.471cm" svg:x="7.824cm" svg:y="19.939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9.763cm" svg:y="19.939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10.754cm" svg:y="19.93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3.012cm" svg:height="0.471cm" svg:x="12.443cm" svg:y="19.939cm">
          <draw:text-box>
            <text:p text:style-name="P4"><text:span text:style-name="T3">M D O DUTRA -</text:span></text:p>
          </draw:text-box>
        </draw:frame>
        <draw:frame draw:style-name="gr5" draw:text-style-name="P6" draw:layer="layout" svg:width="1.66cm" svg:height="0.471cm" svg:x="16.679cm" svg:y="19.93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5cm" svg:y="19.939cm">
          <draw:text-box>
            <text:p text:style-name="P4"><text:span text:style-name="T2">245.</text:span></text:p>
          </draw:text-box>
        </draw:frame>
        <draw:frame draw:style-name="gr5" draw:text-style-name="P6" draw:layer="layout" svg:width="0.422cm" svg:height="0.471cm" svg:x="6.612cm" svg:y="20.425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0.425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0.425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0.425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0.42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0.42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0.425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0.425cm">
          <draw:text-box>
            <text:p text:style-name="P4"><text:span text:style-name="T2">0666724-82.2025.8.04.1000</text:span></text:p>
          </draw:text-box>
        </draw:frame>
        <draw:frame draw:style-name="gr5" draw:text-style-name="P6" draw:layer="layout" svg:width="4.939cm" svg:height="0.471cm" svg:x="1.482cm" svg:y="20.9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20.9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20.9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20.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20.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20.9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21.369cm">
          <draw:text-box>
            <text:p text:style-name="P4"><text:span text:style-name="T3">grau.),</text:span></text:p>
          </draw:text-box>
        </draw:frame>
        <draw:frame draw:style-name="gr5" draw:text-style-name="P6" draw:layer="layout" svg:width="1.378cm" svg:height="0.471cm" svg:x="2.815cm" svg:y="21.369cm">
          <draw:text-box>
            <text:p text:style-name="P4"><text:span text:style-name="T3">2 (Tipo:</text:span></text:p>
          </draw:text-box>
        </draw:frame>
        <draw:frame draw:style-name="gr5" draw:text-style-name="P6" draw:layer="layout" svg:width="2.365cm" svg:height="0.471cm" svg:x="4.513cm" svg:y="21.36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7.121cm" svg:y="21.36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8.713cm" svg:y="21.369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4.575cm" svg:y="21.36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601cm" svg:height="0.471cm" svg:x="16.79cm" svg:y="21.369cm">
          <draw:text-box>
            <text:p text:style-name="P4"><text:span text:style-name="T3">TAM LINHAS</text:span></text:p>
          </draw:text-box>
        </draw:frame>
        <draw:frame draw:style-name="gr5" draw:text-style-name="P6" draw:layer="layout" svg:width="17.885cm" svg:height="0.471cm" svg:x="1.482cm" svg:y="21.844cm">
          <draw:text-box>
            <text:p text:style-name="P4"><text:span text:style-name="T3">AEREAS S.A. Recorrido: Eliandro Valeriano, dos Santos, Recorrido: Rosalina Brito dos Santos. Decisão</text:span></text:p>
          </draw:text-box>
        </draw:frame>
        <draw:frame draw:style-name="gr5" draw:text-style-name="P6" draw:layer="layout" svg:width="15.697cm" svg:height="0.471cm" svg:x="1.482cm" svg:y="22.318cm">
          <draw:text-box>
            <text:p text:style-name="P4"><text:span text:style-name="T3">principal: 241 - Com Resolução do Mérito - Conhecimento em Parte e Provimento em Parte,</text:span></text:p>
          </draw:text-box>
        </draw:frame>
        <draw:frame draw:style-name="gr5" draw:text-style-name="P6" draw:layer="layout" svg:width="1.53cm" svg:height="0.471cm" svg:x="17.967cm" svg:y="22.318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1.482cm" svg:y="22.805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2.328cm" svg:y="22.80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353cm" svg:height="0.471cm" svg:x="3.848cm" svg:y="22.805cm">
          <draw:text-box>
            <text:p text:style-name="P4"><text:span text:style-name="T3">TAM LINHAS AEREAS S.A -</text:span></text:p>
          </draw:text-box>
        </draw:frame>
        <draw:frame draw:style-name="gr5" draw:text-style-name="P6" draw:layer="layout" svg:width="1.66cm" svg:height="0.471cm" svg:x="9.838cm" svg:y="22.80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67cm" svg:y="22.805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1cm" svg:y="22.805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731cm" svg:y="22.805cm">
          <draw:text-box>
            <text:p text:style-name="P4"><text:span text:style-name="T2">246.</text:span></text:p>
          </draw:text-box>
        </draw:frame>
        <draw:frame draw:style-name="gr5" draw:text-style-name="P6" draw:layer="layout" svg:width="4.8cm" svg:height="0.471cm" svg:x="12.683cm" svg:y="22.805cm">
          <draw:text-box>
            <text:p text:style-name="P4"><text:span text:style-name="T2">0028000-24.2026.8.04.1000</text:span></text:p>
          </draw:text-box>
        </draw:frame>
        <draw:frame draw:style-name="gr5" draw:text-style-name="P6" draw:layer="layout" svg:width="17.73cm" svg:height="0.471cm" svg:x="1.482cm" svg:y="23.274cm">
          <draw:text-box>
            <text:p text:style-name="P4"><text:span text:style-name="T3">Inominado Cível - 3ª Turma Recursal. Relator: Flávio Henrique Albuquerque De Freitas. Impedimentos:</text:span></text:p>
          </draw:text-box>
        </draw:frame>
        <draw:frame draw:style-name="gr5" draw:text-style-name="P6" draw:layer="layout" svg:width="10.7cm" svg:height="0.471cm" svg:x="1.482cm" svg:y="23.749cm">
          <draw:text-box>
            <text:p text:style-name="P4"><text:span text:style-name="T3">1 (Tipo: Impedimento. Motivo: Despachou em primeiro grau.).</text:span></text:p>
          </draw:text-box>
        </draw:frame>
        <draw:frame draw:style-name="gr5" draw:text-style-name="P6" draw:layer="layout" svg:width="6.799cm" svg:height="0.471cm" svg:x="12.595cm" svg:y="23.749cm">
          <draw:text-box>
            <text:p text:style-name="P4"><text:span text:style-name="T3">Recorrente: BANCO BRADESCO S/A.</text:span></text:p>
          </draw:text-box>
        </draw:frame>
        <draw:frame draw:style-name="gr5" draw:text-style-name="P6" draw:layer="layout" svg:width="1.812cm" svg:height="0.471cm" svg:x="1.482cm" svg:y="24.22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963cm" svg:height="0.471cm" svg:x="3.586cm" svg:y="24.223cm">
          <draw:text-box>
            <text:p text:style-name="P4"><text:span text:style-name="T3">Kelly Luene Correa Campos.</text:span></text:p>
          </draw:text-box>
        </draw:frame>
        <draw:frame draw:style-name="gr5" draw:text-style-name="P6" draw:layer="layout" svg:width="3.093cm" svg:height="0.471cm" svg:x="9.314cm" svg:y="24.223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875cm" svg:y="24.223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144cm" svg:y="24.223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24.71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5.025cm" svg:y="24.71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1cm" svg:y="24.71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222cm" svg:y="24.7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484cm" svg:height="0.471cm" svg:x="10.051cm" svg:y="24.71cm">
          <draw:text-box>
            <text:p text:style-name="P4"><text:span text:style-name="T3">BANCO</text:span></text:p>
          </draw:text-box>
        </draw:frame>
        <draw:frame draw:style-name="gr5" draw:text-style-name="P6" draw:layer="layout" svg:width="2.26cm" svg:height="0.471cm" svg:x="12.032cm" svg:y="24.71cm">
          <draw:text-box>
            <text:p text:style-name="P4"><text:span text:style-name="T3">BRADESCO</text:span></text:p>
          </draw:text-box>
        </draw:frame>
        <draw:frame draw:style-name="gr5" draw:text-style-name="P6" draw:layer="layout" svg:width="0.661cm" svg:height="0.471cm" svg:x="14.821cm" svg:y="24.71cm">
          <draw:text-box>
            <text:p text:style-name="P4"><text:span text:style-name="T3">S/A</text:span></text:p>
          </draw:text-box>
        </draw:frame>
        <draw:frame draw:style-name="gr5" draw:text-style-name="P6" draw:layer="layout" svg:width="0.422cm" svg:height="0.471cm" svg:x="15.955cm" svg:y="24.71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548cm" svg:y="24.7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5cm" svg:y="24.71cm">
          <draw:text-box>
            <text:p text:style-name="P4"><text:span text:style-name="T2">247.</text:span></text:p>
          </draw:text-box>
        </draw:frame>
        <draw:frame draw:style-name="gr5" draw:text-style-name="P6" draw:layer="layout" svg:width="8.207cm" svg:height="0.471cm" svg:x="6.464cm" svg:y="25.196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25.196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25.196cm">
          <draw:text-box>
            <text:p text:style-name="P4"><text:span text:style-name="T2">0001303-87.2025.8.04.6500</text:span></text:p>
          </draw:text-box>
        </draw:frame>
        <draw:frame draw:style-name="gr5" draw:text-style-name="P6" draw:layer="layout" svg:width="4.175cm" svg:height="0.471cm" svg:x="1.482cm" svg:y="25.67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6.003cm" svg:y="25.6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0.938cm" svg:height="0.471cm" svg:x="8.171cm" svg:y="25.67cm">
          <draw:text-box>
            <text:p text:style-name="P4"><text:span text:style-name="T3">MERCADO PAGO INSTITUIÇÃO DE PAGAMENTO LTDA.</text:span></text:p>
          </draw:text-box>
        </draw:frame>
        <draw:frame draw:style-name="gr5" draw:text-style-name="P6" draw:layer="layout" svg:width="1.812cm" svg:height="0.471cm" svg:x="1.482cm" svg:y="26.1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046cm" svg:height="0.471cm" svg:x="3.493cm" svg:y="26.14cm">
          <draw:text-box>
            <text:p text:style-name="P4"><text:span text:style-name="T3">REBECA DE OLIVEIRA COSTA.</text:span></text:p>
          </draw:text-box>
        </draw:frame>
        <draw:frame draw:style-name="gr5" draw:text-style-name="P6" draw:layer="layout" svg:width="3.093cm" svg:height="0.471cm" svg:x="9.965cm" svg:y="26.1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13.34cm" svg:y="26.14cm">
          <draw:text-box>
            <text:p text:style-name="P4"><text:span text:style-name="T3">237 - Com Resolução do Mérito -</text:span></text:p>
          </draw:text-box>
        </draw:frame>
        <draw:frame draw:style-name="gr5" draw:text-style-name="P6" draw:layer="layout" svg:width="2.083cm" svg:height="0.471cm" svg:x="1.482cm" svg:y="26.615cm">
          <draw:text-box>
            <text:p text:style-name="P4"><text:span text:style-name="T3">Provimento,</text:span></text:p>
          </draw:text-box>
        </draw:frame>
        <draw:frame draw:style-name="gr5" draw:text-style-name="P6" draw:layer="layout" svg:width="2.271cm" svg:height="0.471cm" svg:x="3.781cm" svg:y="26.615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6.35cm" svg:y="26.61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1.079cm" svg:height="0.471cm" svg:x="7.853cm" svg:y="26.615cm">
          <draw:text-box>
            <text:p text:style-name="P4"><text:span text:style-name="T3">MERCADO PAGO INSTITUIÇÃO DE PAGAMENTO LTDA -</text:span></text:p>
          </draw:text-box>
        </draw:frame>
        <draw:frame draw:style-name="gr5" draw:text-style-name="P6" draw:layer="layout" svg:width="1.66cm" svg:height="0.471cm" svg:x="1.482cm" svg:y="27.10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27.101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27.101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27.10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27.10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27.101cm">
          <draw:text-box>
            <text:p text:style-name="P4"><text:span text:style-name="T2">248.</text:span></text:p>
          </draw:text-box>
        </draw:frame>
        <draw:frame draw:style-name="gr5" draw:text-style-name="P6" draw:layer="layout" svg:width="4.8cm" svg:height="0.471cm" svg:x="4.238cm" svg:y="27.101cm">
          <draw:text-box>
            <text:p text:style-name="P4"><text:span text:style-name="T2">0019925-93.2026.8.04.1000</text:span></text:p>
          </draw:text-box>
        </draw:frame>
        <draw:frame draw:style-name="gr5" draw:text-style-name="P6" draw:layer="layout" svg:width="7.044cm" svg:height="0.471cm" svg:x="1.482cm" svg:y="27.575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8.933cm" svg:y="27.57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8.199cm" svg:height="0.471cm" svg:x="11.08cm" svg:y="27.575cm">
          <draw:text-box>
            <text:p text:style-name="P4"><text:span text:style-name="T3">CARLOS ARCANGELO PAIVA DA ROCHA.</text:span></text:p>
          </draw:text-box>
        </draw:frame>
      </draw:page>
      <draw:page draw:name="page20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17.733cm" svg:height="0.471cm" svg:x="1.482cm" svg:y="1.278cm">
          <draw:text-box>
            <text:p text:style-name="P4"><text:span text:style-name="T3">Recorrido: BANCO BRADESCO S/A. Decisão principal: 238 - Com Resolução do Mérito - Provimento</text:span></text:p>
          </draw:text-box>
        </draw:frame>
        <draw:frame draw:style-name="gr5" draw:text-style-name="P6" draw:layer="layout" svg:width="1.601cm" svg:height="0.471cm" svg:x="1.482cm" svg:y="1.765cm">
          <draw:text-box>
            <text:p text:style-name="P4"><text:span text:style-name="T3">em Parte,</text:span></text:p>
          </draw:text-box>
        </draw:frame>
        <draw:frame draw:style-name="gr5" draw:text-style-name="P6" draw:layer="layout" svg:width="2.271cm" svg:height="0.471cm" svg:x="3.438cm" svg:y="1.765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6.088cm" svg:y="1.76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8.34cm" svg:height="0.471cm" svg:x="7.633cm" svg:y="1.765cm">
          <draw:text-box>
            <text:p text:style-name="P4"><text:span text:style-name="T3">CARLOS ARCANGELO PAIVA DA ROCHA -</text:span></text:p>
          </draw:text-box>
        </draw:frame>
        <draw:frame draw:style-name="gr5" draw:text-style-name="P6" draw:layer="layout" svg:width="1.66cm" svg:height="0.471cm" svg:x="16.848cm" svg:y="1.76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6cm" svg:y="1.765cm">
          <draw:text-box>
            <text:p text:style-name="P4"><text:span text:style-name="T2">249.</text:span></text:p>
          </draw:text-box>
        </draw:frame>
        <draw:frame draw:style-name="gr5" draw:text-style-name="P6" draw:layer="layout" svg:width="8.207cm" svg:height="0.471cm" svg:x="6.464cm" svg:y="2.256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2.256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2.256cm">
          <draw:text-box>
            <text:p text:style-name="P4"><text:span text:style-name="T2">0652492-65.2025.8.04.1000</text:span></text:p>
          </draw:text-box>
        </draw:frame>
        <draw:frame draw:style-name="gr5" draw:text-style-name="P6" draw:layer="layout" svg:width="17.883cm" svg:height="0.471cm" svg:x="1.482cm" svg:y="2.726cm">
          <draw:text-box>
            <text:p text:style-name="P4"><text:span text:style-name="T3">Albuquerque De Freitas. Recorrente: Abraão Ferreira Cavalcante. Recorrido: BANCO BRADESCO S/A.</text:span></text:p>
          </draw:text-box>
        </draw:frame>
        <draw:frame draw:style-name="gr5" draw:text-style-name="P6" draw:layer="layout" svg:width="17.824cm" svg:height="0.471cm" svg:x="1.482cm" svg:y="3.2cm">
          <draw:text-box>
            <text:p text:style-name="P4"><text:span text:style-name="T3">Decisão principal: 238 - Com Resolução do Mérito - Provimento em Parte, atribuído à(s) parte(s) Abraão</text:span></text:p>
          </draw:text-box>
        </draw:frame>
        <draw:frame draw:style-name="gr5" draw:text-style-name="P6" draw:layer="layout" svg:width="5.338cm" svg:height="0.471cm" svg:x="1.482cm" svg:y="3.687cm">
          <draw:text-box>
            <text:p text:style-name="P4"><text:span text:style-name="T3">Ferreira Cavalcante - Unânime.</text:span></text:p>
          </draw:text-box>
        </draw:frame>
        <draw:frame draw:style-name="gr5" draw:text-style-name="P6" draw:layer="layout" svg:width="6.514cm" svg:height="0.471cm" svg:x="12.849cm" svg:y="3.687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5.646cm" svg:height="0.471cm" svg:x="7.036cm" svg:y="3.687cm">
          <draw:text-box>
            <text:p text:style-name="P4"><text:span text:style-name="T2">250. 0057618-14.2026.8.04.1000</text:span></text:p>
          </draw:text-box>
        </draw:frame>
        <draw:frame draw:style-name="gr5" draw:text-style-name="P6" draw:layer="layout" svg:width="1.589cm" svg:height="0.471cm" svg:x="1.482cm" svg:y="4.161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239cm" svg:y="4.16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4.772cm" svg:y="4.161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2.231cm" svg:y="4.16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011cm" svg:height="0.471cm" svg:x="14.381cm" svg:y="4.161cm">
          <draw:text-box>
            <text:p text:style-name="P4"><text:span text:style-name="T3">WELITON CARDOSO DOS</text:span></text:p>
          </draw:text-box>
        </draw:frame>
        <draw:frame draw:style-name="gr5" draw:text-style-name="P6" draw:layer="layout" svg:width="1.754cm" svg:height="0.471cm" svg:x="1.482cm" svg:y="4.631cm">
          <draw:text-box>
            <text:p text:style-name="P4"><text:span text:style-name="T3">SANTOS.</text:span></text:p>
          </draw:text-box>
        </draw:frame>
        <draw:frame draw:style-name="gr5" draw:text-style-name="P6" draw:layer="layout" svg:width="6.635cm" svg:height="0.471cm" svg:x="3.382cm" svg:y="4.631cm">
          <draw:text-box>
            <text:p text:style-name="P4"><text:span text:style-name="T3">Recorrido: BANCO BRADESCO S/A.</text:span></text:p>
          </draw:text-box>
        </draw:frame>
        <draw:frame draw:style-name="gr5" draw:text-style-name="P6" draw:layer="layout" svg:width="8.913cm" svg:height="0.471cm" svg:x="10.287cm" svg:y="4.631cm">
          <draw:text-box>
            <text:p text:style-name="P4"><text:span text:style-name="T3">Decisão principal: 239 - Com Resolução do Mérito -</text:span></text:p>
          </draw:text-box>
        </draw:frame>
        <draw:frame draw:style-name="gr5" draw:text-style-name="P6" draw:layer="layout" svg:width="2.93cm" svg:height="0.471cm" svg:x="1.482cm" svg:y="5.122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4.712cm" svg:y="5.122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7.405cm" svg:y="5.12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7.011cm" svg:height="0.471cm" svg:x="8.967cm" svg:y="5.122cm">
          <draw:text-box>
            <text:p text:style-name="P4"><text:span text:style-name="T3">WELITON CARDOSO DOS SANTOS -</text:span></text:p>
          </draw:text-box>
        </draw:frame>
        <draw:frame draw:style-name="gr5" draw:text-style-name="P6" draw:layer="layout" svg:width="1.66cm" svg:height="0.471cm" svg:x="16.831cm" svg:y="5.12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6cm" svg:y="5.122cm">
          <draw:text-box>
            <text:p text:style-name="P4"><text:span text:style-name="T2">251.</text:span></text:p>
          </draw:text-box>
        </draw:frame>
        <draw:frame draw:style-name="gr5" draw:text-style-name="P6" draw:layer="layout" svg:width="8.207cm" svg:height="0.471cm" svg:x="6.464cm" svg:y="5.609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5.609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5.609cm">
          <draw:text-box>
            <text:p text:style-name="P4"><text:span text:style-name="T2">0017251-45.2026.8.04.1000</text:span></text:p>
          </draw:text-box>
        </draw:frame>
        <draw:frame draw:style-name="gr5" draw:text-style-name="P6" draw:layer="layout" svg:width="18.027cm" svg:height="0.471cm" svg:x="1.482cm" svg:y="6.083cm">
          <draw:text-box>
            <text:p text:style-name="P4"><text:span text:style-name="T3">Albuquerque De Freitas. Recorrente: Matheus Sousa Silva e Silva. Recorrido: BANCO BRADESCO S/A.</text:span></text:p>
          </draw:text-box>
        </draw:frame>
        <draw:frame draw:style-name="gr5" draw:text-style-name="P6" draw:layer="layout" svg:width="3.093cm" svg:height="0.471cm" svg:x="1.482cm" svg:y="6.553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4.801cm" svg:y="6.553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5.233cm" svg:height="0.471cm" svg:x="14.094cm" svg:y="6.553cm">
          <draw:text-box>
            <text:p text:style-name="P4"><text:span text:style-name="T3">atribuído à(s) parte(s) Matheus</text:span></text:p>
          </draw:text-box>
        </draw:frame>
        <draw:frame draw:style-name="gr5" draw:text-style-name="P6" draw:layer="layout" svg:width="5.269cm" svg:height="0.471cm" svg:x="1.482cm" svg:y="7.044cm">
          <draw:text-box>
            <text:p text:style-name="P4"><text:span text:style-name="T3">Sousa Silva e Silva - Unânime.</text:span></text:p>
          </draw:text-box>
        </draw:frame>
        <draw:frame draw:style-name="gr5" draw:text-style-name="P6" draw:layer="layout" svg:width="6.514cm" svg:height="0.471cm" svg:x="12.84cm" svg:y="7.044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5.646cm" svg:height="0.471cm" svg:x="7.019cm" svg:y="7.044cm">
          <draw:text-box>
            <text:p text:style-name="P4"><text:span text:style-name="T2">252. 0050128-38.2026.8.04.1000</text:span></text:p>
          </draw:text-box>
        </draw:frame>
        <draw:frame draw:style-name="gr5" draw:text-style-name="P6" draw:layer="layout" svg:width="1.589cm" svg:height="0.471cm" svg:x="1.482cm" svg:y="7.514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19cm" svg:y="7.51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4.928cm" svg:y="7.514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2.755cm" svg:y="7.51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259cm" svg:height="0.471cm" svg:x="14.986cm" svg:y="7.514cm">
          <draw:text-box>
            <text:p text:style-name="P4"><text:span text:style-name="T3">ANTONIO SIMOES DE</text:span></text:p>
          </draw:text-box>
        </draw:frame>
        <draw:frame draw:style-name="gr5" draw:text-style-name="P6" draw:layer="layout" svg:width="1.519cm" svg:height="0.471cm" svg:x="1.482cm" svg:y="7.988cm">
          <draw:text-box>
            <text:p text:style-name="P4"><text:span text:style-name="T3">SOUZA.</text:span></text:p>
          </draw:text-box>
        </draw:frame>
        <draw:frame draw:style-name="gr5" draw:text-style-name="P6" draw:layer="layout" svg:width="1.812cm" svg:height="0.471cm" svg:x="3.187cm" svg:y="7.98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4cm" svg:height="0.471cm" svg:x="5.203cm" svg:y="7.988cm">
          <draw:text-box>
            <text:p text:style-name="P4"><text:span text:style-name="T3">BANCO AGIBANK S.A.</text:span></text:p>
          </draw:text-box>
        </draw:frame>
        <draw:frame draw:style-name="gr5" draw:text-style-name="P6" draw:layer="layout" svg:width="3.093cm" svg:height="0.471cm" svg:x="9.948cm" svg:y="7.988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13.331cm" svg:y="7.988cm">
          <draw:text-box>
            <text:p text:style-name="P4"><text:span text:style-name="T3">238 - Com Resolução do Mérito -</text:span></text:p>
          </draw:text-box>
        </draw:frame>
        <draw:frame draw:style-name="gr5" draw:text-style-name="P6" draw:layer="layout" svg:width="3.682cm" svg:height="0.471cm" svg:x="1.482cm" svg:y="8.475cm">
          <draw:text-box>
            <text:p text:style-name="P4"><text:span text:style-name="T3">Provimento em Parte,</text:span></text:p>
          </draw:text-box>
        </draw:frame>
        <draw:frame draw:style-name="gr5" draw:text-style-name="P6" draw:layer="layout" svg:width="2.271cm" svg:height="0.471cm" svg:x="5.728cm" svg:y="8.475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8.417cm" svg:y="8.47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023cm" svg:height="0.471cm" svg:x="9.979cm" svg:y="8.475cm">
          <draw:text-box>
            <text:p text:style-name="P4"><text:span text:style-name="T3">ANTONIO SIMOES DE SOUZA -</text:span></text:p>
          </draw:text-box>
        </draw:frame>
        <draw:frame draw:style-name="gr5" draw:text-style-name="P6" draw:layer="layout" svg:width="1.66cm" svg:height="0.471cm" svg:x="16.827cm" svg:y="8.47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6cm" svg:y="8.475cm">
          <draw:text-box>
            <text:p text:style-name="P4"><text:span text:style-name="T2">253.</text:span></text:p>
          </draw:text-box>
        </draw:frame>
        <draw:frame draw:style-name="gr5" draw:text-style-name="P6" draw:layer="layout" svg:width="8.207cm" svg:height="0.471cm" svg:x="6.464cm" svg:y="8.961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8.961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8.961cm">
          <draw:text-box>
            <text:p text:style-name="P4"><text:span text:style-name="T2">0061608-13.2026.8.04.1000</text:span></text:p>
          </draw:text-box>
        </draw:frame>
        <draw:frame draw:style-name="gr5" draw:text-style-name="P6" draw:layer="layout" svg:width="4.175cm" svg:height="0.471cm" svg:x="1.482cm" svg:y="9.436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5.978cm" svg:y="9.43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141cm" svg:height="0.471cm" svg:x="8.137cm" svg:y="9.436cm">
          <draw:text-box>
            <text:p text:style-name="P4"><text:span text:style-name="T3">SUELEN LOPES MARTINS.</text:span></text:p>
          </draw:text-box>
        </draw:frame>
        <draw:frame draw:style-name="gr5" draw:text-style-name="P6" draw:layer="layout" svg:width="1.812cm" svg:height="0.471cm" svg:x="13.598cm" svg:y="9.43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848cm" svg:height="0.471cm" svg:x="15.592cm" svg:y="9.436cm">
          <draw:text-box>
            <text:p text:style-name="P4"><text:span text:style-name="T3">BANCO BRADESCO</text:span></text:p>
          </draw:text-box>
        </draw:frame>
        <draw:frame draw:style-name="gr5" draw:text-style-name="P6" draw:layer="layout" svg:width="0.767cm" svg:height="0.471cm" svg:x="1.482cm" svg:y="9.91cm">
          <draw:text-box>
            <text:p text:style-name="P4"><text:span text:style-name="T3">S/A.</text:span></text:p>
          </draw:text-box>
        </draw:frame>
        <draw:frame draw:style-name="gr5" draw:text-style-name="P6" draw:layer="layout" svg:width="12.699cm" svg:height="0.471cm" svg:x="2.396cm" svg:y="9.91cm">
          <draw:text-box>
            <text:p text:style-name="P4"><text:span text:style-name="T3">Decisão principal: 238 - Com Resolução do Mérito - Provimento em Parte,</text:span></text:p>
          </draw:text-box>
        </draw:frame>
        <draw:frame draw:style-name="gr5" draw:text-style-name="P6" draw:layer="layout" svg:width="3.669cm" svg:height="0.471cm" svg:x="15.736cm" svg:y="9.91cm">
          <draw:text-box>
            <text:p text:style-name="P4"><text:span text:style-name="T3">atribuído à(s) parte(s)</text:span></text:p>
          </draw:text-box>
        </draw:frame>
        <draw:frame draw:style-name="gr5" draw:text-style-name="P6" draw:layer="layout" svg:width="7.045cm" svg:height="0.471cm" svg:x="1.482cm" svg:y="10.397cm">
          <draw:text-box>
            <text:p text:style-name="P4"><text:span text:style-name="T3">SUELEN LOPES MARTINS - Unânime.</text:span></text:p>
          </draw:text-box>
        </draw:frame>
        <draw:frame draw:style-name="gr5" draw:text-style-name="P6" draw:layer="layout" svg:width="4.846cm" svg:height="0.471cm" svg:x="14.575cm" svg:y="10.397cm">
          <draw:text-box>
            <text:p text:style-name="P4"><text:span text:style-name="T3">- Recurso Inominado Cível -</text:span></text:p>
          </draw:text-box>
        </draw:frame>
        <draw:frame draw:style-name="gr5" draw:text-style-name="P6" draw:layer="layout" svg:width="5.646cm" svg:height="0.471cm" svg:x="8.759cm" svg:y="10.397cm">
          <draw:text-box>
            <text:p text:style-name="P4"><text:span text:style-name="T2">254. 0052434-77.2026.8.04.1000</text:span></text:p>
          </draw:text-box>
        </draw:frame>
        <draw:frame draw:style-name="gr5" draw:text-style-name="P6" draw:layer="layout" svg:width="0.422cm" svg:height="0.471cm" svg:x="1.482cm" svg:y="10.866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2.074cm" svg:y="10.866cm">
          <draw:text-box>
            <text:p text:style-name="P4"><text:span text:style-name="T3">Turma</text:span></text:p>
          </draw:text-box>
        </draw:frame>
        <draw:frame draw:style-name="gr5" draw:text-style-name="P6" draw:layer="layout" svg:width="1.589cm" svg:height="0.471cm" svg:x="3.484cm" svg:y="10.866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5.368cm" svg:y="10.86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765cm" svg:height="0.471cm" svg:x="7.028cm" svg:y="10.866cm">
          <draw:text-box>
            <text:p text:style-name="P4"><text:span text:style-name="T3">Flávio Henrique</text:span></text:p>
          </draw:text-box>
        </draw:frame>
        <draw:frame draw:style-name="gr5" draw:text-style-name="P6" draw:layer="layout" svg:width="2.212cm" svg:height="0.471cm" svg:x="10.267cm" svg:y="10.866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12.79cm" svg:y="10.866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13.547cm" svg:y="10.866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2.542cm" svg:height="0.471cm" svg:x="15.096cm" svg:y="10.866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7.958cm" svg:y="10.866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17.908cm" svg:height="0.471cm" svg:x="1.482cm" svg:y="11.341cm">
          <draw:text-box>
            <text:p text:style-name="P4"><text:span text:style-name="T3">Impedimento. Motivo: Despachou em primeiro grau.). Recorrente: ADRIANA CASTRO DE OLIVEIRA</text:span></text:p>
          </draw:text-box>
        </draw:frame>
        <draw:frame draw:style-name="gr5" draw:text-style-name="P6" draw:layer="layout" svg:width="2.634cm" svg:height="0.471cm" svg:x="1.482cm" svg:y="11.815cm">
          <draw:text-box>
            <text:p text:style-name="P4"><text:span text:style-name="T3">representado(a)</text:span></text:p>
          </draw:text-box>
        </draw:frame>
        <draw:frame draw:style-name="gr5" draw:text-style-name="P6" draw:layer="layout" svg:width="0.566cm" svg:height="0.471cm" svg:x="4.348cm" svg:y="11.815cm">
          <draw:text-box>
            <text:p text:style-name="P4"><text:span text:style-name="T3">por</text:span></text:p>
          </draw:text-box>
        </draw:frame>
        <draw:frame draw:style-name="gr5" draw:text-style-name="P6" draw:layer="layout" svg:width="9.409cm" svg:height="0.471cm" svg:x="5.114cm" svg:y="11.815cm">
          <draw:text-box>
            <text:p text:style-name="P4"><text:span text:style-name="T3">WALDERIZIA CARVALHO NASCIMENTO MELO.</text:span></text:p>
          </draw:text-box>
        </draw:frame>
        <draw:frame draw:style-name="gr5" draw:text-style-name="P6" draw:layer="layout" svg:width="1.812cm" svg:height="0.471cm" svg:x="15.07cm" svg:y="11.81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401cm" svg:height="0.471cm" svg:x="17.099cm" svg:y="11.815cm">
          <draw:text-box>
            <text:p text:style-name="P4"><text:span text:style-name="T3">AMAZONAS</text:span></text:p>
          </draw:text-box>
        </draw:frame>
        <draw:frame draw:style-name="gr5" draw:text-style-name="P6" draw:layer="layout" svg:width="11.526cm" svg:height="0.471cm" svg:x="1.482cm" svg:y="12.285cm">
          <draw:text-box>
            <text:p text:style-name="P4"><text:span text:style-name="T3">INDÚSTRIA E COMÉRCIO DE COLCHÕES E ESPUMA LTDA.</text:span></text:p>
          </draw:text-box>
        </draw:frame>
        <draw:frame draw:style-name="gr5" draw:text-style-name="P6" draw:layer="layout" svg:width="3.093cm" svg:height="0.471cm" svg:x="14.033cm" svg:y="12.28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492cm" svg:y="12.285cm">
          <draw:text-box>
            <text:p text:style-name="P4"><text:span text:style-name="T3">239 -</text:span></text:p>
          </draw:text-box>
        </draw:frame>
        <draw:frame draw:style-name="gr5" draw:text-style-name="P6" draw:layer="layout" svg:width="0.825cm" svg:height="0.471cm" svg:x="18.682cm" svg:y="12.285cm">
          <draw:text-box>
            <text:p text:style-name="P4"><text:span text:style-name="T3">Com</text:span></text:p>
          </draw:text-box>
        </draw:frame>
        <draw:frame draw:style-name="gr5" draw:text-style-name="P6" draw:layer="layout" svg:width="6.833cm" svg:height="0.471cm" svg:x="1.482cm" svg:y="12.759cm">
          <draw:text-box>
            <text:p text:style-name="P4"><text:span text:style-name="T3">Resolução do Mérito - Não-Provimento,</text:span></text:p>
          </draw:text-box>
        </draw:frame>
        <draw:frame draw:style-name="gr5" draw:text-style-name="P6" draw:layer="layout" svg:width="10.278cm" svg:height="0.471cm" svg:x="8.789cm" svg:y="12.759cm">
          <draw:text-box>
            <text:p text:style-name="P4"><text:span text:style-name="T3">atribuído à(s) parte(s) ADRIANA CASTRO DE OLIVEIRA</text:span></text:p>
          </draw:text-box>
        </draw:frame>
        <draw:frame draw:style-name="gr5" draw:text-style-name="P6" draw:layer="layout" svg:width="2.634cm" svg:height="0.471cm" svg:x="1.482cm" svg:y="13.246cm">
          <draw:text-box>
            <text:p text:style-name="P4"><text:span text:style-name="T3">representado(a)</text:span></text:p>
          </draw:text-box>
        </draw:frame>
        <draw:frame draw:style-name="gr5" draw:text-style-name="P6" draw:layer="layout" svg:width="0.566cm" svg:height="0.471cm" svg:x="4.585cm" svg:y="13.246cm">
          <draw:text-box>
            <text:p text:style-name="P4"><text:span text:style-name="T3">por</text:span></text:p>
          </draw:text-box>
        </draw:frame>
        <draw:frame draw:style-name="gr5" draw:text-style-name="P6" draw:layer="layout" svg:width="9.55cm" svg:height="0.471cm" svg:x="5.529cm" svg:y="13.246cm">
          <draw:text-box>
            <text:p text:style-name="P4"><text:span text:style-name="T3">WALDERIZIA CARVALHO NASCIMENTO MELO -</text:span></text:p>
          </draw:text-box>
        </draw:frame>
        <draw:frame draw:style-name="gr5" draw:text-style-name="P6" draw:layer="layout" svg:width="1.66cm" svg:height="0.471cm" svg:x="16.675cm" svg:y="13.24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58cm" svg:y="13.246cm">
          <draw:text-box>
            <text:p text:style-name="P4"><text:span text:style-name="T2">255.</text:span></text:p>
          </draw:text-box>
        </draw:frame>
        <draw:frame draw:style-name="gr5" draw:text-style-name="P6" draw:layer="layout" svg:width="8.207cm" svg:height="0.471cm" svg:x="6.464cm" svg:y="13.732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3.732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3.732cm">
          <draw:text-box>
            <text:p text:style-name="P4"><text:span text:style-name="T2">0442881-96.2024.8.04.0001</text:span></text:p>
          </draw:text-box>
        </draw:frame>
        <draw:frame draw:style-name="gr5" draw:text-style-name="P6" draw:layer="layout" svg:width="4.175cm" svg:height="0.471cm" svg:x="1.482cm" svg:y="14.207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6.037cm" svg:y="14.20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846cm" svg:height="0.471cm" svg:x="8.222cm" svg:y="14.207cm">
          <draw:text-box>
            <text:p text:style-name="P4"><text:span text:style-name="T3">YOU ASSISTENCIA MEDICA LTDA.</text:span></text:p>
          </draw:text-box>
        </draw:frame>
        <draw:frame draw:style-name="gr5" draw:text-style-name="P6" draw:layer="layout" svg:width="1.812cm" svg:height="0.471cm" svg:x="15.532cm" svg:y="14.20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871cm" svg:height="0.471cm" svg:x="17.547cm" svg:y="14.207cm">
          <draw:text-box>
            <text:p text:style-name="P4"><text:span text:style-name="T3">Adriana da</text:span></text:p>
          </draw:text-box>
        </draw:frame>
        <draw:frame draw:style-name="gr5" draw:text-style-name="P6" draw:layer="layout" svg:width="17.695cm" svg:height="0.471cm" svg:x="1.482cm" svg:y="14.681cm">
          <draw:text-box>
            <text:p text:style-name="P4"><text:span text:style-name="T3">Silva Ferreira, Recorrido: Hub Health Administradora de Beneficios Ltda. Decisão principal: 239 - Com</text:span></text:p>
          </draw:text-box>
        </draw:frame>
        <draw:frame draw:style-name="gr5" draw:text-style-name="P6" draw:layer="layout" svg:width="17.697cm" svg:height="0.471cm" svg:x="1.482cm" svg:y="15.151cm">
          <draw:text-box>
            <text:p text:style-name="P4"><text:span text:style-name="T3">Resolução do Mérito - Não-Provimento, atribuído à(s) parte(s) YOU ASSISTENCIA MEDICA LTDA -</text:span></text:p>
          </draw:text-box>
        </draw:frame>
        <draw:frame draw:style-name="gr5" draw:text-style-name="P6" draw:layer="layout" svg:width="1.66cm" svg:height="0.471cm" svg:x="1.482cm" svg:y="15.637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15.637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15.637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15.63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15.63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15.637cm">
          <draw:text-box>
            <text:p text:style-name="P4"><text:span text:style-name="T2">256.</text:span></text:p>
          </draw:text-box>
        </draw:frame>
        <draw:frame draw:style-name="gr5" draw:text-style-name="P6" draw:layer="layout" svg:width="4.8cm" svg:height="0.471cm" svg:x="4.238cm" svg:y="15.637cm">
          <draw:text-box>
            <text:p text:style-name="P4"><text:span text:style-name="T2">0682470-48.2023.8.04.0001</text:span></text:p>
          </draw:text-box>
        </draw:frame>
        <draw:frame draw:style-name="gr5" draw:text-style-name="P6" draw:layer="layout" svg:width="7.044cm" svg:height="0.471cm" svg:x="1.482cm" svg:y="16.112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8.962cm" svg:y="16.11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564cm" svg:height="0.471cm" svg:x="11.118cm" svg:y="16.112cm">
          <draw:text-box>
            <text:p text:style-name="P4"><text:span text:style-name="T3">Debora dos Santos Franco.</text:span></text:p>
          </draw:text-box>
        </draw:frame>
        <draw:frame draw:style-name="gr5" draw:text-style-name="P6" draw:layer="layout" svg:width="1.812cm" svg:height="0.471cm" svg:x="16.036cm" svg:y="16.11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84cm" svg:height="0.471cm" svg:x="18.026cm" svg:y="16.112cm">
          <draw:text-box>
            <text:p text:style-name="P4"><text:span text:style-name="T3">BANCO</text:span></text:p>
          </draw:text-box>
        </draw:frame>
        <draw:frame draw:style-name="gr5" draw:text-style-name="P6" draw:layer="layout" svg:width="17.568cm" svg:height="0.471cm" svg:x="1.482cm" svg:y="16.586cm">
          <draw:text-box>
            <text:p text:style-name="P4"><text:span text:style-name="T3">BRADESCO S/A. Decisão principal: 238 - Com Resolução do Mérito - Provimento em Parte, atribuído</text:span></text:p>
          </draw:text-box>
        </draw:frame>
        <draw:frame draw:style-name="gr5" draw:text-style-name="P6" draw:layer="layout" svg:width="0.637cm" svg:height="0.471cm" svg:x="1.482cm" svg:y="17.073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2.383cm" svg:y="17.07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248cm" svg:height="0.471cm" svg:x="3.963cm" svg:y="17.073cm">
          <draw:text-box>
            <text:p text:style-name="P4"><text:span text:style-name="T3">Debora</text:span></text:p>
          </draw:text-box>
        </draw:frame>
        <draw:frame draw:style-name="gr5" draw:text-style-name="P6" draw:layer="layout" svg:width="0.59cm" svg:height="0.471cm" svg:x="5.487cm" svg:y="17.073cm">
          <draw:text-box>
            <text:p text:style-name="P4"><text:span text:style-name="T3">dos</text:span></text:p>
          </draw:text-box>
        </draw:frame>
        <draw:frame draw:style-name="gr5" draw:text-style-name="P6" draw:layer="layout" svg:width="1.131cm" svg:height="0.471cm" svg:x="6.333cm" svg:y="17.073cm">
          <draw:text-box>
            <text:p text:style-name="P4"><text:span text:style-name="T3">Santos</text:span></text:p>
          </draw:text-box>
        </draw:frame>
        <draw:frame draw:style-name="gr5" draw:text-style-name="P6" draw:layer="layout" svg:width="1.424cm" svg:height="0.471cm" svg:x="7.739cm" svg:y="17.073cm">
          <draw:text-box>
            <text:p text:style-name="P4"><text:span text:style-name="T3">Franco -</text:span></text:p>
          </draw:text-box>
        </draw:frame>
        <draw:frame draw:style-name="gr5" draw:text-style-name="P6" draw:layer="layout" svg:width="1.66cm" svg:height="0.471cm" svg:x="9.584cm" svg:y="17.07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08cm" svg:y="17.073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02cm" svg:y="17.073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532cm" svg:y="17.073cm">
          <draw:text-box>
            <text:p text:style-name="P4"><text:span text:style-name="T2">257.</text:span></text:p>
          </draw:text-box>
        </draw:frame>
        <draw:frame draw:style-name="gr5" draw:text-style-name="P6" draw:layer="layout" svg:width="4.8cm" svg:height="0.471cm" svg:x="12.539cm" svg:y="17.073cm">
          <draw:text-box>
            <text:p text:style-name="P4"><text:span text:style-name="T2">0064467-02.2026.8.04.1000</text:span></text:p>
          </draw:text-box>
        </draw:frame>
        <draw:frame draw:style-name="gr5" draw:text-style-name="P6" draw:layer="layout" svg:width="17.73cm" svg:height="0.471cm" svg:x="1.482cm" svg:y="17.542cm">
          <draw:text-box>
            <text:p text:style-name="P4"><text:span text:style-name="T3">Inominado Cível - 3ª Turma Recursal. Relator: Flávio Henrique Albuquerque De Freitas. Impedimentos:</text:span></text:p>
          </draw:text-box>
        </draw:frame>
        <draw:frame draw:style-name="gr5" draw:text-style-name="P6" draw:layer="layout" svg:width="1.378cm" svg:height="0.471cm" svg:x="1.482cm" svg:y="18.017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3.277cm" svg:y="18.017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944cm" svg:y="18.01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7.587cm" svg:y="18.017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1.378cm" svg:height="0.471cm" svg:x="13.657cm" svg:y="18.017cm">
          <draw:text-box>
            <text:p text:style-name="P4"><text:span text:style-name="T3">2 (Tipo:</text:span></text:p>
          </draw:text-box>
        </draw:frame>
        <draw:frame draw:style-name="gr5" draw:text-style-name="P6" draw:layer="layout" svg:width="2.365cm" svg:height="0.471cm" svg:x="15.452cm" svg:y="18.017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19cm" svg:y="18.01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.482cm" svg:y="18.491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7.362cm" svg:y="18.49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9.21cm" svg:height="0.471cm" svg:x="9.585cm" svg:y="18.491cm">
          <draw:text-box>
            <text:p text:style-name="P4"><text:span text:style-name="T3">CARDIF DO BRASIL VIDA E PREVIDENCIA S/A.</text:span></text:p>
          </draw:text-box>
        </draw:frame>
        <draw:frame draw:style-name="gr5" draw:text-style-name="P6" draw:layer="layout" svg:width="1.812cm" svg:height="0.471cm" svg:x="1.482cm" svg:y="18.96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528cm" svg:height="0.471cm" svg:x="3.535cm" svg:y="18.961cm">
          <draw:text-box>
            <text:p text:style-name="P4"><text:span text:style-name="T3">Jandeilson Nascimento de Jesus.</text:span></text:p>
          </draw:text-box>
        </draw:frame>
        <draw:frame draw:style-name="gr5" draw:text-style-name="P6" draw:layer="layout" svg:width="3.093cm" svg:height="0.471cm" svg:x="9.665cm" svg:y="18.96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3.124cm" svg:y="18.961cm">
          <draw:text-box>
            <text:p text:style-name="P4"><text:span text:style-name="T3">238 -</text:span></text:p>
          </draw:text-box>
        </draw:frame>
        <draw:frame draw:style-name="gr5" draw:text-style-name="P6" draw:layer="layout" svg:width="4.729cm" svg:height="0.471cm" svg:x="14.317cm" svg:y="18.961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3.682cm" svg:height="0.471cm" svg:x="1.482cm" svg:y="19.435cm">
          <draw:text-box>
            <text:p text:style-name="P4"><text:span text:style-name="T3">Provimento em Parte,</text:span></text:p>
          </draw:text-box>
        </draw:frame>
        <draw:frame draw:style-name="gr5" draw:text-style-name="P6" draw:layer="layout" svg:width="13.124cm" svg:height="0.471cm" svg:x="5.533cm" svg:y="19.435cm">
          <draw:text-box>
            <text:p text:style-name="P4"><text:span text:style-name="T3">atribuído à(s) parte(s) CARDIF DO BRASIL VIDA E PREVIDENCIA S/A -</text:span></text:p>
          </draw:text-box>
        </draw:frame>
        <draw:frame draw:style-name="gr5" draw:text-style-name="P6" draw:layer="layout" svg:width="1.66cm" svg:height="0.471cm" svg:x="1.482cm" svg:y="19.92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19.922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19.922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19.92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19.92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19.922cm">
          <draw:text-box>
            <text:p text:style-name="P4"><text:span text:style-name="T2">258.</text:span></text:p>
          </draw:text-box>
        </draw:frame>
        <draw:frame draw:style-name="gr5" draw:text-style-name="P6" draw:layer="layout" svg:width="4.8cm" svg:height="0.471cm" svg:x="4.238cm" svg:y="19.922cm">
          <draw:text-box>
            <text:p text:style-name="P4"><text:span text:style-name="T2">0072499-93.2026.8.04.1000</text:span></text:p>
          </draw:text-box>
        </draw:frame>
        <draw:frame draw:style-name="gr5" draw:text-style-name="P6" draw:layer="layout" svg:width="17.72cm" svg:height="0.471cm" svg:x="1.482cm" svg:y="20.396cm">
          <draw:text-box>
            <text:p text:style-name="P4"><text:span text:style-name="T3">Flávio Henrique Albuquerque De Freitas. Impedimentos: 1 (Tipo: Impedimento. Motivo: Despachou em</text:span></text:p>
          </draw:text-box>
        </draw:frame>
        <draw:frame draw:style-name="gr5" draw:text-style-name="P6" draw:layer="layout" svg:width="17.78cm" svg:height="0.471cm" svg:x="1.482cm" svg:y="20.866cm">
          <draw:text-box>
            <text:p text:style-name="P4"><text:span text:style-name="T3">primeiro grau.). Recorrente: BANCO BRADESCO S/A. Recorrido: PEDRINHO DA SILVA PEREIRA.</text:span></text:p>
          </draw:text-box>
        </draw:frame>
        <draw:frame draw:style-name="gr5" draw:text-style-name="P6" draw:layer="layout" svg:width="3.093cm" svg:height="0.471cm" svg:x="1.482cm" svg:y="21.3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4.924cm" svg:y="21.34cm">
          <draw:text-box>
            <text:p text:style-name="P4"><text:span text:style-name="T3">238 -</text:span></text:p>
          </draw:text-box>
        </draw:frame>
        <draw:frame draw:style-name="gr5" draw:text-style-name="P6" draw:layer="layout" svg:width="4.729cm" svg:height="0.471cm" svg:x="6.105cm" svg:y="21.34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3.682cm" svg:height="0.471cm" svg:x="11.465cm" svg:y="21.34cm">
          <draw:text-box>
            <text:p text:style-name="P4"><text:span text:style-name="T3">Provimento em Parte,</text:span></text:p>
          </draw:text-box>
        </draw:frame>
        <draw:frame draw:style-name="gr5" draw:text-style-name="P6" draw:layer="layout" svg:width="2.271cm" svg:height="0.471cm" svg:x="15.587cm" svg:y="21.34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8.191cm" svg:y="21.3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623cm" svg:height="0.471cm" svg:x="1.482cm" svg:y="21.827cm">
          <draw:text-box>
            <text:p text:style-name="P4"><text:span text:style-name="T3">BANCO BRADESCO S/A - Unânime.</text:span></text:p>
          </draw:text-box>
        </draw:frame>
        <draw:frame draw:style-name="gr5" draw:text-style-name="P6" draw:layer="layout" svg:width="5.28cm" svg:height="0.471cm" svg:x="14.131cm" svg:y="21.827cm">
          <draw:text-box>
            <text:p text:style-name="P4"><text:span text:style-name="T3">- Recurso Inominado Cível - 3ª</text:span></text:p>
          </draw:text-box>
        </draw:frame>
        <draw:frame draw:style-name="gr5" draw:text-style-name="P6" draw:layer="layout" svg:width="5.646cm" svg:height="0.471cm" svg:x="8.323cm" svg:y="21.827cm">
          <draw:text-box>
            <text:p text:style-name="P4"><text:span text:style-name="T2">259. 0000256-24.2026.8.04.7800</text:span></text:p>
          </draw:text-box>
        </draw:frame>
        <draw:frame draw:style-name="gr5" draw:text-style-name="P6" draw:layer="layout" svg:width="2.823cm" svg:height="0.471cm" svg:x="1.482cm" svg:y="22.30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4.594cm" svg:y="22.30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6.156cm" svg:y="22.301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3.764cm" svg:y="22.30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471cm" svg:height="0.471cm" svg:x="15.943cm" svg:y="22.301cm">
          <draw:text-box>
            <text:p text:style-name="P4"><text:span text:style-name="T3">MARIA ADRIANA</text:span></text:p>
          </draw:text-box>
        </draw:frame>
        <draw:frame draw:style-name="gr5" draw:text-style-name="P6" draw:layer="layout" svg:width="2.072cm" svg:height="0.471cm" svg:x="1.482cm" svg:y="22.771cm">
          <draw:text-box>
            <text:p text:style-name="P4"><text:span text:style-name="T3">MARQUES</text:span></text:p>
          </draw:text-box>
        </draw:frame>
        <draw:frame draw:style-name="gr5" draw:text-style-name="P6" draw:layer="layout" svg:width="1.401cm" svg:height="0.471cm" svg:x="4.055cm" svg:y="22.771cm">
          <draw:text-box>
            <text:p text:style-name="P4"><text:span text:style-name="T3">GAMA.</text:span></text:p>
          </draw:text-box>
        </draw:frame>
        <draw:frame draw:style-name="gr5" draw:text-style-name="P6" draw:layer="layout" svg:width="1.812cm" svg:height="0.471cm" svg:x="5.939cm" svg:y="22.77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0.613cm" svg:height="0.471cm" svg:x="8.289cm" svg:y="22.771cm">
          <draw:text-box>
            <text:p text:style-name="P4"><text:span text:style-name="T3">NU</text:span></text:p>
          </draw:text-box>
        </draw:frame>
        <draw:frame draw:style-name="gr5" draw:text-style-name="P6" draw:layer="layout" svg:width="2.566cm" svg:height="0.471cm" svg:x="9.347cm" svg:y="22.771cm">
          <draw:text-box>
            <text:p text:style-name="P4"><text:span text:style-name="T3">FINANCEIRA</text:span></text:p>
          </draw:text-box>
        </draw:frame>
        <draw:frame draw:style-name="gr5" draw:text-style-name="P6" draw:layer="layout" svg:width="0.649cm" svg:height="0.471cm" svg:x="12.45cm" svg:y="22.771cm">
          <draw:text-box>
            <text:p text:style-name="P4"><text:span text:style-name="T3">S.A</text:span></text:p>
          </draw:text-box>
        </draw:frame>
        <draw:frame draw:style-name="gr5" draw:text-style-name="P6" draw:layer="layout" svg:width="2.401cm" svg:height="0.471cm" svg:x="13.554cm" svg:y="22.771cm">
          <draw:text-box>
            <text:p text:style-name="P4"><text:span text:style-name="T3">SOCIEDADE</text:span></text:p>
          </draw:text-box>
        </draw:frame>
        <draw:frame draw:style-name="gr5" draw:text-style-name="P6" draw:layer="layout" svg:width="0.566cm" svg:height="0.471cm" svg:x="16.479cm" svg:y="22.771cm">
          <draw:text-box>
            <text:p text:style-name="P4"><text:span text:style-name="T3">DE</text:span></text:p>
          </draw:text-box>
        </draw:frame>
        <draw:frame draw:style-name="gr5" draw:text-style-name="P6" draw:layer="layout" svg:width="1.942cm" svg:height="0.471cm" svg:x="17.491cm" svg:y="22.771cm">
          <draw:text-box>
            <text:p text:style-name="P4"><text:span text:style-name="T3">CRÉDITO,</text:span></text:p>
          </draw:text-box>
        </draw:frame>
        <draw:frame draw:style-name="gr5" draw:text-style-name="P6" draw:layer="layout" svg:width="7.257cm" svg:height="0.471cm" svg:x="1.482cm" svg:y="23.245cm">
          <draw:text-box>
            <text:p text:style-name="P4"><text:span text:style-name="T3">FINANCIAMENTO E INVESTIMENTO.</text:span></text:p>
          </draw:text-box>
        </draw:frame>
        <draw:frame draw:style-name="gr5" draw:text-style-name="P6" draw:layer="layout" svg:width="3.093cm" svg:height="0.471cm" svg:x="9.364cm" svg:y="23.24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907cm" svg:y="23.245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173cm" svg:y="23.245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23.732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4.678cm" svg:y="23.732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7.311cm" svg:y="23.73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7.293cm" svg:height="0.471cm" svg:x="8.848cm" svg:y="23.732cm">
          <draw:text-box>
            <text:p text:style-name="P4"><text:span text:style-name="T3">MARIA ADRIANA MARQUES GAMA -</text:span></text:p>
          </draw:text-box>
        </draw:frame>
        <draw:frame draw:style-name="gr5" draw:text-style-name="P6" draw:layer="layout" svg:width="1.66cm" svg:height="0.471cm" svg:x="16.861cm" svg:y="23.73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71cm" svg:y="23.732cm">
          <draw:text-box>
            <text:p text:style-name="P4"><text:span text:style-name="T2">260.</text:span></text:p>
          </draw:text-box>
        </draw:frame>
        <draw:frame draw:style-name="gr5" draw:text-style-name="P6" draw:layer="layout" svg:width="8.207cm" svg:height="0.471cm" svg:x="6.464cm" svg:y="24.223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24.223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24.223cm">
          <draw:text-box>
            <text:p text:style-name="P4"><text:span text:style-name="T2">0063780-25.2026.8.04.1000</text:span></text:p>
          </draw:text-box>
        </draw:frame>
        <draw:frame draw:style-name="gr5" draw:text-style-name="P6" draw:layer="layout" svg:width="4.175cm" svg:height="0.471cm" svg:x="1.482cm" svg:y="24.693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3.346cm" svg:height="0.471cm" svg:x="5.872cm" svg:y="24.693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7.622cm" svg:height="0.471cm" svg:x="1.482cm" svg:y="25.167cm">
          <draw:text-box>
            <text:p text:style-name="P4"><text:span text:style-name="T3">Recorrente: MÁRCIA MARTINS SOARES.</text:span></text:p>
          </draw:text-box>
        </draw:frame>
        <draw:frame draw:style-name="gr5" draw:text-style-name="P6" draw:layer="layout" svg:width="6.635cm" svg:height="0.471cm" svg:x="9.419cm" svg:y="25.167cm">
          <draw:text-box>
            <text:p text:style-name="P4"><text:span text:style-name="T3">Recorrido: BANCO BRADESCO S/A.</text:span></text:p>
          </draw:text-box>
        </draw:frame>
        <draw:frame draw:style-name="gr5" draw:text-style-name="P6" draw:layer="layout" svg:width="3.093cm" svg:height="0.471cm" svg:x="16.362cm" svg:y="25.16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.482cm" svg:y="25.637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2.714cm" svg:y="25.63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8.213cm" svg:y="25.637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1.431cm" svg:y="25.637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4.088cm" svg:y="25.63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3.707cm" svg:height="0.471cm" svg:x="15.638cm" svg:y="25.637cm">
          <draw:text-box>
            <text:p text:style-name="P4"><text:span text:style-name="T3">MÁRCIA MARTINS</text:span></text:p>
          </draw:text-box>
        </draw:frame>
        <draw:frame draw:style-name="gr5" draw:text-style-name="P6" draw:layer="layout" svg:width="3.635cm" svg:height="0.471cm" svg:x="1.482cm" svg:y="26.128cm">
          <draw:text-box>
            <text:p text:style-name="P4"><text:span text:style-name="T3">SOARES - Unânime.</text:span></text:p>
          </draw:text-box>
        </draw:frame>
        <draw:frame draw:style-name="gr5" draw:text-style-name="P6" draw:layer="layout" svg:width="8.207cm" svg:height="0.471cm" svg:x="11.121cm" svg:y="26.128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5.646cm" svg:height="0.471cm" svg:x="5.304cm" svg:y="26.128cm">
          <draw:text-box>
            <text:p text:style-name="P4"><text:span text:style-name="T2">261. 0713685-81.2025.8.04.1000</text:span></text:p>
          </draw:text-box>
        </draw:frame>
        <draw:frame draw:style-name="gr5" draw:text-style-name="P6" draw:layer="layout" svg:width="1.366cm" svg:height="0.471cm" svg:x="1.482cm" svg:y="26.59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3.12cm" svg:y="26.598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0.496cm" svg:height="0.471cm" svg:x="8.552cm" svg:y="26.598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9.297cm" svg:y="26.598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2.542cm" svg:height="0.471cm" svg:x="10.851cm" svg:y="26.598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3.686cm" svg:y="26.598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5.469cm" svg:y="26.59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24cm" svg:y="26.59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7.624cm" svg:height="0.471cm" svg:x="1.482cm" svg:y="27.072cm">
          <draw:text-box>
            <text:p text:style-name="P4"><text:span text:style-name="T3">Despachou em primeiro grau.). Recorrente: Sidney da Cruz Braga. Recorrido: AZUL LINHA AÉREAS</text:span></text:p>
          </draw:text-box>
        </draw:frame>
        <draw:frame draw:style-name="gr5" draw:text-style-name="P6" draw:layer="layout" svg:width="3.589cm" svg:height="0.471cm" svg:x="1.482cm" svg:y="27.542cm">
          <draw:text-box>
            <text:p text:style-name="P4"><text:span text:style-name="T3">BRASILEIROS.S.A.</text:span></text:p>
          </draw:text-box>
        </draw:frame>
        <draw:frame draw:style-name="gr5" draw:text-style-name="P6" draw:layer="layout" svg:width="3.093cm" svg:height="0.471cm" svg:x="5.274cm" svg:y="27.54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10.183cm" svg:height="0.471cm" svg:x="8.632cm" svg:y="27.542cm">
          <draw:text-box>
            <text:p text:style-name="P4"><text:span text:style-name="T3">241 - Com Resolução do Mérito - Conhecimento em Parte e</text:span></text:p>
          </draw:text-box>
        </draw:frame>
      </draw:page>
      <draw:page draw:name="page21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1.977cm" svg:height="0.471cm" svg:x="1.482cm" svg:y="1.295cm">
          <draw:text-box>
            <text:p text:style-name="P4"><text:span text:style-name="T3">Provimento</text:span></text:p>
          </draw:text-box>
        </draw:frame>
        <draw:frame draw:style-name="gr5" draw:text-style-name="P6" draw:layer="layout" svg:width="1.601cm" svg:height="0.471cm" svg:x="3.937cm" svg:y="1.295cm">
          <draw:text-box>
            <text:p text:style-name="P4"><text:span text:style-name="T3">em Parte,</text:span></text:p>
          </draw:text-box>
        </draw:frame>
        <draw:frame draw:style-name="gr5" draw:text-style-name="P6" draw:layer="layout" svg:width="1.53cm" svg:height="0.471cm" svg:x="6.253cm" svg:y="1.295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8.247cm" svg:y="1.295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9.293cm" svg:y="1.29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178cm" svg:height="0.471cm" svg:x="11.041cm" svg:y="1.295cm">
          <draw:text-box>
            <text:p text:style-name="P4"><text:span text:style-name="T3">Sidney</text:span></text:p>
          </draw:text-box>
        </draw:frame>
        <draw:frame draw:style-name="gr5" draw:text-style-name="P6" draw:layer="layout" svg:width="0.422cm" svg:height="0.471cm" svg:x="12.65cm" svg:y="1.295cm">
          <draw:text-box>
            <text:p text:style-name="P4"><text:span text:style-name="T3">da</text:span></text:p>
          </draw:text-box>
        </draw:frame>
        <draw:frame draw:style-name="gr5" draw:text-style-name="P6" draw:layer="layout" svg:width="0.825cm" svg:height="0.471cm" svg:x="13.438cm" svg:y="1.295cm">
          <draw:text-box>
            <text:p text:style-name="P4"><text:span text:style-name="T3">Cruz</text:span></text:p>
          </draw:text-box>
        </draw:frame>
        <draw:frame draw:style-name="gr5" draw:text-style-name="P6" draw:layer="layout" svg:width="1.013cm" svg:height="0.471cm" svg:x="14.673cm" svg:y="1.295cm">
          <draw:text-box>
            <text:p text:style-name="P4"><text:span text:style-name="T3">Braga</text:span></text:p>
          </draw:text-box>
        </draw:frame>
        <draw:frame draw:style-name="gr5" draw:text-style-name="P6" draw:layer="layout" svg:width="0.422cm" svg:height="0.471cm" svg:x="16.104cm" svg:y="1.295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62cm" svg:y="1.29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5cm" svg:y="1.295cm">
          <draw:text-box>
            <text:p text:style-name="P4"><text:span text:style-name="T2">262.</text:span></text:p>
          </draw:text-box>
        </draw:frame>
        <draw:frame draw:style-name="gr5" draw:text-style-name="P6" draw:layer="layout" svg:width="8.207cm" svg:height="0.471cm" svg:x="6.464cm" svg:y="1.782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.782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.782cm">
          <draw:text-box>
            <text:p text:style-name="P4"><text:span text:style-name="T2">0016447-77.2026.8.04.1000</text:span></text:p>
          </draw:text-box>
        </draw:frame>
        <draw:frame draw:style-name="gr5" draw:text-style-name="P6" draw:layer="layout" svg:width="4.175cm" svg:height="0.471cm" svg:x="1.482cm" svg:y="2.256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3.346cm" svg:height="0.471cm" svg:x="5.872cm" svg:y="2.256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6.14cm" svg:height="0.471cm" svg:x="1.482cm" svg:y="2.726cm">
          <draw:text-box>
            <text:p text:style-name="P4"><text:span text:style-name="T3">Recorrente: BRUNO LOPES RIOS.</text:span></text:p>
          </draw:text-box>
        </draw:frame>
        <draw:frame draw:style-name="gr5" draw:text-style-name="P6" draw:layer="layout" svg:width="9.915cm" svg:height="0.471cm" svg:x="7.899cm" svg:y="2.726cm">
          <draw:text-box>
            <text:p text:style-name="P4"><text:span text:style-name="T3">Recorrido: AZUL LINHA AÉREAS BRASILEIROS.S.A.</text:span></text:p>
          </draw:text-box>
        </draw:frame>
        <draw:frame draw:style-name="gr5" draw:text-style-name="P6" draw:layer="layout" svg:width="1.365cm" svg:height="0.471cm" svg:x="18.144cm" svg:y="2.726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.482cm" svg:y="3.2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8.75cm" svg:height="0.471cm" svg:x="3.281cm" svg:y="3.2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6.657cm" svg:height="0.471cm" svg:x="12.604cm" svg:y="3.2cm">
          <draw:text-box>
            <text:p text:style-name="P4"><text:span text:style-name="T3">atribuído à(s) parte(s) BRUNO LOPES</text:span></text:p>
          </draw:text-box>
        </draw:frame>
        <draw:frame draw:style-name="gr5" draw:text-style-name="P6" draw:layer="layout" svg:width="2.977cm" svg:height="0.471cm" svg:x="1.482cm" svg:y="3.687cm">
          <draw:text-box>
            <text:p text:style-name="P4"><text:span text:style-name="T3">RIOS - Unânime.</text:span></text:p>
          </draw:text-box>
        </draw:frame>
        <draw:frame draw:style-name="gr5" draw:text-style-name="P6" draw:layer="layout" svg:width="4.599cm" svg:height="0.471cm" svg:x="10.753cm" svg:y="3.687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5.774cm" svg:y="3.687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6.595cm" svg:y="3.68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0.743cm" svg:height="0.471cm" svg:x="4.796cm" svg:y="3.687cm">
          <draw:text-box>
            <text:p text:style-name="P4"><text:span text:style-name="T2">263.</text:span></text:p>
          </draw:text-box>
        </draw:frame>
        <draw:frame draw:style-name="gr5" draw:text-style-name="P6" draw:layer="layout" svg:width="4.8cm" svg:height="0.471cm" svg:x="5.719cm" svg:y="3.687cm">
          <draw:text-box>
            <text:p text:style-name="P4"><text:span text:style-name="T2">0066008-70.2026.8.04.1000</text:span></text:p>
          </draw:text-box>
        </draw:frame>
        <draw:frame draw:style-name="gr5" draw:text-style-name="P6" draw:layer="layout" svg:width="1.366cm" svg:height="0.471cm" svg:x="1.482cm" svg:y="4.16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3.065cm" svg:y="4.161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0.779cm" svg:y="4.16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281cm" svg:height="0.471cm" svg:x="12.981cm" svg:y="4.161cm">
          <draw:text-box>
            <text:p text:style-name="P4"><text:span text:style-name="T3">NU PAGAMENTOS S.A.Recorrido:</text:span></text:p>
          </draw:text-box>
        </draw:frame>
        <draw:frame draw:style-name="gr5" draw:text-style-name="P6" draw:layer="layout" svg:width="5.658cm" svg:height="0.471cm" svg:x="1.482cm" svg:y="4.631cm">
          <draw:text-box>
            <text:p text:style-name="P4"><text:span text:style-name="T3">Flavio Ricardo de Assis Campos.</text:span></text:p>
          </draw:text-box>
        </draw:frame>
        <draw:frame draw:style-name="gr5" draw:text-style-name="P6" draw:layer="layout" svg:width="11.618cm" svg:height="0.471cm" svg:x="7.459cm" svg:y="4.631cm">
          <draw:text-box>
            <text:p text:style-name="P4"><text:span text:style-name="T3">Decisão principal: 238 - Com Resolução do Mérito - Provimento em</text:span></text:p>
          </draw:text-box>
        </draw:frame>
        <draw:frame draw:style-name="gr5" draw:text-style-name="P6" draw:layer="layout" svg:width="0.978cm" svg:height="0.471cm" svg:x="1.482cm" svg:y="5.122cm">
          <draw:text-box>
            <text:p text:style-name="P4"><text:span text:style-name="T3">Parte,</text:span></text:p>
          </draw:text-box>
        </draw:frame>
        <draw:frame draw:style-name="gr5" draw:text-style-name="P6" draw:layer="layout" svg:width="8.244cm" svg:height="0.471cm" svg:x="2.625cm" svg:y="5.122cm">
          <draw:text-box>
            <text:p text:style-name="P4"><text:span text:style-name="T3">atribuído à(s) parte(s) NU PAGAMENTOS S.A.</text:span></text:p>
          </draw:text-box>
        </draw:frame>
        <draw:frame draw:style-name="gr5" draw:text-style-name="P6" draw:layer="layout" svg:width="1.906cm" svg:height="0.471cm" svg:x="11.341cm" svg:y="5.122cm">
          <draw:text-box>
            <text:p text:style-name="P4"><text:span text:style-name="T3">- Unânime.</text:span></text:p>
          </draw:text-box>
        </draw:frame>
        <draw:frame draw:style-name="gr5" draw:text-style-name="P6" draw:layer="layout" svg:width="0.422cm" svg:height="0.471cm" svg:x="19.38cm" svg:y="5.122cm">
          <draw:text-box>
            <text:p text:style-name="P4"><text:span text:style-name="T3">-</text:span></text:p>
          </draw:text-box>
        </draw:frame>
        <draw:frame draw:style-name="gr5" draw:text-style-name="P6" draw:layer="layout" svg:width="0.743cm" svg:height="0.471cm" svg:x="13.475cm" svg:y="5.122cm">
          <draw:text-box>
            <text:p text:style-name="P4"><text:span text:style-name="T2">264.</text:span></text:p>
          </draw:text-box>
        </draw:frame>
        <draw:frame draw:style-name="gr5" draw:text-style-name="P6" draw:layer="layout" svg:width="4.8cm" svg:height="0.471cm" svg:x="14.381cm" svg:y="5.122cm">
          <draw:text-box>
            <text:p text:style-name="P4"><text:span text:style-name="T2">0068850-23.2026.8.04.1000</text:span></text:p>
          </draw:text-box>
        </draw:frame>
        <draw:frame draw:style-name="gr5" draw:text-style-name="P6" draw:layer="layout" svg:width="4.352cm" svg:height="0.471cm" svg:x="1.482cm" svg:y="5.59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04cm" svg:y="5.59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651cm" svg:y="5.59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193cm" svg:y="5.59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364cm" svg:y="5.59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1.96cm" svg:y="5.592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7.908cm" svg:height="0.471cm" svg:x="1.482cm" svg:y="6.066cm">
          <draw:text-box>
            <text:p text:style-name="P4"><text:span text:style-name="T3">Impedimentos: 1 (Tipo: Impedimento. Motivo: Despachou em primeiro grau.). Recorrente: FRANCISCO</text:span></text:p>
          </draw:text-box>
        </draw:frame>
        <draw:frame draw:style-name="gr5" draw:text-style-name="P6" draw:layer="layout" svg:width="17.744cm" svg:height="0.471cm" svg:x="1.482cm" svg:y="6.54cm">
          <draw:text-box>
            <text:p text:style-name="P4"><text:span text:style-name="T3">ANGELINO DE BRITO. Recorrido: BANCO AGIBANK S.A. Decisão principal: 239 - Com Resolução</text:span></text:p>
          </draw:text-box>
        </draw:frame>
        <draw:frame draw:style-name="gr5" draw:text-style-name="P6" draw:layer="layout" svg:width="17.567cm" svg:height="0.471cm" svg:x="1.482cm" svg:y="7.01cm">
          <draw:text-box>
            <text:p text:style-name="P4"><text:span text:style-name="T3">do Mérito - Não-Provimento, atribuído à(s) parte(s) FRANCISCO ANGELINO DE BRITO - Unânime.</text:span></text:p>
          </draw:text-box>
        </draw:frame>
        <draw:frame draw:style-name="gr5" draw:text-style-name="P6" draw:layer="layout" svg:width="4.599cm" svg:height="0.471cm" svg:x="7.391cm" svg:y="7.497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2.349cm" svg:y="7.497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3.141cm" svg:y="7.49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202cm" svg:y="7.49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39cm" svg:y="7.497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0.743cm" svg:height="0.471cm" svg:x="1.482cm" svg:y="7.497cm">
          <draw:text-box>
            <text:p text:style-name="P4"><text:span text:style-name="T2">265.</text:span></text:p>
          </draw:text-box>
        </draw:frame>
        <draw:frame draw:style-name="gr5" draw:text-style-name="P6" draw:layer="layout" svg:width="4.8cm" svg:height="0.471cm" svg:x="2.388cm" svg:y="7.497cm">
          <draw:text-box>
            <text:p text:style-name="P4"><text:span text:style-name="T2">0601006-98.2024.8.04.2900</text:span></text:p>
          </draw:text-box>
        </draw:frame>
        <draw:frame draw:style-name="gr5" draw:text-style-name="P6" draw:layer="layout" svg:width="4.939cm" svg:height="0.471cm" svg:x="1.482cm" svg:y="7.971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1.976cm" svg:height="0.471cm" svg:x="6.761cm" svg:y="7.97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8.692cm" svg:height="0.471cm" svg:x="8.908cm" svg:y="7.971cm">
          <draw:text-box>
            <text:p text:style-name="P4"><text:span text:style-name="T3">AMBAR ENERGIA AMAZONAS S.A.Recorrido:</text:span></text:p>
          </draw:text-box>
        </draw:frame>
        <draw:frame draw:style-name="gr5" draw:text-style-name="P6" draw:layer="layout" svg:width="1.554cm" svg:height="0.471cm" svg:x="17.954cm" svg:y="7.971cm">
          <draw:text-box>
            <text:p text:style-name="P4"><text:span text:style-name="T3">JANETE</text:span></text:p>
          </draw:text-box>
        </draw:frame>
        <draw:frame draw:style-name="gr5" draw:text-style-name="P6" draw:layer="layout" svg:width="3.612cm" svg:height="0.471cm" svg:x="1.482cm" svg:y="8.445cm">
          <draw:text-box>
            <text:p text:style-name="P4"><text:span text:style-name="T3">MORAIS DE LIMA.</text:span></text:p>
          </draw:text-box>
        </draw:frame>
        <draw:frame draw:style-name="gr5" draw:text-style-name="P6" draw:layer="layout" svg:width="3.093cm" svg:height="0.471cm" svg:x="5.38cm" svg:y="8.44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10.183cm" svg:height="0.471cm" svg:x="8.721cm" svg:y="8.445cm">
          <draw:text-box>
            <text:p text:style-name="P4"><text:span text:style-name="T3">242 - Com Resolução do Mérito - Conhecimento em Parte e</text:span></text:p>
          </draw:text-box>
        </draw:frame>
        <draw:frame draw:style-name="gr5" draw:text-style-name="P6" draw:layer="layout" svg:width="2.93cm" svg:height="0.471cm" svg:x="1.482cm" svg:y="8.932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4.695cm" svg:y="8.932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7.362cm" svg:y="8.93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882cm" svg:height="0.471cm" svg:x="8.916cm" svg:y="8.932cm">
          <draw:text-box>
            <text:p text:style-name="P4"><text:span text:style-name="T3">AMBAR ENERGIA AMAZONAS S.A.</text:span></text:p>
          </draw:text-box>
        </draw:frame>
        <draw:frame draw:style-name="gr5" draw:text-style-name="P6" draw:layer="layout" svg:width="0.422cm" svg:height="0.471cm" svg:x="16.476cm" svg:y="8.932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844cm" svg:y="8.93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6cm" svg:y="8.932cm">
          <draw:text-box>
            <text:p text:style-name="P4"><text:span text:style-name="T2">266.</text:span></text:p>
          </draw:text-box>
        </draw:frame>
        <draw:frame draw:style-name="gr5" draw:text-style-name="P6" draw:layer="layout" svg:width="8.207cm" svg:height="0.471cm" svg:x="6.464cm" svg:y="9.419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9.419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9.419cm">
          <draw:text-box>
            <text:p text:style-name="P4"><text:span text:style-name="T2">0682040-38.2025.8.04.1000</text:span></text:p>
          </draw:text-box>
        </draw:frame>
        <draw:frame draw:style-name="gr5" draw:text-style-name="P6" draw:layer="layout" svg:width="18.016cm" svg:height="0.471cm" svg:x="1.482cm" svg:y="9.893cm">
          <draw:text-box>
            <text:p text:style-name="P4"><text:span text:style-name="T3">Albuquerque De Freitas. Impedimentos: 1 (Tipo: Impedimento. Motivo: Juiz substituto atuou no 1º grau.),</text:span></text:p>
          </draw:text-box>
        </draw:frame>
        <draw:frame draw:style-name="gr5" draw:text-style-name="P6" draw:layer="layout" svg:width="1.378cm" svg:height="0.471cm" svg:x="1.482cm" svg:y="10.363cm">
          <draw:text-box>
            <text:p text:style-name="P4"><text:span text:style-name="T3">2 (Tipo:</text:span></text:p>
          </draw:text-box>
        </draw:frame>
        <draw:frame draw:style-name="gr5" draw:text-style-name="P6" draw:layer="layout" svg:width="2.365cm" svg:height="0.471cm" svg:x="3.124cm" svg:y="10.36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69cm" svg:y="10.36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7.252cm" svg:y="10.363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2.981cm" svg:y="10.36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707cm" svg:height="0.471cm" svg:x="15.16cm" svg:y="10.363cm">
          <draw:text-box>
            <text:p text:style-name="P4"><text:span text:style-name="T3">BANCO ITAU.</text:span></text:p>
          </draw:text-box>
        </draw:frame>
        <draw:frame draw:style-name="gr5" draw:text-style-name="P6" draw:layer="layout" svg:width="1.365cm" svg:height="0.471cm" svg:x="18.136cm" svg:y="10.363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7.884cm" svg:height="0.471cm" svg:x="1.482cm" svg:y="10.837cm">
          <draw:text-box>
            <text:p text:style-name="P4"><text:span text:style-name="T3">parcial: Não-Provimento. Decisão principal: 237 - Com Resolução do Mérito - Provimento, atribuído à(s)</text:span></text:p>
          </draw:text-box>
        </draw:frame>
        <draw:frame draw:style-name="gr5" draw:text-style-name="P6" draw:layer="layout" svg:width="9.618cm" svg:height="0.471cm" svg:x="1.482cm" svg:y="11.324cm">
          <draw:text-box>
            <text:p text:style-name="P4"><text:span text:style-name="T3">parte(s) Antônio Henrique Gimaque da Silva - Unânime.</text:span></text:p>
          </draw:text-box>
        </draw:frame>
        <draw:frame draw:style-name="gr5" draw:text-style-name="P6" draw:layer="layout" svg:width="1.636cm" svg:height="0.471cm" svg:x="17.802cm" svg:y="11.324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0.743cm" svg:height="0.471cm" svg:x="11.853cm" svg:y="11.324cm">
          <draw:text-box>
            <text:p text:style-name="P4"><text:span text:style-name="T2">267.</text:span></text:p>
          </draw:text-box>
        </draw:frame>
        <draw:frame draw:style-name="gr5" draw:text-style-name="P6" draw:layer="layout" svg:width="4.8cm" svg:height="0.471cm" svg:x="12.776cm" svg:y="11.324cm">
          <draw:text-box>
            <text:p text:style-name="P4"><text:span text:style-name="T2">0000044-09.2026.8.04.4500</text:span></text:p>
          </draw:text-box>
        </draw:frame>
        <draw:frame draw:style-name="gr5" draw:text-style-name="P6" draw:layer="layout" svg:width="2.859cm" svg:height="0.471cm" svg:x="1.482cm" svg:y="11.798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589cm" svg:y="11.79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394cm" svg:y="11.79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463cm" svg:y="11.79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0.009cm" svg:y="11.798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7.518cm" svg:y="11.79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517cm" svg:height="0.471cm" svg:x="1.482cm" svg:y="12.268cm">
          <draw:text-box>
            <text:p text:style-name="P4"><text:span text:style-name="T3">MARCELO DA SILVA SANTIAGO.</text:span></text:p>
          </draw:text-box>
        </draw:frame>
        <draw:frame draw:style-name="gr5" draw:text-style-name="P6" draw:layer="layout" svg:width="10.984cm" svg:height="0.471cm" svg:x="8.254cm" svg:y="12.268cm">
          <draw:text-box>
            <text:p text:style-name="P4"><text:span text:style-name="T3">Recorrido: BANCO BRADESCO. Decisão principal: 239 - Com</text:span></text:p>
          </draw:text-box>
        </draw:frame>
        <draw:frame draw:style-name="gr5" draw:text-style-name="P6" draw:layer="layout" svg:width="6.833cm" svg:height="0.471cm" svg:x="1.482cm" svg:y="12.742cm">
          <draw:text-box>
            <text:p text:style-name="P4"><text:span text:style-name="T3">Resolução do Mérito - Não-Provimento,</text:span></text:p>
          </draw:text-box>
        </draw:frame>
        <draw:frame draw:style-name="gr5" draw:text-style-name="P6" draw:layer="layout" svg:width="10.431cm" svg:height="0.471cm" svg:x="8.696cm" svg:y="12.742cm">
          <draw:text-box>
            <text:p text:style-name="P4"><text:span text:style-name="T3">atribuído à(s) parte(s) MARCELO DA SILVA SANTIAGO -</text:span></text:p>
          </draw:text-box>
        </draw:frame>
        <draw:frame draw:style-name="gr5" draw:text-style-name="P6" draw:layer="layout" svg:width="1.66cm" svg:height="0.471cm" svg:x="1.482cm" svg:y="13.22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13.229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13.22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13.22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13.22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13.229cm">
          <draw:text-box>
            <text:p text:style-name="P4"><text:span text:style-name="T2">268.</text:span></text:p>
          </draw:text-box>
        </draw:frame>
        <draw:frame draw:style-name="gr5" draw:text-style-name="P6" draw:layer="layout" svg:width="4.8cm" svg:height="0.471cm" svg:x="4.238cm" svg:y="13.229cm">
          <draw:text-box>
            <text:p text:style-name="P4"><text:span text:style-name="T2">0027708-39.2026.8.04.1000</text:span></text:p>
          </draw:text-box>
        </draw:frame>
        <draw:frame draw:style-name="gr5" draw:text-style-name="P6" draw:layer="layout" svg:width="6.808cm" svg:height="0.471cm" svg:x="1.482cm" svg:y="13.703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6.492cm" svg:height="0.471cm" svg:x="8.636cm" svg:y="13.703cm">
          <draw:text-box>
            <text:p text:style-name="P4"><text:span text:style-name="T3">Impedimentos: 1 (Tipo: Impedimento.</text:span></text:p>
          </draw:text-box>
        </draw:frame>
        <draw:frame draw:style-name="gr5" draw:text-style-name="P6" draw:layer="layout" svg:width="3.976cm" svg:height="0.471cm" svg:x="15.44cm" svg:y="13.703cm">
          <draw:text-box>
            <text:p text:style-name="P4"><text:span text:style-name="T3">Motivo: Despachou em</text:span></text:p>
          </draw:text-box>
        </draw:frame>
        <draw:frame draw:style-name="gr5" draw:text-style-name="P6" draw:layer="layout" svg:width="17.966cm" svg:height="0.471cm" svg:x="1.482cm" svg:y="14.173cm">
          <draw:text-box>
            <text:p text:style-name="P4"><text:span text:style-name="T3">primeiro grau.). Recorrente: Daniela Passos Costa. Recorrido: DECOLAR.COM. Decisão principal: 241 -</text:span></text:p>
          </draw:text-box>
        </draw:frame>
        <draw:frame draw:style-name="gr5" draw:text-style-name="P6" draw:layer="layout" svg:width="12.981cm" svg:height="0.471cm" svg:x="1.482cm" svg:y="14.647cm">
          <draw:text-box>
            <text:p text:style-name="P4"><text:span text:style-name="T3">Com Resolução do Mérito - Conhecimento em Parte e Provimento em Parte,</text:span></text:p>
          </draw:text-box>
        </draw:frame>
        <draw:frame draw:style-name="gr5" draw:text-style-name="P6" draw:layer="layout" svg:width="2.271cm" svg:height="0.471cm" svg:x="15.63cm" svg:y="14.647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8.195cm" svg:y="14.64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634cm" svg:height="0.471cm" svg:x="1.482cm" svg:y="15.134cm">
          <draw:text-box>
            <text:p text:style-name="P4"><text:span text:style-name="T3">Daniela Passos Costa - Unânime.</text:span></text:p>
          </draw:text-box>
        </draw:frame>
        <draw:frame draw:style-name="gr5" draw:text-style-name="P6" draw:layer="layout" svg:width="6.514cm" svg:height="0.471cm" svg:x="12.992cm" svg:y="15.134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5.646cm" svg:height="0.471cm" svg:x="7.235cm" svg:y="15.134cm">
          <draw:text-box>
            <text:p text:style-name="P4"><text:span text:style-name="T2">269. 0048731-41.2026.8.04.1000</text:span></text:p>
          </draw:text-box>
        </draw:frame>
        <draw:frame draw:style-name="gr5" draw:text-style-name="P6" draw:layer="layout" svg:width="1.589cm" svg:height="0.471cm" svg:x="1.482cm" svg:y="15.608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8.514cm" svg:height="0.471cm" svg:x="3.23cm" svg:y="15.608cm">
          <draw:text-box>
            <text:p text:style-name="P4"><text:span text:style-name="T3">Relator: Flávio Henrique Albuquerque De Freitas.</text:span></text:p>
          </draw:text-box>
        </draw:frame>
        <draw:frame draw:style-name="gr5" draw:text-style-name="P6" draw:layer="layout" svg:width="1.976cm" svg:height="0.471cm" svg:x="12.172cm" svg:y="15.60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177cm" svg:height="0.471cm" svg:x="14.309cm" svg:y="15.608cm">
          <draw:text-box>
            <text:p text:style-name="P4"><text:span text:style-name="T3">LOJAS RENNER.</text:span></text:p>
          </draw:text-box>
        </draw:frame>
        <draw:frame draw:style-name="gr5" draw:text-style-name="P6" draw:layer="layout" svg:width="1.812cm" svg:height="0.471cm" svg:x="17.691cm" svg:y="15.60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375cm" svg:height="0.471cm" svg:x="1.482cm" svg:y="16.082cm">
          <draw:text-box>
            <text:p text:style-name="P4"><text:span text:style-name="T3">Ana Ceres de Souza Rodrigues.</text:span></text:p>
          </draw:text-box>
        </draw:frame>
        <draw:frame draw:style-name="gr5" draw:text-style-name="P6" draw:layer="layout" svg:width="11.947cm" svg:height="0.471cm" svg:x="7.172cm" svg:y="16.082cm">
          <draw:text-box>
            <text:p text:style-name="P4"><text:span text:style-name="T3">Decisão principal: 239 - Com Resolução do Mérito - Não-Provimento,</text:span></text:p>
          </draw:text-box>
        </draw:frame>
        <draw:frame draw:style-name="gr5" draw:text-style-name="P6" draw:layer="layout" svg:width="2.271cm" svg:height="0.471cm" svg:x="1.482cm" svg:y="16.569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4.183cm" svg:y="16.56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3.318cm" svg:height="0.471cm" svg:x="5.753cm" svg:y="16.569cm">
          <draw:text-box>
            <text:p text:style-name="P4"><text:span text:style-name="T3">LOJAS RENNER -</text:span></text:p>
          </draw:text-box>
        </draw:frame>
        <draw:frame draw:style-name="gr5" draw:text-style-name="P6" draw:layer="layout" svg:width="1.66cm" svg:height="0.471cm" svg:x="9.635cm" svg:y="16.56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21cm" svg:y="16.569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06cm" svg:y="16.569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57cm" svg:y="16.569cm">
          <draw:text-box>
            <text:p text:style-name="P4"><text:span text:style-name="T2">270.</text:span></text:p>
          </draw:text-box>
        </draw:frame>
        <draw:frame draw:style-name="gr5" draw:text-style-name="P6" draw:layer="layout" svg:width="4.8cm" svg:height="0.471cm" svg:x="12.569cm" svg:y="16.569cm">
          <draw:text-box>
            <text:p text:style-name="P4"><text:span text:style-name="T2">0073632-73.2026.8.04.1000</text:span></text:p>
          </draw:text-box>
        </draw:frame>
        <draw:frame draw:style-name="gr5" draw:text-style-name="P6" draw:layer="layout" svg:width="17.73cm" svg:height="0.471cm" svg:x="1.482cm" svg:y="17.039cm">
          <draw:text-box>
            <text:p text:style-name="P4"><text:span text:style-name="T3">Inominado Cível - 3ª Turma Recursal. Relator: Flávio Henrique Albuquerque De Freitas. Impedimentos:</text:span></text:p>
          </draw:text-box>
        </draw:frame>
        <draw:frame draw:style-name="gr5" draw:text-style-name="P6" draw:layer="layout" svg:width="1.378cm" svg:height="0.471cm" svg:x="1.482cm" svg:y="17.513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3.141cm" svg:y="17.51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72cm" svg:y="17.51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7.291cm" svg:y="17.513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3.061cm" svg:y="17.51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153cm" svg:height="0.471cm" svg:x="15.249cm" svg:y="17.513cm">
          <draw:text-box>
            <text:p text:style-name="P4"><text:span text:style-name="T3">ALEXANDER JAVIER</text:span></text:p>
          </draw:text-box>
        </draw:frame>
        <draw:frame draw:style-name="gr5" draw:text-style-name="P6" draw:layer="layout" svg:width="3.765cm" svg:height="0.471cm" svg:x="1.482cm" svg:y="17.987cm">
          <draw:text-box>
            <text:p text:style-name="P4"><text:span text:style-name="T3">HURTADO DUQUE.</text:span></text:p>
          </draw:text-box>
        </draw:frame>
        <draw:frame draw:style-name="gr5" draw:text-style-name="P6" draw:layer="layout" svg:width="1.812cm" svg:height="0.471cm" svg:x="5.706cm" svg:y="17.98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9.304cm" svg:height="0.471cm" svg:x="7.819cm" svg:y="17.987cm">
          <draw:text-box>
            <text:p text:style-name="P4"><text:span text:style-name="T3">AMAZONAS DISTRIBUIDORA DE ENERGIA S/A.</text:span></text:p>
          </draw:text-box>
        </draw:frame>
        <draw:frame draw:style-name="gr5" draw:text-style-name="P6" draw:layer="layout" svg:width="1.365cm" svg:height="0.471cm" svg:x="18.123cm" svg:y="17.987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.482cm" svg:y="18.457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8.75cm" svg:height="0.471cm" svg:x="3.311cm" svg:y="18.457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6.362cm" svg:height="0.471cm" svg:x="12.853cm" svg:y="18.457cm">
          <draw:text-box>
            <text:p text:style-name="P4"><text:span text:style-name="T3">atribuído à(s) parte(s) ALEXANDER</text:span></text:p>
          </draw:text-box>
        </draw:frame>
        <draw:frame draw:style-name="gr5" draw:text-style-name="P6" draw:layer="layout" svg:width="7.233cm" svg:height="0.471cm" svg:x="1.482cm" svg:y="18.944cm">
          <draw:text-box>
            <text:p text:style-name="P4"><text:span text:style-name="T3">JAVIER HURTADO DUQUE - Unânime.</text:span></text:p>
          </draw:text-box>
        </draw:frame>
        <draw:frame draw:style-name="gr5" draw:text-style-name="P6" draw:layer="layout" svg:width="4.846cm" svg:height="0.471cm" svg:x="14.638cm" svg:y="18.944cm">
          <draw:text-box>
            <text:p text:style-name="P4"><text:span text:style-name="T3">- Recurso Inominado Cível -</text:span></text:p>
          </draw:text-box>
        </draw:frame>
        <draw:frame draw:style-name="gr5" draw:text-style-name="P6" draw:layer="layout" svg:width="5.646cm" svg:height="0.471cm" svg:x="8.865cm" svg:y="18.944cm">
          <draw:text-box>
            <text:p text:style-name="P4"><text:span text:style-name="T2">271. 0002425-06.2026.8.04.5400</text:span></text:p>
          </draw:text-box>
        </draw:frame>
        <draw:frame draw:style-name="gr5" draw:text-style-name="P6" draw:layer="layout" svg:width="17.659cm" svg:height="0.471cm" svg:x="1.482cm" svg:y="19.418cm">
          <draw:text-box>
            <text:p text:style-name="P4"><text:span text:style-name="T3">3ª Turma Recursal. Relator: Flávio Henrique Albuquerque De Freitas. Recorrente: MARIA DE SOUZA</text:span></text:p>
          </draw:text-box>
        </draw:frame>
        <draw:frame draw:style-name="gr5" draw:text-style-name="P6" draw:layer="layout" svg:width="1.59cm" svg:height="0.471cm" svg:x="1.482cm" svg:y="19.892cm">
          <draw:text-box>
            <text:p text:style-name="P4"><text:span text:style-name="T3">ROCHA.</text:span></text:p>
          </draw:text-box>
        </draw:frame>
        <draw:frame draw:style-name="gr5" draw:text-style-name="P6" draw:layer="layout" svg:width="1.812cm" svg:height="0.471cm" svg:x="3.302cm" svg:y="19.89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9.256cm" svg:height="0.471cm" svg:x="5.359cm" svg:y="19.892cm">
          <draw:text-box>
            <text:p text:style-name="P4"><text:span text:style-name="T3">NU FINANCEIRA S.A SOCIEDADE DE CRÉDITO,</text:span></text:p>
          </draw:text-box>
        </draw:frame>
        <draw:frame draw:style-name="gr5" draw:text-style-name="P6" draw:layer="layout" svg:width="3.894cm" svg:height="0.471cm" svg:x="15.468cm" svg:y="19.892cm">
          <draw:text-box>
            <text:p text:style-name="P4"><text:span text:style-name="T3">FINANCIAMENTO E</text:span></text:p>
          </draw:text-box>
        </draw:frame>
        <draw:frame draw:style-name="gr5" draw:text-style-name="P6" draw:layer="layout" svg:width="17.684cm" svg:height="0.471cm" svg:x="1.482cm" svg:y="20.362cm">
          <draw:text-box>
            <text:p text:style-name="P4"><text:span text:style-name="T3">INVESTIMENTO. Decisão principal: 239 - Com Resolução do Mérito - Não-Provimento, atribuído à(s)</text:span></text:p>
          </draw:text-box>
        </draw:frame>
        <draw:frame draw:style-name="gr5" draw:text-style-name="P6" draw:layer="layout" svg:width="8.597cm" svg:height="0.471cm" svg:x="1.482cm" svg:y="20.853cm">
          <draw:text-box>
            <text:p text:style-name="P4"><text:span text:style-name="T3">parte(s) MARIA DE SOUZA ROCHA - Unânime.</text:span></text:p>
          </draw:text-box>
        </draw:frame>
        <draw:frame draw:style-name="gr5" draw:text-style-name="P6" draw:layer="layout" svg:width="3.576cm" svg:height="0.471cm" svg:x="15.942cm" svg:y="20.853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646cm" svg:height="0.471cm" svg:x="10.19cm" svg:y="20.853cm">
          <draw:text-box>
            <text:p text:style-name="P4"><text:span text:style-name="T2">272. 0004411-76.2025.8.04.3800</text:span></text:p>
          </draw:text-box>
        </draw:frame>
        <draw:frame draw:style-name="gr5" draw:text-style-name="P6" draw:layer="layout" svg:width="17.647cm" svg:height="0.471cm" svg:x="1.482cm" svg:y="21.323cm">
          <draw:text-box>
            <text:p text:style-name="P4"><text:span text:style-name="T3">Cível - 3ª Turma Recursal. Relator: Flávio Henrique Albuquerque De Freitas. Recorrente: Raquel Brasil</text:span></text:p>
          </draw:text-box>
        </draw:frame>
        <draw:frame draw:style-name="gr5" draw:text-style-name="P6" draw:layer="layout" svg:width="2.906cm" svg:height="0.471cm" svg:x="1.482cm" svg:y="21.797cm">
          <draw:text-box>
            <text:p text:style-name="P4"><text:span text:style-name="T3">do Amor Divino.</text:span></text:p>
          </draw:text-box>
        </draw:frame>
        <draw:frame draw:style-name="gr5" draw:text-style-name="P6" draw:layer="layout" svg:width="1.812cm" svg:height="0.471cm" svg:x="4.686cm" svg:y="21.79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6.681cm" svg:y="21.797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1.705cm" svg:y="21.79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4.211cm" svg:height="0.471cm" svg:x="15.05cm" svg:y="21.797cm">
          <draw:text-box>
            <text:p text:style-name="P4"><text:span text:style-name="T3">239 - Com Resolução do</text:span></text:p>
          </draw:text-box>
        </draw:frame>
        <draw:frame draw:style-name="gr5" draw:text-style-name="P6" draw:layer="layout" svg:width="1.401cm" svg:height="0.471cm" svg:x="1.482cm" svg:y="22.284cm">
          <draw:text-box>
            <text:p text:style-name="P4"><text:span text:style-name="T3">Mérito -</text:span></text:p>
          </draw:text-box>
        </draw:frame>
        <draw:frame draw:style-name="gr5" draw:text-style-name="P6" draw:layer="layout" svg:width="2.93cm" svg:height="0.471cm" svg:x="3.217cm" svg:y="22.284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6.414cm" svg:y="22.284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9.047cm" svg:y="22.28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201cm" svg:height="0.471cm" svg:x="10.58cm" svg:y="22.284cm">
          <draw:text-box>
            <text:p text:style-name="P4"><text:span text:style-name="T3">Raquel</text:span></text:p>
          </draw:text-box>
        </draw:frame>
        <draw:frame draw:style-name="gr5" draw:text-style-name="P6" draw:layer="layout" svg:width="1.013cm" svg:height="0.471cm" svg:x="12.011cm" svg:y="22.284cm">
          <draw:text-box>
            <text:p text:style-name="P4"><text:span text:style-name="T3">Brasil</text:span></text:p>
          </draw:text-box>
        </draw:frame>
        <draw:frame draw:style-name="gr5" draw:text-style-name="P6" draw:layer="layout" svg:width="1.519cm" svg:height="0.471cm" svg:x="13.25cm" svg:y="22.284cm">
          <draw:text-box>
            <text:p text:style-name="P4"><text:span text:style-name="T3">do Amor</text:span></text:p>
          </draw:text-box>
        </draw:frame>
        <draw:frame draw:style-name="gr5" draw:text-style-name="P6" draw:layer="layout" svg:width="1.425cm" svg:height="0.471cm" svg:x="15.1cm" svg:y="22.284cm">
          <draw:text-box>
            <text:p text:style-name="P4"><text:span text:style-name="T3">Divino -</text:span></text:p>
          </draw:text-box>
        </draw:frame>
        <draw:frame draw:style-name="gr5" draw:text-style-name="P6" draw:layer="layout" svg:width="1.66cm" svg:height="0.471cm" svg:x="16.862cm" svg:y="22.28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6cm" svg:y="22.284cm">
          <draw:text-box>
            <text:p text:style-name="P4"><text:span text:style-name="T2">273.</text:span></text:p>
          </draw:text-box>
        </draw:frame>
        <draw:frame draw:style-name="gr5" draw:text-style-name="P6" draw:layer="layout" svg:width="0.422cm" svg:height="0.471cm" svg:x="6.612cm" svg:y="22.771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2.77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2.77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2.771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2.77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2.77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2.771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2.771cm">
          <draw:text-box>
            <text:p text:style-name="P4"><text:span text:style-name="T2">0600199-22.2025.8.04.5300</text:span></text:p>
          </draw:text-box>
        </draw:frame>
        <draw:frame draw:style-name="gr5" draw:text-style-name="P6" draw:layer="layout" svg:width="1.577cm" svg:height="0.471cm" svg:x="1.482cm" svg:y="23.245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3.344cm" svg:y="23.245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4.89cm" svg:y="23.245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5.639cm" svg:y="23.245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976cm" svg:height="0.471cm" svg:x="7.201cm" svg:y="23.24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9.326cm" svg:height="0.471cm" svg:x="9.475cm" svg:y="23.245cm">
          <draw:text-box>
            <text:p text:style-name="P4"><text:span text:style-name="T3">ANTONIO RAIMUNDO BARRETO DE OLIVEIRA.</text:span></text:p>
          </draw:text-box>
        </draw:frame>
        <draw:frame draw:style-name="gr5" draw:text-style-name="P6" draw:layer="layout" svg:width="17.815cm" svg:height="0.471cm" svg:x="1.482cm" svg:y="23.715cm">
          <draw:text-box>
            <text:p text:style-name="P4"><text:span text:style-name="T3">Recorrido: AMBAR ENERGIA AMAZONAS S.A. Decisão principal: 242 - Com Resolução do Mérito -</text:span></text:p>
          </draw:text-box>
        </draw:frame>
        <draw:frame draw:style-name="gr5" draw:text-style-name="P6" draw:layer="layout" svg:width="17.72cm" svg:height="0.471cm" svg:x="1.482cm" svg:y="24.189cm">
          <draw:text-box>
            <text:p text:style-name="P4"><text:span text:style-name="T3">Conhecimento em Parte e Não-Provimento, atribuído à(s) parte(s) ANTONIO RAIMUNDO BARRETO</text:span></text:p>
          </draw:text-box>
        </draw:frame>
        <draw:frame draw:style-name="gr5" draw:text-style-name="P6" draw:layer="layout" svg:width="4.681cm" svg:height="0.471cm" svg:x="1.482cm" svg:y="24.676cm">
          <draw:text-box>
            <text:p text:style-name="P4"><text:span text:style-name="T3">DE OLIVEIRA - Unânime.</text:span></text:p>
          </draw:text-box>
        </draw:frame>
        <draw:frame draw:style-name="gr5" draw:text-style-name="P6" draw:layer="layout" svg:width="4.599cm" svg:height="0.471cm" svg:x="12.535cm" svg:y="24.676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7.556cm" svg:y="24.676cm">
          <draw:text-box>
            <text:p text:style-name="P4"><text:span text:style-name="T3">- 3ª</text:span></text:p>
          </draw:text-box>
        </draw:frame>
        <draw:frame draw:style-name="gr5" draw:text-style-name="P6" draw:layer="layout" svg:width="1.13cm" svg:height="0.471cm" svg:x="18.378cm" svg:y="24.676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579cm" svg:y="24.676cm">
          <draw:text-box>
            <text:p text:style-name="P4"><text:span text:style-name="T2">274.</text:span></text:p>
          </draw:text-box>
        </draw:frame>
        <draw:frame draw:style-name="gr5" draw:text-style-name="P6" draw:layer="layout" svg:width="4.8cm" svg:height="0.471cm" svg:x="7.501cm" svg:y="24.676cm">
          <draw:text-box>
            <text:p text:style-name="P4"><text:span text:style-name="T2">0600169-84.2025.8.04.5300</text:span></text:p>
          </draw:text-box>
        </draw:frame>
        <draw:frame draw:style-name="gr5" draw:text-style-name="P6" draw:layer="layout" svg:width="1.589cm" svg:height="0.471cm" svg:x="1.482cm" svg:y="25.15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8.277cm" svg:height="0.471cm" svg:x="3.222cm" svg:y="25.15cm">
          <draw:text-box>
            <text:p text:style-name="P4"><text:span text:style-name="T3">Relator: Alexandre Henrique Novaes De Araújo.</text:span></text:p>
          </draw:text-box>
        </draw:frame>
        <draw:frame draw:style-name="gr5" draw:text-style-name="P6" draw:layer="layout" svg:width="7.551cm" svg:height="0.471cm" svg:x="11.863cm" svg:y="25.15cm">
          <draw:text-box>
            <text:p text:style-name="P4"><text:span text:style-name="T3">Recorrente: ALEXSANDRA FERNANDES</text:span></text:p>
          </draw:text-box>
        </draw:frame>
        <draw:frame draw:style-name="gr5" draw:text-style-name="P6" draw:layer="layout" svg:width="2.189cm" svg:height="0.471cm" svg:x="1.482cm" svg:y="25.624cm">
          <draw:text-box>
            <text:p text:style-name="P4"><text:span text:style-name="T3">DE SOUZA.</text:span></text:p>
          </draw:text-box>
        </draw:frame>
        <draw:frame draw:style-name="gr5" draw:text-style-name="P6" draw:layer="layout" svg:width="1.812cm" svg:height="0.471cm" svg:x="4.085cm" svg:y="25.62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882cm" svg:height="0.471cm" svg:x="6.193cm" svg:y="25.624cm">
          <draw:text-box>
            <text:p text:style-name="P4"><text:span text:style-name="T3">AMBAR ENERGIA AMAZONAS S.A.</text:span></text:p>
          </draw:text-box>
        </draw:frame>
        <draw:frame draw:style-name="gr5" draw:text-style-name="P6" draw:layer="layout" svg:width="3.093cm" svg:height="0.471cm" svg:x="13.842cm" svg:y="25.62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404cm" svg:y="25.624cm">
          <draw:text-box>
            <text:p text:style-name="P4"><text:span text:style-name="T3">242 -</text:span></text:p>
          </draw:text-box>
        </draw:frame>
        <draw:frame draw:style-name="gr5" draw:text-style-name="P6" draw:layer="layout" svg:width="0.825cm" svg:height="0.471cm" svg:x="18.678cm" svg:y="25.624cm">
          <draw:text-box>
            <text:p text:style-name="P4"><text:span text:style-name="T3">Com</text:span></text:p>
          </draw:text-box>
        </draw:frame>
        <draw:frame draw:style-name="gr5" draw:text-style-name="P6" draw:layer="layout" svg:width="1.765cm" svg:height="0.471cm" svg:x="1.482cm" svg:y="26.094cm">
          <draw:text-box>
            <text:p text:style-name="P4"><text:span text:style-name="T3">Resolução</text:span></text:p>
          </draw:text-box>
        </draw:frame>
        <draw:frame draw:style-name="gr5" draw:text-style-name="P6" draw:layer="layout" svg:width="0.425cm" svg:height="0.471cm" svg:x="3.641cm" svg:y="26.094cm">
          <draw:text-box>
            <text:p text:style-name="P4"><text:span text:style-name="T3">do</text:span></text:p>
          </draw:text-box>
        </draw:frame>
        <draw:frame draw:style-name="gr5" draw:text-style-name="P6" draw:layer="layout" svg:width="1.154cm" svg:height="0.471cm" svg:x="4.399cm" svg:y="26.094cm">
          <draw:text-box>
            <text:p text:style-name="P4"><text:span text:style-name="T3">Mérito</text:span></text:p>
          </draw:text-box>
        </draw:frame>
        <draw:frame draw:style-name="gr5" draw:text-style-name="P6" draw:layer="layout" svg:width="0.422cm" svg:height="0.471cm" svg:x="5.923cm" svg:y="26.094cm">
          <draw:text-box>
            <text:p text:style-name="P4"><text:span text:style-name="T3">-</text:span></text:p>
          </draw:text-box>
        </draw:frame>
        <draw:frame draw:style-name="gr5" draw:text-style-name="P6" draw:layer="layout" svg:width="2.471cm" svg:height="0.471cm" svg:x="6.393cm" svg:y="26.094cm">
          <draw:text-box>
            <text:p text:style-name="P4"><text:span text:style-name="T3">Conhecimento</text:span></text:p>
          </draw:text-box>
        </draw:frame>
        <draw:frame draw:style-name="gr5" draw:text-style-name="P6" draw:layer="layout" svg:width="1.495cm" svg:height="0.471cm" svg:x="9.28cm" svg:y="26.094cm">
          <draw:text-box>
            <text:p text:style-name="P4"><text:span text:style-name="T3">em Parte</text:span></text:p>
          </draw:text-box>
        </draw:frame>
        <draw:frame draw:style-name="gr5" draw:text-style-name="P6" draw:layer="layout" svg:width="0.422cm" svg:height="0.471cm" svg:x="11.363cm" svg:y="26.094cm">
          <draw:text-box>
            <text:p text:style-name="P4"><text:span text:style-name="T3">e</text:span></text:p>
          </draw:text-box>
        </draw:frame>
        <draw:frame draw:style-name="gr5" draw:text-style-name="P6" draw:layer="layout" svg:width="2.93cm" svg:height="0.471cm" svg:x="11.884cm" svg:y="26.094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15.253cm" svg:y="26.094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17.175cm" svg:y="26.094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18.161cm" svg:y="26.09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7.904cm" svg:height="0.471cm" svg:x="1.482cm" svg:y="26.581cm">
          <draw:text-box>
            <text:p text:style-name="P4"><text:span text:style-name="T3">ALEXSANDRA FERNANDES DE SOUZA -</text:span></text:p>
          </draw:text-box>
        </draw:frame>
        <draw:frame draw:style-name="gr5" draw:text-style-name="P6" draw:layer="layout" svg:width="1.66cm" svg:height="0.471cm" svg:x="9.947cm" svg:y="26.58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88cm" svg:y="26.581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18cm" svg:y="26.581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811cm" svg:y="26.581cm">
          <draw:text-box>
            <text:p text:style-name="P4"><text:span text:style-name="T2">275.</text:span></text:p>
          </draw:text-box>
        </draw:frame>
        <draw:frame draw:style-name="gr5" draw:text-style-name="P6" draw:layer="layout" svg:width="4.8cm" svg:height="0.471cm" svg:x="12.747cm" svg:y="26.581cm">
          <draw:text-box>
            <text:p text:style-name="P4"><text:span text:style-name="T2">0001564-13.2026.8.04.4400</text:span></text:p>
          </draw:text-box>
        </draw:frame>
        <draw:frame draw:style-name="gr5" draw:text-style-name="P6" draw:layer="layout" svg:width="2.859cm" svg:height="0.471cm" svg:x="1.482cm" svg:y="27.055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589cm" svg:y="27.055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394cm" svg:y="27.05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463cm" svg:y="27.05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0.009cm" svg:y="27.055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7.518cm" svg:y="27.05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705cm" svg:height="0.471cm" svg:x="1.482cm" svg:y="27.529cm">
          <draw:text-box>
            <text:p text:style-name="P4"><text:span text:style-name="T3">MADALENA PANTOJA DE SOUZA.</text:span></text:p>
          </draw:text-box>
        </draw:frame>
        <draw:frame draw:style-name="gr5" draw:text-style-name="P6" draw:layer="layout" svg:width="1.812cm" svg:height="0.471cm" svg:x="8.699cm" svg:y="27.52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882cm" svg:height="0.471cm" svg:x="10.731cm" svg:y="27.529cm">
          <draw:text-box>
            <text:p text:style-name="P4"><text:span text:style-name="T3">AMBAR ENERGIA AMAZONAS S.A.</text:span></text:p>
          </draw:text-box>
        </draw:frame>
        <draw:frame draw:style-name="gr5" draw:text-style-name="P6" draw:layer="layout" svg:width="1.365cm" svg:height="0.471cm" svg:x="18.131cm" svg:y="27.529cm">
          <draw:text-box>
            <text:p text:style-name="P4"><text:span text:style-name="T3">Decisão</text:span></text:p>
          </draw:text-box>
        </draw:frame>
      </draw:page>
      <draw:page draw:name="page22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1.624cm" svg:height="0.471cm" svg:x="1.482cm" svg:y="1.278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0.884cm" svg:height="0.471cm" svg:x="3.328cm" svg:y="1.278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4.492cm" svg:y="1.278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9.814cm" svg:y="1.278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2.976cm" svg:y="1.278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5.562cm" svg:y="1.278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2.424cm" svg:height="0.471cm" svg:x="17.069cm" svg:y="1.278cm">
          <draw:text-box>
            <text:p text:style-name="P4"><text:span text:style-name="T3">MADALENA</text:span></text:p>
          </draw:text-box>
        </draw:frame>
        <draw:frame draw:style-name="gr5" draw:text-style-name="P6" draw:layer="layout" svg:width="6.081cm" svg:height="0.471cm" svg:x="1.482cm" svg:y="1.765cm">
          <draw:text-box>
            <text:p text:style-name="P4"><text:span text:style-name="T3">PANTOJA DE SOUZA - Unânime.</text:span></text:p>
          </draw:text-box>
        </draw:frame>
        <draw:frame draw:style-name="gr5" draw:text-style-name="P6" draw:layer="layout" svg:width="4.599cm" svg:height="0.471cm" svg:x="13.915cm" svg:y="1.765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8.885cm" svg:y="1.765cm">
          <draw:text-box>
            <text:p text:style-name="P4"><text:span text:style-name="T3">- 3ª</text:span></text:p>
          </draw:text-box>
        </draw:frame>
        <draw:frame draw:style-name="gr5" draw:text-style-name="P6" draw:layer="layout" svg:width="0.743cm" svg:height="0.471cm" svg:x="7.993cm" svg:y="1.765cm">
          <draw:text-box>
            <text:p text:style-name="P4"><text:span text:style-name="T2">276.</text:span></text:p>
          </draw:text-box>
        </draw:frame>
        <draw:frame draw:style-name="gr5" draw:text-style-name="P6" draw:layer="layout" svg:width="4.8cm" svg:height="0.471cm" svg:x="8.903cm" svg:y="1.765cm">
          <draw:text-box>
            <text:p text:style-name="P4"><text:span text:style-name="T2">0042296-51.2026.8.04.1000</text:span></text:p>
          </draw:text-box>
        </draw:frame>
        <draw:frame draw:style-name="gr5" draw:text-style-name="P6" draw:layer="layout" svg:width="17.8cm" svg:height="0.471cm" svg:x="1.482cm" svg:y="2.239cm">
          <draw:text-box>
            <text:p text:style-name="P4"><text:span text:style-name="T3">Turma Recursal. Relator: Alexandre Henrique Novaes De Araújo. Impedimentos: 1 (Tipo: Impedimento.</text:span></text:p>
          </draw:text-box>
        </draw:frame>
        <draw:frame draw:style-name="gr5" draw:text-style-name="P6" draw:layer="layout" svg:width="17.79cm" svg:height="0.471cm" svg:x="1.482cm" svg:y="2.713cm">
          <draw:text-box>
            <text:p text:style-name="P4"><text:span text:style-name="T3">Motivo: Despachou em primeiro grau.). Recorrente: KATRIANE MONTEIRO DA CUNHA. Recorrido:</text:span></text:p>
          </draw:text-box>
        </draw:frame>
        <draw:frame draw:style-name="gr5" draw:text-style-name="P6" draw:layer="layout" svg:width="7.998cm" svg:height="0.471cm" svg:x="1.482cm" svg:y="3.183cm">
          <draw:text-box>
            <text:p text:style-name="P4"><text:span text:style-name="T3">AZUL LINHA AÉREAS BRASILEIROS.S.A.</text:span></text:p>
          </draw:text-box>
        </draw:frame>
        <draw:frame draw:style-name="gr5" draw:text-style-name="P6" draw:layer="layout" svg:width="3.093cm" svg:height="0.471cm" svg:x="9.944cm" svg:y="3.183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13.322cm" svg:y="3.183cm">
          <draw:text-box>
            <text:p text:style-name="P4"><text:span text:style-name="T3">242 - Com Resolução do Mérito -</text:span></text:p>
          </draw:text-box>
        </draw:frame>
        <draw:frame draw:style-name="gr5" draw:text-style-name="P6" draw:layer="layout" svg:width="7.397cm" svg:height="0.471cm" svg:x="1.482cm" svg:y="3.657cm">
          <draw:text-box>
            <text:p text:style-name="P4"><text:span text:style-name="T3">Conhecimento em Parte e Não-Provimento,</text:span></text:p>
          </draw:text-box>
        </draw:frame>
        <draw:frame draw:style-name="gr5" draw:text-style-name="P6" draw:layer="layout" svg:width="2.271cm" svg:height="0.471cm" svg:x="9.746cm" svg:y="3.657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2.422cm" svg:y="3.65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223cm" svg:height="0.471cm" svg:x="13.974cm" svg:y="3.657cm">
          <draw:text-box>
            <text:p text:style-name="P4"><text:span text:style-name="T3">KATRIANE MONTEIRO DA</text:span></text:p>
          </draw:text-box>
        </draw:frame>
        <draw:frame draw:style-name="gr5" draw:text-style-name="P6" draw:layer="layout" svg:width="3.517cm" svg:height="0.471cm" svg:x="1.482cm" svg:y="4.144cm">
          <draw:text-box>
            <text:p text:style-name="P4"><text:span text:style-name="T3">CUNHA - Unânime.</text:span></text:p>
          </draw:text-box>
        </draw:frame>
        <draw:frame draw:style-name="gr5" draw:text-style-name="P6" draw:layer="layout" svg:width="8.207cm" svg:height="0.471cm" svg:x="11.057cm" svg:y="4.144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5.646cm" svg:height="0.471cm" svg:x="5.211cm" svg:y="4.144cm">
          <draw:text-box>
            <text:p text:style-name="P4"><text:span text:style-name="T2">277. 0003714-55.2025.8.04.3800</text:span></text:p>
          </draw:text-box>
        </draw:frame>
        <draw:frame draw:style-name="gr5" draw:text-style-name="P6" draw:layer="layout" svg:width="1.366cm" svg:height="0.471cm" svg:x="1.482cm" svg:y="4.61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3.099cm" svg:y="4.618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0.965cm" svg:y="4.61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882cm" svg:height="0.471cm" svg:x="13.204cm" svg:y="4.618cm">
          <draw:text-box>
            <text:p text:style-name="P4"><text:span text:style-name="T3">JESSICA GAUDINO DA SILVA.</text:span></text:p>
          </draw:text-box>
        </draw:frame>
        <draw:frame draw:style-name="gr5" draw:text-style-name="P6" draw:layer="layout" svg:width="17.733cm" svg:height="0.471cm" svg:x="1.482cm" svg:y="5.088cm">
          <draw:text-box>
            <text:p text:style-name="P4"><text:span text:style-name="T3">Recorrido: BANCO BRADESCO S/A. Decisão principal: 238 - Com Resolução do Mérito - Provimento</text:span></text:p>
          </draw:text-box>
        </draw:frame>
        <draw:frame draw:style-name="gr5" draw:text-style-name="P6" draw:layer="layout" svg:width="1.601cm" svg:height="0.471cm" svg:x="1.482cm" svg:y="5.579cm">
          <draw:text-box>
            <text:p text:style-name="P4"><text:span text:style-name="T3">em Parte,</text:span></text:p>
          </draw:text-box>
        </draw:frame>
        <draw:frame draw:style-name="gr5" draw:text-style-name="P6" draw:layer="layout" svg:width="1.53cm" svg:height="0.471cm" svg:x="3.857cm" svg:y="5.579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5.893cm" svg:y="5.579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6.969cm" svg:y="5.57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625cm" svg:height="0.471cm" svg:x="8.755cm" svg:y="5.579cm">
          <draw:text-box>
            <text:p text:style-name="P4"><text:span text:style-name="T3">JESSICA</text:span></text:p>
          </draw:text-box>
        </draw:frame>
        <draw:frame draw:style-name="gr5" draw:text-style-name="P6" draw:layer="layout" svg:width="1.977cm" svg:height="0.471cm" svg:x="10.855cm" svg:y="5.579cm">
          <draw:text-box>
            <text:p text:style-name="P4"><text:span text:style-name="T3">GAUDINO</text:span></text:p>
          </draw:text-box>
        </draw:frame>
        <draw:frame draw:style-name="gr5" draw:text-style-name="P6" draw:layer="layout" svg:width="0.613cm" svg:height="0.471cm" svg:x="13.31cm" svg:y="5.579cm">
          <draw:text-box>
            <text:p text:style-name="P4"><text:span text:style-name="T3">DA</text:span></text:p>
          </draw:text-box>
        </draw:frame>
        <draw:frame draw:style-name="gr5" draw:text-style-name="P6" draw:layer="layout" svg:width="1.248cm" svg:height="0.471cm" svg:x="14.338cm" svg:y="5.579cm">
          <draw:text-box>
            <text:p text:style-name="P4"><text:span text:style-name="T3">SILVA</text:span></text:p>
          </draw:text-box>
        </draw:frame>
        <draw:frame draw:style-name="gr5" draw:text-style-name="P6" draw:layer="layout" svg:width="0.422cm" svg:height="0.471cm" svg:x="16.04cm" svg:y="5.579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582cm" svg:y="5.57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1cm" svg:y="5.579cm">
          <draw:text-box>
            <text:p text:style-name="P4"><text:span text:style-name="T2">278.</text:span></text:p>
          </draw:text-box>
        </draw:frame>
        <draw:frame draw:style-name="gr5" draw:text-style-name="P6" draw:layer="layout" svg:width="8.207cm" svg:height="0.471cm" svg:x="6.464cm" svg:y="6.066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6.066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6.066cm">
          <draw:text-box>
            <text:p text:style-name="P4"><text:span text:style-name="T2">0067117-22.2026.8.04.1000</text:span></text:p>
          </draw:text-box>
        </draw:frame>
        <draw:frame draw:style-name="gr5" draw:text-style-name="P6" draw:layer="layout" svg:width="4.175cm" svg:height="0.471cm" svg:x="1.482cm" svg:y="6.54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3.346cm" svg:height="0.471cm" svg:x="5.872cm" svg:y="6.54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1.976cm" svg:height="0.471cm" svg:x="1.482cm" svg:y="7.0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198cm" svg:height="0.471cm" svg:x="3.637cm" svg:y="7.01cm">
          <draw:text-box>
            <text:p text:style-name="P4"><text:span text:style-name="T3">FELIPE VITORIANO GIANELLO.</text:span></text:p>
          </draw:text-box>
        </draw:frame>
        <draw:frame draw:style-name="gr5" draw:text-style-name="P6" draw:layer="layout" svg:width="1.812cm" svg:height="0.471cm" svg:x="10.143cm" svg:y="7.0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7.128cm" svg:height="0.471cm" svg:x="12.133cm" svg:y="7.01cm">
          <draw:text-box>
            <text:p text:style-name="P4"><text:span text:style-name="T3">AMAZON SERVIÇOS DE VAREJO DO</text:span></text:p>
          </draw:text-box>
        </draw:frame>
        <draw:frame draw:style-name="gr5" draw:text-style-name="P6" draw:layer="layout" svg:width="2.495cm" svg:height="0.471cm" svg:x="1.482cm" svg:y="7.484cm">
          <draw:text-box>
            <text:p text:style-name="P4"><text:span text:style-name="T3">BRASIL Ltda.</text:span></text:p>
          </draw:text-box>
        </draw:frame>
        <draw:frame draw:style-name="gr5" draw:text-style-name="P6" draw:layer="layout" svg:width="3.093cm" svg:height="0.471cm" svg:x="4.246cm" svg:y="7.48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7.629cm" svg:y="7.484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2.271cm" svg:height="0.471cm" svg:x="17.141cm" svg:y="7.484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.482cm" svg:y="7.97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339cm" svg:height="0.471cm" svg:x="2.997cm" svg:y="7.971cm">
          <draw:text-box>
            <text:p text:style-name="P4"><text:span text:style-name="T3">FELIPE VITORIANO GIANELLO -</text:span></text:p>
          </draw:text-box>
        </draw:frame>
        <draw:frame draw:style-name="gr5" draw:text-style-name="P6" draw:layer="layout" svg:width="1.66cm" svg:height="0.471cm" svg:x="9.876cm" svg:y="7.97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76cm" svg:y="7.971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14cm" svg:y="7.971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76cm" svg:y="7.971cm">
          <draw:text-box>
            <text:p text:style-name="P4"><text:span text:style-name="T2">279.</text:span></text:p>
          </draw:text-box>
        </draw:frame>
        <draw:frame draw:style-name="gr5" draw:text-style-name="P6" draw:layer="layout" svg:width="4.8cm" svg:height="0.471cm" svg:x="12.708cm" svg:y="7.971cm">
          <draw:text-box>
            <text:p text:style-name="P4"><text:span text:style-name="T2">0054743-71.2026.8.04.1000</text:span></text:p>
          </draw:text-box>
        </draw:frame>
        <draw:frame draw:style-name="gr5" draw:text-style-name="P6" draw:layer="layout" svg:width="17.73cm" svg:height="0.471cm" svg:x="1.482cm" svg:y="8.445cm">
          <draw:text-box>
            <text:p text:style-name="P4"><text:span text:style-name="T3">Inominado Cível - 3ª Turma Recursal. Relator: Flávio Henrique Albuquerque De Freitas. Impedimentos:</text:span></text:p>
          </draw:text-box>
        </draw:frame>
        <draw:frame draw:style-name="gr5" draw:text-style-name="P6" draw:layer="layout" svg:width="1.378cm" svg:height="0.471cm" svg:x="1.482cm" svg:y="8.915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3.133cm" svg:y="8.915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711cm" svg:y="8.91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7.274cm" svg:y="8.915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3.031cm" svg:y="8.91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023cm" svg:height="0.471cm" svg:x="15.215cm" svg:y="8.915cm">
          <draw:text-box>
            <text:p text:style-name="P4"><text:span text:style-name="T3">Sabrina Silva de Souza.</text:span></text:p>
          </draw:text-box>
        </draw:frame>
        <draw:frame draw:style-name="gr5" draw:text-style-name="P6" draw:layer="layout" svg:width="1.812cm" svg:height="0.471cm" svg:x="1.482cm" svg:y="9.38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082cm" svg:height="0.471cm" svg:x="3.59cm" svg:y="9.389cm">
          <draw:text-box>
            <text:p text:style-name="P4"><text:span text:style-name="T3">TELEFONICA BRASIL S.A.</text:span></text:p>
          </draw:text-box>
        </draw:frame>
        <draw:frame draw:style-name="gr5" draw:text-style-name="P6" draw:layer="layout" svg:width="3.093cm" svg:height="0.471cm" svg:x="9.292cm" svg:y="9.389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857cm" svg:y="9.389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135cm" svg:y="9.389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9.876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5.072cm" svg:y="9.876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18cm" svg:y="9.876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332cm" svg:y="9.87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295cm" svg:height="0.471cm" svg:x="10.194cm" svg:y="9.876cm">
          <draw:text-box>
            <text:p text:style-name="P4"><text:span text:style-name="T3">Sabrina</text:span></text:p>
          </draw:text-box>
        </draw:frame>
        <draw:frame draw:style-name="gr5" draw:text-style-name="P6" draw:layer="layout" svg:width="0.872cm" svg:height="0.471cm" svg:x="12.04cm" svg:y="9.876cm">
          <draw:text-box>
            <text:p text:style-name="P4"><text:span text:style-name="T3">Silva</text:span></text:p>
          </draw:text-box>
        </draw:frame>
        <draw:frame draw:style-name="gr5" draw:text-style-name="P6" draw:layer="layout" svg:width="0.422cm" svg:height="0.471cm" svg:x="13.442cm" svg:y="9.876cm">
          <draw:text-box>
            <text:p text:style-name="P4"><text:span text:style-name="T3">de</text:span></text:p>
          </draw:text-box>
        </draw:frame>
        <draw:frame draw:style-name="gr5" draw:text-style-name="P6" draw:layer="layout" svg:width="1.037cm" svg:height="0.471cm" svg:x="14.327cm" svg:y="9.876cm">
          <draw:text-box>
            <text:p text:style-name="P4"><text:span text:style-name="T3">Souza</text:span></text:p>
          </draw:text-box>
        </draw:frame>
        <draw:frame draw:style-name="gr5" draw:text-style-name="P6" draw:layer="layout" svg:width="0.422cm" svg:height="0.471cm" svg:x="15.892cm" svg:y="9.876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506cm" svg:y="9.87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1cm" svg:y="9.876cm">
          <draw:text-box>
            <text:p text:style-name="P4"><text:span text:style-name="T2">280.</text:span></text:p>
          </draw:text-box>
        </draw:frame>
        <draw:frame draw:style-name="gr5" draw:text-style-name="P6" draw:layer="layout" svg:width="8.207cm" svg:height="0.471cm" svg:x="6.464cm" svg:y="10.363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0.363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0.363cm">
          <draw:text-box>
            <text:p text:style-name="P4"><text:span text:style-name="T2">0000188-91.2026.8.04.3300</text:span></text:p>
          </draw:text-box>
        </draw:frame>
        <draw:frame draw:style-name="gr5" draw:text-style-name="P6" draw:layer="layout" svg:width="4.175cm" svg:height="0.471cm" svg:x="1.482cm" svg:y="10.837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6.202cm" svg:y="10.83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8cm" svg:height="0.471cm" svg:x="8.442cm" svg:y="10.837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812cm" svg:height="0.471cm" svg:x="13.691cm" svg:y="10.83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588cm" svg:height="0.471cm" svg:x="15.765cm" svg:y="10.837cm">
          <draw:text-box>
            <text:p text:style-name="P4"><text:span text:style-name="T3">WIRLEY GABRIEL</text:span></text:p>
          </draw:text-box>
        </draw:frame>
        <draw:frame draw:style-name="gr5" draw:text-style-name="P6" draw:layer="layout" svg:width="5.059cm" svg:height="0.471cm" svg:x="1.482cm" svg:y="11.311cm">
          <draw:text-box>
            <text:p text:style-name="P4"><text:span text:style-name="T3">ENCARNACAO MARTINS.</text:span></text:p>
          </draw:text-box>
        </draw:frame>
        <draw:frame draw:style-name="gr5" draw:text-style-name="P6" draw:layer="layout" svg:width="3.093cm" svg:height="0.471cm" svg:x="6.824cm" svg:y="11.31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10.198cm" svg:y="11.311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10.396cm" svg:height="0.471cm" svg:x="1.482cm" svg:y="11.798cm">
          <draw:text-box>
            <text:p text:style-name="P4"><text:span text:style-name="T3">atribuído à(s) parte(s) BANCO BRADESCO S/A - Unânime.</text:span></text:p>
          </draw:text-box>
        </draw:frame>
        <draw:frame draw:style-name="gr5" draw:text-style-name="P6" draw:layer="layout" svg:width="1.636cm" svg:height="0.471cm" svg:x="17.873cm" svg:y="11.798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5.646cm" svg:height="0.471cm" svg:x="12.09cm" svg:y="11.798cm">
          <draw:text-box>
            <text:p text:style-name="P4"><text:span text:style-name="T2">281. 0076455-20.2026.8.04.1000</text:span></text:p>
          </draw:text-box>
        </draw:frame>
        <draw:frame draw:style-name="gr5" draw:text-style-name="P6" draw:layer="layout" svg:width="2.859cm" svg:height="0.471cm" svg:x="1.482cm" svg:y="12.268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589cm" svg:y="12.26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394cm" svg:y="12.26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463cm" svg:y="12.26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0.009cm" svg:y="12.268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7.518cm" svg:y="12.26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211cm" svg:height="0.471cm" svg:x="1.482cm" svg:y="12.742cm">
          <draw:text-box>
            <text:p text:style-name="P4"><text:span text:style-name="T3">Daniele de Lima Ramos.</text:span></text:p>
          </draw:text-box>
        </draw:frame>
        <draw:frame draw:style-name="gr5" draw:text-style-name="P6" draw:layer="layout" svg:width="1.812cm" svg:height="0.471cm" svg:x="6.313cm" svg:y="12.74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082cm" svg:height="0.471cm" svg:x="8.379cm" svg:y="12.742cm">
          <draw:text-box>
            <text:p text:style-name="P4"><text:span text:style-name="T3">TELEFONICA BRASIL S.A.</text:span></text:p>
          </draw:text-box>
        </draw:frame>
        <draw:frame draw:style-name="gr5" draw:text-style-name="P6" draw:layer="layout" svg:width="3.093cm" svg:height="0.471cm" svg:x="13.975cm" svg:y="12.74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463cm" svg:y="12.742cm">
          <draw:text-box>
            <text:p text:style-name="P4"><text:span text:style-name="T3">239 -</text:span></text:p>
          </draw:text-box>
        </draw:frame>
        <draw:frame draw:style-name="gr5" draw:text-style-name="P6" draw:layer="layout" svg:width="0.825cm" svg:height="0.471cm" svg:x="18.682cm" svg:y="12.742cm">
          <draw:text-box>
            <text:p text:style-name="P4"><text:span text:style-name="T3">Com</text:span></text:p>
          </draw:text-box>
        </draw:frame>
        <draw:frame draw:style-name="gr5" draw:text-style-name="P6" draw:layer="layout" svg:width="16.825cm" svg:height="0.471cm" svg:x="1.482cm" svg:y="13.229cm">
          <draw:text-box>
            <text:p text:style-name="P4"><text:span text:style-name="T3">Resolução do Mérito - Não-Provimento, atribuído à(s) parte(s) Daniele de Lima Ramos - Unânime.</text:span></text:p>
          </draw:text-box>
        </draw:frame>
        <draw:frame draw:style-name="gr5" draw:text-style-name="P6" draw:layer="layout" svg:width="0.743cm" svg:height="0.471cm" svg:x="18.779cm" svg:y="13.229cm">
          <draw:text-box>
            <text:p text:style-name="P4"><text:span text:style-name="T2">282.</text:span></text:p>
          </draw:text-box>
        </draw:frame>
        <draw:frame draw:style-name="gr5" draw:text-style-name="P6" draw:layer="layout" svg:width="8.207cm" svg:height="0.471cm" svg:x="6.464cm" svg:y="13.72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3.72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3.72cm">
          <draw:text-box>
            <text:p text:style-name="P4"><text:span text:style-name="T2">0048868-23.2026.8.04.1000</text:span></text:p>
          </draw:text-box>
        </draw:frame>
        <draw:frame draw:style-name="gr5" draw:text-style-name="P6" draw:layer="layout" svg:width="17.625cm" svg:height="0.471cm" svg:x="1.482cm" svg:y="14.19cm">
          <draw:text-box>
            <text:p text:style-name="P4"><text:span text:style-name="T3">Albuquerque De Freitas. Impedimentos: 1 (Tipo: Impedimento. Motivo: Sentenciou em primeiro grau.).</text:span></text:p>
          </draw:text-box>
        </draw:frame>
        <draw:frame draw:style-name="gr5" draw:text-style-name="P6" draw:layer="layout" svg:width="1.976cm" svg:height="0.471cm" svg:x="1.482cm" svg:y="14.66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342cm" svg:height="0.471cm" svg:x="3.832cm" svg:y="14.664cm">
          <draw:text-box>
            <text:p text:style-name="P4"><text:span text:style-name="T3">Fabiana</text:span></text:p>
          </draw:text-box>
        </draw:frame>
        <draw:frame draw:style-name="gr5" draw:text-style-name="P6" draw:layer="layout" svg:width="0.422cm" svg:height="0.471cm" svg:x="5.521cm" svg:y="14.664cm">
          <draw:text-box>
            <text:p text:style-name="P4"><text:span text:style-name="T3">de</text:span></text:p>
          </draw:text-box>
        </draw:frame>
        <draw:frame draw:style-name="gr5" draw:text-style-name="P6" draw:layer="layout" svg:width="0.895cm" svg:height="0.471cm" svg:x="6.236cm" svg:y="14.664cm">
          <draw:text-box>
            <text:p text:style-name="P4"><text:span text:style-name="T3">Lima</text:span></text:p>
          </draw:text-box>
        </draw:frame>
        <draw:frame draw:style-name="gr5" draw:text-style-name="P6" draw:layer="layout" svg:width="0.931cm" svg:height="0.471cm" svg:x="7.456cm" svg:y="14.664cm">
          <draw:text-box>
            <text:p text:style-name="P4"><text:span text:style-name="T3">Cruz.</text:span></text:p>
          </draw:text-box>
        </draw:frame>
        <draw:frame draw:style-name="gr5" draw:text-style-name="P6" draw:layer="layout" svg:width="1.812cm" svg:height="0.471cm" svg:x="8.717cm" svg:y="14.66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154cm" svg:height="0.471cm" svg:x="10.898cm" svg:y="14.664cm">
          <draw:text-box>
            <text:p text:style-name="P4"><text:span text:style-name="T3">Alinne</text:span></text:p>
          </draw:text-box>
        </draw:frame>
        <draw:frame draw:style-name="gr5" draw:text-style-name="P6" draw:layer="layout" svg:width="0.872cm" svg:height="0.471cm" svg:x="12.392cm" svg:y="14.664cm">
          <draw:text-box>
            <text:p text:style-name="P4"><text:span text:style-name="T3">Silva</text:span></text:p>
          </draw:text-box>
        </draw:frame>
        <draw:frame draw:style-name="gr5" draw:text-style-name="P6" draw:layer="layout" svg:width="1.518cm" svg:height="0.471cm" svg:x="13.595cm" svg:y="14.664cm">
          <draw:text-box>
            <text:p text:style-name="P4"><text:span text:style-name="T3">Elamide,</text:span></text:p>
          </draw:text-box>
        </draw:frame>
        <draw:frame draw:style-name="gr5" draw:text-style-name="P6" draw:layer="layout" svg:width="1.812cm" svg:height="0.471cm" svg:x="15.469cm" svg:y="14.66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837cm" svg:height="0.471cm" svg:x="17.645cm" svg:y="14.664cm">
          <draw:text-box>
            <text:p text:style-name="P4"><text:span text:style-name="T3">MANAUS</text:span></text:p>
          </draw:text-box>
        </draw:frame>
        <draw:frame draw:style-name="gr5" draw:text-style-name="P6" draw:layer="layout" svg:width="17.673cm" svg:height="0.471cm" svg:x="1.482cm" svg:y="15.134cm">
          <draw:text-box>
            <text:p text:style-name="P4"><text:span text:style-name="T3">AMBIENTAL SA. Decisão principal: 239 - Com Resolução do Mérito - Não-Provimento, atribuído à(s)</text:span></text:p>
          </draw:text-box>
        </draw:frame>
        <draw:frame draw:style-name="gr5" draw:text-style-name="P6" draw:layer="layout" svg:width="7.184cm" svg:height="0.471cm" svg:x="1.482cm" svg:y="15.625cm">
          <draw:text-box>
            <text:p text:style-name="P4"><text:span text:style-name="T3">parte(s) Fabiana de Lima Cruz - Unânime.</text:span></text:p>
          </draw:text-box>
        </draw:frame>
        <draw:frame draw:style-name="gr5" draw:text-style-name="P6" draw:layer="layout" svg:width="4.846cm" svg:height="0.471cm" svg:x="14.631cm" svg:y="15.625cm">
          <draw:text-box>
            <text:p text:style-name="P4"><text:span text:style-name="T3">- Recurso Inominado Cível -</text:span></text:p>
          </draw:text-box>
        </draw:frame>
        <draw:frame draw:style-name="gr5" draw:text-style-name="P6" draw:layer="layout" svg:width="5.646cm" svg:height="0.471cm" svg:x="8.852cm" svg:y="15.625cm">
          <draw:text-box>
            <text:p text:style-name="P4"><text:span text:style-name="T2">283. 0069178-50.2026.8.04.1000</text:span></text:p>
          </draw:text-box>
        </draw:frame>
        <draw:frame draw:style-name="gr5" draw:text-style-name="P6" draw:layer="layout" svg:width="0.422cm" svg:height="0.471cm" svg:x="1.482cm" svg:y="16.095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2.091cm" svg:y="16.095cm">
          <draw:text-box>
            <text:p text:style-name="P4"><text:span text:style-name="T3">Turma</text:span></text:p>
          </draw:text-box>
        </draw:frame>
        <draw:frame draw:style-name="gr5" draw:text-style-name="P6" draw:layer="layout" svg:width="1.589cm" svg:height="0.471cm" svg:x="3.522cm" svg:y="16.095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5.436cm" svg:y="16.09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7.117cm" svg:y="16.095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1.577cm" svg:height="0.471cm" svg:x="9.208cm" svg:y="16.095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11.101cm" svg:y="16.095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12.68cm" svg:y="16.095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13.455cm" svg:y="16.095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2.542cm" svg:height="0.471cm" svg:x="15.05cm" svg:y="16.095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17.937cm" svg:y="16.095cm">
          <draw:text-box>
            <text:p text:style-name="P4"><text:span text:style-name="T3">1</text:span></text:p>
          </draw:text-box>
        </draw:frame>
        <draw:frame draw:style-name="gr5" draw:text-style-name="P6" draw:layer="layout" svg:width="1.06cm" svg:height="0.471cm" svg:x="18.428cm" svg:y="16.095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365cm" svg:height="0.471cm" svg:x="1.482cm" svg:y="16.56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052cm" svg:y="16.56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5.605cm" svg:y="16.569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1.334cm" svg:y="16.56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753cm" svg:height="0.471cm" svg:x="13.51cm" svg:y="16.569cm">
          <draw:text-box>
            <text:p text:style-name="P4"><text:span text:style-name="T3">AFRANIO DE ARAUJO JORGE</text:span></text:p>
          </draw:text-box>
        </draw:frame>
        <draw:frame draw:style-name="gr5" draw:text-style-name="P6" draw:layer="layout" svg:width="1.613cm" svg:height="0.471cm" svg:x="1.482cm" svg:y="17.039cm">
          <draw:text-box>
            <text:p text:style-name="P4"><text:span text:style-name="T3">JUNIOR.</text:span></text:p>
          </draw:text-box>
        </draw:frame>
        <draw:frame draw:style-name="gr5" draw:text-style-name="P6" draw:layer="layout" svg:width="1.812cm" svg:height="0.471cm" svg:x="3.327cm" svg:y="17.03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7.998cm" svg:height="0.471cm" svg:x="5.385cm" svg:y="17.039cm">
          <draw:text-box>
            <text:p text:style-name="P4"><text:span text:style-name="T3">AZUL LINHA AÉREAS BRASILEIROS.S.A.</text:span></text:p>
          </draw:text-box>
        </draw:frame>
        <draw:frame draw:style-name="gr5" draw:text-style-name="P6" draw:layer="layout" svg:width="3.093cm" svg:height="0.471cm" svg:x="14.008cm" svg:y="17.039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476cm" svg:y="17.039cm">
          <draw:text-box>
            <text:p text:style-name="P4"><text:span text:style-name="T3">242 -</text:span></text:p>
          </draw:text-box>
        </draw:frame>
        <draw:frame draw:style-name="gr5" draw:text-style-name="P6" draw:layer="layout" svg:width="0.825cm" svg:height="0.471cm" svg:x="18.682cm" svg:y="17.039cm">
          <draw:text-box>
            <text:p text:style-name="P4"><text:span text:style-name="T3">Com</text:span></text:p>
          </draw:text-box>
        </draw:frame>
        <draw:frame draw:style-name="gr5" draw:text-style-name="P6" draw:layer="layout" svg:width="17.731cm" svg:height="0.471cm" svg:x="1.482cm" svg:y="17.513cm">
          <draw:text-box>
            <text:p text:style-name="P4"><text:span text:style-name="T3">Resolução do Mérito - Conhecimento em Parte e Não-Provimento, atribuído à(s) parte(s) AFRANIO DE</text:span></text:p>
          </draw:text-box>
        </draw:frame>
        <draw:frame draw:style-name="gr5" draw:text-style-name="P6" draw:layer="layout" svg:width="6.716cm" svg:height="0.471cm" svg:x="1.482cm" svg:y="18cm">
          <draw:text-box>
            <text:p text:style-name="P4"><text:span text:style-name="T3">ARAUJO JORGE JUNIOR - Unânime.</text:span></text:p>
          </draw:text-box>
        </draw:frame>
        <draw:frame draw:style-name="gr5" draw:text-style-name="P6" draw:layer="layout" svg:width="5.28cm" svg:height="0.471cm" svg:x="14.164cm" svg:y="18cm">
          <draw:text-box>
            <text:p text:style-name="P4"><text:span text:style-name="T3">- Recurso Inominado Cível - 3ª</text:span></text:p>
          </draw:text-box>
        </draw:frame>
        <draw:frame draw:style-name="gr5" draw:text-style-name="P6" draw:layer="layout" svg:width="5.646cm" svg:height="0.471cm" svg:x="8.378cm" svg:y="18cm">
          <draw:text-box>
            <text:p text:style-name="P4"><text:span text:style-name="T2">284. 0026820-70.2026.8.04.1000</text:span></text:p>
          </draw:text-box>
        </draw:frame>
        <draw:frame draw:style-name="gr5" draw:text-style-name="P6" draw:layer="layout" svg:width="17.894cm" svg:height="0.471cm" svg:x="1.482cm" svg:y="18.474cm">
          <draw:text-box>
            <text:p text:style-name="P4"><text:span text:style-name="T3">Turma Recursal. Relator: Flávio Henrique Albuquerque De Freitas. Recorrente: Cristiano Arruda Gomes.</text:span></text:p>
          </draw:text-box>
        </draw:frame>
        <draw:frame draw:style-name="gr5" draw:text-style-name="P6" draw:layer="layout" svg:width="1.812cm" svg:height="0.471cm" svg:x="1.482cm" svg:y="18.94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3.628cm" svg:y="18.944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9.046cm" svg:y="18.94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679cm" svg:y="18.944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013cm" svg:y="18.944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19.435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5.076cm" svg:y="19.435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197cm" svg:y="19.435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357cm" svg:y="19.43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554cm" svg:height="0.471cm" svg:x="10.228cm" svg:y="19.435cm">
          <draw:text-box>
            <text:p text:style-name="P4"><text:span text:style-name="T3">Cristiano</text:span></text:p>
          </draw:text-box>
        </draw:frame>
        <draw:frame draw:style-name="gr5" draw:text-style-name="P6" draw:layer="layout" svg:width="1.201cm" svg:height="0.471cm" svg:x="12.375cm" svg:y="19.435cm">
          <draw:text-box>
            <text:p text:style-name="P4"><text:span text:style-name="T3">Arruda</text:span></text:p>
          </draw:text-box>
        </draw:frame>
        <draw:frame draw:style-name="gr5" draw:text-style-name="P6" draw:layer="layout" svg:width="1.201cm" svg:height="0.471cm" svg:x="14.127cm" svg:y="19.435cm">
          <draw:text-box>
            <text:p text:style-name="P4"><text:span text:style-name="T3">Gomes</text:span></text:p>
          </draw:text-box>
        </draw:frame>
        <draw:frame draw:style-name="gr5" draw:text-style-name="P6" draw:layer="layout" svg:width="0.422cm" svg:height="0.471cm" svg:x="15.867cm" svg:y="19.435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497cm" svg:y="19.43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5cm" svg:y="19.435cm">
          <draw:text-box>
            <text:p text:style-name="P4"><text:span text:style-name="T2">285.</text:span></text:p>
          </draw:text-box>
        </draw:frame>
        <draw:frame draw:style-name="gr5" draw:text-style-name="P6" draw:layer="layout" svg:width="8.207cm" svg:height="0.471cm" svg:x="6.464cm" svg:y="19.922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9.922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9.922cm">
          <draw:text-box>
            <text:p text:style-name="P4"><text:span text:style-name="T2">0078540-76.2026.8.04.1000</text:span></text:p>
          </draw:text-box>
        </draw:frame>
        <draw:frame draw:style-name="gr5" draw:text-style-name="P6" draw:layer="layout" svg:width="17.943cm" svg:height="0.471cm" svg:x="1.482cm" svg:y="20.396cm">
          <draw:text-box>
            <text:p text:style-name="P4"><text:span text:style-name="T3">Albuquerque De Freitas. Impedimentos: 1 (Tipo: Impedimento. Motivo: Despachou em primeiro grau.), 2</text:span></text:p>
          </draw:text-box>
        </draw:frame>
        <draw:frame draw:style-name="gr5" draw:text-style-name="P6" draw:layer="layout" svg:width="1.06cm" svg:height="0.471cm" svg:x="1.482cm" svg:y="20.866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365cm" svg:height="0.471cm" svg:x="2.714cm" svg:y="20.866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263cm" svg:y="20.866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6.8cm" svg:y="20.866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2.46cm" svg:y="20.86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53cm" svg:height="0.471cm" svg:x="14.614cm" svg:y="20.866cm">
          <draw:text-box>
            <text:p text:style-name="P4"><text:span text:style-name="T3">BANCO C6 S.A.Recorrido:</text:span></text:p>
          </draw:text-box>
        </draw:frame>
        <draw:frame draw:style-name="gr5" draw:text-style-name="P6" draw:layer="layout" svg:width="1.436cm" svg:height="0.471cm" svg:x="1.482cm" svg:y="21.34cm">
          <draw:text-box>
            <text:p text:style-name="P4"><text:span text:style-name="T3">Danielle</text:span></text:p>
          </draw:text-box>
        </draw:frame>
        <draw:frame draw:style-name="gr5" draw:text-style-name="P6" draw:layer="layout" svg:width="0.422cm" svg:height="0.471cm" svg:x="3.222cm" svg:y="21.34cm">
          <draw:text-box>
            <text:p text:style-name="P4"><text:span text:style-name="T3">da</text:span></text:p>
          </draw:text-box>
        </draw:frame>
        <draw:frame draw:style-name="gr5" draw:text-style-name="P6" draw:layer="layout" svg:width="0.872cm" svg:height="0.471cm" svg:x="3.895cm" svg:y="21.34cm">
          <draw:text-box>
            <text:p text:style-name="P4"><text:span text:style-name="T3">Silva</text:span></text:p>
          </draw:text-box>
        </draw:frame>
        <draw:frame draw:style-name="gr5" draw:text-style-name="P6" draw:layer="layout" svg:width="1.612cm" svg:height="0.471cm" svg:x="5.051cm" svg:y="21.34cm">
          <draw:text-box>
            <text:p text:style-name="P4"><text:span text:style-name="T3">Menezes,</text:span></text:p>
          </draw:text-box>
        </draw:frame>
        <draw:frame draw:style-name="gr5" draw:text-style-name="P6" draw:layer="layout" svg:width="1.812cm" svg:height="0.471cm" svg:x="6.965cm" svg:y="21.3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9.621cm" svg:height="0.471cm" svg:x="9.094cm" svg:y="21.34cm">
          <draw:text-box>
            <text:p text:style-name="P4"><text:span text:style-name="T3">METROPOLITAN LIFE SEGUROS E PREVIDENCIA</text:span></text:p>
          </draw:text-box>
        </draw:frame>
        <draw:frame draw:style-name="gr5" draw:text-style-name="P6" draw:layer="layout" svg:width="17.814cm" svg:height="0.471cm" svg:x="1.482cm" svg:y="21.81cm">
          <draw:text-box>
            <text:p text:style-name="P4"><text:span text:style-name="T3">PRIVADA SA. Decisão principal: 238 - Com Resolução do Mérito - Provimento em Parte, atribuído à(s)</text:span></text:p>
          </draw:text-box>
        </draw:frame>
        <draw:frame draw:style-name="gr5" draw:text-style-name="P6" draw:layer="layout" svg:width="4.341cm" svg:height="0.471cm" svg:x="1.482cm" svg:y="22.301cm">
          <draw:text-box>
            <text:p text:style-name="P4"><text:span text:style-name="T3">parte(s) BANCO C6 S.A.</text:span></text:p>
          </draw:text-box>
        </draw:frame>
        <draw:frame draw:style-name="gr5" draw:text-style-name="P6" draw:layer="layout" svg:width="1.906cm" svg:height="0.471cm" svg:x="6.087cm" svg:y="22.301cm">
          <draw:text-box>
            <text:p text:style-name="P4"><text:span text:style-name="T3">- Unânime.</text:span></text:p>
          </draw:text-box>
        </draw:frame>
        <draw:frame draw:style-name="gr5" draw:text-style-name="P6" draw:layer="layout" svg:width="5.28cm" svg:height="0.471cm" svg:x="14.038cm" svg:y="22.301cm">
          <draw:text-box>
            <text:p text:style-name="P4"><text:span text:style-name="T3">- Recurso Inominado Cível - 3ª</text:span></text:p>
          </draw:text-box>
        </draw:frame>
        <draw:frame draw:style-name="gr5" draw:text-style-name="P6" draw:layer="layout" svg:width="0.743cm" svg:height="0.471cm" svg:x="8.179cm" svg:y="22.301cm">
          <draw:text-box>
            <text:p text:style-name="P4"><text:span text:style-name="T2">286.</text:span></text:p>
          </draw:text-box>
        </draw:frame>
        <draw:frame draw:style-name="gr5" draw:text-style-name="P6" draw:layer="layout" svg:width="4.8cm" svg:height="0.471cm" svg:x="9.068cm" svg:y="22.301cm">
          <draw:text-box>
            <text:p text:style-name="P4"><text:span text:style-name="T2">0608988-19.2023.8.04.3800</text:span></text:p>
          </draw:text-box>
        </draw:frame>
        <draw:frame draw:style-name="gr5" draw:text-style-name="P6" draw:layer="layout" svg:width="2.823cm" svg:height="0.471cm" svg:x="1.482cm" svg:y="22.77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4.738cm" svg:y="22.77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6.376cm" svg:y="22.771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4.339cm" svg:y="22.77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742cm" svg:height="0.471cm" svg:x="16.604cm" svg:y="22.771cm">
          <draw:text-box>
            <text:p text:style-name="P4"><text:span text:style-name="T3">ARISTEU DOS</text:span></text:p>
          </draw:text-box>
        </draw:frame>
        <draw:frame draw:style-name="gr5" draw:text-style-name="P6" draw:layer="layout" svg:width="3.13cm" svg:height="0.471cm" svg:x="1.482cm" svg:y="23.245cm">
          <draw:text-box>
            <text:p text:style-name="P4"><text:span text:style-name="T3">SANTOS PRAIA.</text:span></text:p>
          </draw:text-box>
        </draw:frame>
        <draw:frame draw:style-name="gr5" draw:text-style-name="P6" draw:layer="layout" svg:width="1.812cm" svg:height="0.471cm" svg:x="4.826cm" svg:y="23.24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6.803cm" svg:y="23.245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7.409cm" svg:height="0.471cm" svg:x="11.785cm" svg:y="23.245cm">
          <draw:text-box>
            <text:p text:style-name="P4"><text:span text:style-name="T3">Decisão principal: 238 - Com Resolução do</text:span></text:p>
          </draw:text-box>
        </draw:frame>
        <draw:frame draw:style-name="gr5" draw:text-style-name="P6" draw:layer="layout" svg:width="17.792cm" svg:height="0.471cm" svg:x="1.482cm" svg:y="23.732cm">
          <draw:text-box>
            <text:p text:style-name="P4"><text:span text:style-name="T3">Mérito - Provimento em Parte, atribuído à(s) parte(s) ARISTEU DOS SANTOS PRAIA - Unânime.</text:span><text:span text:style-name="T2"> 287.</text:span></text:p>
          </draw:text-box>
        </draw:frame>
        <draw:frame draw:style-name="gr5" draw:text-style-name="P6" draw:layer="layout" svg:width="0.422cm" svg:height="0.471cm" svg:x="6.612cm" svg:y="24.223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4.22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4.22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4.22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4.22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4.22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4.223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4.223cm">
          <draw:text-box>
            <text:p text:style-name="P4"><text:span text:style-name="T2">0691151-46.2025.8.04.1000</text:span></text:p>
          </draw:text-box>
        </draw:frame>
        <draw:frame draw:style-name="gr5" draw:text-style-name="P6" draw:layer="layout" svg:width="4.939cm" svg:height="0.471cm" svg:x="1.482cm" svg:y="24.693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24.69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24.693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24.69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24.69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24.693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8.026cm" svg:height="0.471cm" svg:x="1.482cm" svg:y="25.167cm">
          <draw:text-box>
            <text:p text:style-name="P4"><text:span text:style-name="T3">grau.). Recorrente: Clemente Rodrigues de Araujo Junior. Recorrido: BANCO BRADESCO S/A. Decisão</text:span></text:p>
          </draw:text-box>
        </draw:frame>
        <draw:frame draw:style-name="gr5" draw:text-style-name="P6" draw:layer="layout" svg:width="17.825cm" svg:height="0.471cm" svg:x="1.482cm" svg:y="25.637cm">
          <draw:text-box>
            <text:p text:style-name="P4"><text:span text:style-name="T3">principal: 239 - Com Resolução do Mérito - Não-Provimento, atribuído à(s) parte(s) Clemente Rodrigues</text:span></text:p>
          </draw:text-box>
        </draw:frame>
        <draw:frame draw:style-name="gr5" draw:text-style-name="P6" draw:layer="layout" svg:width="4.857cm" svg:height="0.471cm" svg:x="1.482cm" svg:y="26.128cm">
          <draw:text-box>
            <text:p text:style-name="P4"><text:span text:style-name="T3">de Araujo Junior - Unânime.</text:span></text:p>
          </draw:text-box>
        </draw:frame>
        <draw:frame draw:style-name="gr5" draw:text-style-name="P6" draw:layer="layout" svg:width="4.599cm" svg:height="0.471cm" svg:x="12.65cm" svg:y="26.128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7.595cm" svg:y="26.12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1.13cm" svg:height="0.471cm" svg:x="18.382cm" svg:y="26.128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739cm" svg:y="26.128cm">
          <draw:text-box>
            <text:p text:style-name="P4"><text:span text:style-name="T2">288.</text:span></text:p>
          </draw:text-box>
        </draw:frame>
        <draw:frame draw:style-name="gr5" draw:text-style-name="P6" draw:layer="layout" svg:width="4.8cm" svg:height="0.471cm" svg:x="7.645cm" svg:y="26.128cm">
          <draw:text-box>
            <text:p text:style-name="P4"><text:span text:style-name="T2">0003385-43.2025.8.04.3800</text:span></text:p>
          </draw:text-box>
        </draw:frame>
        <draw:frame draw:style-name="gr5" draw:text-style-name="P6" draw:layer="layout" svg:width="1.589cm" svg:height="0.471cm" svg:x="1.482cm" svg:y="26.598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19cm" svg:y="26.59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4.928cm" svg:y="26.598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0.267cm" svg:y="26.598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976cm" svg:height="0.471cm" svg:x="12.506cm" svg:y="26.59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506cm" svg:height="0.471cm" svg:x="14.737cm" svg:y="26.598cm">
          <draw:text-box>
            <text:p text:style-name="P4"><text:span text:style-name="T3">JUMARA ALVES LEAL.</text:span></text:p>
          </draw:text-box>
        </draw:frame>
        <draw:frame draw:style-name="gr5" draw:text-style-name="P6" draw:layer="layout" svg:width="18.004cm" svg:height="0.471cm" svg:x="1.482cm" svg:y="27.072cm">
          <draw:text-box>
            <text:p text:style-name="P4"><text:span text:style-name="T3">Recorrido: CREFISA S/A CRÉDITO, FINANCIAMENTO E INVESTIMENTOS. Decisão principal: 239</text:span></text:p>
          </draw:text-box>
        </draw:frame>
        <draw:frame draw:style-name="gr5" draw:text-style-name="P6" draw:layer="layout" svg:width="0.422cm" svg:height="0.471cm" svg:x="1.482cm" svg:y="27.542cm">
          <draw:text-box>
            <text:p text:style-name="P4"><text:span text:style-name="T3">-</text:span></text:p>
          </draw:text-box>
        </draw:frame>
        <draw:frame draw:style-name="gr5" draw:text-style-name="P6" draw:layer="layout" svg:width="4.729cm" svg:height="0.471cm" svg:x="1.825cm" svg:y="27.542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7.206cm" svg:y="27.542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0.393cm" svg:y="27.542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3.006cm" svg:y="27.54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647cm" svg:height="0.471cm" svg:x="14.529cm" svg:y="27.542cm">
          <draw:text-box>
            <text:p text:style-name="P4"><text:span text:style-name="T3">JUMARA ALVES LEAL -</text:span></text:p>
          </draw:text-box>
        </draw:frame>
      </draw:page>
      <draw:page draw:name="page23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1.66cm" svg:height="0.471cm" svg:x="1.482cm" svg:y="1.29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1.295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1.295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1.29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1.29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1.295cm">
          <draw:text-box>
            <text:p text:style-name="P4"><text:span text:style-name="T2">289.</text:span></text:p>
          </draw:text-box>
        </draw:frame>
        <draw:frame draw:style-name="gr5" draw:text-style-name="P6" draw:layer="layout" svg:width="4.8cm" svg:height="0.471cm" svg:x="4.238cm" svg:y="1.295cm">
          <draw:text-box>
            <text:p text:style-name="P4"><text:span text:style-name="T2">0600743-10.2025.8.04.5300</text:span></text:p>
          </draw:text-box>
        </draw:frame>
        <draw:frame draw:style-name="gr5" draw:text-style-name="P6" draw:layer="layout" svg:width="1.084cm" svg:height="0.471cm" svg:x="1.482cm" svg:y="1.765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1.577cm" svg:height="0.471cm" svg:x="2.87cm" svg:y="1.765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2.212cm" svg:height="0.471cm" svg:x="4.767cm" svg:y="1.765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7.307cm" svg:y="1.765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8.09cm" svg:y="1.765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1.976cm" svg:height="0.471cm" svg:x="9.665cm" svg:y="1.76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081cm" svg:height="0.471cm" svg:x="11.973cm" svg:y="1.765cm">
          <draw:text-box>
            <text:p text:style-name="P4"><text:span text:style-name="T3">RAIMUNDO BENEDITO RODRIGUES</text:span></text:p>
          </draw:text-box>
        </draw:frame>
        <draw:frame draw:style-name="gr5" draw:text-style-name="P6" draw:layer="layout" svg:width="17.898cm" svg:height="0.471cm" svg:x="1.482cm" svg:y="2.239cm">
          <draw:text-box>
            <text:p text:style-name="P4"><text:span text:style-name="T3">MARTINS. Recorrido: AMBAR ENERGIA AMAZONAS S.A. Decisão principal: 238 - Com Resolução</text:span></text:p>
          </draw:text-box>
        </draw:frame>
        <draw:frame draw:style-name="gr5" draw:text-style-name="P6" draw:layer="layout" svg:width="1.93cm" svg:height="0.471cm" svg:x="1.482cm" svg:y="2.713cm">
          <draw:text-box>
            <text:p text:style-name="P4"><text:span text:style-name="T3">do Mérito -</text:span></text:p>
          </draw:text-box>
        </draw:frame>
        <draw:frame draw:style-name="gr5" draw:text-style-name="P6" draw:layer="layout" svg:width="3.682cm" svg:height="0.471cm" svg:x="3.848cm" svg:y="2.713cm">
          <draw:text-box>
            <text:p text:style-name="P4"><text:span text:style-name="T3">Provimento em Parte,</text:span></text:p>
          </draw:text-box>
        </draw:frame>
        <draw:frame draw:style-name="gr5" draw:text-style-name="P6" draw:layer="layout" svg:width="2.271cm" svg:height="0.471cm" svg:x="7.997cm" svg:y="2.713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0.618cm" svg:y="2.71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7.081cm" svg:height="0.471cm" svg:x="12.146cm" svg:y="2.713cm">
          <draw:text-box>
            <text:p text:style-name="P4"><text:span text:style-name="T3">RAIMUNDO BENEDITO RODRIGUES</text:span></text:p>
          </draw:text-box>
        </draw:frame>
        <draw:frame draw:style-name="gr5" draw:text-style-name="P6" draw:layer="layout" svg:width="3.917cm" svg:height="0.471cm" svg:x="1.482cm" svg:y="3.2cm">
          <draw:text-box>
            <text:p text:style-name="P4"><text:span text:style-name="T3">MARTINS - Unânime.</text:span></text:p>
          </draw:text-box>
        </draw:frame>
        <draw:frame draw:style-name="gr5" draw:text-style-name="P6" draw:layer="layout" svg:width="8.207cm" svg:height="0.471cm" svg:x="11.282cm" svg:y="3.2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5.646cm" svg:height="0.471cm" svg:x="5.516cm" svg:y="3.2cm">
          <draw:text-box>
            <text:p text:style-name="P4"><text:span text:style-name="T2">290. 0082469-20.2026.8.04.1000</text:span></text:p>
          </draw:text-box>
        </draw:frame>
        <draw:frame draw:style-name="gr5" draw:text-style-name="P6" draw:layer="layout" svg:width="1.366cm" svg:height="0.471cm" svg:x="1.482cm" svg:y="3.67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3.12cm" svg:y="3.674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0.496cm" svg:height="0.471cm" svg:x="8.552cm" svg:y="3.674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9.297cm" svg:y="3.674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2.542cm" svg:height="0.471cm" svg:x="10.851cm" svg:y="3.674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3.686cm" svg:y="3.674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5.469cm" svg:y="3.674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24cm" svg:y="3.67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.482cm" svg:y="4.144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7.375cm" svg:y="4.14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659cm" svg:height="0.471cm" svg:x="9.602cm" svg:y="4.144cm">
          <draw:text-box>
            <text:p text:style-name="P4"><text:span text:style-name="T3">Djalma Lobato.</text:span></text:p>
          </draw:text-box>
        </draw:frame>
        <draw:frame draw:style-name="gr5" draw:text-style-name="P6" draw:layer="layout" svg:width="1.812cm" svg:height="0.471cm" svg:x="12.617cm" svg:y="4.14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577cm" svg:height="0.471cm" svg:x="14.673cm" svg:y="4.144cm">
          <draw:text-box>
            <text:p text:style-name="P4"><text:span text:style-name="T3">NU PAGAMENTOS S.A.,</text:span></text:p>
          </draw:text-box>
        </draw:frame>
        <draw:frame draw:style-name="gr5" draw:text-style-name="P6" draw:layer="layout" svg:width="1.812cm" svg:height="0.471cm" svg:x="1.482cm" svg:y="4.61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496cm" svg:height="0.471cm" svg:x="3.544cm" svg:y="4.618cm">
          <draw:text-box>
            <text:p text:style-name="P4"><text:span text:style-name="T3">SERASA S/A.</text:span></text:p>
          </draw:text-box>
        </draw:frame>
        <draw:frame draw:style-name="gr5" draw:text-style-name="P6" draw:layer="layout" svg:width="3.093cm" svg:height="0.471cm" svg:x="6.392cm" svg:y="4.618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9.873cm" svg:y="4.618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1.088cm" svg:y="4.618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6.527cm" svg:y="4.618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8.336cm" svg:height="0.471cm" svg:x="1.482cm" svg:y="5.105cm">
          <draw:text-box>
            <text:p text:style-name="P4"><text:span text:style-name="T3">atribuído à(s) parte(s) Djalma Lobato - Unânime.</text:span></text:p>
          </draw:text-box>
        </draw:frame>
        <draw:frame draw:style-name="gr5" draw:text-style-name="P6" draw:layer="layout" svg:width="3.576cm" svg:height="0.471cm" svg:x="15.897cm" svg:y="5.105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646cm" svg:height="0.471cm" svg:x="10.088cm" svg:y="5.105cm">
          <draw:text-box>
            <text:p text:style-name="P4"><text:span text:style-name="T2">291. 0081709-71.2026.8.04.1000</text:span></text:p>
          </draw:text-box>
        </draw:frame>
        <draw:frame draw:style-name="gr5" draw:text-style-name="P6" draw:layer="layout" svg:width="0.919cm" svg:height="0.471cm" svg:x="1.482cm" svg:y="5.579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78cm" svg:y="5.57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391cm" svg:y="5.57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473cm" svg:y="5.57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8.027cm" svg:y="5.579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2.542cm" svg:height="0.471cm" svg:x="15.321cm" svg:y="5.579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8.06cm" svg:y="5.579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.482cm" svg:y="6.04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6.75cm" svg:height="0.471cm" svg:x="4.001cm" svg:y="6.049cm">
          <draw:text-box>
            <text:p text:style-name="P4"><text:span text:style-name="T3">Motivo: Despachou em primeiro grau.).</text:span></text:p>
          </draw:text-box>
        </draw:frame>
        <draw:frame draw:style-name="gr5" draw:text-style-name="P6" draw:layer="layout" svg:width="6.314cm" svg:height="0.471cm" svg:x="11.067cm" svg:y="6.049cm">
          <draw:text-box>
            <text:p text:style-name="P4"><text:span text:style-name="T3">Recorrente: Auriene Araujo da Silva.</text:span></text:p>
          </draw:text-box>
        </draw:frame>
        <draw:frame draw:style-name="gr5" draw:text-style-name="P6" draw:layer="layout" svg:width="1.812cm" svg:height="0.471cm" svg:x="17.691cm" svg:y="6.04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364cm" svg:height="0.471cm" svg:x="1.482cm" svg:y="6.523cm">
          <draw:text-box>
            <text:p text:style-name="P4"><text:span text:style-name="T3">BANCO ITAU CONSIGNADO S.A.</text:span></text:p>
          </draw:text-box>
        </draw:frame>
        <draw:frame draw:style-name="gr5" draw:text-style-name="P6" draw:layer="layout" svg:width="1.365cm" svg:height="0.471cm" svg:x="8.847cm" svg:y="6.523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0.549cm" svg:y="6.523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0.637cm" svg:height="0.471cm" svg:x="12.539cm" svg:y="6.523cm">
          <draw:text-box>
            <text:p text:style-name="P4"><text:span text:style-name="T3">239</text:span></text:p>
          </draw:text-box>
        </draw:frame>
        <draw:frame draw:style-name="gr5" draw:text-style-name="P6" draw:layer="layout" svg:width="0.422cm" svg:height="0.471cm" svg:x="13.483cm" svg:y="6.523cm">
          <draw:text-box>
            <text:p text:style-name="P4"><text:span text:style-name="T3">-</text:span></text:p>
          </draw:text-box>
        </draw:frame>
        <draw:frame draw:style-name="gr5" draw:text-style-name="P6" draw:layer="layout" svg:width="2.695cm" svg:height="0.471cm" svg:x="13.915cm" svg:y="6.523cm">
          <draw:text-box>
            <text:p text:style-name="P4"><text:span text:style-name="T3">Com Resolução</text:span></text:p>
          </draw:text-box>
        </draw:frame>
        <draw:frame draw:style-name="gr5" draw:text-style-name="P6" draw:layer="layout" svg:width="0.425cm" svg:height="0.471cm" svg:x="17.166cm" svg:y="6.523cm">
          <draw:text-box>
            <text:p text:style-name="P4"><text:span text:style-name="T3">do</text:span></text:p>
          </draw:text-box>
        </draw:frame>
        <draw:frame draw:style-name="gr5" draw:text-style-name="P6" draw:layer="layout" svg:width="1.154cm" svg:height="0.471cm" svg:x="17.886cm" svg:y="6.523cm">
          <draw:text-box>
            <text:p text:style-name="P4"><text:span text:style-name="T3">Mérito</text:span></text:p>
          </draw:text-box>
        </draw:frame>
        <draw:frame draw:style-name="gr5" draw:text-style-name="P6" draw:layer="layout" svg:width="0.422cm" svg:height="0.471cm" svg:x="19.372cm" svg:y="6.523cm">
          <draw:text-box>
            <text:p text:style-name="P4"><text:span text:style-name="T3">-</text:span></text:p>
          </draw:text-box>
        </draw:frame>
        <draw:frame draw:style-name="gr5" draw:text-style-name="P6" draw:layer="layout" svg:width="2.93cm" svg:height="0.471cm" svg:x="1.482cm" svg:y="7.01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5.042cm" svg:y="7.01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129cm" svg:y="7.01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26cm" svg:y="7.0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365cm" svg:height="0.471cm" svg:x="10.097cm" svg:y="7.01cm">
          <draw:text-box>
            <text:p text:style-name="P4"><text:span text:style-name="T3">Auriene</text:span></text:p>
          </draw:text-box>
        </draw:frame>
        <draw:frame draw:style-name="gr5" draw:text-style-name="P6" draw:layer="layout" svg:width="1.178cm" svg:height="0.471cm" svg:x="11.994cm" svg:y="7.01cm">
          <draw:text-box>
            <text:p text:style-name="P4"><text:span text:style-name="T3">Araujo</text:span></text:p>
          </draw:text-box>
        </draw:frame>
        <draw:frame draw:style-name="gr5" draw:text-style-name="P6" draw:layer="layout" svg:width="0.422cm" svg:height="0.471cm" svg:x="13.687cm" svg:y="7.01cm">
          <draw:text-box>
            <text:p text:style-name="P4"><text:span text:style-name="T3">da</text:span></text:p>
          </draw:text-box>
        </draw:frame>
        <draw:frame draw:style-name="gr5" draw:text-style-name="P6" draw:layer="layout" svg:width="0.872cm" svg:height="0.471cm" svg:x="14.558cm" svg:y="7.01cm">
          <draw:text-box>
            <text:p text:style-name="P4"><text:span text:style-name="T3">Silva</text:span></text:p>
          </draw:text-box>
        </draw:frame>
        <draw:frame draw:style-name="gr5" draw:text-style-name="P6" draw:layer="layout" svg:width="0.422cm" svg:height="0.471cm" svg:x="15.934cm" svg:y="7.01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531cm" svg:y="7.0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5cm" svg:y="7.01cm">
          <draw:text-box>
            <text:p text:style-name="P4"><text:span text:style-name="T2">292.</text:span></text:p>
          </draw:text-box>
        </draw:frame>
        <draw:frame draw:style-name="gr5" draw:text-style-name="P6" draw:layer="layout" svg:width="0.422cm" svg:height="0.471cm" svg:x="6.612cm" svg:y="7.497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7.497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7.497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7.497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7.49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7.49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7.497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7.497cm">
          <draw:text-box>
            <text:p text:style-name="P4"><text:span text:style-name="T2">0001021-10.2026.8.04.4400</text:span></text:p>
          </draw:text-box>
        </draw:frame>
        <draw:frame draw:style-name="gr5" draw:text-style-name="P6" draw:layer="layout" svg:width="17.896cm" svg:height="0.471cm" svg:x="1.482cm" svg:y="7.971cm">
          <draw:text-box>
            <text:p text:style-name="P4"><text:span text:style-name="T3">Henrique Novaes De Araújo. Recorrente: PAULA TOSCANO LOBATO. Recorrido: LOJAS AVENIDA</text:span></text:p>
          </draw:text-box>
        </draw:frame>
        <draw:frame draw:style-name="gr5" draw:text-style-name="P6" draw:layer="layout" svg:width="0.755cm" svg:height="0.471cm" svg:x="1.482cm" svg:y="8.445cm">
          <draw:text-box>
            <text:p text:style-name="P4"><text:span text:style-name="T3">S.A.</text:span></text:p>
          </draw:text-box>
        </draw:frame>
        <draw:frame draw:style-name="gr5" draw:text-style-name="P6" draw:layer="layout" svg:width="3.093cm" svg:height="0.471cm" svg:x="2.442cm" svg:y="8.44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5.881cm" svg:y="8.445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7.062cm" svg:y="8.445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2.417cm" svg:y="8.445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5.596cm" svg:y="8.445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8.195cm" svg:y="8.44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7.351cm" svg:height="0.471cm" svg:x="1.482cm" svg:y="8.932cm">
          <draw:text-box>
            <text:p text:style-name="P4"><text:span text:style-name="T3">PAULA TOSCANO LOBATO - Unânime.</text:span></text:p>
          </draw:text-box>
        </draw:frame>
        <draw:frame draw:style-name="gr5" draw:text-style-name="P6" draw:layer="layout" svg:width="4.599cm" svg:height="0.471cm" svg:x="14.854cm" svg:y="8.932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5.646cm" svg:height="0.471cm" svg:x="9.047cm" svg:y="8.932cm">
          <draw:text-box>
            <text:p text:style-name="P4"><text:span text:style-name="T2">293. 0084415-27.2026.8.04.1000</text:span></text:p>
          </draw:text-box>
        </draw:frame>
        <draw:frame draw:style-name="gr5" draw:text-style-name="P6" draw:layer="layout" svg:width="0.422cm" svg:height="0.471cm" svg:x="1.482cm" svg:y="9.40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.854cm" svg:y="9.40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2.413cm" svg:y="9.40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5.643cm" svg:y="9.40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7.269cm" svg:y="9.402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5.168cm" svg:y="9.402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7.992cm" svg:y="9.402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.482cm" svg:y="9.876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035cm" svg:y="9.876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5.576cm" svg:y="9.876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1.245cm" svg:y="9.87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822cm" svg:height="0.471cm" svg:x="13.404cm" svg:y="9.876cm">
          <draw:text-box>
            <text:p text:style-name="P4"><text:span text:style-name="T3">Ana Carolina Buzaglo dos Santos.</text:span></text:p>
          </draw:text-box>
        </draw:frame>
        <draw:frame draw:style-name="gr5" draw:text-style-name="P6" draw:layer="layout" svg:width="17.908cm" svg:height="0.471cm" svg:x="1.482cm" svg:y="10.35cm">
          <draw:text-box>
            <text:p text:style-name="P4"><text:span text:style-name="T3">Recorrido: CLARO S/A. Decisão principal: 239 - Com Resolução do Mérito - Não-Provimento, atribuído</text:span></text:p>
          </draw:text-box>
        </draw:frame>
        <draw:frame draw:style-name="gr5" draw:text-style-name="P6" draw:layer="layout" svg:width="9.865cm" svg:height="0.471cm" svg:x="1.482cm" svg:y="10.837cm">
          <draw:text-box>
            <text:p text:style-name="P4"><text:span text:style-name="T3">à(s) parte(s) Ana Carolina Buzaglo dos Santos - Unânime.</text:span></text:p>
          </draw:text-box>
        </draw:frame>
        <draw:frame draw:style-name="gr5" draw:text-style-name="P6" draw:layer="layout" svg:width="1.636cm" svg:height="0.471cm" svg:x="17.832cm" svg:y="10.837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0.743cm" svg:height="0.471cm" svg:x="11.942cm" svg:y="10.837cm">
          <draw:text-box>
            <text:p text:style-name="P4"><text:span text:style-name="T2">294.</text:span></text:p>
          </draw:text-box>
        </draw:frame>
        <draw:frame draw:style-name="gr5" draw:text-style-name="P6" draw:layer="layout" svg:width="4.8cm" svg:height="0.471cm" svg:x="12.84cm" svg:y="10.837cm">
          <draw:text-box>
            <text:p text:style-name="P4"><text:span text:style-name="T2">0016788-06.2026.8.04.1000</text:span></text:p>
          </draw:text-box>
        </draw:frame>
        <draw:frame draw:style-name="gr5" draw:text-style-name="P6" draw:layer="layout" svg:width="17.73cm" svg:height="0.471cm" svg:x="1.482cm" svg:y="11.311cm">
          <draw:text-box>
            <text:p text:style-name="P4"><text:span text:style-name="T3">Inominado Cível - 3ª Turma Recursal. Relator: Flávio Henrique Albuquerque De Freitas. Impedimentos:</text:span></text:p>
          </draw:text-box>
        </draw:frame>
        <draw:frame draw:style-name="gr5" draw:text-style-name="P6" draw:layer="layout" svg:width="17.99cm" svg:height="0.471cm" svg:x="1.482cm" svg:y="11.781cm">
          <draw:text-box>
            <text:p text:style-name="P4"><text:span text:style-name="T3">1 (Tipo: Impedimento. Motivo: Despachou em primeiro grau.). Recorrente: BANCO PAN S.A.Recorrido:</text:span></text:p>
          </draw:text-box>
        </draw:frame>
        <draw:frame draw:style-name="gr5" draw:text-style-name="P6" draw:layer="layout" svg:width="17.567cm" svg:height="0.471cm" svg:x="1.482cm" svg:y="12.255cm">
          <draw:text-box>
            <text:p text:style-name="P4"><text:span text:style-name="T3">Victor Cunha da Silva. Decisão principal: 239 - Com Resolução do Mérito - Não-Provimento, atribuído</text:span></text:p>
          </draw:text-box>
        </draw:frame>
        <draw:frame draw:style-name="gr5" draw:text-style-name="P6" draw:layer="layout" svg:width="7.444cm" svg:height="0.471cm" svg:x="1.482cm" svg:y="12.742cm">
          <draw:text-box>
            <text:p text:style-name="P4"><text:span text:style-name="T3">à(s) parte(s) BANCO PAN S.A. - Unânime.</text:span></text:p>
          </draw:text-box>
        </draw:frame>
        <draw:frame draw:style-name="gr5" draw:text-style-name="P6" draw:layer="layout" svg:width="4.599cm" svg:height="0.471cm" svg:x="14.888cm" svg:y="12.742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5.646cm" svg:height="0.471cm" svg:x="9.11cm" svg:y="12.742cm">
          <draw:text-box>
            <text:p text:style-name="P4"><text:span text:style-name="T2">295. 0038584-53.2026.8.04.1000</text:span></text:p>
          </draw:text-box>
        </draw:frame>
        <draw:frame draw:style-name="gr5" draw:text-style-name="P6" draw:layer="layout" svg:width="0.422cm" svg:height="0.471cm" svg:x="1.482cm" svg:y="13.216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.854cm" svg:y="13.216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2.413cm" svg:y="13.21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5.643cm" svg:y="13.21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7.269cm" svg:y="13.216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5.168cm" svg:y="13.216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7.992cm" svg:y="13.216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.482cm" svg:y="13.686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107cm" svg:y="13.686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5.716cm" svg:y="13.686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1.651cm" svg:y="13.68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34cm" svg:height="0.471cm" svg:x="13.881cm" svg:y="13.686cm">
          <draw:text-box>
            <text:p text:style-name="P4"><text:span text:style-name="T3">LUIZ MIGUEL GUIMARAES</text:span></text:p>
          </draw:text-box>
        </draw:frame>
        <draw:frame draw:style-name="gr5" draw:text-style-name="P6" draw:layer="layout" svg:width="2.671cm" svg:height="0.471cm" svg:x="1.482cm" svg:y="14.16cm">
          <draw:text-box>
            <text:p text:style-name="P4"><text:span text:style-name="T3">GONCALVES.</text:span></text:p>
          </draw:text-box>
        </draw:frame>
        <draw:frame draw:style-name="gr5" draw:text-style-name="P6" draw:layer="layout" svg:width="1.812cm" svg:height="0.471cm" svg:x="4.347cm" svg:y="14.1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295cm" svg:height="0.471cm" svg:x="6.358cm" svg:y="14.16cm">
          <draw:text-box>
            <text:p text:style-name="P4"><text:span text:style-name="T3">BANCO PAN S.A.</text:span></text:p>
          </draw:text-box>
        </draw:frame>
        <draw:frame draw:style-name="gr5" draw:text-style-name="P6" draw:layer="layout" svg:width="3.093cm" svg:height="0.471cm" svg:x="9.977cm" svg:y="14.16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13.352cm" svg:y="14.16cm">
          <draw:text-box>
            <text:p text:style-name="P4"><text:span text:style-name="T3">238 - Com Resolução do Mérito -</text:span></text:p>
          </draw:text-box>
        </draw:frame>
        <draw:frame draw:style-name="gr5" draw:text-style-name="P6" draw:layer="layout" svg:width="17.579cm" svg:height="0.471cm" svg:x="1.482cm" svg:y="14.63cm">
          <draw:text-box>
            <text:p text:style-name="P4"><text:span text:style-name="T3">Provimento em Parte, atribuído à(s) parte(s) LUIZ MIGUEL GUIMARAES GONCALVES - Unânime.</text:span></text:p>
          </draw:text-box>
        </draw:frame>
        <draw:frame draw:style-name="gr5" draw:text-style-name="P6" draw:layer="layout" svg:width="4.599cm" svg:height="0.471cm" svg:x="7.391cm" svg:y="15.121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2.349cm" svg:y="15.121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3.141cm" svg:y="15.12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202cm" svg:y="15.12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39cm" svg:y="15.121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0.743cm" svg:height="0.471cm" svg:x="1.482cm" svg:y="15.121cm">
          <draw:text-box>
            <text:p text:style-name="P4"><text:span text:style-name="T2">296.</text:span></text:p>
          </draw:text-box>
        </draw:frame>
        <draw:frame draw:style-name="gr5" draw:text-style-name="P6" draw:layer="layout" svg:width="4.8cm" svg:height="0.471cm" svg:x="2.388cm" svg:y="15.121cm">
          <draw:text-box>
            <text:p text:style-name="P4"><text:span text:style-name="T2">0052170-60.2026.8.04.1000</text:span></text:p>
          </draw:text-box>
        </draw:frame>
        <draw:frame draw:style-name="gr5" draw:text-style-name="P6" draw:layer="layout" svg:width="4.939cm" svg:height="0.471cm" svg:x="1.482cm" svg:y="15.591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15.591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15.591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15.59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15.59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15.591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16.065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832cm" svg:y="16.06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352cm" svg:height="0.471cm" svg:x="5.064cm" svg:y="16.065cm">
          <draw:text-box>
            <text:p text:style-name="P4"><text:span text:style-name="T3">Adenilson Jorge da Silva.</text:span></text:p>
          </draw:text-box>
        </draw:frame>
        <draw:frame draw:style-name="gr5" draw:text-style-name="P6" draw:layer="layout" svg:width="1.812cm" svg:height="0.471cm" svg:x="10.055cm" svg:y="16.06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918cm" svg:height="0.471cm" svg:x="12.121cm" svg:y="16.065cm">
          <draw:text-box>
            <text:p text:style-name="P4"><text:span text:style-name="T3">FACTA FINANCEIRA S.A.</text:span></text:p>
          </draw:text-box>
        </draw:frame>
        <draw:frame draw:style-name="gr5" draw:text-style-name="P6" draw:layer="layout" svg:width="1.942cm" svg:height="0.471cm" svg:x="17.547cm" svg:y="16.065cm">
          <draw:text-box>
            <text:p text:style-name="P4"><text:span text:style-name="T3">CREDITO,</text:span></text:p>
          </draw:text-box>
        </draw:frame>
        <draw:frame draw:style-name="gr5" draw:text-style-name="P6" draw:layer="layout" svg:width="7.257cm" svg:height="0.471cm" svg:x="1.482cm" svg:y="16.535cm">
          <draw:text-box>
            <text:p text:style-name="P4"><text:span text:style-name="T3">FINANCIAMENTO E INVESTIMENTO.</text:span></text:p>
          </draw:text-box>
        </draw:frame>
        <draw:frame draw:style-name="gr5" draw:text-style-name="P6" draw:layer="layout" svg:width="3.093cm" svg:height="0.471cm" svg:x="9.364cm" svg:y="16.53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907cm" svg:y="16.535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173cm" svg:y="16.535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17.026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5.025cm" svg:y="17.026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096cm" svg:y="17.026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213cm" svg:y="17.02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742cm" svg:height="0.471cm" svg:x="10.038cm" svg:y="17.026cm">
          <draw:text-box>
            <text:p text:style-name="P4"><text:span text:style-name="T3">Adenilson</text:span></text:p>
          </draw:text-box>
        </draw:frame>
        <draw:frame draw:style-name="gr5" draw:text-style-name="P6" draw:layer="layout" svg:width="0.919cm" svg:height="0.471cm" svg:x="12.324cm" svg:y="17.026cm">
          <draw:text-box>
            <text:p text:style-name="P4"><text:span text:style-name="T3">Jorge</text:span></text:p>
          </draw:text-box>
        </draw:frame>
        <draw:frame draw:style-name="gr5" draw:text-style-name="P6" draw:layer="layout" svg:width="0.422cm" svg:height="0.471cm" svg:x="13.734cm" svg:y="17.026cm">
          <draw:text-box>
            <text:p text:style-name="P4"><text:span text:style-name="T3">da</text:span></text:p>
          </draw:text-box>
        </draw:frame>
        <draw:frame draw:style-name="gr5" draw:text-style-name="P6" draw:layer="layout" svg:width="0.872cm" svg:height="0.471cm" svg:x="14.592cm" svg:y="17.026cm">
          <draw:text-box>
            <text:p text:style-name="P4"><text:span text:style-name="T3">Silva</text:span></text:p>
          </draw:text-box>
        </draw:frame>
        <draw:frame draw:style-name="gr5" draw:text-style-name="P6" draw:layer="layout" svg:width="0.422cm" svg:height="0.471cm" svg:x="15.96cm" svg:y="17.026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548cm" svg:y="17.02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5cm" svg:y="17.026cm">
          <draw:text-box>
            <text:p text:style-name="P4"><text:span text:style-name="T2">297.</text:span></text:p>
          </draw:text-box>
        </draw:frame>
        <draw:frame draw:style-name="gr5" draw:text-style-name="P6" draw:layer="layout" svg:width="8.207cm" svg:height="0.471cm" svg:x="6.464cm" svg:y="17.513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7.513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7.513cm">
          <draw:text-box>
            <text:p text:style-name="P4"><text:span text:style-name="T2">0102829-73.2026.8.04.1000</text:span></text:p>
          </draw:text-box>
        </draw:frame>
        <draw:frame draw:style-name="gr5" draw:text-style-name="P6" draw:layer="layout" svg:width="4.175cm" svg:height="0.471cm" svg:x="1.482cm" svg:y="17.987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3.346cm" svg:height="0.471cm" svg:x="5.872cm" svg:y="17.987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1.976cm" svg:height="0.471cm" svg:x="1.482cm" svg:y="18.45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811cm" svg:height="0.471cm" svg:x="3.65cm" svg:y="18.457cm">
          <draw:text-box>
            <text:p text:style-name="P4"><text:span text:style-name="T3">Olivaldo Rodrigues Plácido.</text:span></text:p>
          </draw:text-box>
        </draw:frame>
        <draw:frame draw:style-name="gr5" draw:text-style-name="P6" draw:layer="layout" svg:width="1.812cm" svg:height="0.471cm" svg:x="8.815cm" svg:y="18.45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8.328cm" svg:height="0.471cm" svg:x="10.813cm" svg:y="18.457cm">
          <draw:text-box>
            <text:p text:style-name="P4"><text:span text:style-name="T3">BANCO YAMAHA MOTOR DO BRASIL S/A.</text:span></text:p>
          </draw:text-box>
        </draw:frame>
        <draw:frame draw:style-name="gr5" draw:text-style-name="P6" draw:layer="layout" svg:width="11.947cm" svg:height="0.471cm" svg:x="1.482cm" svg:y="18.931cm">
          <draw:text-box>
            <text:p text:style-name="P4"><text:span text:style-name="T3">Decisão principal: 239 - Com Resolução do Mérito - Não-Provimento,</text:span></text:p>
          </draw:text-box>
        </draw:frame>
        <draw:frame draw:style-name="gr5" draw:text-style-name="P6" draw:layer="layout" svg:width="5.257cm" svg:height="0.471cm" svg:x="14.076cm" svg:y="18.931cm">
          <draw:text-box>
            <text:p text:style-name="P4"><text:span text:style-name="T3">atribuído à(s) parte(s) Olivaldo</text:span></text:p>
          </draw:text-box>
        </draw:frame>
        <draw:frame draw:style-name="gr5" draw:text-style-name="P6" draw:layer="layout" svg:width="5.128cm" svg:height="0.471cm" svg:x="1.482cm" svg:y="19.418cm">
          <draw:text-box>
            <text:p text:style-name="P4"><text:span text:style-name="T3">Rodrigues Plácido - Unânime.</text:span></text:p>
          </draw:text-box>
        </draw:frame>
        <draw:frame draw:style-name="gr5" draw:text-style-name="P6" draw:layer="layout" svg:width="6.514cm" svg:height="0.471cm" svg:x="12.751cm" svg:y="19.418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0.743cm" svg:height="0.471cm" svg:x="6.892cm" svg:y="19.418cm">
          <draw:text-box>
            <text:p text:style-name="P4"><text:span text:style-name="T2">298.</text:span></text:p>
          </draw:text-box>
        </draw:frame>
        <draw:frame draw:style-name="gr5" draw:text-style-name="P6" draw:layer="layout" svg:width="4.8cm" svg:height="0.471cm" svg:x="7.781cm" svg:y="19.418cm">
          <draw:text-box>
            <text:p text:style-name="P4"><text:span text:style-name="T2">0674259-62.2025.8.04.1000</text:span></text:p>
          </draw:text-box>
        </draw:frame>
        <draw:frame draw:style-name="gr5" draw:text-style-name="P6" draw:layer="layout" svg:width="1.589cm" svg:height="0.471cm" svg:x="1.482cm" svg:y="19.892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02cm" svg:y="19.89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4.894cm" svg:y="19.892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2.638cm" svg:y="19.892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418cm" svg:y="19.892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2cm" svg:y="19.89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6.75cm" svg:height="0.471cm" svg:x="1.482cm" svg:y="20.362cm">
          <draw:text-box>
            <text:p text:style-name="P4"><text:span text:style-name="T3">Motivo: Despachou em primeiro grau.),</text:span></text:p>
          </draw:text-box>
        </draw:frame>
        <draw:frame draw:style-name="gr5" draw:text-style-name="P6" draw:layer="layout" svg:width="4.093cm" svg:height="0.471cm" svg:x="8.565cm" svg:y="20.362cm">
          <draw:text-box>
            <text:p text:style-name="P4"><text:span text:style-name="T3">2 (Tipo: Impedimento.).</text:span></text:p>
          </draw:text-box>
        </draw:frame>
        <draw:frame draw:style-name="gr5" draw:text-style-name="P6" draw:layer="layout" svg:width="6.516cm" svg:height="0.471cm" svg:x="12.896cm" svg:y="20.362cm">
          <draw:text-box>
            <text:p text:style-name="P4"><text:span text:style-name="T3">Recorrente: BANCO VOTORANTIM</text:span></text:p>
          </draw:text-box>
        </draw:frame>
        <draw:frame draw:style-name="gr5" draw:text-style-name="P6" draw:layer="layout" svg:width="17.815cm" svg:height="0.471cm" svg:x="1.482cm" svg:y="20.836cm">
          <draw:text-box>
            <text:p text:style-name="P4"><text:span text:style-name="T3">S.A.Recorrido: GABRIEL PEREIRA COUTINHO. Decisão principal: 238 - Com Resolução do Mérito -</text:span></text:p>
          </draw:text-box>
        </draw:frame>
        <draw:frame draw:style-name="gr5" draw:text-style-name="P6" draw:layer="layout" svg:width="1.977cm" svg:height="0.471cm" svg:x="1.482cm" svg:y="21.323cm">
          <draw:text-box>
            <text:p text:style-name="P4"><text:span text:style-name="T3">Provimento</text:span></text:p>
          </draw:text-box>
        </draw:frame>
        <draw:frame draw:style-name="gr5" draw:text-style-name="P6" draw:layer="layout" svg:width="1.601cm" svg:height="0.471cm" svg:x="3.798cm" svg:y="21.323cm">
          <draw:text-box>
            <text:p text:style-name="P4"><text:span text:style-name="T3">em Parte,</text:span></text:p>
          </draw:text-box>
        </draw:frame>
        <draw:frame draw:style-name="gr5" draw:text-style-name="P6" draw:layer="layout" svg:width="1.53cm" svg:height="0.471cm" svg:x="5.893cm" svg:y="21.323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76cm" svg:y="21.323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696cm" svg:y="21.32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294cm" svg:height="0.471cm" svg:x="10.318cm" svg:y="21.323cm">
          <draw:text-box>
            <text:p text:style-name="P4"><text:span text:style-name="T3">BANCO VOTORANTIM S.A.</text:span></text:p>
          </draw:text-box>
        </draw:frame>
        <draw:frame draw:style-name="gr5" draw:text-style-name="P6" draw:layer="layout" svg:width="0.422cm" svg:height="0.471cm" svg:x="16.345cm" svg:y="21.323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768cm" svg:y="21.32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2cm" svg:y="21.323cm">
          <draw:text-box>
            <text:p text:style-name="P4"><text:span text:style-name="T2">299.</text:span></text:p>
          </draw:text-box>
        </draw:frame>
        <draw:frame draw:style-name="gr5" draw:text-style-name="P6" draw:layer="layout" svg:width="8.207cm" svg:height="0.471cm" svg:x="6.464cm" svg:y="21.81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21.81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21.81cm">
          <draw:text-box>
            <text:p text:style-name="P4"><text:span text:style-name="T2">0600033-63.2022.8.04.6700</text:span></text:p>
          </draw:text-box>
        </draw:frame>
        <draw:frame draw:style-name="gr5" draw:text-style-name="P6" draw:layer="layout" svg:width="2.212cm" svg:height="0.471cm" svg:x="1.482cm" svg:y="22.284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4.018cm" svg:y="22.284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4.792cm" svg:y="22.284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1.976cm" svg:height="0.471cm" svg:x="6.363cm" svg:y="22.28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387cm" svg:height="0.471cm" svg:x="8.662cm" svg:y="22.284cm">
          <draw:text-box>
            <text:p text:style-name="P4"><text:span text:style-name="T3">LUCIENE NASCIMENTO BRAGA.</text:span></text:p>
          </draw:text-box>
        </draw:frame>
        <draw:frame draw:style-name="gr5" draw:text-style-name="P6" draw:layer="layout" svg:width="1.812cm" svg:height="0.471cm" svg:x="15.76cm" svg:y="22.28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601cm" svg:height="0.471cm" svg:x="17.894cm" svg:y="22.284cm">
          <draw:text-box>
            <text:p text:style-name="P4"><text:span text:style-name="T3">SABEMI</text:span></text:p>
          </draw:text-box>
        </draw:frame>
        <draw:frame draw:style-name="gr5" draw:text-style-name="P6" draw:layer="layout" svg:width="17.922cm" svg:height="0.471cm" svg:x="1.482cm" svg:y="22.758cm">
          <draw:text-box>
            <text:p text:style-name="P4"><text:span text:style-name="T3">SEGURADORA S/A, Recorrido: BANCO BRADESCO S/A. Decisão principal: 230 - Sem Resolução de</text:span></text:p>
          </draw:text-box>
        </draw:frame>
        <draw:frame draw:style-name="gr5" draw:text-style-name="P6" draw:layer="layout" svg:width="5.104cm" svg:height="0.471cm" svg:x="1.482cm" svg:y="23.228cm">
          <draw:text-box>
            <text:p text:style-name="P4"><text:span text:style-name="T3">Mérito - Recurso prejudicado,</text:span></text:p>
          </draw:text-box>
        </draw:frame>
        <draw:frame draw:style-name="gr5" draw:text-style-name="P6" draw:layer="layout" svg:width="12.065cm" svg:height="0.471cm" svg:x="6.909cm" svg:y="23.228cm">
          <draw:text-box>
            <text:p text:style-name="P4"><text:span text:style-name="T3">atribuído à(s) parte(s) LUCIENE NASCIMENTO BRAGA - Unânime.</text:span></text:p>
          </draw:text-box>
        </draw:frame>
        <draw:frame draw:style-name="gr5" draw:text-style-name="P6" draw:layer="layout" svg:width="0.422cm" svg:height="0.471cm" svg:x="7.54cm" svg:y="23.715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7.895cm" svg:y="23.715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2.734cm" svg:y="23.715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3.086cm" svg:y="23.715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3.632cm" svg:y="23.71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816cm" svg:y="23.71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084cm" svg:height="0.471cm" svg:x="18.416cm" svg:y="23.715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0.743cm" svg:height="0.471cm" svg:x="1.482cm" svg:y="23.715cm">
          <draw:text-box>
            <text:p text:style-name="P4"><text:span text:style-name="T2">300.</text:span></text:p>
          </draw:text-box>
        </draw:frame>
        <draw:frame draw:style-name="gr5" draw:text-style-name="P6" draw:layer="layout" svg:width="4.8cm" svg:height="0.471cm" svg:x="2.447cm" svg:y="23.715cm">
          <draw:text-box>
            <text:p text:style-name="P4"><text:span text:style-name="T2">0602203-10.2024.8.04.7000</text:span></text:p>
          </draw:text-box>
        </draw:frame>
        <draw:frame draw:style-name="gr5" draw:text-style-name="P6" draw:layer="layout" svg:width="1.577cm" svg:height="0.471cm" svg:x="1.482cm" svg:y="24.189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2.212cm" svg:height="0.471cm" svg:x="3.357cm" svg:y="24.189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5.885cm" svg:y="24.189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6.651cm" svg:y="24.189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1.976cm" svg:height="0.471cm" svg:x="8.209cm" svg:y="24.18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482cm" svg:height="0.471cm" svg:x="10.499cm" svg:y="24.189cm">
          <draw:text-box>
            <text:p text:style-name="P4"><text:span text:style-name="T3">AMERICA MARCOS OLORTEQUI.</text:span></text:p>
          </draw:text-box>
        </draw:frame>
        <draw:frame draw:style-name="gr5" draw:text-style-name="P6" draw:layer="layout" svg:width="1.812cm" svg:height="0.471cm" svg:x="17.665cm" svg:y="24.18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471cm" svg:height="0.471cm" svg:x="1.482cm" svg:y="24.663cm">
          <draw:text-box>
            <text:p text:style-name="P4"><text:span text:style-name="T3">SABEMI SEGURADORA S/A.</text:span></text:p>
          </draw:text-box>
        </draw:frame>
        <draw:frame draw:style-name="gr5" draw:text-style-name="P6" draw:layer="layout" svg:width="3.093cm" svg:height="0.471cm" svg:x="7.255cm" svg:y="24.663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421cm" svg:height="0.471cm" svg:x="10.596cm" svg:y="24.663cm">
          <draw:text-box>
            <text:p text:style-name="P4"><text:span text:style-name="T3">238 - Com Resolução do Mérito - Provimento em</text:span></text:p>
          </draw:text-box>
        </draw:frame>
        <draw:frame draw:style-name="gr5" draw:text-style-name="P6" draw:layer="layout" svg:width="0.978cm" svg:height="0.471cm" svg:x="1.482cm" svg:y="25.15cm">
          <draw:text-box>
            <text:p text:style-name="P4"><text:span text:style-name="T3">Parte,</text:span></text:p>
          </draw:text-box>
        </draw:frame>
        <draw:frame draw:style-name="gr5" draw:text-style-name="P6" draw:layer="layout" svg:width="1.53cm" svg:height="0.471cm" svg:x="2.993cm" svg:y="25.15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5.093cm" svg:y="25.15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6.236cm" svg:y="25.1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954cm" svg:height="0.471cm" svg:x="8.09cm" svg:y="25.15cm">
          <draw:text-box>
            <text:p text:style-name="P4"><text:span text:style-name="T3">AMERICA</text:span></text:p>
          </draw:text-box>
        </draw:frame>
        <draw:frame draw:style-name="gr5" draw:text-style-name="P6" draw:layer="layout" svg:width="1.79cm" svg:height="0.471cm" svg:x="10.588cm" svg:y="25.15cm">
          <draw:text-box>
            <text:p text:style-name="P4"><text:span text:style-name="T3">MARCOS</text:span></text:p>
          </draw:text-box>
        </draw:frame>
        <draw:frame draw:style-name="gr5" draw:text-style-name="P6" draw:layer="layout" svg:width="2.424cm" svg:height="0.471cm" svg:x="12.912cm" svg:y="25.15cm">
          <draw:text-box>
            <text:p text:style-name="P4"><text:span text:style-name="T3">OLORTEQUI</text:span></text:p>
          </draw:text-box>
        </draw:frame>
        <draw:frame draw:style-name="gr5" draw:text-style-name="P6" draw:layer="layout" svg:width="0.422cm" svg:height="0.471cm" svg:x="15.905cm" svg:y="25.15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519cm" svg:y="25.1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1cm" svg:y="25.15cm">
          <draw:text-box>
            <text:p text:style-name="P4"><text:span text:style-name="T2">301.</text:span></text:p>
          </draw:text-box>
        </draw:frame>
        <draw:frame draw:style-name="gr5" draw:text-style-name="P6" draw:layer="layout" svg:width="0.422cm" svg:height="0.471cm" svg:x="6.612cm" svg:y="25.637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5.637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5.637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5.637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5.63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5.63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5.637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5.637cm">
          <draw:text-box>
            <text:p text:style-name="P4"><text:span text:style-name="T2">0085223-32.2026.8.04.1000</text:span></text:p>
          </draw:text-box>
        </draw:frame>
        <draw:frame draw:style-name="gr5" draw:text-style-name="P6" draw:layer="layout" svg:width="4.939cm" svg:height="0.471cm" svg:x="1.482cm" svg:y="26.111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26.111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26.111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26.11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26.11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26.111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8.025cm" svg:height="0.471cm" svg:x="1.482cm" svg:y="26.581cm">
          <draw:text-box>
            <text:p text:style-name="P4"><text:span text:style-name="T3">grau.). Recorrente: Mario Rodrigues da Cruz. Recorrido: Bemol S/A, Recorrido: BEMOL S/A, Recorrido:</text:span></text:p>
          </draw:text-box>
        </draw:frame>
        <draw:frame draw:style-name="gr5" draw:text-style-name="P6" draw:layer="layout" svg:width="2.496cm" svg:height="0.471cm" svg:x="1.482cm" svg:y="27.055cm">
          <draw:text-box>
            <text:p text:style-name="P4"><text:span text:style-name="T3">SERASA S/A.</text:span></text:p>
          </draw:text-box>
        </draw:frame>
        <draw:frame draw:style-name="gr5" draw:text-style-name="P6" draw:layer="layout" svg:width="3.093cm" svg:height="0.471cm" svg:x="4.246cm" svg:y="27.05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7.629cm" svg:y="27.055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2.271cm" svg:height="0.471cm" svg:x="17.141cm" svg:y="27.055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7.726cm" svg:height="0.471cm" svg:x="1.482cm" svg:y="27.542cm">
          <draw:text-box>
            <text:p text:style-name="P4"><text:span text:style-name="T3">parte(s) Mario Rodrigues da Cruz - Unânime.</text:span></text:p>
          </draw:text-box>
        </draw:frame>
        <draw:frame draw:style-name="gr5" draw:text-style-name="P6" draw:layer="layout" svg:width="3.576cm" svg:height="0.471cm" svg:x="15.782cm" svg:y="27.542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743cm" svg:height="0.471cm" svg:x="9.843cm" svg:y="27.542cm">
          <draw:text-box>
            <text:p text:style-name="P4"><text:span text:style-name="T2">302.</text:span></text:p>
          </draw:text-box>
        </draw:frame>
        <draw:frame draw:style-name="gr5" draw:text-style-name="P6" draw:layer="layout" svg:width="4.8cm" svg:height="0.471cm" svg:x="10.761cm" svg:y="27.542cm">
          <draw:text-box>
            <text:p text:style-name="P4"><text:span text:style-name="T2">0093070-85.2026.8.04.1000</text:span></text:p>
          </draw:text-box>
        </draw:frame>
      </draw:page>
      <draw:page draw:name="page24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17.715cm" svg:height="0.471cm" svg:x="1.482cm" svg:y="1.278cm">
          <draw:text-box>
            <text:p text:style-name="P4"><text:span text:style-name="T3">Cível - 3ª Turma Recursal. Relator: Alexandre Henrique Novaes De Araújo. Recorrente: Ketelen Pereira</text:span></text:p>
          </draw:text-box>
        </draw:frame>
        <draw:frame draw:style-name="gr5" draw:text-style-name="P6" draw:layer="layout" svg:width="1.236cm" svg:height="0.471cm" svg:x="1.482cm" svg:y="1.752cm">
          <draw:text-box>
            <text:p text:style-name="P4"><text:span text:style-name="T3">Garcia.</text:span></text:p>
          </draw:text-box>
        </draw:frame>
        <draw:frame draw:style-name="gr5" draw:text-style-name="P6" draw:layer="layout" svg:width="1.812cm" svg:height="0.471cm" svg:x="2.904cm" svg:y="1.75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671cm" svg:height="0.471cm" svg:x="4.911cm" svg:y="1.752cm">
          <draw:text-box>
            <text:p text:style-name="P4"><text:span text:style-name="T3">BANCO DO BRASIL S.A.</text:span></text:p>
          </draw:text-box>
        </draw:frame>
        <draw:frame draw:style-name="gr5" draw:text-style-name="P6" draw:layer="layout" svg:width="3.093cm" svg:height="0.471cm" svg:x="9.986cm" svg:y="1.75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13.357cm" svg:y="1.752cm">
          <draw:text-box>
            <text:p text:style-name="P4"><text:span text:style-name="T3">239 - Com Resolução do Mérito -</text:span></text:p>
          </draw:text-box>
        </draw:frame>
        <draw:frame draw:style-name="gr5" draw:text-style-name="P6" draw:layer="layout" svg:width="2.93cm" svg:height="0.471cm" svg:x="1.482cm" svg:y="2.239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5.114cm" svg:y="2.239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273cm" svg:y="2.239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467cm" svg:y="2.23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318cm" svg:height="0.471cm" svg:x="10.372cm" svg:y="2.239cm">
          <draw:text-box>
            <text:p text:style-name="P4"><text:span text:style-name="T3">Ketelen</text:span></text:p>
          </draw:text-box>
        </draw:frame>
        <draw:frame draw:style-name="gr5" draw:text-style-name="P6" draw:layer="layout" svg:width="1.201cm" svg:height="0.471cm" svg:x="12.29cm" svg:y="2.239cm">
          <draw:text-box>
            <text:p text:style-name="P4"><text:span text:style-name="T3">Pereira</text:span></text:p>
          </draw:text-box>
        </draw:frame>
        <draw:frame draw:style-name="gr5" draw:text-style-name="P6" draw:layer="layout" svg:width="1.13cm" svg:height="0.471cm" svg:x="14.085cm" svg:y="2.239cm">
          <draw:text-box>
            <text:p text:style-name="P4"><text:span text:style-name="T3">Garcia</text:span></text:p>
          </draw:text-box>
        </draw:frame>
        <draw:frame draw:style-name="gr5" draw:text-style-name="P6" draw:layer="layout" svg:width="0.422cm" svg:height="0.471cm" svg:x="15.803cm" svg:y="2.239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464cm" svg:y="2.23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1cm" svg:y="2.239cm">
          <draw:text-box>
            <text:p text:style-name="P4"><text:span text:style-name="T2">303.</text:span></text:p>
          </draw:text-box>
        </draw:frame>
        <draw:frame draw:style-name="gr5" draw:text-style-name="P6" draw:layer="layout" svg:width="8.207cm" svg:height="0.471cm" svg:x="6.464cm" svg:y="2.726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2.726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2.726cm">
          <draw:text-box>
            <text:p text:style-name="P4"><text:span text:style-name="T2">0104306-34.2026.8.04.1000</text:span></text:p>
          </draw:text-box>
        </draw:frame>
        <draw:frame draw:style-name="gr5" draw:text-style-name="P6" draw:layer="layout" svg:width="4.175cm" svg:height="0.471cm" svg:x="1.482cm" svg:y="3.2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3.346cm" svg:height="0.471cm" svg:x="5.872cm" svg:y="3.2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6.068cm" svg:height="0.471cm" svg:x="1.482cm" svg:y="3.674cm">
          <draw:text-box>
            <text:p text:style-name="P4"><text:span text:style-name="T3">Recorrente: Sonally Rates Pinheiro.</text:span></text:p>
          </draw:text-box>
        </draw:frame>
        <draw:frame draw:style-name="gr5" draw:text-style-name="P6" draw:layer="layout" svg:width="9.915cm" svg:height="0.471cm" svg:x="7.862cm" svg:y="3.674cm">
          <draw:text-box>
            <text:p text:style-name="P4"><text:span text:style-name="T3">Recorrido: AZUL LINHA AÉREAS BRASILEIROS.S.A.</text:span></text:p>
          </draw:text-box>
        </draw:frame>
        <draw:frame draw:style-name="gr5" draw:text-style-name="P6" draw:layer="layout" svg:width="1.365cm" svg:height="0.471cm" svg:x="18.144cm" svg:y="3.674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.482cm" svg:y="4.144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0.884cm" svg:height="0.471cm" svg:x="3.324cm" svg:y="4.144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4.492cm" svg:y="4.144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9.801cm" svg:y="4.144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2.968cm" svg:y="4.144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5.545cm" svg:y="4.14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2.342cm" svg:height="0.471cm" svg:x="17.052cm" svg:y="4.144cm">
          <draw:text-box>
            <text:p text:style-name="P4"><text:span text:style-name="T3">Sonally Rates</text:span></text:p>
          </draw:text-box>
        </draw:frame>
        <draw:frame draw:style-name="gr5" draw:text-style-name="P6" draw:layer="layout" svg:width="3.447cm" svg:height="0.471cm" svg:x="1.482cm" svg:y="4.631cm">
          <draw:text-box>
            <text:p text:style-name="P4"><text:span text:style-name="T3">Pinheiro - Unânime.</text:span></text:p>
          </draw:text-box>
        </draw:frame>
        <draw:frame draw:style-name="gr5" draw:text-style-name="P6" draw:layer="layout" svg:width="8.207cm" svg:height="0.471cm" svg:x="11.02cm" svg:y="4.631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0.743cm" svg:height="0.471cm" svg:x="5.16cm" svg:y="4.631cm">
          <draw:text-box>
            <text:p text:style-name="P4"><text:span text:style-name="T2">304.</text:span></text:p>
          </draw:text-box>
        </draw:frame>
        <draw:frame draw:style-name="gr5" draw:text-style-name="P6" draw:layer="layout" svg:width="4.8cm" svg:height="0.471cm" svg:x="6.049cm" svg:y="4.631cm">
          <draw:text-box>
            <text:p text:style-name="P4"><text:span text:style-name="T2">0112739-27.2026.8.04.1000</text:span></text:p>
          </draw:text-box>
        </draw:frame>
        <draw:frame draw:style-name="gr5" draw:text-style-name="P6" draw:layer="layout" svg:width="1.366cm" svg:height="0.471cm" svg:x="1.482cm" svg:y="5.10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3.099cm" svg:y="5.105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0.953cm" svg:y="5.105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3.763cm" svg:y="5.105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5.498cm" svg:y="5.105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28cm" svg:y="5.10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.482cm" svg:y="5.579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1.378cm" svg:height="0.471cm" svg:x="7.561cm" svg:y="5.579cm">
          <draw:text-box>
            <text:p text:style-name="P4"><text:span text:style-name="T3">2 (Tipo:</text:span></text:p>
          </draw:text-box>
        </draw:frame>
        <draw:frame draw:style-name="gr5" draw:text-style-name="P6" draw:layer="layout" svg:width="2.365cm" svg:height="0.471cm" svg:x="9.361cm" svg:y="5.57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2.032cm" svg:y="5.57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3.678cm" svg:y="5.579cm">
          <draw:text-box>
            <text:p text:style-name="P4"><text:span text:style-name="T3">Sentenciou em primeiro grau.).</text:span></text:p>
          </draw:text-box>
        </draw:frame>
        <draw:frame draw:style-name="gr5" draw:text-style-name="P6" draw:layer="layout" svg:width="18.003cm" svg:height="0.471cm" svg:x="1.482cm" svg:y="6.049cm">
          <draw:text-box>
            <text:p text:style-name="P4"><text:span text:style-name="T3">Recorrente: Roberta Silva de Souza. Recorrido: BANCO BRADESCO S/A. Decisão principal: 239 - Com</text:span></text:p>
          </draw:text-box>
        </draw:frame>
        <draw:frame draw:style-name="gr5" draw:text-style-name="P6" draw:layer="layout" svg:width="16.684cm" svg:height="0.471cm" svg:x="1.482cm" svg:y="6.54cm">
          <draw:text-box>
            <text:p text:style-name="P4"><text:span text:style-name="T3">Resolução do Mérito - Não-Provimento, atribuído à(s) parte(s) Roberta Silva de Souza - Unânime.</text:span></text:p>
          </draw:text-box>
        </draw:frame>
        <draw:frame draw:style-name="gr5" draw:text-style-name="P6" draw:layer="layout" svg:width="0.743cm" svg:height="0.471cm" svg:x="18.775cm" svg:y="6.54cm">
          <draw:text-box>
            <text:p text:style-name="P4"><text:span text:style-name="T2">305.</text:span></text:p>
          </draw:text-box>
        </draw:frame>
        <draw:frame draw:style-name="gr5" draw:text-style-name="P6" draw:layer="layout" svg:width="8.207cm" svg:height="0.471cm" svg:x="6.464cm" svg:y="7.027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7.027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7.027cm">
          <draw:text-box>
            <text:p text:style-name="P4"><text:span text:style-name="T2">0090937-70.2026.8.04.1000</text:span></text:p>
          </draw:text-box>
        </draw:frame>
        <draw:frame draw:style-name="gr5" draw:text-style-name="P6" draw:layer="layout" svg:width="4.175cm" svg:height="0.471cm" svg:x="1.482cm" svg:y="7.497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3.346cm" svg:height="0.471cm" svg:x="5.872cm" svg:y="7.497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1.976cm" svg:height="0.471cm" svg:x="1.482cm" svg:y="7.97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8.069cm" svg:height="0.471cm" svg:x="3.666cm" svg:y="7.971cm">
          <draw:text-box>
            <text:p text:style-name="P4"><text:span text:style-name="T3">DARCILENE BENTES DE VASCONCELOS.</text:span></text:p>
          </draw:text-box>
        </draw:frame>
        <draw:frame draw:style-name="gr5" draw:text-style-name="P6" draw:layer="layout" svg:width="1.812cm" svg:height="0.471cm" svg:x="12.218cm" svg:y="7.97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082cm" svg:height="0.471cm" svg:x="14.237cm" svg:y="7.971cm">
          <draw:text-box>
            <text:p text:style-name="P4"><text:span text:style-name="T3">TELEFONICA BRASIL S.A.</text:span></text:p>
          </draw:text-box>
        </draw:frame>
        <draw:frame draw:style-name="gr5" draw:text-style-name="P6" draw:layer="layout" svg:width="3.093cm" svg:height="0.471cm" svg:x="1.482cm" svg:y="8.44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5.089cm" svg:y="8.445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6.41cm" svg:y="8.445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2.138cm" svg:y="8.445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5.418cm" svg:y="8.445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8.178cm" svg:y="8.44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9.973cm" svg:height="0.471cm" svg:x="1.482cm" svg:y="8.932cm">
          <draw:text-box>
            <text:p text:style-name="P4"><text:span text:style-name="T3">DARCILENE BENTES DE VASCONCELOS - Unânime.</text:span></text:p>
          </draw:text-box>
        </draw:frame>
        <draw:frame draw:style-name="gr5" draw:text-style-name="P6" draw:layer="layout" svg:width="1.636cm" svg:height="0.471cm" svg:x="17.822cm" svg:y="8.932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0.743cm" svg:height="0.471cm" svg:x="11.925cm" svg:y="8.932cm">
          <draw:text-box>
            <text:p text:style-name="P4"><text:span text:style-name="T2">306.</text:span></text:p>
          </draw:text-box>
        </draw:frame>
        <draw:frame draw:style-name="gr5" draw:text-style-name="P6" draw:layer="layout" svg:width="4.8cm" svg:height="0.471cm" svg:x="12.831cm" svg:y="8.932cm">
          <draw:text-box>
            <text:p text:style-name="P4"><text:span text:style-name="T2">0072535-38.2026.8.04.1000</text:span></text:p>
          </draw:text-box>
        </draw:frame>
        <draw:frame draw:style-name="gr5" draw:text-style-name="P6" draw:layer="layout" svg:width="17.811cm" svg:height="0.471cm" svg:x="1.482cm" svg:y="9.402cm">
          <draw:text-box>
            <text:p text:style-name="P4"><text:span text:style-name="T3">Inominado Cível - 3ª Turma Recursal. Relator: Alexandre Henrique Novaes De Araújo. Impedimentos: 1</text:span></text:p>
          </draw:text-box>
        </draw:frame>
        <draw:frame draw:style-name="gr5" draw:text-style-name="P6" draw:layer="layout" svg:width="1.06cm" svg:height="0.471cm" svg:x="1.482cm" svg:y="9.876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365cm" svg:height="0.471cm" svg:x="2.756cm" svg:y="9.876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36cm" svg:y="9.876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6.943cm" svg:y="9.876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2.782cm" svg:y="9.87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187cm" svg:height="0.471cm" svg:x="14.991cm" svg:y="9.876cm">
          <draw:text-box>
            <text:p text:style-name="P4"><text:span text:style-name="T3">Natan da Silva Noronha.</text:span></text:p>
          </draw:text-box>
        </draw:frame>
        <draw:frame draw:style-name="gr5" draw:text-style-name="P6" draw:layer="layout" svg:width="1.812cm" svg:height="0.471cm" svg:x="1.482cm" svg:y="10.3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496cm" svg:height="0.471cm" svg:x="3.577cm" svg:y="10.35cm">
          <draw:text-box>
            <text:p text:style-name="P4"><text:span text:style-name="T3">SERASA S/A,</text:span></text:p>
          </draw:text-box>
        </draw:frame>
        <draw:frame draw:style-name="gr5" draw:text-style-name="P6" draw:layer="layout" svg:width="1.812cm" svg:height="0.471cm" svg:x="6.485cm" svg:y="10.3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8.581cm" svg:y="10.35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3.877cm" svg:y="10.3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421cm" svg:y="10.35cm">
          <draw:text-box>
            <text:p text:style-name="P4"><text:span text:style-name="T3">239 -</text:span></text:p>
          </draw:text-box>
        </draw:frame>
        <draw:frame draw:style-name="gr5" draw:text-style-name="P6" draw:layer="layout" svg:width="0.825cm" svg:height="0.471cm" svg:x="18.682cm" svg:y="10.35cm">
          <draw:text-box>
            <text:p text:style-name="P4"><text:span text:style-name="T3">Com</text:span></text:p>
          </draw:text-box>
        </draw:frame>
        <draw:frame draw:style-name="gr5" draw:text-style-name="P6" draw:layer="layout" svg:width="16.801cm" svg:height="0.471cm" svg:x="1.482cm" svg:y="10.837cm">
          <draw:text-box>
            <text:p text:style-name="P4"><text:span text:style-name="T3">Resolução do Mérito - Não-Provimento, atribuído à(s) parte(s) Natan da Silva Noronha - Unânime.</text:span></text:p>
          </draw:text-box>
        </draw:frame>
        <draw:frame draw:style-name="gr5" draw:text-style-name="P6" draw:layer="layout" svg:width="0.743cm" svg:height="0.471cm" svg:x="18.779cm" svg:y="10.837cm">
          <draw:text-box>
            <text:p text:style-name="P4"><text:span text:style-name="T2">307.</text:span></text:p>
          </draw:text-box>
        </draw:frame>
        <draw:frame draw:style-name="gr5" draw:text-style-name="P6" draw:layer="layout" svg:width="0.422cm" svg:height="0.471cm" svg:x="6.612cm" svg:y="11.324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1.324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1.324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1.324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1.32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1.32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1.324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1.324cm">
          <draw:text-box>
            <text:p text:style-name="P4"><text:span text:style-name="T2">0096858-10.2026.8.04.1000</text:span></text:p>
          </draw:text-box>
        </draw:frame>
        <draw:frame draw:style-name="gr5" draw:text-style-name="P6" draw:layer="layout" svg:width="4.939cm" svg:height="0.471cm" svg:x="1.482cm" svg:y="11.798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1.976cm" svg:height="0.471cm" svg:x="6.786cm" svg:y="11.79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305cm" svg:height="0.471cm" svg:x="8.946cm" svg:y="11.798cm">
          <draw:text-box>
            <text:p text:style-name="P4"><text:span text:style-name="T3">Jucilene Falcão da Costa.</text:span></text:p>
          </draw:text-box>
        </draw:frame>
        <draw:frame draw:style-name="gr5" draw:text-style-name="P6" draw:layer="layout" svg:width="1.812cm" svg:height="0.471cm" svg:x="13.611cm" svg:y="11.79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307cm" svg:height="0.471cm" svg:x="15.6cm" svg:y="11.798cm">
          <draw:text-box>
            <text:p text:style-name="P4"><text:span text:style-name="T3">CLARO S/A.</text:span></text:p>
          </draw:text-box>
        </draw:frame>
        <draw:frame draw:style-name="gr5" draw:text-style-name="P6" draw:layer="layout" svg:width="1.365cm" svg:height="0.471cm" svg:x="18.14cm" svg:y="11.798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0.478cm" svg:height="0.471cm" svg:x="1.482cm" svg:y="12.268cm">
          <draw:text-box>
            <text:p text:style-name="P4"><text:span text:style-name="T3">principal: 239 - Com Resolução do Mérito - Não-Provimento,</text:span></text:p>
          </draw:text-box>
        </draw:frame>
        <draw:frame draw:style-name="gr5" draw:text-style-name="P6" draw:layer="layout" svg:width="6.902cm" svg:height="0.471cm" svg:x="12.409cm" svg:y="12.268cm">
          <draw:text-box>
            <text:p text:style-name="P4"><text:span text:style-name="T3">atribuído à(s) parte(s) Jucilene Falcão da</text:span></text:p>
          </draw:text-box>
        </draw:frame>
        <draw:frame draw:style-name="gr5" draw:text-style-name="P6" draw:layer="layout" svg:width="2.976cm" svg:height="0.471cm" svg:x="1.482cm" svg:y="12.759cm">
          <draw:text-box>
            <text:p text:style-name="P4"><text:span text:style-name="T3">Costa - Unânime.</text:span></text:p>
          </draw:text-box>
        </draw:frame>
        <draw:frame draw:style-name="gr5" draw:text-style-name="P6" draw:layer="layout" svg:width="4.599cm" svg:height="0.471cm" svg:x="10.753cm" svg:y="12.759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5.774cm" svg:y="12.75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6.595cm" svg:y="12.75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0.743cm" svg:height="0.471cm" svg:x="4.796cm" svg:y="12.759cm">
          <draw:text-box>
            <text:p text:style-name="P4"><text:span text:style-name="T2">308.</text:span></text:p>
          </draw:text-box>
        </draw:frame>
        <draw:frame draw:style-name="gr5" draw:text-style-name="P6" draw:layer="layout" svg:width="4.8cm" svg:height="0.471cm" svg:x="5.719cm" svg:y="12.759cm">
          <draw:text-box>
            <text:p text:style-name="P4"><text:span text:style-name="T2">0108644-51.2026.8.04.1000</text:span></text:p>
          </draw:text-box>
        </draw:frame>
        <draw:frame draw:style-name="gr5" draw:text-style-name="P6" draw:layer="layout" svg:width="1.366cm" svg:height="0.471cm" svg:x="1.482cm" svg:y="13.22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3.12cm" svg:y="13.229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0.496cm" svg:height="0.471cm" svg:x="8.552cm" svg:y="13.229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9.297cm" svg:y="13.229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2.542cm" svg:height="0.471cm" svg:x="10.851cm" svg:y="13.229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3.686cm" svg:y="13.229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5.469cm" svg:y="13.22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24cm" svg:y="13.22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.482cm" svg:y="13.703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7.142cm" svg:y="13.70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998cm" svg:height="0.471cm" svg:x="9.302cm" svg:y="13.703cm">
          <draw:text-box>
            <text:p text:style-name="P4"><text:span text:style-name="T3">AZUL LINHA AÉREAS BRASILEIROS.S.A.</text:span></text:p>
          </draw:text-box>
        </draw:frame>
        <draw:frame draw:style-name="gr5" draw:text-style-name="P6" draw:layer="layout" svg:width="1.812cm" svg:height="0.471cm" svg:x="17.687cm" svg:y="13.70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7.921cm" svg:height="0.471cm" svg:x="1.482cm" svg:y="14.173cm">
          <draw:text-box>
            <text:p text:style-name="P4"><text:span text:style-name="T3">AMARILDO FARIAS PONTES. Decisão principal: 242 - Com Resolução do Mérito - Conhecimento em</text:span></text:p>
          </draw:text-box>
        </draw:frame>
        <draw:frame draw:style-name="gr5" draw:text-style-name="P6" draw:layer="layout" svg:width="17.979cm" svg:height="0.471cm" svg:x="1.482cm" svg:y="14.647cm">
          <draw:text-box>
            <text:p text:style-name="P4"><text:span text:style-name="T3">Parte e Não-Provimento, atribuído à(s) parte(s) AZUL LINHA AÉREAS BRASILEIROS.S.A - Unânime.</text:span></text:p>
          </draw:text-box>
        </draw:frame>
        <draw:frame draw:style-name="gr5" draw:text-style-name="P6" draw:layer="layout" svg:width="0.422cm" svg:height="0.471cm" svg:x="7.54cm" svg:y="15.134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7.895cm" svg:y="15.134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2.734cm" svg:y="15.134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3.086cm" svg:y="15.134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3.632cm" svg:y="15.13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816cm" svg:y="15.13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084cm" svg:height="0.471cm" svg:x="18.416cm" svg:y="15.134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0.743cm" svg:height="0.471cm" svg:x="1.482cm" svg:y="15.134cm">
          <draw:text-box>
            <text:p text:style-name="P4"><text:span text:style-name="T2">309.</text:span></text:p>
          </draw:text-box>
        </draw:frame>
        <draw:frame draw:style-name="gr5" draw:text-style-name="P6" draw:layer="layout" svg:width="4.8cm" svg:height="0.471cm" svg:x="2.447cm" svg:y="15.134cm">
          <draw:text-box>
            <text:p text:style-name="P4"><text:span text:style-name="T2">0600415-80.2025.8.04.5300</text:span></text:p>
          </draw:text-box>
        </draw:frame>
        <draw:frame draw:style-name="gr5" draw:text-style-name="P6" draw:layer="layout" svg:width="5.856cm" svg:height="0.471cm" svg:x="1.482cm" svg:y="15.608cm">
          <draw:text-box>
            <text:p text:style-name="P4"><text:span text:style-name="T3">Henrique Albuquerque De Freitas.</text:span></text:p>
          </draw:text-box>
        </draw:frame>
        <draw:frame draw:style-name="gr5" draw:text-style-name="P6" draw:layer="layout" svg:width="1.976cm" svg:height="0.471cm" svg:x="8.099cm" svg:y="15.60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434cm" svg:height="0.471cm" svg:x="10.364cm" svg:y="15.608cm">
          <draw:text-box>
            <text:p text:style-name="P4"><text:span text:style-name="T3">KATIA REGINA MAIA DA SILVA.</text:span></text:p>
          </draw:text-box>
        </draw:frame>
        <draw:frame draw:style-name="gr5" draw:text-style-name="P6" draw:layer="layout" svg:width="1.812cm" svg:height="0.471cm" svg:x="17.661cm" svg:y="15.60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882cm" svg:height="0.471cm" svg:x="1.482cm" svg:y="16.082cm">
          <draw:text-box>
            <text:p text:style-name="P4"><text:span text:style-name="T3">AMBAR ENERGIA AMAZONAS S.A.</text:span></text:p>
          </draw:text-box>
        </draw:frame>
        <draw:frame draw:style-name="gr5" draw:text-style-name="P6" draw:layer="layout" svg:width="3.093cm" svg:height="0.471cm" svg:x="9.194cm" svg:y="16.08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789cm" svg:y="16.082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084cm" svg:y="16.082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16.569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4.75cm" svg:y="16.569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7.498cm" svg:y="16.56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575cm" svg:height="0.471cm" svg:x="9.094cm" svg:y="16.569cm">
          <draw:text-box>
            <text:p text:style-name="P4"><text:span text:style-name="T3">KATIA REGINA MAIA DA SILVA -</text:span></text:p>
          </draw:text-box>
        </draw:frame>
        <draw:frame draw:style-name="gr5" draw:text-style-name="P6" draw:layer="layout" svg:width="1.66cm" svg:height="0.471cm" svg:x="16.793cm" svg:y="16.56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2cm" svg:y="16.569cm">
          <draw:text-box>
            <text:p text:style-name="P4"><text:span text:style-name="T2">310.</text:span></text:p>
          </draw:text-box>
        </draw:frame>
        <draw:frame draw:style-name="gr5" draw:text-style-name="P6" draw:layer="layout" svg:width="0.422cm" svg:height="0.471cm" svg:x="6.612cm" svg:y="17.056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7.056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7.056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7.056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7.05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7.05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7.056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7.056cm">
          <draw:text-box>
            <text:p text:style-name="P4"><text:span text:style-name="T2">0086072-04.2026.8.04.1000</text:span></text:p>
          </draw:text-box>
        </draw:frame>
        <draw:frame draw:style-name="gr5" draw:text-style-name="P6" draw:layer="layout" svg:width="4.939cm" svg:height="0.471cm" svg:x="1.482cm" svg:y="17.53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17.5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17.53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17.5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17.5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17.53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18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798cm" svg:y="1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634cm" svg:height="0.471cm" svg:x="5cm" svg:y="18cm">
          <draw:text-box>
            <text:p text:style-name="P4"><text:span text:style-name="T3">Kethulin Luna de Almeida.</text:span></text:p>
          </draw:text-box>
        </draw:frame>
        <draw:frame draw:style-name="gr5" draw:text-style-name="P6" draw:layer="layout" svg:width="1.812cm" svg:height="0.471cm" svg:x="10.153cm" svg:y="1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131cm" svg:height="0.471cm" svg:x="12.185cm" svg:y="18cm">
          <draw:text-box>
            <text:p text:style-name="P4"><text:span text:style-name="T3">CENESUP -</text:span></text:p>
          </draw:text-box>
        </draw:frame>
        <draw:frame draw:style-name="gr5" draw:text-style-name="P6" draw:layer="layout" svg:width="2.788cm" svg:height="0.471cm" svg:x="14.613cm" svg:y="18cm">
          <draw:text-box>
            <text:p text:style-name="P4"><text:span text:style-name="T3">Centro Nacional</text:span></text:p>
          </draw:text-box>
        </draw:frame>
        <draw:frame draw:style-name="gr5" draw:text-style-name="P6" draw:layer="layout" svg:width="1.683cm" svg:height="0.471cm" svg:x="17.721cm" svg:y="18cm">
          <draw:text-box>
            <text:p text:style-name="P4"><text:span text:style-name="T3">de Ensino</text:span></text:p>
          </draw:text-box>
        </draw:frame>
        <draw:frame draw:style-name="gr5" draw:text-style-name="P6" draw:layer="layout" svg:width="2.447cm" svg:height="0.471cm" svg:x="1.482cm" svg:y="18.474cm">
          <draw:text-box>
            <text:p text:style-name="P4"><text:span text:style-name="T3">Superior Ltda.</text:span></text:p>
          </draw:text-box>
        </draw:frame>
        <draw:frame draw:style-name="gr5" draw:text-style-name="P6" draw:layer="layout" svg:width="3.093cm" svg:height="0.471cm" svg:x="4.212cm" svg:y="18.47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7.6cm" svg:y="18.474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2.271cm" svg:height="0.471cm" svg:x="17.137cm" svg:y="18.474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7.937cm" svg:height="0.471cm" svg:x="1.482cm" svg:y="18.961cm">
          <draw:text-box>
            <text:p text:style-name="P4"><text:span text:style-name="T3">parte(s) Kethulin Luna de Almeida - Unânime.</text:span></text:p>
          </draw:text-box>
        </draw:frame>
        <draw:frame draw:style-name="gr5" draw:text-style-name="P6" draw:layer="layout" svg:width="3.576cm" svg:height="0.471cm" svg:x="15.825cm" svg:y="18.961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743cm" svg:height="0.471cm" svg:x="9.927cm" svg:y="18.961cm">
          <draw:text-box>
            <text:p text:style-name="P4"><text:span text:style-name="T2">311.</text:span></text:p>
          </draw:text-box>
        </draw:frame>
        <draw:frame draw:style-name="gr5" draw:text-style-name="P6" draw:layer="layout" svg:width="4.8cm" svg:height="0.471cm" svg:x="10.829cm" svg:y="18.961cm">
          <draw:text-box>
            <text:p text:style-name="P4"><text:span text:style-name="T2">0092278-34.2026.8.04.1000</text:span></text:p>
          </draw:text-box>
        </draw:frame>
        <draw:frame draw:style-name="gr5" draw:text-style-name="P6" draw:layer="layout" svg:width="17.705cm" svg:height="0.471cm" svg:x="1.482cm" svg:y="19.435cm">
          <draw:text-box>
            <text:p text:style-name="P4"><text:span text:style-name="T3">Cível - 3ª Turma Recursal. Relator: Alexandre Henrique Novaes De Araújo. Recorrente: TELEFONICA</text:span></text:p>
          </draw:text-box>
        </draw:frame>
        <draw:frame draw:style-name="gr5" draw:text-style-name="P6" draw:layer="layout" svg:width="4.176cm" svg:height="0.471cm" svg:x="1.482cm" svg:y="19.905cm">
          <draw:text-box>
            <text:p text:style-name="P4"><text:span text:style-name="T3">BRASIL S.A.Recorrido:</text:span></text:p>
          </draw:text-box>
        </draw:frame>
        <draw:frame draw:style-name="gr5" draw:text-style-name="P6" draw:layer="layout" svg:width="3.47cm" svg:height="0.471cm" svg:x="5.982cm" svg:y="19.905cm">
          <draw:text-box>
            <text:p text:style-name="P4"><text:span text:style-name="T3">Miriam Moraes Paz.</text:span></text:p>
          </draw:text-box>
        </draw:frame>
        <draw:frame draw:style-name="gr5" draw:text-style-name="P6" draw:layer="layout" svg:width="3.093cm" svg:height="0.471cm" svg:x="9.843cm" svg:y="19.90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3.255cm" svg:y="19.905cm">
          <draw:text-box>
            <text:p text:style-name="P4"><text:span text:style-name="T3">237 -</text:span></text:p>
          </draw:text-box>
        </draw:frame>
        <draw:frame draw:style-name="gr5" draw:text-style-name="P6" draw:layer="layout" svg:width="4.729cm" svg:height="0.471cm" svg:x="14.41cm" svg:y="19.905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083cm" svg:height="0.471cm" svg:x="1.482cm" svg:y="20.396cm">
          <draw:text-box>
            <text:p text:style-name="P4"><text:span text:style-name="T3">Provimento,</text:span></text:p>
          </draw:text-box>
        </draw:frame>
        <draw:frame draw:style-name="gr5" draw:text-style-name="P6" draw:layer="layout" svg:width="1.53cm" svg:height="0.471cm" svg:x="4.179cm" svg:y="20.396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3cm" svg:y="20.396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46cm" svg:y="20.39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2.612cm" svg:height="0.471cm" svg:x="9.327cm" svg:y="20.396cm">
          <draw:text-box>
            <text:p text:style-name="P4"><text:span text:style-name="T3">TELEFONICA</text:span></text:p>
          </draw:text-box>
        </draw:frame>
        <draw:frame draw:style-name="gr5" draw:text-style-name="P6" draw:layer="layout" svg:width="1.507cm" svg:height="0.471cm" svg:x="12.54cm" svg:y="20.396cm">
          <draw:text-box>
            <text:p text:style-name="P4"><text:span text:style-name="T3">BRASIL</text:span></text:p>
          </draw:text-box>
        </draw:frame>
        <draw:frame draw:style-name="gr5" draw:text-style-name="P6" draw:layer="layout" svg:width="0.755cm" svg:height="0.471cm" svg:x="14.597cm" svg:y="20.396cm">
          <draw:text-box>
            <text:p text:style-name="P4"><text:span text:style-name="T3">S.A.</text:span></text:p>
          </draw:text-box>
        </draw:frame>
        <draw:frame draw:style-name="gr5" draw:text-style-name="P6" draw:layer="layout" svg:width="0.422cm" svg:height="0.471cm" svg:x="15.875cm" svg:y="20.396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502cm" svg:y="20.39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1cm" svg:y="20.396cm">
          <draw:text-box>
            <text:p text:style-name="P4"><text:span text:style-name="T2">312.</text:span></text:p>
          </draw:text-box>
        </draw:frame>
        <draw:frame draw:style-name="gr5" draw:text-style-name="P6" draw:layer="layout" svg:width="0.422cm" svg:height="0.471cm" svg:x="6.612cm" svg:y="20.883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0.88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0.88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0.88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0.88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0.88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0.883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0.883cm">
          <draw:text-box>
            <text:p text:style-name="P4"><text:span text:style-name="T2">0001115-70.2026.8.04.1000</text:span></text:p>
          </draw:text-box>
        </draw:frame>
        <draw:frame draw:style-name="gr5" draw:text-style-name="P6" draw:layer="layout" svg:width="4.939cm" svg:height="0.471cm" svg:x="1.482cm" svg:y="21.357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7.915cm" svg:height="0.471cm" svg:x="6.693cm" svg:y="21.357cm">
          <draw:text-box>
            <text:p text:style-name="P4"><text:span text:style-name="T3">Recorrente: MAIK RODRIGUES DA SILVA.</text:span></text:p>
          </draw:text-box>
        </draw:frame>
        <draw:frame draw:style-name="gr5" draw:text-style-name="P6" draw:layer="layout" svg:width="4.528cm" svg:height="0.471cm" svg:x="14.927cm" svg:y="21.357cm">
          <draw:text-box>
            <text:p text:style-name="P4"><text:span text:style-name="T3">Recorrido: TELEFONICA</text:span></text:p>
          </draw:text-box>
        </draw:frame>
        <draw:frame draw:style-name="gr5" draw:text-style-name="P6" draw:layer="layout" svg:width="2.366cm" svg:height="0.471cm" svg:x="1.482cm" svg:y="21.827cm">
          <draw:text-box>
            <text:p text:style-name="P4"><text:span text:style-name="T3">BRASIL S.A.</text:span></text:p>
          </draw:text-box>
        </draw:frame>
        <draw:frame draw:style-name="gr5" draw:text-style-name="P6" draw:layer="layout" svg:width="3.093cm" svg:height="0.471cm" svg:x="4.136cm" svg:y="21.82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7.54cm" svg:y="21.827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8.691cm" svg:y="21.82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3.975cm" svg:y="21.827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7.128cm" svg:y="21.827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.482cm" svg:y="22.318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976cm" svg:height="0.471cm" svg:x="3.023cm" svg:y="22.318cm">
          <draw:text-box>
            <text:p text:style-name="P4"><text:span text:style-name="T3">MAIK RODRIGUES DA SILVA -</text:span></text:p>
          </draw:text-box>
        </draw:frame>
        <draw:frame draw:style-name="gr5" draw:text-style-name="P6" draw:layer="layout" svg:width="1.66cm" svg:height="0.471cm" svg:x="9.744cm" svg:y="22.31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46cm" svg:y="22.318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1cm" svg:y="22.318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659cm" svg:y="22.318cm">
          <draw:text-box>
            <text:p text:style-name="P4"><text:span text:style-name="T2">313.</text:span></text:p>
          </draw:text-box>
        </draw:frame>
        <draw:frame draw:style-name="gr5" draw:text-style-name="P6" draw:layer="layout" svg:width="4.8cm" svg:height="0.471cm" svg:x="12.632cm" svg:y="22.318cm">
          <draw:text-box>
            <text:p text:style-name="P4"><text:span text:style-name="T2">0115027-45.2026.8.04.1000</text:span></text:p>
          </draw:text-box>
        </draw:frame>
        <draw:frame draw:style-name="gr5" draw:text-style-name="P6" draw:layer="layout" svg:width="2.859cm" svg:height="0.471cm" svg:x="1.482cm" svg:y="22.788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632cm" svg:y="22.78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466cm" svg:y="22.78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578cm" svg:y="22.78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10.144cm" svg:y="22.788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7.509cm" svg:y="22.78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8.763cm" svg:height="0.471cm" svg:x="1.482cm" svg:y="23.262cm">
          <draw:text-box>
            <text:p text:style-name="P4"><text:span text:style-name="T3">FRANCISCO KENNEDY CÂNDIDO DA SILVA.</text:span></text:p>
          </draw:text-box>
        </draw:frame>
        <draw:frame draw:style-name="gr5" draw:text-style-name="P6" draw:layer="layout" svg:width="1.812cm" svg:height="0.471cm" svg:x="10.722cm" svg:y="23.26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623cm" svg:height="0.471cm" svg:x="12.72cm" svg:y="23.262cm">
          <draw:text-box>
            <text:p text:style-name="P4"><text:span text:style-name="T3">BRADESCO CAPITALIZACAO S/A.</text:span></text:p>
          </draw:text-box>
        </draw:frame>
        <draw:frame draw:style-name="gr5" draw:text-style-name="P6" draw:layer="layout" svg:width="3.093cm" svg:height="0.471cm" svg:x="1.482cm" svg:y="23.73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5.089cm" svg:y="23.732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6.41cm" svg:y="23.732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2.138cm" svg:y="23.732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5.418cm" svg:y="23.732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8.178cm" svg:y="23.73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8.904cm" svg:height="0.471cm" svg:x="1.482cm" svg:y="24.223cm">
          <draw:text-box>
            <text:p text:style-name="P4"><text:span text:style-name="T3">FRANCISCO KENNEDY CÂNDIDO DA SILVA -</text:span></text:p>
          </draw:text-box>
        </draw:frame>
        <draw:frame draw:style-name="gr5" draw:text-style-name="P6" draw:layer="layout" svg:width="1.66cm" svg:height="0.471cm" svg:x="11.344cm" svg:y="24.22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9.379cm" svg:y="24.223cm">
          <draw:text-box>
            <text:p text:style-name="P4"><text:span text:style-name="T3">-</text:span></text:p>
          </draw:text-box>
        </draw:frame>
        <draw:frame draw:style-name="gr5" draw:text-style-name="P6" draw:layer="layout" svg:width="0.743cm" svg:height="0.471cm" svg:x="13.267cm" svg:y="24.223cm">
          <draw:text-box>
            <text:p text:style-name="P4"><text:span text:style-name="T2">314.</text:span></text:p>
          </draw:text-box>
        </draw:frame>
        <draw:frame draw:style-name="gr5" draw:text-style-name="P6" draw:layer="layout" svg:width="4.8cm" svg:height="0.471cm" svg:x="14.254cm" svg:y="24.223cm">
          <draw:text-box>
            <text:p text:style-name="P4"><text:span text:style-name="T2">0600090-04.2025.8.04.7500</text:span></text:p>
          </draw:text-box>
        </draw:frame>
        <draw:frame draw:style-name="gr5" draw:text-style-name="P6" draw:layer="layout" svg:width="4.352cm" svg:height="0.471cm" svg:x="1.482cm" svg:y="24.69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67cm" svg:y="24.69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731cm" svg:y="24.69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29cm" svg:y="24.69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504cm" svg:y="24.69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12.121cm" svg:y="24.693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7.484cm" svg:y="24.693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8.025cm" svg:height="0.471cm" svg:x="1.482cm" svg:y="25.167cm">
          <draw:text-box>
            <text:p text:style-name="P4"><text:span text:style-name="T3">Recorrente: VALDECY LIMA DA SILVA. Recorrido: Banco Inbursa S. A. Decisão principal: 237 - Com</text:span></text:p>
          </draw:text-box>
        </draw:frame>
        <draw:frame draw:style-name="gr5" draw:text-style-name="P6" draw:layer="layout" svg:width="18.002cm" svg:height="0.471cm" svg:x="1.482cm" svg:y="25.654cm">
          <draw:text-box>
            <text:p text:style-name="P4"><text:span text:style-name="T3">Resolução do Mérito - Provimento, atribuído à(s) parte(s) VALDECY LIMA DA SILVA - Unânime.</text:span><text:span text:style-name="T2"> 315.</text:span></text:p>
          </draw:text-box>
        </draw:frame>
        <draw:frame draw:style-name="gr5" draw:text-style-name="P6" draw:layer="layout" svg:width="0.422cm" svg:height="0.471cm" svg:x="6.612cm" svg:y="26.14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6.14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6.14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6.14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6.1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6.1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6.14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6.14cm">
          <draw:text-box>
            <text:p text:style-name="P4"><text:span text:style-name="T2">0050133-60.2026.8.04.1000</text:span></text:p>
          </draw:text-box>
        </draw:frame>
        <draw:frame draw:style-name="gr5" draw:text-style-name="P6" draw:layer="layout" svg:width="4.939cm" svg:height="0.471cm" svg:x="1.482cm" svg:y="26.615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1.976cm" svg:height="0.471cm" svg:x="6.884cm" svg:y="26.61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8.587cm" svg:height="0.471cm" svg:x="9.068cm" svg:y="26.615cm">
          <draw:text-box>
            <text:p text:style-name="P4"><text:span text:style-name="T3">BANCO BRADESCO FINANCIAMENTOS S/A.</text:span></text:p>
          </draw:text-box>
        </draw:frame>
        <draw:frame draw:style-name="gr5" draw:text-style-name="P6" draw:layer="layout" svg:width="1.365cm" svg:height="0.471cm" svg:x="18.14cm" svg:y="26.615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7.884cm" svg:height="0.471cm" svg:x="1.482cm" svg:y="27.084cm">
          <draw:text-box>
            <text:p text:style-name="P4"><text:span text:style-name="T3">parcial: Não-Provimento. Decisão principal: 237 - Com Resolução do Mérito - Provimento, atribuído à(s)</text:span></text:p>
          </draw:text-box>
        </draw:frame>
        <draw:frame draw:style-name="gr5" draw:text-style-name="P6" draw:layer="layout" svg:width="7.514cm" svg:height="0.471cm" svg:x="1.482cm" svg:y="27.575cm">
          <draw:text-box>
            <text:p text:style-name="P4"><text:span text:style-name="T3">parte(s) Reinaldo da Silva Alves - Unânime.</text:span></text:p>
          </draw:text-box>
        </draw:frame>
        <draw:frame draw:style-name="gr5" draw:text-style-name="P6" draw:layer="layout" svg:width="4.599cm" svg:height="0.471cm" svg:x="14.906cm" svg:y="27.575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5.646cm" svg:height="0.471cm" svg:x="9.14cm" svg:y="27.575cm">
          <draw:text-box>
            <text:p text:style-name="P4"><text:span text:style-name="T2">316. 0600303-20.2025.8.04.2000</text:span></text:p>
          </draw:text-box>
        </draw:frame>
      </draw:page>
      <draw:page draw:name="page25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3.504cm" svg:height="0.471cm" svg:x="1.482cm" svg:y="1.278cm">
          <draw:text-box>
            <text:p text:style-name="P4"><text:span text:style-name="T3">- 3ª Turma Recursal.</text:span></text:p>
          </draw:text-box>
        </draw:frame>
        <draw:frame draw:style-name="gr5" draw:text-style-name="P6" draw:layer="layout" svg:width="8.277cm" svg:height="0.471cm" svg:x="5.267cm" svg:y="1.278cm">
          <draw:text-box>
            <text:p text:style-name="P4"><text:span text:style-name="T3">Relator: Alexandre Henrique Novaes De Araújo.</text:span></text:p>
          </draw:text-box>
        </draw:frame>
        <draw:frame draw:style-name="gr5" draw:text-style-name="P6" draw:layer="layout" svg:width="5.481cm" svg:height="0.471cm" svg:x="13.929cm" svg:y="1.278cm">
          <draw:text-box>
            <text:p text:style-name="P4"><text:span text:style-name="T3">Recorrente: JOSE RAIMUNDO</text:span></text:p>
          </draw:text-box>
        </draw:frame>
        <draw:frame draw:style-name="gr5" draw:text-style-name="P6" draw:layer="layout" svg:width="4.459cm" svg:height="0.471cm" svg:x="1.482cm" svg:y="1.752cm">
          <draw:text-box>
            <text:p text:style-name="P4"><text:span text:style-name="T3">DA MATA MARTINHO.</text:span></text:p>
          </draw:text-box>
        </draw:frame>
        <draw:frame draw:style-name="gr5" draw:text-style-name="P6" draw:layer="layout" svg:width="1.812cm" svg:height="0.471cm" svg:x="6.498cm" svg:y="1.75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8.593cm" svg:y="1.752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3.88cm" svg:y="1.75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421cm" svg:y="1.752cm">
          <draw:text-box>
            <text:p text:style-name="P4"><text:span text:style-name="T3">239 -</text:span></text:p>
          </draw:text-box>
        </draw:frame>
        <draw:frame draw:style-name="gr5" draw:text-style-name="P6" draw:layer="layout" svg:width="0.825cm" svg:height="0.471cm" svg:x="18.682cm" svg:y="1.752cm">
          <draw:text-box>
            <text:p text:style-name="P4"><text:span text:style-name="T3">Com</text:span></text:p>
          </draw:text-box>
        </draw:frame>
        <draw:frame draw:style-name="gr5" draw:text-style-name="P6" draw:layer="layout" svg:width="3.799cm" svg:height="0.471cm" svg:x="1.482cm" svg:y="2.222cm">
          <draw:text-box>
            <text:p text:style-name="P4"><text:span text:style-name="T3">Resolução do Mérito -</text:span></text:p>
          </draw:text-box>
        </draw:frame>
        <draw:frame draw:style-name="gr5" draw:text-style-name="P6" draw:layer="layout" svg:width="2.93cm" svg:height="0.471cm" svg:x="6.02cm" svg:y="2.222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9.263cm" svg:y="2.222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1.977cm" svg:y="2.22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47cm" svg:height="0.471cm" svg:x="13.551cm" svg:y="2.222cm">
          <draw:text-box>
            <text:p text:style-name="P4"><text:span text:style-name="T3">JOSE RAIMUNDO DA MATA</text:span></text:p>
          </draw:text-box>
        </draw:frame>
        <draw:frame draw:style-name="gr5" draw:text-style-name="P6" draw:layer="layout" svg:width="2.53cm" svg:height="0.471cm" svg:x="1.482cm" svg:y="2.713cm">
          <draw:text-box>
            <text:p text:style-name="P4"><text:span text:style-name="T3">MARTINHO -</text:span></text:p>
          </draw:text-box>
        </draw:frame>
        <draw:frame draw:style-name="gr5" draw:text-style-name="P6" draw:layer="layout" svg:width="1.66cm" svg:height="0.471cm" svg:x="4.347cm" svg:y="2.71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2.298cm" svg:y="2.713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649cm" svg:y="2.71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484cm" svg:y="2.71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31cm" svg:y="2.713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18.373cm" svg:y="2.713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244cm" svg:y="2.713cm">
          <draw:text-box>
            <text:p text:style-name="P4"><text:span text:style-name="T2">317.</text:span></text:p>
          </draw:text-box>
        </draw:frame>
        <draw:frame draw:style-name="gr5" draw:text-style-name="P6" draw:layer="layout" svg:width="4.8cm" svg:height="0.471cm" svg:x="7.205cm" svg:y="2.713cm">
          <draw:text-box>
            <text:p text:style-name="P4"><text:span text:style-name="T2">0001213-13.2026.8.04.4700</text:span></text:p>
          </draw:text-box>
        </draw:frame>
        <draw:frame draw:style-name="gr5" draw:text-style-name="P6" draw:layer="layout" svg:width="1.589cm" svg:height="0.471cm" svg:x="1.482cm" svg:y="3.183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412cm" svg:y="3.18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5.114cm" svg:y="3.183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1.577cm" svg:height="0.471cm" svg:x="7.219cm" svg:y="3.183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9.132cm" svg:y="3.183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10.728cm" svg:y="3.183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11.52cm" svg:y="3.183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976cm" svg:height="0.471cm" svg:x="13.133cm" svg:y="3.18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8cm" svg:height="0.471cm" svg:x="15.465cm" svg:y="3.183cm">
          <draw:text-box>
            <text:p text:style-name="P4"><text:span text:style-name="T3">ANDREW GABRIEL</text:span></text:p>
          </draw:text-box>
        </draw:frame>
        <draw:frame draw:style-name="gr5" draw:text-style-name="P6" draw:layer="layout" svg:width="4.53cm" svg:height="0.471cm" svg:x="1.482cm" svg:y="3.657cm">
          <draw:text-box>
            <text:p text:style-name="P4"><text:span text:style-name="T3">BARBOSA DE AGUIAR.</text:span></text:p>
          </draw:text-box>
        </draw:frame>
        <draw:frame draw:style-name="gr5" draw:text-style-name="P6" draw:layer="layout" svg:width="1.812cm" svg:height="0.471cm" svg:x="6.4cm" svg:y="3.65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413cm" svg:height="0.471cm" svg:x="8.424cm" svg:y="3.657cm">
          <draw:text-box>
            <text:p text:style-name="P4"><text:span text:style-name="T3">SAFRA CREDITO,</text:span></text:p>
          </draw:text-box>
        </draw:frame>
        <draw:frame draw:style-name="gr5" draw:text-style-name="P6" draw:layer="layout" svg:width="7.151cm" svg:height="0.471cm" svg:x="12.136cm" svg:y="3.657cm">
          <draw:text-box>
            <text:p text:style-name="P4"><text:span text:style-name="T3">FINANCIAMENTO E INVESTIMENTO</text:span></text:p>
          </draw:text-box>
        </draw:frame>
        <draw:frame draw:style-name="gr5" draw:text-style-name="P6" draw:layer="layout" svg:width="17.696cm" svg:height="0.471cm" svg:x="1.482cm" svg:y="4.127cm">
          <draw:text-box>
            <text:p text:style-name="P4"><text:span text:style-name="T3">S.A. Decisão principal: 237 - Com Resolução do Mérito - Provimento, atribuído à(s) parte(s) ANDREW</text:span></text:p>
          </draw:text-box>
        </draw:frame>
        <draw:frame draw:style-name="gr5" draw:text-style-name="P6" draw:layer="layout" svg:width="8.374cm" svg:height="0.471cm" svg:x="1.482cm" svg:y="4.618cm">
          <draw:text-box>
            <text:p text:style-name="P4"><text:span text:style-name="T3">GABRIEL BARBOSA DE AGUIAR - Unânime.</text:span></text:p>
          </draw:text-box>
        </draw:frame>
        <draw:frame draw:style-name="gr5" draw:text-style-name="P6" draw:layer="layout" svg:width="3.576cm" svg:height="0.471cm" svg:x="15.896cm" svg:y="4.618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646cm" svg:height="0.471cm" svg:x="10.092cm" svg:y="4.618cm">
          <draw:text-box>
            <text:p text:style-name="P4"><text:span text:style-name="T2">318. 0000880-90.2025.8.04.2600</text:span></text:p>
          </draw:text-box>
        </draw:frame>
        <draw:frame draw:style-name="gr5" draw:text-style-name="P6" draw:layer="layout" svg:width="0.919cm" svg:height="0.471cm" svg:x="1.482cm" svg:y="5.088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422cm" svg:height="0.471cm" svg:x="2.608cm" svg:y="5.088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2.942cm" svg:y="5.088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3.472cm" svg:y="5.08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613cm" svg:y="5.08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8.197cm" svg:y="5.088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5.884cm" svg:y="5.08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413cm" svg:height="0.471cm" svg:x="18.09cm" svg:y="5.088cm">
          <draw:text-box>
            <text:p text:style-name="P4"><text:span text:style-name="T3">MARIA</text:span></text:p>
          </draw:text-box>
        </draw:frame>
        <draw:frame draw:style-name="gr5" draw:text-style-name="P6" draw:layer="layout" svg:width="5.94cm" svg:height="0.471cm" svg:x="1.482cm" svg:y="5.562cm">
          <draw:text-box>
            <text:p text:style-name="P4"><text:span text:style-name="T3">JOVELINA DA SILVA E SILVA.</text:span></text:p>
          </draw:text-box>
        </draw:frame>
        <draw:frame draw:style-name="gr5" draw:text-style-name="P6" draw:layer="layout" svg:width="1.812cm" svg:height="0.471cm" svg:x="7.844cm" svg:y="5.56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082cm" svg:height="0.471cm" svg:x="9.834cm" svg:y="5.562cm">
          <draw:text-box>
            <text:p text:style-name="P4"><text:span text:style-name="T3">TELEFONICA BRASIL S.A.</text:span></text:p>
          </draw:text-box>
        </draw:frame>
        <draw:frame draw:style-name="gr5" draw:text-style-name="P6" draw:layer="layout" svg:width="3.093cm" svg:height="0.471cm" svg:x="15.227cm" svg:y="5.56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8.572cm" svg:y="5.562cm">
          <draw:text-box>
            <text:p text:style-name="P4"><text:span text:style-name="T3">239 -</text:span></text:p>
          </draw:text-box>
        </draw:frame>
        <draw:frame draw:style-name="gr5" draw:text-style-name="P6" draw:layer="layout" svg:width="17.638cm" svg:height="0.471cm" svg:x="1.482cm" svg:y="6.032cm">
          <draw:text-box>
            <text:p text:style-name="P4"><text:span text:style-name="T3">Com Resolução do Mérito - Não-Provimento, atribuído à(s) parte(s) MARIA JOVELINA DA SILVA E</text:span></text:p>
          </draw:text-box>
        </draw:frame>
        <draw:frame draw:style-name="gr5" draw:text-style-name="P6" draw:layer="layout" svg:width="3.259cm" svg:height="0.471cm" svg:x="1.482cm" svg:y="6.523cm">
          <draw:text-box>
            <text:p text:style-name="P4"><text:span text:style-name="T3">SILVA - Unânime.</text:span></text:p>
          </draw:text-box>
        </draw:frame>
        <draw:frame draw:style-name="gr5" draw:text-style-name="P6" draw:layer="layout" svg:width="4.599cm" svg:height="0.471cm" svg:x="10.909cm" svg:y="6.523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5.842cm" svg:y="6.523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6.625cm" svg:y="6.52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0.743cm" svg:height="0.471cm" svg:x="5.017cm" svg:y="6.523cm">
          <draw:text-box>
            <text:p text:style-name="P4"><text:span text:style-name="T2">319.</text:span></text:p>
          </draw:text-box>
        </draw:frame>
        <draw:frame draw:style-name="gr5" draw:text-style-name="P6" draw:layer="layout" svg:width="4.8cm" svg:height="0.471cm" svg:x="5.914cm" svg:y="6.523cm">
          <draw:text-box>
            <text:p text:style-name="P4"><text:span text:style-name="T2">0000927-64.2025.8.04.2600</text:span></text:p>
          </draw:text-box>
        </draw:frame>
        <draw:frame draw:style-name="gr5" draw:text-style-name="P6" draw:layer="layout" svg:width="1.366cm" svg:height="0.471cm" svg:x="1.482cm" svg:y="6.99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3.074cm" svg:y="6.993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0.826cm" svg:y="6.99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116cm" svg:height="0.471cm" svg:x="13.039cm" svg:y="6.993cm">
          <draw:text-box>
            <text:p text:style-name="P4"><text:span text:style-name="T3">PEDRINA AZEVEDO DA SILVA.</text:span></text:p>
          </draw:text-box>
        </draw:frame>
        <draw:frame draw:style-name="gr5" draw:text-style-name="P6" draw:layer="layout" svg:width="1.812cm" svg:height="0.471cm" svg:x="1.482cm" svg:y="7.46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3.628cm" svg:y="7.467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9.046cm" svg:y="7.46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679cm" svg:y="7.467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013cm" svg:y="7.46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7.954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4.805cm" svg:y="7.954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693cm" svg:y="7.954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65cm" svg:y="7.95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257cm" svg:height="0.471cm" svg:x="9.289cm" svg:y="7.954cm">
          <draw:text-box>
            <text:p text:style-name="P4"><text:span text:style-name="T3">PEDRINA AZEVEDO DA SILVA -</text:span></text:p>
          </draw:text-box>
        </draw:frame>
        <draw:frame draw:style-name="gr5" draw:text-style-name="P6" draw:layer="layout" svg:width="1.66cm" svg:height="0.471cm" svg:x="16.743cm" svg:y="7.95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2cm" svg:y="7.954cm">
          <draw:text-box>
            <text:p text:style-name="P4"><text:span text:style-name="T2">320.</text:span></text:p>
          </draw:text-box>
        </draw:frame>
        <draw:frame draw:style-name="gr5" draw:text-style-name="P6" draw:layer="layout" svg:width="0.422cm" svg:height="0.471cm" svg:x="6.612cm" svg:y="8.445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8.445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8.445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8.445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8.44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8.44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8.445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8.445cm">
          <draw:text-box>
            <text:p text:style-name="P4"><text:span text:style-name="T2">0071668-45.2026.8.04.1000</text:span></text:p>
          </draw:text-box>
        </draw:frame>
        <draw:frame draw:style-name="gr5" draw:text-style-name="P6" draw:layer="layout" svg:width="17.968cm" svg:height="0.471cm" svg:x="1.482cm" svg:y="8.915cm">
          <draw:text-box>
            <text:p text:style-name="P4"><text:span text:style-name="T3">Henrique Novaes De Araújo. Recorrente: ELADIO CHAVES BARBOSA JUNIOR. Recorrido: SERASA</text:span></text:p>
          </draw:text-box>
        </draw:frame>
        <draw:frame draw:style-name="gr5" draw:text-style-name="P6" draw:layer="layout" svg:width="0.767cm" svg:height="0.471cm" svg:x="1.482cm" svg:y="9.389cm">
          <draw:text-box>
            <text:p text:style-name="P4"><text:span text:style-name="T3">S/A.</text:span></text:p>
          </draw:text-box>
        </draw:frame>
        <draw:frame draw:style-name="gr5" draw:text-style-name="P6" draw:layer="layout" svg:width="3.093cm" svg:height="0.471cm" svg:x="2.455cm" svg:y="9.389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5.893cm" svg:y="9.389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7.07cm" svg:y="9.389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2.421cm" svg:y="9.389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5.596cm" svg:y="9.389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8.195cm" svg:y="9.38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7.34cm" svg:height="0.471cm" svg:x="1.482cm" svg:y="9.876cm">
          <draw:text-box>
            <text:p text:style-name="P4"><text:span text:style-name="T3">ELADIO CHAVES BARBOSA JUNIOR -</text:span></text:p>
          </draw:text-box>
        </draw:frame>
        <draw:frame draw:style-name="gr5" draw:text-style-name="P6" draw:layer="layout" svg:width="1.66cm" svg:height="0.471cm" svg:x="9.672cm" svg:y="9.87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29cm" svg:y="9.876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1cm" svg:y="9.876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604cm" svg:y="9.876cm">
          <draw:text-box>
            <text:p text:style-name="P4"><text:span text:style-name="T2">321.</text:span></text:p>
          </draw:text-box>
        </draw:frame>
        <draw:frame draw:style-name="gr5" draw:text-style-name="P6" draw:layer="layout" svg:width="4.8cm" svg:height="0.471cm" svg:x="12.594cm" svg:y="9.876cm">
          <draw:text-box>
            <text:p text:style-name="P4"><text:span text:style-name="T2">0103596-14.2026.8.04.1000</text:span></text:p>
          </draw:text-box>
        </draw:frame>
        <draw:frame draw:style-name="gr5" draw:text-style-name="P6" draw:layer="layout" svg:width="17.73cm" svg:height="0.471cm" svg:x="1.482cm" svg:y="10.35cm">
          <draw:text-box>
            <text:p text:style-name="P4"><text:span text:style-name="T3">Inominado Cível - 3ª Turma Recursal. Relator: Flávio Henrique Albuquerque De Freitas. Impedimentos:</text:span></text:p>
          </draw:text-box>
        </draw:frame>
        <draw:frame draw:style-name="gr5" draw:text-style-name="P6" draw:layer="layout" svg:width="10.7cm" svg:height="0.471cm" svg:x="1.482cm" svg:y="10.82cm">
          <draw:text-box>
            <text:p text:style-name="P4"><text:span text:style-name="T3">1 (Tipo: Impedimento. Motivo: Despachou em primeiro grau.).</text:span></text:p>
          </draw:text-box>
        </draw:frame>
        <draw:frame draw:style-name="gr5" draw:text-style-name="P6" draw:layer="layout" svg:width="6.799cm" svg:height="0.471cm" svg:x="12.595cm" svg:y="10.82cm">
          <draw:text-box>
            <text:p text:style-name="P4"><text:span text:style-name="T3">Recorrente: BANCO BRADESCO S/A.</text:span></text:p>
          </draw:text-box>
        </draw:frame>
        <draw:frame draw:style-name="gr5" draw:text-style-name="P6" draw:layer="layout" svg:width="17.709cm" svg:height="0.471cm" svg:x="1.482cm" svg:y="11.294cm">
          <draw:text-box>
            <text:p text:style-name="P4"><text:span text:style-name="T3">Recorrido: MARIA ODETE PEREIRA BATISTA. Decisão principal: 239 - Com Resolução do Mérito -</text:span></text:p>
          </draw:text-box>
        </draw:frame>
        <draw:frame draw:style-name="gr5" draw:text-style-name="P6" draw:layer="layout" svg:width="2.93cm" svg:height="0.471cm" svg:x="1.482cm" svg:y="11.781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5.025cm" svg:y="11.781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1cm" svg:y="11.781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222cm" svg:y="11.78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484cm" svg:height="0.471cm" svg:x="10.051cm" svg:y="11.781cm">
          <draw:text-box>
            <text:p text:style-name="P4"><text:span text:style-name="T3">BANCO</text:span></text:p>
          </draw:text-box>
        </draw:frame>
        <draw:frame draw:style-name="gr5" draw:text-style-name="P6" draw:layer="layout" svg:width="2.26cm" svg:height="0.471cm" svg:x="12.032cm" svg:y="11.781cm">
          <draw:text-box>
            <text:p text:style-name="P4"><text:span text:style-name="T3">BRADESCO</text:span></text:p>
          </draw:text-box>
        </draw:frame>
        <draw:frame draw:style-name="gr5" draw:text-style-name="P6" draw:layer="layout" svg:width="0.661cm" svg:height="0.471cm" svg:x="14.821cm" svg:y="11.781cm">
          <draw:text-box>
            <text:p text:style-name="P4"><text:span text:style-name="T3">S/A</text:span></text:p>
          </draw:text-box>
        </draw:frame>
        <draw:frame draw:style-name="gr5" draw:text-style-name="P6" draw:layer="layout" svg:width="0.422cm" svg:height="0.471cm" svg:x="15.955cm" svg:y="11.781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548cm" svg:y="11.78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5cm" svg:y="11.781cm">
          <draw:text-box>
            <text:p text:style-name="P4"><text:span text:style-name="T2">322.</text:span></text:p>
          </draw:text-box>
        </draw:frame>
        <draw:frame draw:style-name="gr5" draw:text-style-name="P6" draw:layer="layout" svg:width="0.422cm" svg:height="0.471cm" svg:x="6.612cm" svg:y="12.268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2.268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2.268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2.268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2.26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2.26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2.268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2.268cm">
          <draw:text-box>
            <text:p text:style-name="P4"><text:span text:style-name="T2">0105819-37.2026.8.04.1000</text:span></text:p>
          </draw:text-box>
        </draw:frame>
        <draw:frame draw:style-name="gr5" draw:text-style-name="P6" draw:layer="layout" svg:width="4.939cm" svg:height="0.471cm" svg:x="1.482cm" svg:y="12.742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cm" svg:y="12.742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12.742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77cm" svg:y="12.74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4cm" svg:y="12.74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7cm" svg:height="0.471cm" svg:x="15.284cm" svg:y="12.742cm">
          <draw:text-box>
            <text:p text:style-name="P4"><text:span text:style-name="T3">Sentenciou em primeiro</text:span></text:p>
          </draw:text-box>
        </draw:frame>
        <draw:frame draw:style-name="gr5" draw:text-style-name="P6" draw:layer="layout" svg:width="1.107cm" svg:height="0.471cm" svg:x="1.482cm" svg:y="13.216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5.493cm" svg:height="0.471cm" svg:x="2.731cm" svg:y="13.216cm">
          <draw:text-box>
            <text:p text:style-name="P4"><text:span text:style-name="T3">Recorrente: SAFRA CREDITO,</text:span></text:p>
          </draw:text-box>
        </draw:frame>
        <draw:frame draw:style-name="gr5" draw:text-style-name="P6" draw:layer="layout" svg:width="10.913cm" svg:height="0.471cm" svg:x="8.441cm" svg:y="13.216cm">
          <draw:text-box>
            <text:p text:style-name="P4"><text:span text:style-name="T3">FINANCIAMENTO E INVESTIMENTO S.A.Recorrido: Pedro</text:span></text:p>
          </draw:text-box>
        </draw:frame>
        <draw:frame draw:style-name="gr5" draw:text-style-name="P6" draw:layer="layout" svg:width="2.494cm" svg:height="0.471cm" svg:x="1.482cm" svg:y="13.686cm">
          <draw:text-box>
            <text:p text:style-name="P4"><text:span text:style-name="T3">Portela Nunes.</text:span></text:p>
          </draw:text-box>
        </draw:frame>
        <draw:frame draw:style-name="gr5" draw:text-style-name="P6" draw:layer="layout" svg:width="3.093cm" svg:height="0.471cm" svg:x="4.255cm" svg:y="13.686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7.633cm" svg:y="13.686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2.271cm" svg:height="0.471cm" svg:x="17.141cm" svg:y="13.686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.482cm" svg:y="14.17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3.413cm" svg:height="0.471cm" svg:x="3.137cm" svg:y="14.173cm">
          <draw:text-box>
            <text:p text:style-name="P4"><text:span text:style-name="T3">SAFRA CREDITO,</text:span></text:p>
          </draw:text-box>
        </draw:frame>
        <draw:frame draw:style-name="gr5" draw:text-style-name="P6" draw:layer="layout" svg:width="8.01cm" svg:height="0.471cm" svg:x="7.15cm" svg:y="14.173cm">
          <draw:text-box>
            <text:p text:style-name="P4"><text:span text:style-name="T3">FINANCIAMENTO E INVESTIMENTO S.A.</text:span></text:p>
          </draw:text-box>
        </draw:frame>
        <draw:frame draw:style-name="gr5" draw:text-style-name="P6" draw:layer="layout" svg:width="0.422cm" svg:height="0.471cm" svg:x="16.277cm" svg:y="14.173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73cm" svg:y="14.17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58cm" svg:y="14.173cm">
          <draw:text-box>
            <text:p text:style-name="P4"><text:span text:style-name="T2">323.</text:span></text:p>
          </draw:text-box>
        </draw:frame>
        <draw:frame draw:style-name="gr5" draw:text-style-name="P6" draw:layer="layout" svg:width="8.207cm" svg:height="0.471cm" svg:x="6.464cm" svg:y="14.664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4.664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4.664cm">
          <draw:text-box>
            <text:p text:style-name="P4"><text:span text:style-name="T2">0001787-68.2025.8.04.5800</text:span></text:p>
          </draw:text-box>
        </draw:frame>
        <draw:frame draw:style-name="gr5" draw:text-style-name="P6" draw:layer="layout" svg:width="4.175cm" svg:height="0.471cm" svg:x="1.482cm" svg:y="15.134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6.185cm" svg:y="15.13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87cm" svg:height="0.471cm" svg:x="8.425cm" svg:y="15.134cm">
          <draw:text-box>
            <text:p text:style-name="P4"><text:span text:style-name="T3">ESMERALDO BARBOSA DA SILVA.</text:span></text:p>
          </draw:text-box>
        </draw:frame>
        <draw:frame draw:style-name="gr5" draw:text-style-name="P6" draw:layer="layout" svg:width="1.812cm" svg:height="0.471cm" svg:x="15.947cm" svg:y="15.13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84cm" svg:height="0.471cm" svg:x="18.017cm" svg:y="15.134cm">
          <draw:text-box>
            <text:p text:style-name="P4"><text:span text:style-name="T3">BANCO</text:span></text:p>
          </draw:text-box>
        </draw:frame>
        <draw:frame draw:style-name="gr5" draw:text-style-name="P6" draw:layer="layout" svg:width="3.131cm" svg:height="0.471cm" svg:x="1.482cm" svg:y="15.608cm">
          <draw:text-box>
            <text:p text:style-name="P4"><text:span text:style-name="T3">BRADESCO S/A.</text:span></text:p>
          </draw:text-box>
        </draw:frame>
        <draw:frame draw:style-name="gr5" draw:text-style-name="P6" draw:layer="layout" svg:width="3.093cm" svg:height="0.471cm" svg:x="4.919cm" svg:y="15.608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8.34cm" svg:y="15.608cm">
          <draw:text-box>
            <text:p text:style-name="P4"><text:span text:style-name="T3">237 -</text:span></text:p>
          </draw:text-box>
        </draw:frame>
        <draw:frame draw:style-name="gr5" draw:text-style-name="P6" draw:layer="layout" svg:width="4.729cm" svg:height="0.471cm" svg:x="9.504cm" svg:y="15.608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083cm" svg:height="0.471cm" svg:x="14.817cm" svg:y="15.608cm">
          <draw:text-box>
            <text:p text:style-name="P4"><text:span text:style-name="T3">Provimento,</text:span></text:p>
          </draw:text-box>
        </draw:frame>
        <draw:frame draw:style-name="gr5" draw:text-style-name="P6" draw:layer="layout" svg:width="2.271cm" svg:height="0.471cm" svg:x="17.124cm" svg:y="15.608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0.173cm" svg:height="0.471cm" svg:x="1.482cm" svg:y="16.095cm">
          <draw:text-box>
            <text:p text:style-name="P4"><text:span text:style-name="T3">parte(s) ESMERALDO BARBOSA DA SILVA - Unânime.</text:span></text:p>
          </draw:text-box>
        </draw:frame>
        <draw:frame draw:style-name="gr5" draw:text-style-name="P6" draw:layer="layout" svg:width="1.636cm" svg:height="0.471cm" svg:x="17.847cm" svg:y="16.095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5.646cm" svg:height="0.471cm" svg:x="12.01cm" svg:y="16.095cm">
          <draw:text-box>
            <text:p text:style-name="P4"><text:span text:style-name="T2">324. 0057716-96.2026.8.04.1000</text:span></text:p>
          </draw:text-box>
        </draw:frame>
        <draw:frame draw:style-name="gr5" draw:text-style-name="P6" draw:layer="layout" svg:width="2.859cm" svg:height="0.471cm" svg:x="1.482cm" svg:y="16.569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632cm" svg:y="16.56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466cm" svg:y="16.56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578cm" svg:y="16.56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10.144cm" svg:y="16.569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7.509cm" svg:y="16.56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7.639cm" svg:height="0.471cm" svg:x="1.482cm" svg:y="17.039cm">
          <draw:text-box>
            <text:p text:style-name="P4"><text:span text:style-name="T3">JUCIMAR FERNANDES DE LIRA. Recorrido: CLARO S/A. Decisão principal: 239 - Com Resolução</text:span></text:p>
          </draw:text-box>
        </draw:frame>
        <draw:frame draw:style-name="gr5" draw:text-style-name="P6" draw:layer="layout" svg:width="17.921cm" svg:height="0.471cm" svg:x="1.482cm" svg:y="17.53cm">
          <draw:text-box>
            <text:p text:style-name="P4"><text:span text:style-name="T3">do Mérito - Não-Provimento, atribuído à(s) parte(s) JUCIMAR FERNANDES DE LIRA - Unânime.</text:span><text:span text:style-name="T2"> 325.</text:span></text:p>
          </draw:text-box>
        </draw:frame>
        <draw:frame draw:style-name="gr5" draw:text-style-name="P6" draw:layer="layout" svg:width="8.207cm" svg:height="0.471cm" svg:x="6.464cm" svg:y="18.017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8.017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8.017cm">
          <draw:text-box>
            <text:p text:style-name="P4"><text:span text:style-name="T2">0002453-87.2026.8.04.6300</text:span></text:p>
          </draw:text-box>
        </draw:frame>
        <draw:frame draw:style-name="gr5" draw:text-style-name="P6" draw:layer="layout" svg:width="4.175cm" svg:height="0.471cm" svg:x="1.482cm" svg:y="18.491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5.965cm" svg:y="18.49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258cm" svg:height="0.471cm" svg:x="8.124cm" svg:y="18.491cm">
          <draw:text-box>
            <text:p text:style-name="P4"><text:span text:style-name="T3">ERNANDES DE SOUZA GLORIA.</text:span></text:p>
          </draw:text-box>
        </draw:frame>
        <draw:frame draw:style-name="gr5" draw:text-style-name="P6" draw:layer="layout" svg:width="1.812cm" svg:height="0.471cm" svg:x="14.749cm" svg:y="18.49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707cm" svg:height="0.471cm" svg:x="16.739cm" svg:y="18.491cm">
          <draw:text-box>
            <text:p text:style-name="P4"><text:span text:style-name="T3">BANCO ITAU.</text:span></text:p>
          </draw:text-box>
        </draw:frame>
        <draw:frame draw:style-name="gr5" draw:text-style-name="P6" draw:layer="layout" svg:width="3.093cm" svg:height="0.471cm" svg:x="1.482cm" svg:y="18.96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5.089cm" svg:y="18.961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6.41cm" svg:y="18.961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2.138cm" svg:y="18.961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5.418cm" svg:y="18.96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8.178cm" svg:y="18.96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8.162cm" svg:height="0.471cm" svg:x="1.482cm" svg:y="19.452cm">
          <draw:text-box>
            <text:p text:style-name="P4"><text:span text:style-name="T3">ERNANDES DE SOUZA GLORIA - Unânime.</text:span></text:p>
          </draw:text-box>
        </draw:frame>
        <draw:frame draw:style-name="gr5" draw:text-style-name="P6" draw:layer="layout" svg:width="3.576cm" svg:height="0.471cm" svg:x="15.853cm" svg:y="19.452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743cm" svg:height="0.471cm" svg:x="9.999cm" svg:y="19.452cm">
          <draw:text-box>
            <text:p text:style-name="P4"><text:span text:style-name="T2">326.</text:span></text:p>
          </draw:text-box>
        </draw:frame>
        <draw:frame draw:style-name="gr5" draw:text-style-name="P6" draw:layer="layout" svg:width="4.8cm" svg:height="0.471cm" svg:x="10.884cm" svg:y="19.452cm">
          <draw:text-box>
            <text:p text:style-name="P4"><text:span text:style-name="T2">0050255-73.2026.8.04.1000</text:span></text:p>
          </draw:text-box>
        </draw:frame>
        <draw:frame draw:style-name="gr5" draw:text-style-name="P6" draw:layer="layout" svg:width="0.919cm" svg:height="0.471cm" svg:x="1.482cm" svg:y="19.922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61cm" svg:y="19.922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345cm" svg:y="19.92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397cm" svg:y="19.92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7.93cm" svg:y="19.922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5.143cm" svg:y="19.92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153cm" svg:height="0.471cm" svg:x="17.294cm" svg:y="19.922cm">
          <draw:text-box>
            <text:p text:style-name="P4"><text:span text:style-name="T3">Welden José</text:span></text:p>
          </draw:text-box>
        </draw:frame>
        <draw:frame draw:style-name="gr5" draw:text-style-name="P6" draw:layer="layout" svg:width="3.399cm" svg:height="0.471cm" svg:x="1.482cm" svg:y="20.396cm">
          <draw:text-box>
            <text:p text:style-name="P4"><text:span text:style-name="T3">Teixeira de Amaral.</text:span></text:p>
          </draw:text-box>
        </draw:frame>
        <draw:frame draw:style-name="gr5" draw:text-style-name="P6" draw:layer="layout" svg:width="7.822cm" svg:height="0.471cm" svg:x="5.123cm" svg:y="20.396cm">
          <draw:text-box>
            <text:p text:style-name="P4"><text:span text:style-name="T3">Recorrido: BANCO RIBEIRAO PRETO S/A,</text:span></text:p>
          </draw:text-box>
        </draw:frame>
        <draw:frame draw:style-name="gr5" draw:text-style-name="P6" draw:layer="layout" svg:width="6.081cm" svg:height="0.471cm" svg:x="13.289cm" svg:y="20.396cm">
          <draw:text-box>
            <text:p text:style-name="P4"><text:span text:style-name="T3">Recorrido: OPI GOOROO FUNDO</text:span></text:p>
          </draw:text-box>
        </draw:frame>
        <draw:frame draw:style-name="gr5" draw:text-style-name="P6" draw:layer="layout" svg:width="9.609cm" svg:height="0.471cm" svg:x="1.482cm" svg:y="20.866cm">
          <draw:text-box>
            <text:p text:style-name="P4"><text:span text:style-name="T3">DE INVESTIMENTO EM DIREITOS CREDITORIOS.</text:span></text:p>
          </draw:text-box>
        </draw:frame>
        <draw:frame draw:style-name="gr5" draw:text-style-name="P6" draw:layer="layout" svg:width="3.093cm" svg:height="0.471cm" svg:x="11.62cm" svg:y="20.866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4.211cm" svg:height="0.471cm" svg:x="14.995cm" svg:y="20.866cm">
          <draw:text-box>
            <text:p text:style-name="P4"><text:span text:style-name="T3">237 - Com Resolução do</text:span></text:p>
          </draw:text-box>
        </draw:frame>
        <draw:frame draw:style-name="gr5" draw:text-style-name="P6" draw:layer="layout" svg:width="1.401cm" svg:height="0.471cm" svg:x="1.482cm" svg:y="21.357cm">
          <draw:text-box>
            <text:p text:style-name="P4"><text:span text:style-name="T3">Mérito -</text:span></text:p>
          </draw:text-box>
        </draw:frame>
        <draw:frame draw:style-name="gr5" draw:text-style-name="P6" draw:layer="layout" svg:width="2.083cm" svg:height="0.471cm" svg:x="3.289cm" svg:y="21.357cm">
          <draw:text-box>
            <text:p text:style-name="P4"><text:span text:style-name="T3">Provimento,</text:span></text:p>
          </draw:text-box>
        </draw:frame>
        <draw:frame draw:style-name="gr5" draw:text-style-name="P6" draw:layer="layout" svg:width="2.271cm" svg:height="0.471cm" svg:x="5.673cm" svg:y="21.357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8.387cm" svg:y="21.35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3.669cm" svg:height="0.471cm" svg:x="9.962cm" svg:y="21.357cm">
          <draw:text-box>
            <text:p text:style-name="P4"><text:span text:style-name="T3">Welden José Teixeira</text:span></text:p>
          </draw:text-box>
        </draw:frame>
        <draw:frame draw:style-name="gr5" draw:text-style-name="P6" draw:layer="layout" svg:width="1.777cm" svg:height="0.471cm" svg:x="14.237cm" svg:y="21.357cm">
          <draw:text-box>
            <text:p text:style-name="P4"><text:span text:style-name="T3">de Amaral</text:span></text:p>
          </draw:text-box>
        </draw:frame>
        <draw:frame draw:style-name="gr5" draw:text-style-name="P6" draw:layer="layout" svg:width="0.422cm" svg:height="0.471cm" svg:x="16.426cm" svg:y="21.357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811cm" svg:y="21.357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2cm" svg:y="21.357cm">
          <draw:text-box>
            <text:p text:style-name="P4"><text:span text:style-name="T2">327.</text:span></text:p>
          </draw:text-box>
        </draw:frame>
        <draw:frame draw:style-name="gr5" draw:text-style-name="P6" draw:layer="layout" svg:width="0.422cm" svg:height="0.471cm" svg:x="6.612cm" svg:y="21.844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1.844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1.844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1.844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1.84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1.84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1.844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1.844cm">
          <draw:text-box>
            <text:p text:style-name="P4"><text:span text:style-name="T2">0087667-38.2026.8.04.1000</text:span></text:p>
          </draw:text-box>
        </draw:frame>
        <draw:frame draw:style-name="gr5" draw:text-style-name="P6" draw:layer="layout" svg:width="4.939cm" svg:height="0.471cm" svg:x="1.482cm" svg:y="22.318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22.318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22.318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22.31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22.31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22.318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7.686cm" svg:height="0.471cm" svg:x="1.482cm" svg:y="22.788cm">
          <draw:text-box>
            <text:p text:style-name="P4"><text:span text:style-name="T3">grau.). Recorrente: BANCO SANTANDER BRASIL S/A. Recorrido: CARDOGILDO SANTIAGO DE</text:span></text:p>
          </draw:text-box>
        </draw:frame>
        <draw:frame draw:style-name="gr5" draw:text-style-name="P6" draw:layer="layout" svg:width="1.519cm" svg:height="0.471cm" svg:x="1.482cm" svg:y="23.262cm">
          <draw:text-box>
            <text:p text:style-name="P4"><text:span text:style-name="T3">SOUZA.</text:span></text:p>
          </draw:text-box>
        </draw:frame>
        <draw:frame draw:style-name="gr5" draw:text-style-name="P6" draw:layer="layout" svg:width="3.093cm" svg:height="0.471cm" svg:x="3.221cm" svg:y="23.26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6.676cm" svg:y="23.262cm">
          <draw:text-box>
            <text:p text:style-name="P4"><text:span text:style-name="T3">237 -</text:span></text:p>
          </draw:text-box>
        </draw:frame>
        <draw:frame draw:style-name="gr5" draw:text-style-name="P6" draw:layer="layout" svg:width="4.729cm" svg:height="0.471cm" svg:x="7.866cm" svg:y="23.262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083cm" svg:height="0.471cm" svg:x="13.255cm" svg:y="23.262cm">
          <draw:text-box>
            <text:p text:style-name="P4"><text:span text:style-name="T3">Provimento,</text:span></text:p>
          </draw:text-box>
        </draw:frame>
        <draw:frame draw:style-name="gr5" draw:text-style-name="P6" draw:layer="layout" svg:width="2.271cm" svg:height="0.471cm" svg:x="15.579cm" svg:y="23.262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8.191cm" svg:y="23.26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8.539cm" svg:height="0.471cm" svg:x="1.482cm" svg:y="23.749cm">
          <draw:text-box>
            <text:p text:style-name="P4"><text:span text:style-name="T3">BANCO SANTANDER BRASIL S/A - Unânime.</text:span></text:p>
          </draw:text-box>
        </draw:frame>
        <draw:frame draw:style-name="gr5" draw:text-style-name="P6" draw:layer="layout" svg:width="3.576cm" svg:height="0.471cm" svg:x="15.93cm" svg:y="23.749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646cm" svg:height="0.471cm" svg:x="10.164cm" svg:y="23.749cm">
          <draw:text-box>
            <text:p text:style-name="P4"><text:span text:style-name="T2">328. 0138124-74.2026.8.04.1000</text:span></text:p>
          </draw:text-box>
        </draw:frame>
        <draw:frame draw:style-name="gr5" draw:text-style-name="P6" draw:layer="layout" svg:width="0.919cm" svg:height="0.471cm" svg:x="1.482cm" svg:y="24.223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78cm" svg:y="24.223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391cm" svg:y="24.22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473cm" svg:y="24.22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8.027cm" svg:y="24.223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2.542cm" svg:height="0.471cm" svg:x="15.321cm" svg:y="24.22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8.06cm" svg:y="24.223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.482cm" svg:y="24.69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081cm" svg:y="24.69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5.669cm" svg:y="24.693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1.507cm" svg:y="24.69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458cm" svg:height="0.471cm" svg:x="13.717cm" svg:y="24.693cm">
          <draw:text-box>
            <text:p text:style-name="P4"><text:span text:style-name="T3">GISELE COELHO DA SILVA.</text:span></text:p>
          </draw:text-box>
        </draw:frame>
        <draw:frame draw:style-name="gr5" draw:text-style-name="P6" draw:layer="layout" svg:width="1.812cm" svg:height="0.471cm" svg:x="1.482cm" svg:y="25.16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931cm" svg:height="0.471cm" svg:x="3.497cm" svg:y="25.167cm">
          <draw:text-box>
            <text:p text:style-name="P4"><text:span text:style-name="T3">Boa Vista SCPC.</text:span></text:p>
          </draw:text-box>
        </draw:frame>
        <draw:frame draw:style-name="gr5" draw:text-style-name="P6" draw:layer="layout" svg:width="3.093cm" svg:height="0.471cm" svg:x="6.778cm" svg:y="25.16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10.165cm" svg:y="25.167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11.135cm" svg:height="0.471cm" svg:x="1.482cm" svg:y="25.654cm">
          <draw:text-box>
            <text:p text:style-name="P4"><text:span text:style-name="T3">atribuído à(s) parte(s) GISELE COELHO DA SILVA - Unânime.</text:span></text:p>
          </draw:text-box>
        </draw:frame>
        <draw:frame draw:style-name="gr5" draw:text-style-name="P6" draw:layer="layout" svg:width="0.422cm" svg:height="0.471cm" svg:x="19.381cm" svg:y="25.654cm">
          <draw:text-box>
            <text:p text:style-name="P4"><text:span text:style-name="T3">-</text:span></text:p>
          </draw:text-box>
        </draw:frame>
        <draw:frame draw:style-name="gr5" draw:text-style-name="P6" draw:layer="layout" svg:width="0.743cm" svg:height="0.471cm" svg:x="13.432cm" svg:y="25.654cm">
          <draw:text-box>
            <text:p text:style-name="P4"><text:span text:style-name="T2">329.</text:span></text:p>
          </draw:text-box>
        </draw:frame>
        <draw:frame draw:style-name="gr5" draw:text-style-name="P6" draw:layer="layout" svg:width="4.8cm" svg:height="0.471cm" svg:x="14.351cm" svg:y="25.654cm">
          <draw:text-box>
            <text:p text:style-name="P4"><text:span text:style-name="T2">0070585-91.2026.8.04.1000</text:span></text:p>
          </draw:text-box>
        </draw:frame>
        <draw:frame draw:style-name="gr5" draw:text-style-name="P6" draw:layer="layout" svg:width="4.352cm" svg:height="0.471cm" svg:x="1.482cm" svg:y="26.128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67cm" svg:y="26.128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731cm" svg:y="26.128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29cm" svg:y="26.12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504cm" svg:y="26.12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12.121cm" svg:y="26.128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7.484cm" svg:y="26.128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2.542cm" svg:height="0.471cm" svg:x="1.482cm" svg:y="26.598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4.289cm" svg:y="26.598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6.02cm" svg:y="26.59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8.65cm" svg:y="26.59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0.259cm" svg:y="26.598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6.189cm" svg:y="26.59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084cm" svg:height="0.471cm" svg:x="18.424cm" svg:y="26.598cm">
          <draw:text-box>
            <text:p text:style-name="P4"><text:span text:style-name="T3">JOAO</text:span></text:p>
          </draw:text-box>
        </draw:frame>
        <draw:frame draw:style-name="gr5" draw:text-style-name="P6" draw:layer="layout" svg:width="6.658cm" svg:height="0.471cm" svg:x="1.482cm" svg:y="27.072cm">
          <draw:text-box>
            <text:p text:style-name="P4"><text:span text:style-name="T3">VICTOR DE ARAUJO RODRIGUES.</text:span></text:p>
          </draw:text-box>
        </draw:frame>
        <draw:frame draw:style-name="gr5" draw:text-style-name="P6" draw:layer="layout" svg:width="1.812cm" svg:height="0.471cm" svg:x="8.61cm" svg:y="27.07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8.587cm" svg:height="0.471cm" svg:x="10.625cm" svg:y="27.072cm">
          <draw:text-box>
            <text:p text:style-name="P4"><text:span text:style-name="T3">BANCO BRADESCO FINANCIAMENTOS S/A.</text:span></text:p>
          </draw:text-box>
        </draw:frame>
        <draw:frame draw:style-name="gr5" draw:text-style-name="P6" draw:layer="layout" svg:width="17.743cm" svg:height="0.471cm" svg:x="1.482cm" svg:y="27.542cm">
          <draw:text-box>
            <text:p text:style-name="P4"><text:span text:style-name="T3">Decisão principal: 237 - Com Resolução do Mérito - Provimento, atribuído à(s) parte(s) JOAO VICTOR</text:span></text:p>
          </draw:text-box>
        </draw:frame>
      </draw:page>
      <draw:page draw:name="page26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6.881cm" svg:height="0.471cm" svg:x="1.482cm" svg:y="1.295cm">
          <draw:text-box>
            <text:p text:style-name="P4"><text:span text:style-name="T3">DE ARAUJO RODRIGUES - Unânime.</text:span></text:p>
          </draw:text-box>
        </draw:frame>
        <draw:frame draw:style-name="gr5" draw:text-style-name="P6" draw:layer="layout" svg:width="5.28cm" svg:height="0.471cm" svg:x="14.232cm" svg:y="1.295cm">
          <draw:text-box>
            <text:p text:style-name="P4"><text:span text:style-name="T3">- Recurso Inominado Cível - 3ª</text:span></text:p>
          </draw:text-box>
        </draw:frame>
        <draw:frame draw:style-name="gr5" draw:text-style-name="P6" draw:layer="layout" svg:width="5.646cm" svg:height="0.471cm" svg:x="8.475cm" svg:y="1.295cm">
          <draw:text-box>
            <text:p text:style-name="P4"><text:span text:style-name="T2">330. 0064185-61.2026.8.04.1000</text:span></text:p>
          </draw:text-box>
        </draw:frame>
        <draw:frame draw:style-name="gr5" draw:text-style-name="P6" draw:layer="layout" svg:width="17.8cm" svg:height="0.471cm" svg:x="1.482cm" svg:y="1.765cm">
          <draw:text-box>
            <text:p text:style-name="P4"><text:span text:style-name="T3">Turma Recursal. Relator: Alexandre Henrique Novaes De Araújo. Impedimentos: 1 (Tipo: Impedimento.</text:span></text:p>
          </draw:text-box>
        </draw:frame>
        <draw:frame draw:style-name="gr5" draw:text-style-name="P6" draw:layer="layout" svg:width="14.816cm" svg:height="0.471cm" svg:x="1.482cm" svg:y="2.239cm">
          <draw:text-box>
            <text:p text:style-name="P4"><text:span text:style-name="T3">Motivo: Despachou em primeiro grau.). Recorrente: SAMUEL MARQUES DE LIMA.</text:span></text:p>
          </draw:text-box>
        </draw:frame>
        <draw:frame draw:style-name="gr5" draw:text-style-name="P6" draw:layer="layout" svg:width="2.659cm" svg:height="0.471cm" svg:x="16.781cm" svg:y="2.239cm">
          <draw:text-box>
            <text:p text:style-name="P4"><text:span text:style-name="T3">Recorrido: Ifp -</text:span></text:p>
          </draw:text-box>
        </draw:frame>
        <draw:frame draw:style-name="gr5" draw:text-style-name="P6" draw:layer="layout" svg:width="8.279cm" svg:height="0.471cm" svg:x="1.482cm" svg:y="2.713cm">
          <draw:text-box>
            <text:p text:style-name="P4"><text:span text:style-name="T3">Instituto de Formação Profissional Manaus Ltda.</text:span></text:p>
          </draw:text-box>
        </draw:frame>
        <draw:frame draw:style-name="gr5" draw:text-style-name="P6" draw:layer="layout" svg:width="8.913cm" svg:height="0.471cm" svg:x="10.19cm" svg:y="2.713cm">
          <draw:text-box>
            <text:p text:style-name="P4"><text:span text:style-name="T3">Decisão principal: 239 - Com Resolução do Mérito -</text:span></text:p>
          </draw:text-box>
        </draw:frame>
        <draw:frame draw:style-name="gr5" draw:text-style-name="P6" draw:layer="layout" svg:width="2.93cm" svg:height="0.471cm" svg:x="1.482cm" svg:y="3.2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4.839cm" svg:y="3.2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753cm" svg:y="3.2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731cm" svg:y="3.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3.918cm" svg:height="0.471cm" svg:x="9.399cm" svg:y="3.2cm">
          <draw:text-box>
            <text:p text:style-name="P4"><text:span text:style-name="T3">SAMUEL MARQUES</text:span></text:p>
          </draw:text-box>
        </draw:frame>
        <draw:frame draw:style-name="gr5" draw:text-style-name="P6" draw:layer="layout" svg:width="2.001cm" svg:height="0.471cm" svg:x="13.936cm" svg:y="3.2cm">
          <draw:text-box>
            <text:p text:style-name="P4"><text:span text:style-name="T3">DE LIMA -</text:span></text:p>
          </draw:text-box>
        </draw:frame>
        <draw:frame draw:style-name="gr5" draw:text-style-name="P6" draw:layer="layout" svg:width="1.66cm" svg:height="0.471cm" svg:x="16.717cm" svg:y="3.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58cm" svg:y="3.2cm">
          <draw:text-box>
            <text:p text:style-name="P4"><text:span text:style-name="T2">331.</text:span></text:p>
          </draw:text-box>
        </draw:frame>
        <draw:frame draw:style-name="gr5" draw:text-style-name="P6" draw:layer="layout" svg:width="8.207cm" svg:height="0.471cm" svg:x="6.464cm" svg:y="3.687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3.687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3.687cm">
          <draw:text-box>
            <text:p text:style-name="P4"><text:span text:style-name="T2">0029973-14.2026.8.04.1000</text:span></text:p>
          </draw:text-box>
        </draw:frame>
        <draw:frame draw:style-name="gr5" draw:text-style-name="P6" draw:layer="layout" svg:width="2.212cm" svg:height="0.471cm" svg:x="1.482cm" svg:y="4.161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4.043cm" svg:y="4.161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4.835cm" svg:y="4.161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1.976cm" svg:height="0.471cm" svg:x="6.431cm" svg:y="4.16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0.989cm" svg:height="0.471cm" svg:x="8.755cm" svg:y="4.161cm">
          <draw:text-box>
            <text:p text:style-name="P4"><text:span text:style-name="T3">Altair</text:span></text:p>
          </draw:text-box>
        </draw:frame>
        <draw:frame draw:style-name="gr5" draw:text-style-name="P6" draw:layer="layout" svg:width="0.99cm" svg:height="0.471cm" svg:x="10.068cm" svg:y="4.161cm">
          <draw:text-box>
            <text:p text:style-name="P4"><text:span text:style-name="T3">Bessa</text:span></text:p>
          </draw:text-box>
        </draw:frame>
        <draw:frame draw:style-name="gr5" draw:text-style-name="P6" draw:layer="layout" svg:width="1.342cm" svg:height="0.471cm" svg:x="11.372cm" svg:y="4.161cm">
          <draw:text-box>
            <text:p text:style-name="P4"><text:span text:style-name="T3">Ferreira</text:span></text:p>
          </draw:text-box>
        </draw:frame>
        <draw:frame draw:style-name="gr5" draw:text-style-name="P6" draw:layer="layout" svg:width="0.931cm" svg:height="0.471cm" svg:x="13.043cm" svg:y="4.161cm">
          <draw:text-box>
            <text:p text:style-name="P4"><text:span text:style-name="T3">Neto.</text:span></text:p>
          </draw:text-box>
        </draw:frame>
        <draw:frame draw:style-name="gr5" draw:text-style-name="P6" draw:layer="layout" svg:width="1.812cm" svg:height="0.471cm" svg:x="14.288cm" svg:y="4.16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836cm" svg:height="0.471cm" svg:x="16.447cm" svg:y="4.161cm">
          <draw:text-box>
            <text:p text:style-name="P4"><text:span text:style-name="T3">CRED SYSTEN</text:span></text:p>
          </draw:text-box>
        </draw:frame>
        <draw:frame draw:style-name="gr5" draw:text-style-name="P6" draw:layer="layout" svg:width="18.027cm" svg:height="0.471cm" svg:x="1.482cm" svg:y="4.631cm">
          <draw:text-box>
            <text:p text:style-name="P4"><text:span text:style-name="T3">ADMINISTRADORA DE CARTÕES DE CREDITO LTDA. Decisão principal: 238 - Com Resolução do</text:span></text:p>
          </draw:text-box>
        </draw:frame>
        <draw:frame draw:style-name="gr5" draw:text-style-name="P6" draw:layer="layout" svg:width="1.401cm" svg:height="0.471cm" svg:x="1.482cm" svg:y="5.122cm">
          <draw:text-box>
            <text:p text:style-name="P4"><text:span text:style-name="T3">Mérito -</text:span></text:p>
          </draw:text-box>
        </draw:frame>
        <draw:frame draw:style-name="gr5" draw:text-style-name="P6" draw:layer="layout" svg:width="3.682cm" svg:height="0.471cm" svg:x="3.205cm" svg:y="5.122cm">
          <draw:text-box>
            <text:p text:style-name="P4"><text:span text:style-name="T3">Provimento em Parte,</text:span></text:p>
          </draw:text-box>
        </draw:frame>
        <draw:frame draw:style-name="gr5" draw:text-style-name="P6" draw:layer="layout" svg:width="2.271cm" svg:height="0.471cm" svg:x="7.345cm" svg:y="5.122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9.962cm" svg:y="5.12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0.989cm" svg:height="0.471cm" svg:x="11.49cm" svg:y="5.122cm">
          <draw:text-box>
            <text:p text:style-name="P4"><text:span text:style-name="T3">Altair</text:span></text:p>
          </draw:text-box>
        </draw:frame>
        <draw:frame draw:style-name="gr5" draw:text-style-name="P6" draw:layer="layout" svg:width="3.611cm" svg:height="0.471cm" svg:x="12.7cm" svg:y="5.122cm">
          <draw:text-box>
            <text:p text:style-name="P4"><text:span text:style-name="T3">Bessa Ferreira Neto -</text:span></text:p>
          </draw:text-box>
        </draw:frame>
        <draw:frame draw:style-name="gr5" draw:text-style-name="P6" draw:layer="layout" svg:width="1.66cm" svg:height="0.471cm" svg:x="16.866cm" svg:y="5.12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6cm" svg:y="5.122cm">
          <draw:text-box>
            <text:p text:style-name="P4"><text:span text:style-name="T2">332.</text:span></text:p>
          </draw:text-box>
        </draw:frame>
        <draw:frame draw:style-name="gr5" draw:text-style-name="P6" draw:layer="layout" svg:width="0.422cm" svg:height="0.471cm" svg:x="6.612cm" svg:y="5.609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5.609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5.609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5.609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5.60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5.60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5.609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5.609cm">
          <draw:text-box>
            <text:p text:style-name="P4"><text:span text:style-name="T2">0030809-84.2026.8.04.1000</text:span></text:p>
          </draw:text-box>
        </draw:frame>
        <draw:frame draw:style-name="gr5" draw:text-style-name="P6" draw:layer="layout" svg:width="4.939cm" svg:height="0.471cm" svg:x="1.482cm" svg:y="6.083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8.102cm" svg:height="0.471cm" svg:x="6.685cm" svg:y="6.083cm">
          <draw:text-box>
            <text:p text:style-name="P4"><text:span text:style-name="T3">Recorrente: IZABEL SATIRO DE OLIVEIRA.</text:span></text:p>
          </draw:text-box>
        </draw:frame>
        <draw:frame draw:style-name="gr5" draw:text-style-name="P6" draw:layer="layout" svg:width="4.329cm" svg:height="0.471cm" svg:x="15.1cm" svg:y="6.083cm">
          <draw:text-box>
            <text:p text:style-name="P4"><text:span text:style-name="T3">Recorrido: ATIVOS S.A.</text:span></text:p>
          </draw:text-box>
        </draw:frame>
        <draw:frame draw:style-name="gr5" draw:text-style-name="P6" draw:layer="layout" svg:width="9.527cm" svg:height="0.471cm" svg:x="1.482cm" svg:y="6.553cm">
          <draw:text-box>
            <text:p text:style-name="P4"><text:span text:style-name="T3">SECURITIZADORA DE CREDITOS FINANCEIROS.</text:span></text:p>
          </draw:text-box>
        </draw:frame>
        <draw:frame draw:style-name="gr5" draw:text-style-name="P6" draw:layer="layout" svg:width="3.093cm" svg:height="0.471cm" svg:x="11.531cm" svg:y="6.553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4.94cm" svg:y="6.553cm">
          <draw:text-box>
            <text:p text:style-name="P4"><text:span text:style-name="T3">239 -</text:span></text:p>
          </draw:text-box>
        </draw:frame>
        <draw:frame draw:style-name="gr5" draw:text-style-name="P6" draw:layer="layout" svg:width="3.224cm" svg:height="0.471cm" svg:x="16.095cm" svg:y="6.553cm">
          <draw:text-box>
            <text:p text:style-name="P4"><text:span text:style-name="T3">Com Resolução do</text:span></text:p>
          </draw:text-box>
        </draw:frame>
        <draw:frame draw:style-name="gr5" draw:text-style-name="P6" draw:layer="layout" svg:width="4.434cm" svg:height="0.471cm" svg:x="1.482cm" svg:y="7.044cm">
          <draw:text-box>
            <text:p text:style-name="P4"><text:span text:style-name="T3">Mérito - Não-Provimento,</text:span></text:p>
          </draw:text-box>
        </draw:frame>
        <draw:frame draw:style-name="gr5" draw:text-style-name="P6" draw:layer="layout" svg:width="11.699cm" svg:height="0.471cm" svg:x="6.266cm" svg:y="7.044cm">
          <draw:text-box>
            <text:p text:style-name="P4"><text:span text:style-name="T3">atribuído à(s) parte(s) IZABEL SATIRO DE OLIVEIRA - Unânime.</text:span></text:p>
          </draw:text-box>
        </draw:frame>
        <draw:frame draw:style-name="gr5" draw:text-style-name="P6" draw:layer="layout" svg:width="0.743cm" svg:height="0.471cm" svg:x="18.771cm" svg:y="7.044cm">
          <draw:text-box>
            <text:p text:style-name="P4"><text:span text:style-name="T2">333.</text:span></text:p>
          </draw:text-box>
        </draw:frame>
        <draw:frame draw:style-name="gr5" draw:text-style-name="P6" draw:layer="layout" svg:width="0.422cm" svg:height="0.471cm" svg:x="6.612cm" svg:y="7.531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7.53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7.53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7.531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7.53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7.53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7.531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7.531cm">
          <draw:text-box>
            <text:p text:style-name="P4"><text:span text:style-name="T2">0052801-04.2026.8.04.1000</text:span></text:p>
          </draw:text-box>
        </draw:frame>
        <draw:frame draw:style-name="gr5" draw:text-style-name="P6" draw:layer="layout" svg:width="17.897cm" svg:height="0.471cm" svg:x="1.482cm" svg:y="8.001cm">
          <draw:text-box>
            <text:p text:style-name="P4"><text:span text:style-name="T3">Henrique Novaes De Araújo. Recorrente: Joelma Petillo Cardoso. Recorrido: BANCO BRADESCO S/A.</text:span></text:p>
          </draw:text-box>
        </draw:frame>
        <draw:frame draw:style-name="gr5" draw:text-style-name="P6" draw:layer="layout" svg:width="3.093cm" svg:height="0.471cm" svg:x="1.482cm" svg:y="8.47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4.843cm" svg:y="8.475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4.974cm" svg:height="0.471cm" svg:x="14.293cm" svg:y="8.475cm">
          <draw:text-box>
            <text:p text:style-name="P4"><text:span text:style-name="T3">atribuído à(s) parte(s) Joelma</text:span></text:p>
          </draw:text-box>
        </draw:frame>
        <draw:frame draw:style-name="gr5" draw:text-style-name="P6" draw:layer="layout" svg:width="4.634cm" svg:height="0.471cm" svg:x="1.482cm" svg:y="8.961cm">
          <draw:text-box>
            <text:p text:style-name="P4"><text:span text:style-name="T3">Petillo Cardoso - Unânime.</text:span></text:p>
          </draw:text-box>
        </draw:frame>
        <draw:frame draw:style-name="gr5" draw:text-style-name="P6" draw:layer="layout" svg:width="4.599cm" svg:height="0.471cm" svg:x="12.518cm" svg:y="8.961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7.552cm" svg:y="8.961cm">
          <draw:text-box>
            <text:p text:style-name="P4"><text:span text:style-name="T3">- 3ª</text:span></text:p>
          </draw:text-box>
        </draw:frame>
        <draw:frame draw:style-name="gr5" draw:text-style-name="P6" draw:layer="layout" svg:width="1.13cm" svg:height="0.471cm" svg:x="18.378cm" svg:y="8.961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557cm" svg:y="8.961cm">
          <draw:text-box>
            <text:p text:style-name="P4"><text:span text:style-name="T2">334.</text:span></text:p>
          </draw:text-box>
        </draw:frame>
        <draw:frame draw:style-name="gr5" draw:text-style-name="P6" draw:layer="layout" svg:width="4.8cm" svg:height="0.471cm" svg:x="7.48cm" svg:y="8.961cm">
          <draw:text-box>
            <text:p text:style-name="P4"><text:span text:style-name="T2">0065750-60.2026.8.04.1000</text:span></text:p>
          </draw:text-box>
        </draw:frame>
        <draw:frame draw:style-name="gr5" draw:text-style-name="P6" draw:layer="layout" svg:width="1.589cm" svg:height="0.471cm" svg:x="1.482cm" svg:y="9.436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425cm" svg:y="9.43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5.14cm" svg:y="9.436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1.577cm" svg:height="0.471cm" svg:x="7.261cm" svg:y="9.436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9.183cm" svg:y="9.436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10.792cm" svg:y="9.436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11.6cm" svg:y="9.436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976cm" svg:height="0.471cm" svg:x="13.222cm" svg:y="9.43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682cm" svg:height="0.471cm" svg:x="15.566cm" svg:y="9.436cm">
          <draw:text-box>
            <text:p text:style-name="P4"><text:span text:style-name="T3">REINALDO BENTO</text:span></text:p>
          </draw:text-box>
        </draw:frame>
        <draw:frame draw:style-name="gr5" draw:text-style-name="P6" draw:layer="layout" svg:width="17.886cm" svg:height="0.471cm" svg:x="1.482cm" svg:y="9.91cm">
          <draw:text-box>
            <text:p text:style-name="P4"><text:span text:style-name="T3">DURANTE. Recorrido: BANCO BRADESCO S/A. Decisão principal: 239 - Com Resolução do Mérito -</text:span></text:p>
          </draw:text-box>
        </draw:frame>
        <draw:frame draw:style-name="gr5" draw:text-style-name="P6" draw:layer="layout" svg:width="2.93cm" svg:height="0.471cm" svg:x="1.482cm" svg:y="10.397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4.856cm" svg:y="10.397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787cm" svg:y="10.397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786cm" svg:y="10.39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81cm" svg:height="0.471cm" svg:x="9.471cm" svg:y="10.397cm">
          <draw:text-box>
            <text:p text:style-name="P4"><text:span text:style-name="T3">REINALDO BENTO DURANTE</text:span></text:p>
          </draw:text-box>
        </draw:frame>
        <draw:frame draw:style-name="gr5" draw:text-style-name="P6" draw:layer="layout" svg:width="0.422cm" svg:height="0.471cm" svg:x="16.218cm" svg:y="10.397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701cm" svg:y="10.397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58cm" svg:y="10.397cm">
          <draw:text-box>
            <text:p text:style-name="P4"><text:span text:style-name="T2">335.</text:span></text:p>
          </draw:text-box>
        </draw:frame>
        <draw:frame draw:style-name="gr5" draw:text-style-name="P6" draw:layer="layout" svg:width="0.422cm" svg:height="0.471cm" svg:x="6.612cm" svg:y="10.883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0.88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0.88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0.88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0.88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0.88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0.883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0.883cm">
          <draw:text-box>
            <text:p text:style-name="P4"><text:span text:style-name="T2">0672804-62.2025.8.04.1000</text:span></text:p>
          </draw:text-box>
        </draw:frame>
        <draw:frame draw:style-name="gr5" draw:text-style-name="P6" draw:layer="layout" svg:width="4.939cm" svg:height="0.471cm" svg:x="1.482cm" svg:y="11.358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1.976cm" svg:height="0.471cm" svg:x="6.752cm" svg:y="11.35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986cm" svg:height="0.471cm" svg:x="8.899cm" svg:y="11.358cm">
          <draw:text-box>
            <text:p text:style-name="P4"><text:span text:style-name="T3">Ketlen Cristina Carvalho de Souza.</text:span></text:p>
          </draw:text-box>
        </draw:frame>
        <draw:frame draw:style-name="gr5" draw:text-style-name="P6" draw:layer="layout" svg:width="1.812cm" svg:height="0.471cm" svg:x="15.274cm" svg:y="11.35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201cm" svg:height="0.471cm" svg:x="17.255cm" svg:y="11.358cm">
          <draw:text-box>
            <text:p text:style-name="P4"><text:span text:style-name="T3">BANCO DO</text:span></text:p>
          </draw:text-box>
        </draw:frame>
        <draw:frame draw:style-name="gr5" draw:text-style-name="P6" draw:layer="layout" svg:width="2.366cm" svg:height="0.471cm" svg:x="1.482cm" svg:y="11.827cm">
          <draw:text-box>
            <text:p text:style-name="P4"><text:span text:style-name="T3">BRASIL S.A.</text:span></text:p>
          </draw:text-box>
        </draw:frame>
        <draw:frame draw:style-name="gr5" draw:text-style-name="P6" draw:layer="layout" svg:width="3.093cm" svg:height="0.471cm" svg:x="4.136cm" svg:y="11.82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7.54cm" svg:y="11.827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8.691cm" svg:y="11.82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3.975cm" svg:y="11.827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7.128cm" svg:y="11.827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.482cm" svg:y="12.31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127cm" svg:height="0.471cm" svg:x="2.997cm" svg:y="12.319cm">
          <draw:text-box>
            <text:p text:style-name="P4"><text:span text:style-name="T3">Ketlen Cristina Carvalho de Souza -</text:span></text:p>
          </draw:text-box>
        </draw:frame>
        <draw:frame draw:style-name="gr5" draw:text-style-name="P6" draw:layer="layout" svg:width="1.66cm" svg:height="0.471cm" svg:x="9.865cm" svg:y="12.31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77cm" svg:y="12.319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16cm" svg:y="12.319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752cm" svg:y="12.319cm">
          <draw:text-box>
            <text:p text:style-name="P4"><text:span text:style-name="T2">336.</text:span></text:p>
          </draw:text-box>
        </draw:frame>
        <draw:frame draw:style-name="gr5" draw:text-style-name="P6" draw:layer="layout" svg:width="4.8cm" svg:height="0.471cm" svg:x="12.7cm" svg:y="12.319cm">
          <draw:text-box>
            <text:p text:style-name="P4"><text:span text:style-name="T2">0066738-81.2026.8.04.1000</text:span></text:p>
          </draw:text-box>
        </draw:frame>
        <draw:frame draw:style-name="gr5" draw:text-style-name="P6" draw:layer="layout" svg:width="17.811cm" svg:height="0.471cm" svg:x="1.482cm" svg:y="12.788cm">
          <draw:text-box>
            <text:p text:style-name="P4"><text:span text:style-name="T3">Inominado Cível - 3ª Turma Recursal. Relator: Alexandre Henrique Novaes De Araújo. Impedimentos: 1</text:span></text:p>
          </draw:text-box>
        </draw:frame>
        <draw:frame draw:style-name="gr5" draw:text-style-name="P6" draw:layer="layout" svg:width="17.79cm" svg:height="0.471cm" svg:x="1.482cm" svg:y="13.263cm">
          <draw:text-box>
            <text:p text:style-name="P4"><text:span text:style-name="T3">(Tipo: Impedimento. Motivo: Despachou em primeiro grau.), 2 (Tipo: Impedimento. Motivo: Despachou</text:span></text:p>
          </draw:text-box>
        </draw:frame>
        <draw:frame draw:style-name="gr5" draw:text-style-name="P6" draw:layer="layout" svg:width="17.825cm" svg:height="0.471cm" svg:x="1.482cm" svg:y="13.732cm">
          <draw:text-box>
            <text:p text:style-name="P4"><text:span text:style-name="T3">em primeiro grau.). Recorrente: Jandervan Carlos de Souza. Recorrido: Bemol S/A, Recorrido: SERASA</text:span></text:p>
          </draw:text-box>
        </draw:frame>
        <draw:frame draw:style-name="gr5" draw:text-style-name="P6" draw:layer="layout" svg:width="0.767cm" svg:height="0.471cm" svg:x="1.482cm" svg:y="14.207cm">
          <draw:text-box>
            <text:p text:style-name="P4"><text:span text:style-name="T3">S/A.</text:span></text:p>
          </draw:text-box>
        </draw:frame>
        <draw:frame draw:style-name="gr5" draw:text-style-name="P6" draw:layer="layout" svg:width="3.093cm" svg:height="0.471cm" svg:x="2.455cm" svg:y="14.20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5.893cm" svg:y="14.207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7.07cm" svg:y="14.20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2.421cm" svg:y="14.207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5.596cm" svg:y="14.207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8.195cm" svg:y="14.20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585cm" svg:height="0.471cm" svg:x="1.482cm" svg:y="14.693cm">
          <draw:text-box>
            <text:p text:style-name="P4"><text:span text:style-name="T3">Jandervan Carlos de Souza - Unânime.</text:span></text:p>
          </draw:text-box>
        </draw:frame>
        <draw:frame draw:style-name="gr5" draw:text-style-name="P6" draw:layer="layout" svg:width="5.28cm" svg:height="0.471cm" svg:x="14.127cm" svg:y="14.693cm">
          <draw:text-box>
            <text:p text:style-name="P4"><text:span text:style-name="T3">- Recurso Inominado Cível - 3ª</text:span></text:p>
          </draw:text-box>
        </draw:frame>
        <draw:frame draw:style-name="gr5" draw:text-style-name="P6" draw:layer="layout" svg:width="5.646cm" svg:height="0.471cm" svg:x="8.314cm" svg:y="14.693cm">
          <draw:text-box>
            <text:p text:style-name="P4"><text:span text:style-name="T2">337. 0102014-76.2026.8.04.1000</text:span></text:p>
          </draw:text-box>
        </draw:frame>
        <draw:frame draw:style-name="gr5" draw:text-style-name="P6" draw:layer="layout" svg:width="17.8cm" svg:height="0.471cm" svg:x="1.482cm" svg:y="15.168cm">
          <draw:text-box>
            <text:p text:style-name="P4"><text:span text:style-name="T3">Turma Recursal. Relator: Alexandre Henrique Novaes De Araújo. Impedimentos: 1 (Tipo: Impedimento.</text:span></text:p>
          </draw:text-box>
        </draw:frame>
        <draw:frame draw:style-name="gr5" draw:text-style-name="P6" draw:layer="layout" svg:width="1.366cm" svg:height="0.471cm" svg:x="1.482cm" svg:y="15.63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103cm" svg:y="15.637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9.081cm" svg:y="15.63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67cm" svg:height="0.471cm" svg:x="11.329cm" svg:y="15.637cm">
          <draw:text-box>
            <text:p text:style-name="P4"><text:span text:style-name="T3">KEVEN DA MOTA MOREIRA.</text:span></text:p>
          </draw:text-box>
        </draw:frame>
        <draw:frame draw:style-name="gr5" draw:text-style-name="P6" draw:layer="layout" svg:width="1.812cm" svg:height="0.471cm" svg:x="17.661cm" svg:y="15.63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1.482cm" svg:y="16.112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6.616cm" svg:y="16.11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0.042cm" svg:y="16.112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1.21cm" svg:y="16.112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6.54cm" svg:y="16.112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1.347cm" svg:height="0.471cm" svg:x="1.482cm" svg:y="16.598cm">
          <draw:text-box>
            <text:p text:style-name="P4"><text:span text:style-name="T3">atribuído à(s) parte(s) KEVEN DA MOTA MOREIRA - Unânime.</text:span></text:p>
          </draw:text-box>
        </draw:frame>
        <draw:frame draw:style-name="gr5" draw:text-style-name="P6" draw:layer="layout" svg:width="0.422cm" svg:height="0.471cm" svg:x="19.38cm" svg:y="16.598cm">
          <draw:text-box>
            <text:p text:style-name="P4"><text:span text:style-name="T3">-</text:span></text:p>
          </draw:text-box>
        </draw:frame>
        <draw:frame draw:style-name="gr5" draw:text-style-name="P6" draw:layer="layout" svg:width="0.743cm" svg:height="0.471cm" svg:x="13.479cm" svg:y="16.598cm">
          <draw:text-box>
            <text:p text:style-name="P4"><text:span text:style-name="T2">338.</text:span></text:p>
          </draw:text-box>
        </draw:frame>
        <draw:frame draw:style-name="gr5" draw:text-style-name="P6" draw:layer="layout" svg:width="4.8cm" svg:height="0.471cm" svg:x="14.381cm" svg:y="16.598cm">
          <draw:text-box>
            <text:p text:style-name="P4"><text:span text:style-name="T2">0004005-79.2026.8.04.1000</text:span></text:p>
          </draw:text-box>
        </draw:frame>
        <draw:frame draw:style-name="gr5" draw:text-style-name="P6" draw:layer="layout" svg:width="4.352cm" svg:height="0.471cm" svg:x="1.482cm" svg:y="17.07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67cm" svg:y="17.07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731cm" svg:y="17.07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29cm" svg:y="17.07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504cm" svg:y="17.07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12.121cm" svg:y="17.073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7.484cm" svg:y="17.073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2.542cm" svg:height="0.471cm" svg:x="1.482cm" svg:y="17.542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4.246cm" svg:y="17.542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5.919cm" svg:y="17.54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8.506cm" svg:y="17.54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0.081cm" svg:y="17.542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5.875cm" svg:y="17.54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437cm" svg:height="0.471cm" svg:x="18.068cm" svg:y="17.542cm">
          <draw:text-box>
            <text:p text:style-name="P4"><text:span text:style-name="T3">SARAH</text:span></text:p>
          </draw:text-box>
        </draw:frame>
        <draw:frame draw:style-name="gr5" draw:text-style-name="P6" draw:layer="layout" svg:width="17.816cm" svg:height="0.471cm" svg:x="1.482cm" svg:y="18.017cm">
          <draw:text-box>
            <text:p text:style-name="P4"><text:span text:style-name="T3">GLORIA CARDENAS. Recorrido: BANCO BRADESCO S/A. Decisão principal: 239 - Com Resolução</text:span></text:p>
          </draw:text-box>
        </draw:frame>
        <draw:frame draw:style-name="gr5" draw:text-style-name="P6" draw:layer="layout" svg:width="4.964cm" svg:height="0.471cm" svg:x="1.482cm" svg:y="18.503cm">
          <draw:text-box>
            <text:p text:style-name="P4"><text:span text:style-name="T3">do Mérito - Não-Provimento,</text:span></text:p>
          </draw:text-box>
        </draw:frame>
        <draw:frame draw:style-name="gr5" draw:text-style-name="P6" draw:layer="layout" svg:width="11.313cm" svg:height="0.471cm" svg:x="6.816cm" svg:y="18.503cm">
          <draw:text-box>
            <text:p text:style-name="P4"><text:span text:style-name="T3">atribuído à(s) parte(s) SARAH GLORIA CARDENAS - Unânime.</text:span></text:p>
          </draw:text-box>
        </draw:frame>
        <draw:frame draw:style-name="gr5" draw:text-style-name="P6" draw:layer="layout" svg:width="0.743cm" svg:height="0.471cm" svg:x="18.775cm" svg:y="18.503cm">
          <draw:text-box>
            <text:p text:style-name="P4"><text:span text:style-name="T2">339.</text:span></text:p>
          </draw:text-box>
        </draw:frame>
        <draw:frame draw:style-name="gr5" draw:text-style-name="P6" draw:layer="layout" svg:width="0.422cm" svg:height="0.471cm" svg:x="6.612cm" svg:y="18.994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8.994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8.994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8.994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8.99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8.99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8.994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8.994cm">
          <draw:text-box>
            <text:p text:style-name="P4"><text:span text:style-name="T2">0031841-27.2026.8.04.1000</text:span></text:p>
          </draw:text-box>
        </draw:frame>
        <draw:frame draw:style-name="gr5" draw:text-style-name="P6" draw:layer="layout" svg:width="4.939cm" svg:height="0.471cm" svg:x="1.482cm" svg:y="19.464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19.464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19.464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19.464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19.46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19.464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7.754cm" svg:height="0.471cm" svg:x="1.482cm" svg:y="19.939cm">
          <draw:text-box>
            <text:p text:style-name="P4"><text:span text:style-name="T3">grau.). Recorrente: Daniel Bruces Rodrigues. Recorrido: SERASA S/A, Recorrido: Banco Inter. Decisão</text:span></text:p>
          </draw:text-box>
        </draw:frame>
        <draw:frame draw:style-name="gr5" draw:text-style-name="P6" draw:layer="layout" svg:width="1.624cm" svg:height="0.471cm" svg:x="1.482cm" svg:y="20.408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0.884cm" svg:height="0.471cm" svg:x="3.319cm" svg:y="20.408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4.475cm" svg:y="20.408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9.763cm" svg:y="20.408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2.917cm" svg:y="20.408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5.49cm" svg:y="20.408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13cm" svg:height="0.471cm" svg:x="16.989cm" svg:y="20.408cm">
          <draw:text-box>
            <text:p text:style-name="P4"><text:span text:style-name="T3">Daniel</text:span></text:p>
          </draw:text-box>
        </draw:frame>
        <draw:frame draw:style-name="gr5" draw:text-style-name="P6" draw:layer="layout" svg:width="1.178cm" svg:height="0.471cm" svg:x="18.322cm" svg:y="20.408cm">
          <draw:text-box>
            <text:p text:style-name="P4"><text:span text:style-name="T3">Bruces</text:span></text:p>
          </draw:text-box>
        </draw:frame>
        <draw:frame draw:style-name="gr5" draw:text-style-name="P6" draw:layer="layout" svg:width="3.752cm" svg:height="0.471cm" svg:x="1.482cm" svg:y="20.9cm">
          <draw:text-box>
            <text:p text:style-name="P4"><text:span text:style-name="T3">Rodrigues - Unânime.</text:span></text:p>
          </draw:text-box>
        </draw:frame>
        <draw:frame draw:style-name="gr5" draw:text-style-name="P6" draw:layer="layout" svg:width="8.207cm" svg:height="0.471cm" svg:x="11.189cm" svg:y="20.9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5.646cm" svg:height="0.471cm" svg:x="5.393cm" svg:y="20.9cm">
          <draw:text-box>
            <text:p text:style-name="P4"><text:span text:style-name="T2">340. 0712176-18.2025.8.04.1000</text:span></text:p>
          </draw:text-box>
        </draw:frame>
        <draw:frame draw:style-name="gr5" draw:text-style-name="P6" draw:layer="layout" svg:width="1.366cm" svg:height="0.471cm" svg:x="1.482cm" svg:y="21.36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3.036cm" svg:y="21.369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0.343cm" svg:y="21.36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835cm" svg:height="0.471cm" svg:x="12.515cm" svg:y="21.369cm">
          <draw:text-box>
            <text:p text:style-name="P4"><text:span text:style-name="T3">PEDRO BEZERRA MELO.</text:span></text:p>
          </draw:text-box>
        </draw:frame>
        <draw:frame draw:style-name="gr5" draw:text-style-name="P6" draw:layer="layout" svg:width="1.812cm" svg:height="0.471cm" svg:x="17.687cm" svg:y="21.36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765cm" svg:height="0.471cm" svg:x="1.482cm" svg:y="21.844cm">
          <draw:text-box>
            <text:p text:style-name="P4"><text:span text:style-name="T3">TOO SEGUROS S.A.</text:span></text:p>
          </draw:text-box>
        </draw:frame>
        <draw:frame draw:style-name="gr5" draw:text-style-name="P6" draw:layer="layout" svg:width="11.947cm" svg:height="0.471cm" svg:x="5.477cm" svg:y="21.844cm">
          <draw:text-box>
            <text:p text:style-name="P4"><text:span text:style-name="T3">Decisão principal: 239 - Com Resolução do Mérito - Não-Provimento,</text:span></text:p>
          </draw:text-box>
        </draw:frame>
        <draw:frame draw:style-name="gr5" draw:text-style-name="P6" draw:layer="layout" svg:width="1.53cm" svg:height="0.471cm" svg:x="17.975cm" svg:y="21.844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1.482cm" svg:y="22.33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2.375cm" svg:y="22.3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976cm" svg:height="0.471cm" svg:x="3.941cm" svg:y="22.33cm">
          <draw:text-box>
            <text:p text:style-name="P4"><text:span text:style-name="T3">PEDRO BEZERRA MELO -</text:span></text:p>
          </draw:text-box>
        </draw:frame>
        <draw:frame draw:style-name="gr5" draw:text-style-name="P6" draw:layer="layout" svg:width="1.66cm" svg:height="0.471cm" svg:x="9.635cm" svg:y="22.3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21cm" svg:y="22.33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06cm" svg:y="22.33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57cm" svg:y="22.33cm">
          <draw:text-box>
            <text:p text:style-name="P4"><text:span text:style-name="T2">341.</text:span></text:p>
          </draw:text-box>
        </draw:frame>
        <draw:frame draw:style-name="gr5" draw:text-style-name="P6" draw:layer="layout" svg:width="4.8cm" svg:height="0.471cm" svg:x="12.569cm" svg:y="22.33cm">
          <draw:text-box>
            <text:p text:style-name="P4"><text:span text:style-name="T2">0601268-73.2025.8.04.4400</text:span></text:p>
          </draw:text-box>
        </draw:frame>
        <draw:frame draw:style-name="gr5" draw:text-style-name="P6" draw:layer="layout" svg:width="2.859cm" svg:height="0.471cm" svg:x="1.482cm" svg:y="22.805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632cm" svg:y="22.805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466cm" svg:y="22.80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578cm" svg:y="22.80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10.144cm" svg:y="22.805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7.509cm" svg:y="22.80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7.921cm" svg:height="0.471cm" svg:x="1.482cm" svg:y="23.274cm">
          <draw:text-box>
            <text:p text:style-name="P4"><text:span text:style-name="T3">ALUISIO FERREIRA ROSAS representado(a) por ANANDA FURTADO COELHO BOYA. Recorrido:</text:span></text:p>
          </draw:text-box>
        </draw:frame>
        <draw:frame draw:style-name="gr5" draw:text-style-name="P6" draw:layer="layout" svg:width="4.718cm" svg:height="0.471cm" svg:x="1.482cm" svg:y="23.749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6.616cm" svg:y="23.749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0.042cm" svg:y="23.749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1.21cm" svg:y="23.749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6.54cm" svg:y="23.749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.482cm" svg:y="24.223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4.174cm" svg:y="24.22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8.056cm" svg:height="0.471cm" svg:x="5.741cm" svg:y="24.223cm">
          <draw:text-box>
            <text:p text:style-name="P4"><text:span text:style-name="T3">ALUISIO FERREIRA ROSAS representado(a)</text:span></text:p>
          </draw:text-box>
        </draw:frame>
        <draw:frame draw:style-name="gr5" draw:text-style-name="P6" draw:layer="layout" svg:width="0.566cm" svg:height="0.471cm" svg:x="14.575cm" svg:y="24.223cm">
          <draw:text-box>
            <text:p text:style-name="P4"><text:span text:style-name="T3">por</text:span></text:p>
          </draw:text-box>
        </draw:frame>
        <draw:frame draw:style-name="gr5" draw:text-style-name="P6" draw:layer="layout" svg:width="3.941cm" svg:height="0.471cm" svg:x="15.392cm" svg:y="24.223cm">
          <draw:text-box>
            <text:p text:style-name="P4"><text:span text:style-name="T3">ANANDA FURTADO</text:span></text:p>
          </draw:text-box>
        </draw:frame>
        <draw:frame draw:style-name="gr5" draw:text-style-name="P6" draw:layer="layout" svg:width="5.034cm" svg:height="0.471cm" svg:x="1.482cm" svg:y="24.71cm">
          <draw:text-box>
            <text:p text:style-name="P4"><text:span text:style-name="T3">COELHO BOYA - Unânime.</text:span></text:p>
          </draw:text-box>
        </draw:frame>
        <draw:frame draw:style-name="gr5" draw:text-style-name="P6" draw:layer="layout" svg:width="6.514cm" svg:height="0.471cm" svg:x="12.704cm" svg:y="24.71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0.743cm" svg:height="0.471cm" svg:x="6.82cm" svg:y="24.71cm">
          <draw:text-box>
            <text:p text:style-name="P4"><text:span text:style-name="T2">342.</text:span></text:p>
          </draw:text-box>
        </draw:frame>
        <draw:frame draw:style-name="gr5" draw:text-style-name="P6" draw:layer="layout" svg:width="4.8cm" svg:height="0.471cm" svg:x="7.717cm" svg:y="24.71cm">
          <draw:text-box>
            <text:p text:style-name="P4"><text:span text:style-name="T2">0114154-45.2026.8.04.1000</text:span></text:p>
          </draw:text-box>
        </draw:frame>
        <draw:frame draw:style-name="gr5" draw:text-style-name="P6" draw:layer="layout" svg:width="1.589cm" svg:height="0.471cm" svg:x="1.482cm" svg:y="25.179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02cm" svg:y="25.17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4.894cm" svg:y="25.179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2.638cm" svg:y="25.179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418cm" svg:y="25.179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2cm" svg:y="25.17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25.65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044cm" svg:y="25.654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8.793cm" svg:y="25.65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8.104cm" svg:height="0.471cm" svg:x="10.978cm" svg:y="25.654cm">
          <draw:text-box>
            <text:p text:style-name="P4"><text:span text:style-name="T3">PLURAL GESTAO EM PLANOS DE SAUDE</text:span></text:p>
          </draw:text-box>
        </draw:frame>
        <draw:frame draw:style-name="gr5" draw:text-style-name="P6" draw:layer="layout" svg:width="1.236cm" svg:height="0.471cm" svg:x="1.482cm" svg:y="26.128cm">
          <draw:text-box>
            <text:p text:style-name="P4"><text:span text:style-name="T3">LTDA.</text:span></text:p>
          </draw:text-box>
        </draw:frame>
        <draw:frame draw:style-name="gr5" draw:text-style-name="P6" draw:layer="layout" svg:width="1.812cm" svg:height="0.471cm" svg:x="3.061cm" svg:y="26.12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8.55cm" svg:height="0.471cm" svg:x="5.25cm" svg:y="26.128cm">
          <draw:text-box>
            <text:p text:style-name="P4"><text:span text:style-name="T3">FRANCISCA FERREIRA LEITE representado(a)</text:span></text:p>
          </draw:text-box>
        </draw:frame>
        <draw:frame draw:style-name="gr5" draw:text-style-name="P6" draw:layer="layout" svg:width="0.566cm" svg:height="0.471cm" svg:x="14.965cm" svg:y="26.128cm">
          <draw:text-box>
            <text:p text:style-name="P4"><text:span text:style-name="T3">por</text:span></text:p>
          </draw:text-box>
        </draw:frame>
        <draw:frame draw:style-name="gr5" draw:text-style-name="P6" draw:layer="layout" svg:width="3.377cm" svg:height="0.471cm" svg:x="15.862cm" svg:y="26.128cm">
          <draw:text-box>
            <text:p text:style-name="P4"><text:span text:style-name="T3">FABIOLA CARLA</text:span></text:p>
          </draw:text-box>
        </draw:frame>
        <draw:frame draw:style-name="gr5" draw:text-style-name="P6" draw:layer="layout" svg:width="17.615cm" svg:height="0.471cm" svg:x="1.482cm" svg:y="26.598cm">
          <draw:text-box>
            <text:p text:style-name="P4"><text:span text:style-name="T3">FERREIRA CASTRO. Decisão principal: 239 - Com Resolução do Mérito - Não-Provimento, atribuído</text:span></text:p>
          </draw:text-box>
        </draw:frame>
        <draw:frame draw:style-name="gr5" draw:text-style-name="P6" draw:layer="layout" svg:width="0.637cm" svg:height="0.471cm" svg:x="1.482cm" svg:y="27.084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2.544cm" svg:y="27.08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648cm" svg:height="0.471cm" svg:x="4.322cm" svg:y="27.084cm">
          <draw:text-box>
            <text:p text:style-name="P4"><text:span text:style-name="T3">PLURAL</text:span></text:p>
          </draw:text-box>
        </draw:frame>
        <draw:frame draw:style-name="gr5" draw:text-style-name="P6" draw:layer="layout" svg:width="4.165cm" svg:height="0.471cm" svg:x="6.422cm" svg:y="27.084cm">
          <draw:text-box>
            <text:p text:style-name="P4"><text:span text:style-name="T3">GESTAO EM PLANOS</text:span></text:p>
          </draw:text-box>
        </draw:frame>
        <draw:frame draw:style-name="gr5" draw:text-style-name="P6" draw:layer="layout" svg:width="0.566cm" svg:height="0.471cm" svg:x="11.684cm" svg:y="27.084cm">
          <draw:text-box>
            <text:p text:style-name="P4"><text:span text:style-name="T3">DE</text:span></text:p>
          </draw:text-box>
        </draw:frame>
        <draw:frame draw:style-name="gr5" draw:text-style-name="P6" draw:layer="layout" svg:width="1.413cm" svg:height="0.471cm" svg:x="12.653cm" svg:y="27.084cm">
          <draw:text-box>
            <text:p text:style-name="P4"><text:span text:style-name="T3">SAUDE</text:span></text:p>
          </draw:text-box>
        </draw:frame>
        <draw:frame draw:style-name="gr5" draw:text-style-name="P6" draw:layer="layout" svg:width="1.377cm" svg:height="0.471cm" svg:x="14.503cm" svg:y="27.084cm">
          <draw:text-box>
            <text:p text:style-name="P4"><text:span text:style-name="T3">LTDA -</text:span></text:p>
          </draw:text-box>
        </draw:frame>
        <draw:frame draw:style-name="gr5" draw:text-style-name="P6" draw:layer="layout" svg:width="1.66cm" svg:height="0.471cm" svg:x="16.59cm" svg:y="27.08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1cm" svg:y="27.084cm">
          <draw:text-box>
            <text:p text:style-name="P4"><text:span text:style-name="T2">343.</text:span></text:p>
          </draw:text-box>
        </draw:frame>
        <draw:frame draw:style-name="gr5" draw:text-style-name="P6" draw:layer="layout" svg:width="8.207cm" svg:height="0.471cm" svg:x="6.464cm" svg:y="27.575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27.575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27.575cm">
          <draw:text-box>
            <text:p text:style-name="P4"><text:span text:style-name="T2">0600211-36.2025.8.04.5300</text:span></text:p>
          </draw:text-box>
        </draw:frame>
      </draw:page>
      <draw:page draw:name="page27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4.175cm" svg:height="0.471cm" svg:x="1.482cm" svg:y="1.278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6.24cm" svg:y="1.27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634cm" svg:height="0.471cm" svg:x="8.501cm" svg:y="1.278cm">
          <draw:text-box>
            <text:p text:style-name="P4"><text:span text:style-name="T3">ASTROGILDO DE LIMA MORORO.</text:span></text:p>
          </draw:text-box>
        </draw:frame>
        <draw:frame draw:style-name="gr5" draw:text-style-name="P6" draw:layer="layout" svg:width="1.812cm" svg:height="0.471cm" svg:x="15.854cm" svg:y="1.27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555cm" svg:height="0.471cm" svg:x="17.945cm" svg:y="1.278cm">
          <draw:text-box>
            <text:p text:style-name="P4"><text:span text:style-name="T3">AMBAR</text:span></text:p>
          </draw:text-box>
        </draw:frame>
        <draw:frame draw:style-name="gr5" draw:text-style-name="P6" draw:layer="layout" svg:width="5.223cm" svg:height="0.471cm" svg:x="1.482cm" svg:y="1.752cm">
          <draw:text-box>
            <text:p text:style-name="P4"><text:span text:style-name="T3">ENERGIA AMAZONAS S.A.</text:span></text:p>
          </draw:text-box>
        </draw:frame>
        <draw:frame draw:style-name="gr5" draw:text-style-name="P6" draw:layer="layout" svg:width="3.093cm" svg:height="0.471cm" svg:x="6.997cm" svg:y="1.75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10.333cm" svg:y="1.752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1.53cm" svg:height="0.471cm" svg:x="1.482cm" svg:y="2.239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3.709cm" svg:y="2.239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4.953cm" svg:y="2.23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2.707cm" svg:height="0.471cm" svg:x="6.93cm" svg:y="2.239cm">
          <draw:text-box>
            <text:p text:style-name="P4"><text:span text:style-name="T3">ASTROGILDO</text:span></text:p>
          </draw:text-box>
        </draw:frame>
        <draw:frame draw:style-name="gr5" draw:text-style-name="P6" draw:layer="layout" svg:width="0.566cm" svg:height="0.471cm" svg:x="10.351cm" svg:y="2.239cm">
          <draw:text-box>
            <text:p text:style-name="P4"><text:span text:style-name="T3">DE</text:span></text:p>
          </draw:text-box>
        </draw:frame>
        <draw:frame draw:style-name="gr5" draw:text-style-name="P6" draw:layer="layout" svg:width="1.084cm" svg:height="0.471cm" svg:x="11.489cm" svg:y="2.239cm">
          <draw:text-box>
            <text:p text:style-name="P4"><text:span text:style-name="T3">LIMA</text:span></text:p>
          </draw:text-box>
        </draw:frame>
        <draw:frame draw:style-name="gr5" draw:text-style-name="P6" draw:layer="layout" svg:width="1.86cm" svg:height="0.471cm" svg:x="13.178cm" svg:y="2.239cm">
          <draw:text-box>
            <text:p text:style-name="P4"><text:span text:style-name="T3">MORORO</text:span></text:p>
          </draw:text-box>
        </draw:frame>
        <draw:frame draw:style-name="gr5" draw:text-style-name="P6" draw:layer="layout" svg:width="0.422cm" svg:height="0.471cm" svg:x="15.684cm" svg:y="2.239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383cm" svg:y="2.23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28cm" svg:y="2.239cm">
          <draw:text-box>
            <text:p text:style-name="P4"><text:span text:style-name="T2">344.</text:span></text:p>
          </draw:text-box>
        </draw:frame>
        <draw:frame draw:style-name="gr5" draw:text-style-name="P6" draw:layer="layout" svg:width="0.422cm" svg:height="0.471cm" svg:x="6.612cm" svg:y="2.726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.726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.726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.726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.72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.72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.726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.726cm">
          <draw:text-box>
            <text:p text:style-name="P4"><text:span text:style-name="T2">0090816-42.2026.8.04.1000</text:span></text:p>
          </draw:text-box>
        </draw:frame>
        <draw:frame draw:style-name="gr5" draw:text-style-name="P6" draw:layer="layout" svg:width="4.939cm" svg:height="0.471cm" svg:x="1.482cm" svg:y="3.2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3.2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3.2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3.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3.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3.2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7.928cm" svg:height="0.471cm" svg:x="1.482cm" svg:y="3.674cm">
          <draw:text-box>
            <text:p text:style-name="P4"><text:span text:style-name="T3">grau.). Recorrente: Maria Aparecida Siqueira S. Decisão parcial: Não-Provimento. Decisão principal: 237</text:span></text:p>
          </draw:text-box>
        </draw:frame>
        <draw:frame draw:style-name="gr5" draw:text-style-name="P6" draw:layer="layout" svg:width="0.422cm" svg:height="0.471cm" svg:x="1.482cm" svg:y="4.144cm">
          <draw:text-box>
            <text:p text:style-name="P4"><text:span text:style-name="T3">-</text:span></text:p>
          </draw:text-box>
        </draw:frame>
        <draw:frame draw:style-name="gr5" draw:text-style-name="P6" draw:layer="layout" svg:width="4.729cm" svg:height="0.471cm" svg:x="1.837cm" svg:y="4.144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083cm" svg:height="0.471cm" svg:x="7.273cm" svg:y="4.144cm">
          <draw:text-box>
            <text:p text:style-name="P4"><text:span text:style-name="T3">Provimento,</text:span></text:p>
          </draw:text-box>
        </draw:frame>
        <draw:frame draw:style-name="gr5" draw:text-style-name="P6" draw:layer="layout" svg:width="2.271cm" svg:height="0.471cm" svg:x="9.615cm" svg:y="4.144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2.252cm" svg:y="4.14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082cm" svg:height="0.471cm" svg:x="13.788cm" svg:y="4.144cm">
          <draw:text-box>
            <text:p text:style-name="P4"><text:span text:style-name="T3">TELEFONICA BRASIL S.A.</text:span></text:p>
          </draw:text-box>
        </draw:frame>
        <draw:frame draw:style-name="gr5" draw:text-style-name="P6" draw:layer="layout" svg:width="0.422cm" svg:height="0.471cm" svg:x="19.371cm" svg:y="4.144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.482cm" svg:y="4.63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4.631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4.631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4.63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4.63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4.631cm">
          <draw:text-box>
            <text:p text:style-name="P4"><text:span text:style-name="T2">345.</text:span></text:p>
          </draw:text-box>
        </draw:frame>
        <draw:frame draw:style-name="gr5" draw:text-style-name="P6" draw:layer="layout" svg:width="4.8cm" svg:height="0.471cm" svg:x="4.238cm" svg:y="4.631cm">
          <draw:text-box>
            <text:p text:style-name="P4"><text:span text:style-name="T2">0600284-74.2025.8.04.7800</text:span></text:p>
          </draw:text-box>
        </draw:frame>
        <draw:frame draw:style-name="gr5" draw:text-style-name="P6" draw:layer="layout" svg:width="1.084cm" svg:height="0.471cm" svg:x="1.482cm" svg:y="5.105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1.577cm" svg:height="0.471cm" svg:x="2.9cm" svg:y="5.105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2.212cm" svg:height="0.471cm" svg:x="4.822cm" svg:y="5.105cm">
          <draw:text-box>
            <text:p text:style-name="P4"><text:span text:style-name="T3">Albuquerque</text:span></text:p>
          </draw:text-box>
        </draw:frame>
        <draw:frame draw:style-name="gr5" draw:text-style-name="P6" draw:layer="layout" svg:width="0.496cm" svg:height="0.471cm" svg:x="7.396cm" svg:y="5.105cm">
          <draw:text-box>
            <text:p text:style-name="P4"><text:span text:style-name="T3">De</text:span></text:p>
          </draw:text-box>
        </draw:frame>
        <draw:frame draw:style-name="gr5" draw:text-style-name="P6" draw:layer="layout" svg:width="1.26cm" svg:height="0.471cm" svg:x="8.2cm" svg:y="5.105cm">
          <draw:text-box>
            <text:p text:style-name="P4"><text:span text:style-name="T3">Freitas.</text:span></text:p>
          </draw:text-box>
        </draw:frame>
        <draw:frame draw:style-name="gr5" draw:text-style-name="P6" draw:layer="layout" svg:width="1.976cm" svg:height="0.471cm" svg:x="9.809cm" svg:y="5.10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8cm" svg:height="0.471cm" svg:x="12.146cm" svg:y="5.105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812cm" svg:height="0.471cm" svg:x="17.653cm" svg:y="5.10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0.62cm" svg:height="0.471cm" svg:x="1.482cm" svg:y="5.579cm">
          <draw:text-box>
            <text:p text:style-name="P4"><text:span text:style-name="T3">ODONTOPREV, Recorrido: LAURIMAR DE LIMA NUNIS.</text:span></text:p>
          </draw:text-box>
        </draw:frame>
        <draw:frame draw:style-name="gr5" draw:text-style-name="P6" draw:layer="layout" svg:width="6.88cm" svg:height="0.471cm" svg:x="12.441cm" svg:y="5.579cm">
          <draw:text-box>
            <text:p text:style-name="P4"><text:span text:style-name="T3">Decisão principal: 239 - Com Resolução</text:span></text:p>
          </draw:text-box>
        </draw:frame>
        <draw:frame draw:style-name="gr5" draw:text-style-name="P6" draw:layer="layout" svg:width="1.93cm" svg:height="0.471cm" svg:x="1.482cm" svg:y="6.066cm">
          <draw:text-box>
            <text:p text:style-name="P4"><text:span text:style-name="T3">do Mérito -</text:span></text:p>
          </draw:text-box>
        </draw:frame>
        <draw:frame draw:style-name="gr5" draw:text-style-name="P6" draw:layer="layout" svg:width="2.93cm" svg:height="0.471cm" svg:x="3.903cm" svg:y="6.066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7.121cm" svg:y="6.066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9.788cm" svg:y="6.06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859cm" svg:height="0.471cm" svg:x="11.342cm" svg:y="6.066cm">
          <draw:text-box>
            <text:p text:style-name="P4"><text:span text:style-name="T3">BANCO BRADESCO S/A -</text:span></text:p>
          </draw:text-box>
        </draw:frame>
        <draw:frame draw:style-name="gr5" draw:text-style-name="P6" draw:layer="layout" svg:width="1.66cm" svg:height="0.471cm" svg:x="16.844cm" svg:y="6.06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6cm" svg:y="6.066cm">
          <draw:text-box>
            <text:p text:style-name="P4"><text:span text:style-name="T2">346.</text:span></text:p>
          </draw:text-box>
        </draw:frame>
        <draw:frame draw:style-name="gr5" draw:text-style-name="P6" draw:layer="layout" svg:width="0.422cm" svg:height="0.471cm" svg:x="6.612cm" svg:y="6.553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6.55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6.55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6.55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6.55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6.55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6.553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6.553cm">
          <draw:text-box>
            <text:p text:style-name="P4"><text:span text:style-name="T2">0092381-12.2024.8.04.1000</text:span></text:p>
          </draw:text-box>
        </draw:frame>
        <draw:frame draw:style-name="gr5" draw:text-style-name="P6" draw:layer="layout" svg:width="4.939cm" svg:height="0.471cm" svg:x="1.482cm" svg:y="7.027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7.027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7.027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7.027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7.02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7.027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7.756cm" svg:height="0.471cm" svg:x="1.482cm" svg:y="7.497cm">
          <draw:text-box>
            <text:p text:style-name="P4"><text:span text:style-name="T3">grau.). Recorrente: CLARO S/A. Recorrido: STEFANY VIANA ABREU. Decisão principal: 237 - Com</text:span></text:p>
          </draw:text-box>
        </draw:frame>
        <draw:frame draw:style-name="gr5" draw:text-style-name="P6" draw:layer="layout" svg:width="1.765cm" svg:height="0.471cm" svg:x="1.482cm" svg:y="7.988cm">
          <draw:text-box>
            <text:p text:style-name="P4"><text:span text:style-name="T3">Resolução</text:span></text:p>
          </draw:text-box>
        </draw:frame>
        <draw:frame draw:style-name="gr5" draw:text-style-name="P6" draw:layer="layout" svg:width="0.425cm" svg:height="0.471cm" svg:x="3.641cm" svg:y="7.988cm">
          <draw:text-box>
            <text:p text:style-name="P4"><text:span text:style-name="T3">do</text:span></text:p>
          </draw:text-box>
        </draw:frame>
        <draw:frame draw:style-name="gr5" draw:text-style-name="P6" draw:layer="layout" svg:width="1.154cm" svg:height="0.471cm" svg:x="4.394cm" svg:y="7.988cm">
          <draw:text-box>
            <text:p text:style-name="P4"><text:span text:style-name="T3">Mérito</text:span></text:p>
          </draw:text-box>
        </draw:frame>
        <draw:frame draw:style-name="gr5" draw:text-style-name="P6" draw:layer="layout" svg:width="0.422cm" svg:height="0.471cm" svg:x="5.91cm" svg:y="7.988cm">
          <draw:text-box>
            <text:p text:style-name="P4"><text:span text:style-name="T3">-</text:span></text:p>
          </draw:text-box>
        </draw:frame>
        <draw:frame draw:style-name="gr5" draw:text-style-name="P6" draw:layer="layout" svg:width="2.083cm" svg:height="0.471cm" svg:x="6.376cm" svg:y="7.988cm">
          <draw:text-box>
            <text:p text:style-name="P4"><text:span text:style-name="T3">Provimento,</text:span></text:p>
          </draw:text-box>
        </draw:frame>
        <draw:frame draw:style-name="gr5" draw:text-style-name="P6" draw:layer="layout" svg:width="1.53cm" svg:height="0.471cm" svg:x="8.869cm" svg:y="7.988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10.792cm" svg:y="7.988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11.774cm" svg:y="7.988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2.448cm" svg:height="0.471cm" svg:x="13.45cm" svg:y="7.988cm">
          <draw:text-box>
            <text:p text:style-name="P4"><text:span text:style-name="T3">CLARO S/A -</text:span></text:p>
          </draw:text-box>
        </draw:frame>
        <draw:frame draw:style-name="gr5" draw:text-style-name="P6" draw:layer="layout" svg:width="1.66cm" svg:height="0.471cm" svg:x="16.705cm" svg:y="7.98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54cm" svg:y="7.988cm">
          <draw:text-box>
            <text:p text:style-name="P4"><text:span text:style-name="T2">347.</text:span></text:p>
          </draw:text-box>
        </draw:frame>
        <draw:frame draw:style-name="gr5" draw:text-style-name="P6" draw:layer="layout" svg:width="0.422cm" svg:height="0.471cm" svg:x="6.612cm" svg:y="8.475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8.475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8.475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8.475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8.47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8.47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8.475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8.475cm">
          <draw:text-box>
            <text:p text:style-name="P4"><text:span text:style-name="T2">0037886-47.2026.8.04.1000</text:span></text:p>
          </draw:text-box>
        </draw:frame>
        <draw:frame draw:style-name="gr5" draw:text-style-name="P6" draw:layer="layout" svg:width="4.939cm" svg:height="0.471cm" svg:x="1.482cm" svg:y="8.949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1.976cm" svg:height="0.471cm" svg:x="6.934cm" svg:y="8.94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329cm" svg:height="0.471cm" svg:x="9.132cm" svg:y="8.949cm">
          <draw:text-box>
            <text:p text:style-name="P4"><text:span text:style-name="T3">Talita Lima Santos.</text:span></text:p>
          </draw:text-box>
        </draw:frame>
        <draw:frame draw:style-name="gr5" draw:text-style-name="P6" draw:layer="layout" svg:width="1.812cm" svg:height="0.471cm" svg:x="12.871cm" svg:y="8.94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4cm" svg:height="0.471cm" svg:x="14.902cm" svg:y="8.949cm">
          <draw:text-box>
            <text:p text:style-name="P4"><text:span text:style-name="T3">BANCO AGIBANK S.A.</text:span></text:p>
          </draw:text-box>
        </draw:frame>
        <draw:frame draw:style-name="gr5" draw:text-style-name="P6" draw:layer="layout" svg:width="17.812cm" svg:height="0.471cm" svg:x="1.482cm" svg:y="9.419cm">
          <draw:text-box>
            <text:p text:style-name="P4"><text:span text:style-name="T3">Decisão principal: 239 - Com Resolução do Mérito - Não-Provimento, atribuído à(s) parte(s) Talita Lima</text:span></text:p>
          </draw:text-box>
        </draw:frame>
        <draw:frame draw:style-name="gr5" draw:text-style-name="P6" draw:layer="layout" svg:width="3.141cm" svg:height="0.471cm" svg:x="1.482cm" svg:y="9.91cm">
          <draw:text-box>
            <text:p text:style-name="P4"><text:span text:style-name="T3">Santos - Unânime.</text:span></text:p>
          </draw:text-box>
        </draw:frame>
        <draw:frame draw:style-name="gr5" draw:text-style-name="P6" draw:layer="layout" svg:width="4.599cm" svg:height="0.471cm" svg:x="10.846cm" svg:y="9.91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5.816cm" svg:y="9.91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6.612cm" svg:y="9.9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0.743cm" svg:height="0.471cm" svg:x="4.928cm" svg:y="9.91cm">
          <draw:text-box>
            <text:p text:style-name="P4"><text:span text:style-name="T2">348.</text:span></text:p>
          </draw:text-box>
        </draw:frame>
        <draw:frame draw:style-name="gr5" draw:text-style-name="P6" draw:layer="layout" svg:width="4.8cm" svg:height="0.471cm" svg:x="5.838cm" svg:y="9.91cm">
          <draw:text-box>
            <text:p text:style-name="P4"><text:span text:style-name="T2">0107053-54.2026.8.04.1000</text:span></text:p>
          </draw:text-box>
        </draw:frame>
        <draw:frame draw:style-name="gr5" draw:text-style-name="P6" draw:layer="layout" svg:width="1.366cm" svg:height="0.471cm" svg:x="1.482cm" svg:y="10.3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3.12cm" svg:y="10.38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0.496cm" svg:height="0.471cm" svg:x="8.552cm" svg:y="10.38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9.297cm" svg:y="10.38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2.542cm" svg:height="0.471cm" svg:x="10.851cm" svg:y="10.38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3.686cm" svg:y="10.38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5.469cm" svg:y="10.3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24cm" svg:y="10.3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.482cm" svg:y="10.854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7.172cm" svg:y="10.85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198cm" svg:height="0.471cm" svg:x="9.34cm" svg:y="10.854cm">
          <draw:text-box>
            <text:p text:style-name="P4"><text:span text:style-name="T3">Franklin Lincoln Noronha de Souza.</text:span></text:p>
          </draw:text-box>
        </draw:frame>
        <draw:frame draw:style-name="gr5" draw:text-style-name="P6" draw:layer="layout" svg:width="1.812cm" svg:height="0.471cm" svg:x="16.019cm" svg:y="10.85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84cm" svg:height="0.471cm" svg:x="18.022cm" svg:y="10.854cm">
          <draw:text-box>
            <text:p text:style-name="P4"><text:span text:style-name="T3">BANCO</text:span></text:p>
          </draw:text-box>
        </draw:frame>
        <draw:frame draw:style-name="gr5" draw:text-style-name="P6" draw:layer="layout" svg:width="3.847cm" svg:height="0.471cm" svg:x="1.482cm" svg:y="11.324cm">
          <draw:text-box>
            <text:p text:style-name="P4"><text:span text:style-name="T3">VOLKSWAGEN S.A.</text:span></text:p>
          </draw:text-box>
        </draw:frame>
        <draw:frame draw:style-name="gr5" draw:text-style-name="P6" draw:layer="layout" svg:width="11.101cm" svg:height="0.471cm" svg:x="5.528cm" svg:y="11.324cm">
          <draw:text-box>
            <text:p text:style-name="P4"><text:span text:style-name="T3">Decisão principal: 237 - Com Resolução do Mérito - Provimento,</text:span></text:p>
          </draw:text-box>
        </draw:frame>
        <draw:frame draw:style-name="gr5" draw:text-style-name="P6" draw:layer="layout" svg:width="2.271cm" svg:height="0.471cm" svg:x="17.188cm" svg:y="11.324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.482cm" svg:y="11.81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8.102cm" svg:height="0.471cm" svg:x="2.976cm" svg:y="11.815cm">
          <draw:text-box>
            <text:p text:style-name="P4"><text:span text:style-name="T3">Franklin Lincoln Noronha de Souza - Unânime.</text:span></text:p>
          </draw:text-box>
        </draw:frame>
        <draw:frame draw:style-name="gr5" draw:text-style-name="P6" draw:layer="layout" svg:width="0.422cm" svg:height="0.471cm" svg:x="17.794cm" svg:y="11.815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2cm" svg:y="11.815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815cm" svg:y="11.815cm">
          <draw:text-box>
            <text:p text:style-name="P4"><text:span text:style-name="T2">349.</text:span></text:p>
          </draw:text-box>
        </draw:frame>
        <draw:frame draw:style-name="gr5" draw:text-style-name="P6" draw:layer="layout" svg:width="4.8cm" svg:height="0.471cm" svg:x="12.751cm" svg:y="11.815cm">
          <draw:text-box>
            <text:p text:style-name="P4"><text:span text:style-name="T2">0021138-37.2026.8.04.1000</text:span></text:p>
          </draw:text-box>
        </draw:frame>
        <draw:frame draw:style-name="gr5" draw:text-style-name="P6" draw:layer="layout" svg:width="17.73cm" svg:height="0.471cm" svg:x="1.482cm" svg:y="12.285cm">
          <draw:text-box>
            <text:p text:style-name="P4"><text:span text:style-name="T3">Inominado Cível - 3ª Turma Recursal. Relator: Flávio Henrique Albuquerque De Freitas. Impedimentos:</text:span></text:p>
          </draw:text-box>
        </draw:frame>
        <draw:frame draw:style-name="gr5" draw:text-style-name="P6" draw:layer="layout" svg:width="3.847cm" svg:height="0.471cm" svg:x="1.482cm" svg:y="12.759cm">
          <draw:text-box>
            <text:p text:style-name="P4"><text:span text:style-name="T3">1 (Tipo: Impedimento.</text:span></text:p>
          </draw:text-box>
        </draw:frame>
        <draw:frame draw:style-name="gr5" draw:text-style-name="P6" draw:layer="layout" svg:width="6.75cm" svg:height="0.471cm" svg:x="5.559cm" svg:y="12.759cm">
          <draw:text-box>
            <text:p text:style-name="P4"><text:span text:style-name="T3">Motivo: Despachou em primeiro grau.).</text:span></text:p>
          </draw:text-box>
        </draw:frame>
        <draw:frame draw:style-name="gr5" draw:text-style-name="P6" draw:layer="layout" svg:width="6.763cm" svg:height="0.471cm" svg:x="12.621cm" svg:y="12.759cm">
          <draw:text-box>
            <text:p text:style-name="P4"><text:span text:style-name="T3">Recorrente: AMAZON SERVIÇOS DE</text:span></text:p>
          </draw:text-box>
        </draw:frame>
        <draw:frame draw:style-name="gr5" draw:text-style-name="P6" draw:layer="layout" svg:width="17.802cm" svg:height="0.471cm" svg:x="1.482cm" svg:y="13.229cm">
          <draw:text-box>
            <text:p text:style-name="P4"><text:span text:style-name="T3">VAREJO DO BRASIL Ltda. Decisão parcial: Não-Provimento. Decisão principal: 239 - Com Resolução</text:span></text:p>
          </draw:text-box>
        </draw:frame>
        <draw:frame draw:style-name="gr5" draw:text-style-name="P6" draw:layer="layout" svg:width="1.93cm" svg:height="0.471cm" svg:x="1.482cm" svg:y="13.72cm">
          <draw:text-box>
            <text:p text:style-name="P4"><text:span text:style-name="T3">do Mérito -</text:span></text:p>
          </draw:text-box>
        </draw:frame>
        <draw:frame draw:style-name="gr5" draw:text-style-name="P6" draw:layer="layout" svg:width="2.93cm" svg:height="0.471cm" svg:x="3.908cm" svg:y="13.72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7.125cm" svg:y="13.72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9.797cm" svg:y="13.7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848cm" svg:height="0.471cm" svg:x="11.346cm" svg:y="13.72cm">
          <draw:text-box>
            <text:p text:style-name="P4"><text:span text:style-name="T3">BANCO BRADESCO S.A -</text:span></text:p>
          </draw:text-box>
        </draw:frame>
        <draw:frame draw:style-name="gr5" draw:text-style-name="P6" draw:layer="layout" svg:width="1.66cm" svg:height="0.471cm" svg:x="16.84cm" svg:y="13.7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6cm" svg:y="13.72cm">
          <draw:text-box>
            <text:p text:style-name="P4"><text:span text:style-name="T2">350.</text:span></text:p>
          </draw:text-box>
        </draw:frame>
        <draw:frame draw:style-name="gr5" draw:text-style-name="P6" draw:layer="layout" svg:width="0.422cm" svg:height="0.471cm" svg:x="6.612cm" svg:y="14.207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4.207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4.207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4.207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4.20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4.20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4.207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4.207cm">
          <draw:text-box>
            <text:p text:style-name="P4"><text:span text:style-name="T2">0118340-14.2026.8.04.1000</text:span></text:p>
          </draw:text-box>
        </draw:frame>
        <draw:frame draw:style-name="gr5" draw:text-style-name="P6" draw:layer="layout" svg:width="4.939cm" svg:height="0.471cm" svg:x="1.482cm" svg:y="14.681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1.976cm" svg:height="0.471cm" svg:x="7.002cm" svg:y="14.68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081cm" svg:height="0.471cm" svg:x="9.221cm" svg:y="14.681cm">
          <draw:text-box>
            <text:p text:style-name="P4"><text:span text:style-name="T3">Marcelo Moreira Alves.</text:span></text:p>
          </draw:text-box>
        </draw:frame>
        <draw:frame draw:style-name="gr5" draw:text-style-name="P6" draw:layer="layout" svg:width="1.812cm" svg:height="0.471cm" svg:x="13.771cm" svg:y="14.68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435cm" svg:height="0.471cm" svg:x="15.82cm" svg:y="14.681cm">
          <draw:text-box>
            <text:p text:style-name="P4"><text:span text:style-name="T3">99pay Instituição de</text:span></text:p>
          </draw:text-box>
        </draw:frame>
        <draw:frame draw:style-name="gr5" draw:text-style-name="P6" draw:layer="layout" svg:width="2.624cm" svg:height="0.471cm" svg:x="1.482cm" svg:y="15.151cm">
          <draw:text-box>
            <text:p text:style-name="P4"><text:span text:style-name="T3">Pagamento S.a.</text:span></text:p>
          </draw:text-box>
        </draw:frame>
        <draw:frame draw:style-name="gr5" draw:text-style-name="P6" draw:layer="layout" svg:width="3.093cm" svg:height="0.471cm" svg:x="4.361cm" svg:y="15.15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7.722cm" svg:y="15.151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2.271cm" svg:height="0.471cm" svg:x="17.154cm" svg:y="15.15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7.384cm" svg:height="0.471cm" svg:x="1.482cm" svg:y="15.637cm">
          <draw:text-box>
            <text:p text:style-name="P4"><text:span text:style-name="T3">parte(s) Marcelo Moreira Alves - Unânime.</text:span></text:p>
          </draw:text-box>
        </draw:frame>
        <draw:frame draw:style-name="gr5" draw:text-style-name="P6" draw:layer="layout" svg:width="4.599cm" svg:height="0.471cm" svg:x="14.868cm" svg:y="15.637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5.646cm" svg:height="0.471cm" svg:x="9.076cm" svg:y="15.637cm">
          <draw:text-box>
            <text:p text:style-name="P4"><text:span text:style-name="T2">351. 0002443-43.2026.8.04.6300</text:span></text:p>
          </draw:text-box>
        </draw:frame>
        <draw:frame draw:style-name="gr5" draw:text-style-name="P6" draw:layer="layout" svg:width="17.894cm" svg:height="0.471cm" svg:x="1.482cm" svg:y="16.112cm">
          <draw:text-box>
            <text:p text:style-name="P4"><text:span text:style-name="T3">- 3ª Turma Recursal. Relator: Flávio Henrique Albuquerque De Freitas. Recorrente: EDMILCE XAVIER</text:span></text:p>
          </draw:text-box>
        </draw:frame>
        <draw:frame draw:style-name="gr5" draw:text-style-name="P6" draw:layer="layout" svg:width="1.872cm" svg:height="0.471cm" svg:x="1.482cm" svg:y="16.586cm">
          <draw:text-box>
            <text:p text:style-name="P4"><text:span text:style-name="T3">BAGATA.</text:span></text:p>
          </draw:text-box>
        </draw:frame>
        <draw:frame draw:style-name="gr5" draw:text-style-name="P6" draw:layer="layout" svg:width="1.812cm" svg:height="0.471cm" svg:x="3.67cm" svg:y="16.58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707cm" svg:height="0.471cm" svg:x="5.817cm" svg:y="16.586cm">
          <draw:text-box>
            <text:p text:style-name="P4"><text:span text:style-name="T3">BANCO ITAU.</text:span></text:p>
          </draw:text-box>
        </draw:frame>
        <draw:frame draw:style-name="gr5" draw:text-style-name="P6" draw:layer="layout" svg:width="3.093cm" svg:height="0.471cm" svg:x="9.021cm" svg:y="16.586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662cm" svg:y="16.586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cm" svg:y="16.586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17.073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4.907cm" svg:y="17.073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875cm" svg:y="17.073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913cm" svg:y="17.07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883cm" svg:height="0.471cm" svg:x="9.636cm" svg:y="17.073cm">
          <draw:text-box>
            <text:p text:style-name="P4"><text:span text:style-name="T3">EDMILCE</text:span></text:p>
          </draw:text-box>
        </draw:frame>
        <draw:frame draw:style-name="gr5" draw:text-style-name="P6" draw:layer="layout" svg:width="1.601cm" svg:height="0.471cm" svg:x="11.943cm" svg:y="17.073cm">
          <draw:text-box>
            <text:p text:style-name="P4"><text:span text:style-name="T3">XAVIER</text:span></text:p>
          </draw:text-box>
        </draw:frame>
        <draw:frame draw:style-name="gr5" draw:text-style-name="P6" draw:layer="layout" svg:width="2.013cm" svg:height="0.471cm" svg:x="13.962cm" svg:y="17.073cm">
          <draw:text-box>
            <text:p text:style-name="P4"><text:span text:style-name="T3">BAGATA -</text:span></text:p>
          </draw:text-box>
        </draw:frame>
        <draw:frame draw:style-name="gr5" draw:text-style-name="P6" draw:layer="layout" svg:width="1.66cm" svg:height="0.471cm" svg:x="16.654cm" svg:y="17.07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54cm" svg:y="17.073cm">
          <draw:text-box>
            <text:p text:style-name="P4"><text:span text:style-name="T2">352.</text:span></text:p>
          </draw:text-box>
        </draw:frame>
        <draw:frame draw:style-name="gr5" draw:text-style-name="P6" draw:layer="layout" svg:width="0.422cm" svg:height="0.471cm" svg:x="6.612cm" svg:y="17.559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7.559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7.559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7.559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7.55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7.55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7.559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7.559cm">
          <draw:text-box>
            <text:p text:style-name="P4"><text:span text:style-name="T2">0080595-97.2026.8.04.1000</text:span></text:p>
          </draw:text-box>
        </draw:frame>
        <draw:frame draw:style-name="gr5" draw:text-style-name="P6" draw:layer="layout" svg:width="1.577cm" svg:height="0.471cm" svg:x="1.482cm" svg:y="18.034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3.573cm" svg:y="18.034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5.334cm" svg:y="18.034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6.278cm" svg:y="18.034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976cm" svg:height="0.471cm" svg:x="8.06cm" svg:y="18.03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39cm" svg:height="0.471cm" svg:x="10.584cm" svg:y="18.034cm">
          <draw:text-box>
            <text:p text:style-name="P4"><text:span text:style-name="T3">Antonio</text:span></text:p>
          </draw:text-box>
        </draw:frame>
        <draw:frame draw:style-name="gr5" draw:text-style-name="P6" draw:layer="layout" svg:width="1.507cm" svg:height="0.471cm" svg:x="12.476cm" svg:y="18.034cm">
          <draw:text-box>
            <text:p text:style-name="P4"><text:span text:style-name="T3">Emerson</text:span></text:p>
          </draw:text-box>
        </draw:frame>
        <draw:frame draw:style-name="gr5" draw:text-style-name="P6" draw:layer="layout" svg:width="0.896cm" svg:height="0.471cm" svg:x="14.483cm" svg:y="18.034cm">
          <draw:text-box>
            <text:p text:style-name="P4"><text:span text:style-name="T3">Mota</text:span></text:p>
          </draw:text-box>
        </draw:frame>
        <draw:frame draw:style-name="gr5" draw:text-style-name="P6" draw:layer="layout" svg:width="1.26cm" svg:height="0.471cm" svg:x="15.845cm" svg:y="18.034cm">
          <draw:text-box>
            <text:p text:style-name="P4"><text:span text:style-name="T3">Botero.</text:span></text:p>
          </draw:text-box>
        </draw:frame>
        <draw:frame draw:style-name="gr5" draw:text-style-name="P6" draw:layer="layout" svg:width="1.812cm" svg:height="0.471cm" svg:x="17.607cm" svg:y="18.03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3.493cm" svg:height="0.471cm" svg:x="1.482cm" svg:y="18.503cm">
          <draw:text-box>
            <text:p text:style-name="P4"><text:span text:style-name="T3">ASPBRAS-ASSOCIAÇÃO DOS SERVIDORES PUBLICOS BRASILEIROS.</text:span></text:p>
          </draw:text-box>
        </draw:frame>
        <draw:frame draw:style-name="gr5" draw:text-style-name="P6" draw:layer="layout" svg:width="4.081cm" svg:height="0.471cm" svg:x="15.308cm" svg:y="18.503cm">
          <draw:text-box>
            <text:p text:style-name="P4"><text:span text:style-name="T3">Decisão principal: 239 -</text:span></text:p>
          </draw:text-box>
        </draw:frame>
        <draw:frame draw:style-name="gr5" draw:text-style-name="P6" draw:layer="layout" svg:width="7.762cm" svg:height="0.471cm" svg:x="1.482cm" svg:y="18.978cm">
          <draw:text-box>
            <text:p text:style-name="P4"><text:span text:style-name="T3">Com Resolução do Mérito - Não-Provimento,</text:span></text:p>
          </draw:text-box>
        </draw:frame>
        <draw:frame draw:style-name="gr5" draw:text-style-name="P6" draw:layer="layout" svg:width="9.278cm" svg:height="0.471cm" svg:x="9.754cm" svg:y="18.978cm">
          <draw:text-box>
            <text:p text:style-name="P4"><text:span text:style-name="T3">atribuído à(s) parte(s) Antonio Emerson Mota Botero -</text:span></text:p>
          </draw:text-box>
        </draw:frame>
        <draw:frame draw:style-name="gr5" draw:text-style-name="P6" draw:layer="layout" svg:width="1.66cm" svg:height="0.471cm" svg:x="1.482cm" svg:y="19.46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19.464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19.464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19.46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19.46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19.464cm">
          <draw:text-box>
            <text:p text:style-name="P4"><text:span text:style-name="T2">353.</text:span></text:p>
          </draw:text-box>
        </draw:frame>
        <draw:frame draw:style-name="gr5" draw:text-style-name="P6" draw:layer="layout" svg:width="4.8cm" svg:height="0.471cm" svg:x="4.238cm" svg:y="19.464cm">
          <draw:text-box>
            <text:p text:style-name="P4"><text:span text:style-name="T2">0272288-10.2025.8.04.1000</text:span></text:p>
          </draw:text-box>
        </draw:frame>
        <draw:frame draw:style-name="gr5" draw:text-style-name="P6" draw:layer="layout" svg:width="7.044cm" svg:height="0.471cm" svg:x="1.482cm" svg:y="19.939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9.233cm" svg:y="19.93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587cm" svg:height="0.471cm" svg:x="11.452cm" svg:y="19.939cm">
          <draw:text-box>
            <text:p text:style-name="P4"><text:span text:style-name="T3">BRADESCO VIDA E PREVIDENCIA S/A.</text:span></text:p>
          </draw:text-box>
        </draw:frame>
        <draw:frame draw:style-name="gr5" draw:text-style-name="P6" draw:layer="layout" svg:width="17.825cm" svg:height="0.471cm" svg:x="1.482cm" svg:y="20.408cm">
          <draw:text-box>
            <text:p text:style-name="P4"><text:span text:style-name="T3">Decisão parcial: Não-Provimento. Decisão principal: 239 - Com Resolução do Mérito - Não-Provimento,</text:span></text:p>
          </draw:text-box>
        </draw:frame>
        <draw:frame draw:style-name="gr5" draw:text-style-name="P6" draw:layer="layout" svg:width="10.396cm" svg:height="0.471cm" svg:x="1.482cm" svg:y="20.9cm">
          <draw:text-box>
            <text:p text:style-name="P4"><text:span text:style-name="T3">atribuído à(s) parte(s) BANCO BRADESCO S/A - Unânime.</text:span></text:p>
          </draw:text-box>
        </draw:frame>
        <draw:frame draw:style-name="gr5" draw:text-style-name="P6" draw:layer="layout" svg:width="1.636cm" svg:height="0.471cm" svg:x="17.873cm" svg:y="20.9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5.646cm" svg:height="0.471cm" svg:x="12.09cm" svg:y="20.9cm">
          <draw:text-box>
            <text:p text:style-name="P4"><text:span text:style-name="T2">354. 0111647-14.2026.8.04.1000</text:span></text:p>
          </draw:text-box>
        </draw:frame>
        <draw:frame draw:style-name="gr5" draw:text-style-name="P6" draw:layer="layout" svg:width="2.859cm" svg:height="0.471cm" svg:x="1.482cm" svg:y="21.369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589cm" svg:y="21.36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394cm" svg:y="21.36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463cm" svg:y="21.36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0.009cm" svg:y="21.369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7.518cm" svg:y="21.36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7.639cm" svg:height="0.471cm" svg:x="1.482cm" svg:y="21.844cm">
          <draw:text-box>
            <text:p text:style-name="P4"><text:span text:style-name="T3">Olivaldo Rodrigues Plácido. Recorrido: BANCO PAN S.A. Decisão principal: 239 - Com Resolução do</text:span></text:p>
          </draw:text-box>
        </draw:frame>
        <draw:frame draw:style-name="gr5" draw:text-style-name="P6" draw:layer="layout" svg:width="1.401cm" svg:height="0.471cm" svg:x="1.482cm" svg:y="22.33cm">
          <draw:text-box>
            <text:p text:style-name="P4"><text:span text:style-name="T3">Mérito -</text:span></text:p>
          </draw:text-box>
        </draw:frame>
        <draw:frame draw:style-name="gr5" draw:text-style-name="P6" draw:layer="layout" svg:width="2.93cm" svg:height="0.471cm" svg:x="3.34cm" svg:y="22.33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6.613cm" svg:y="22.33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9.373cm" svg:y="22.3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3.33cm" svg:height="0.471cm" svg:x="10.974cm" svg:y="22.33cm">
          <draw:text-box>
            <text:p text:style-name="P4"><text:span text:style-name="T3">Olivaldo Rodrigues</text:span></text:p>
          </draw:text-box>
        </draw:frame>
        <draw:frame draw:style-name="gr5" draw:text-style-name="P6" draw:layer="layout" svg:width="1.519cm" svg:height="0.471cm" svg:x="14.813cm" svg:y="22.33cm">
          <draw:text-box>
            <text:p text:style-name="P4"><text:span text:style-name="T3">Plácido -</text:span></text:p>
          </draw:text-box>
        </draw:frame>
        <draw:frame draw:style-name="gr5" draw:text-style-name="P6" draw:layer="layout" svg:width="1.66cm" svg:height="0.471cm" svg:x="16.794cm" svg:y="22.3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6cm" svg:y="22.33cm">
          <draw:text-box>
            <text:p text:style-name="P4"><text:span text:style-name="T2">355.</text:span></text:p>
          </draw:text-box>
        </draw:frame>
        <draw:frame draw:style-name="gr5" draw:text-style-name="P6" draw:layer="layout" svg:width="8.207cm" svg:height="0.471cm" svg:x="6.464cm" svg:y="22.821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22.821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22.821cm">
          <draw:text-box>
            <text:p text:style-name="P4"><text:span text:style-name="T2">0007660-04.2025.8.04.6300</text:span></text:p>
          </draw:text-box>
        </draw:frame>
        <draw:frame draw:style-name="gr5" draw:text-style-name="P6" draw:layer="layout" svg:width="4.175cm" svg:height="0.471cm" svg:x="1.482cm" svg:y="23.291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6.126cm" svg:y="23.29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422cm" svg:height="0.471cm" svg:x="8.345cm" svg:y="23.291cm">
          <draw:text-box>
            <text:p text:style-name="P4"><text:span text:style-name="T3">MARILÚCIA DE SOUZA MACIEL.</text:span></text:p>
          </draw:text-box>
        </draw:frame>
        <draw:frame draw:style-name="gr5" draw:text-style-name="P6" draw:layer="layout" svg:width="1.812cm" svg:height="0.471cm" svg:x="15.342cm" svg:y="23.29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131cm" svg:height="0.471cm" svg:x="17.391cm" svg:y="23.291cm">
          <draw:text-box>
            <text:p text:style-name="P4"><text:span text:style-name="T3">Bemol</text:span></text:p>
          </draw:text-box>
        </draw:frame>
        <draw:frame draw:style-name="gr5" draw:text-style-name="P6" draw:layer="layout" svg:width="0.767cm" svg:height="0.471cm" svg:x="18.742cm" svg:y="23.291cm">
          <draw:text-box>
            <text:p text:style-name="P4"><text:span text:style-name="T3">S/A,</text:span></text:p>
          </draw:text-box>
        </draw:frame>
        <draw:frame draw:style-name="gr5" draw:text-style-name="P6" draw:layer="layout" svg:width="1.812cm" svg:height="0.471cm" svg:x="1.482cm" svg:y="23.76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496cm" svg:height="0.471cm" svg:x="3.544cm" svg:y="23.765cm">
          <draw:text-box>
            <text:p text:style-name="P4"><text:span text:style-name="T3">SERASA S/A.</text:span></text:p>
          </draw:text-box>
        </draw:frame>
        <draw:frame draw:style-name="gr5" draw:text-style-name="P6" draw:layer="layout" svg:width="3.093cm" svg:height="0.471cm" svg:x="6.392cm" svg:y="23.76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9.873cm" svg:y="23.765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1.088cm" svg:y="23.765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6.527cm" svg:y="23.765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7.85cm" svg:height="0.471cm" svg:x="1.482cm" svg:y="24.252cm">
          <draw:text-box>
            <text:p text:style-name="P4"><text:span text:style-name="T3">atribuído à(s) parte(s) MARILÚCIA DE SOUZA MACIEL - Unânime.</text:span><text:span text:style-name="T2"> 356. 0000589-13.2026.8.04.2000</text:span></text:p>
          </draw:text-box>
        </draw:frame>
        <draw:frame draw:style-name="gr5" draw:text-style-name="P6" draw:layer="layout" svg:width="0.422cm" svg:height="0.471cm" svg:x="1.482cm" svg:y="24.726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.808cm" svg:y="24.726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577cm" svg:height="0.471cm" svg:x="6.549cm" svg:y="24.726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7.388cm" svg:y="24.72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504cm" svg:y="24.72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2.071cm" svg:y="24.726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.482cm" svg:y="25.19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8cm" svg:height="0.471cm" svg:x="3.688cm" svg:y="25.196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812cm" svg:height="0.471cm" svg:x="8.835cm" svg:y="25.19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81cm" svg:height="0.471cm" svg:x="10.871cm" svg:y="25.196cm">
          <draw:text-box>
            <text:p text:style-name="P4"><text:span text:style-name="T3">FRANCIRENE PINHEIRO QUEIROZ.</text:span></text:p>
          </draw:text-box>
        </draw:frame>
        <draw:frame draw:style-name="gr5" draw:text-style-name="P6" draw:layer="layout" svg:width="1.365cm" svg:height="0.471cm" svg:x="18.136cm" svg:y="25.196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.482cm" svg:y="25.67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0.884cm" svg:height="0.471cm" svg:x="3.332cm" svg:y="25.67cm">
          <draw:text-box>
            <text:p text:style-name="P4"><text:span text:style-name="T3">238 -</text:span></text:p>
          </draw:text-box>
        </draw:frame>
        <draw:frame draw:style-name="gr5" draw:text-style-name="P6" draw:layer="layout" svg:width="4.729cm" svg:height="0.471cm" svg:x="4.496cm" svg:y="25.6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3.682cm" svg:height="0.471cm" svg:x="9.818cm" svg:y="25.67cm">
          <draw:text-box>
            <text:p text:style-name="P4"><text:span text:style-name="T3">Provimento em Parte,</text:span></text:p>
          </draw:text-box>
        </draw:frame>
        <draw:frame draw:style-name="gr5" draw:text-style-name="P6" draw:layer="layout" svg:width="2.271cm" svg:height="0.471cm" svg:x="13.915cm" svg:y="25.67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6.506cm" svg:y="25.6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484cm" svg:height="0.471cm" svg:x="18.013cm" svg:y="25.67cm">
          <draw:text-box>
            <text:p text:style-name="P4"><text:span text:style-name="T3">BANCO</text:span></text:p>
          </draw:text-box>
        </draw:frame>
        <draw:frame draw:style-name="gr5" draw:text-style-name="P6" draw:layer="layout" svg:width="5.035cm" svg:height="0.471cm" svg:x="1.482cm" svg:y="26.157cm">
          <draw:text-box>
            <text:p text:style-name="P4"><text:span text:style-name="T3">BRADESCO S/A - Unânime.</text:span></text:p>
          </draw:text-box>
        </draw:frame>
        <draw:frame draw:style-name="gr5" draw:text-style-name="P6" draw:layer="layout" svg:width="6.514cm" svg:height="0.471cm" svg:x="12.704cm" svg:y="26.157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0.743cm" svg:height="0.471cm" svg:x="6.824cm" svg:y="26.157cm">
          <draw:text-box>
            <text:p text:style-name="P4"><text:span text:style-name="T2">357.</text:span></text:p>
          </draw:text-box>
        </draw:frame>
        <draw:frame draw:style-name="gr5" draw:text-style-name="P6" draw:layer="layout" svg:width="4.8cm" svg:height="0.471cm" svg:x="7.717cm" svg:y="26.157cm">
          <draw:text-box>
            <text:p text:style-name="P4"><text:span text:style-name="T2">0600208-36.2025.8.04.5800</text:span></text:p>
          </draw:text-box>
        </draw:frame>
        <draw:frame draw:style-name="gr5" draw:text-style-name="P6" draw:layer="layout" svg:width="1.589cm" svg:height="0.471cm" svg:x="1.482cm" svg:y="26.631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8.514cm" svg:height="0.471cm" svg:x="3.218cm" svg:y="26.631cm">
          <draw:text-box>
            <text:p text:style-name="P4"><text:span text:style-name="T3">Relator: Flávio Henrique Albuquerque De Freitas.</text:span></text:p>
          </draw:text-box>
        </draw:frame>
        <draw:frame draw:style-name="gr5" draw:text-style-name="P6" draw:layer="layout" svg:width="7.292cm" svg:height="0.471cm" svg:x="12.091cm" svg:y="26.631cm">
          <draw:text-box>
            <text:p text:style-name="P4"><text:span text:style-name="T3">Recorrente: ALMIR BATISTA MENDES.</text:span></text:p>
          </draw:text-box>
        </draw:frame>
        <draw:frame draw:style-name="gr5" draw:text-style-name="P6" draw:layer="layout" svg:width="17.733cm" svg:height="0.471cm" svg:x="1.482cm" svg:y="27.101cm">
          <draw:text-box>
            <text:p text:style-name="P4"><text:span text:style-name="T3">Recorrido: BANCO BRADESCO S/A. Decisão principal: 238 - Com Resolução do Mérito - Provimento</text:span></text:p>
          </draw:text-box>
        </draw:frame>
        <draw:frame draw:style-name="gr5" draw:text-style-name="P6" draw:layer="layout" svg:width="0.519cm" svg:height="0.471cm" svg:x="1.482cm" svg:y="27.592cm">
          <draw:text-box>
            <text:p text:style-name="P4"><text:span text:style-name="T3">em</text:span></text:p>
          </draw:text-box>
        </draw:frame>
        <draw:frame draw:style-name="gr5" draw:text-style-name="P6" draw:layer="layout" svg:width="0.978cm" svg:height="0.471cm" svg:x="2.502cm" svg:y="27.592cm">
          <draw:text-box>
            <text:p text:style-name="P4"><text:span text:style-name="T3">Parte,</text:span></text:p>
          </draw:text-box>
        </draw:frame>
        <draw:frame draw:style-name="gr5" draw:text-style-name="P6" draw:layer="layout" svg:width="1.53cm" svg:height="0.471cm" svg:x="4.047cm" svg:y="27.592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19cm" svg:y="27.592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358cm" svg:y="27.59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366cm" svg:height="0.471cm" svg:x="9.25cm" svg:y="27.592cm">
          <draw:text-box>
            <text:p text:style-name="P4"><text:span text:style-name="T3">ALMIR</text:span></text:p>
          </draw:text-box>
        </draw:frame>
        <draw:frame draw:style-name="gr5" draw:text-style-name="P6" draw:layer="layout" svg:width="1.789cm" svg:height="0.471cm" svg:x="11.164cm" svg:y="27.592cm">
          <draw:text-box>
            <text:p text:style-name="P4"><text:span text:style-name="T3">BATISTA</text:span></text:p>
          </draw:text-box>
        </draw:frame>
        <draw:frame draw:style-name="gr5" draw:text-style-name="P6" draw:layer="layout" svg:width="1.742cm" svg:height="0.471cm" svg:x="13.534cm" svg:y="27.592cm">
          <draw:text-box>
            <text:p text:style-name="P4"><text:span text:style-name="T3">MENDES</text:span></text:p>
          </draw:text-box>
        </draw:frame>
        <draw:frame draw:style-name="gr5" draw:text-style-name="P6" draw:layer="layout" svg:width="0.422cm" svg:height="0.471cm" svg:x="15.842cm" svg:y="27.592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468cm" svg:y="27.59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33cm" svg:y="27.592cm">
          <draw:text-box>
            <text:p text:style-name="P4"><text:span text:style-name="T2">358.</text:span></text:p>
          </draw:text-box>
        </draw:frame>
      </draw:page>
      <draw:page draw:name="page28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0.422cm" svg:height="0.471cm" svg:x="6.612cm" svg:y="1.295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.295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.295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.295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.29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.29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.295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.295cm">
          <draw:text-box>
            <text:p text:style-name="P4"><text:span text:style-name="T2">0006374-88.2025.8.04.6300</text:span></text:p>
          </draw:text-box>
        </draw:frame>
        <draw:frame draw:style-name="gr5" draw:text-style-name="P6" draw:layer="layout" svg:width="2.953cm" svg:height="0.471cm" svg:x="1.482cm" svg:y="1.765cm">
          <draw:text-box>
            <text:p text:style-name="P4"><text:span text:style-name="T3">Henrique Novaes</text:span></text:p>
          </draw:text-box>
        </draw:frame>
        <draw:frame draw:style-name="gr5" draw:text-style-name="P6" draw:layer="layout" svg:width="1.883cm" svg:height="0.471cm" svg:x="4.805cm" svg:y="1.765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976cm" svg:height="0.471cm" svg:x="7.044cm" svg:y="1.76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541cm" svg:height="0.471cm" svg:x="9.272cm" svg:y="1.765cm">
          <draw:text-box>
            <text:p text:style-name="P4"><text:span text:style-name="T3">ERASMO SEIXAS JACAUNA.</text:span></text:p>
          </draw:text-box>
        </draw:frame>
        <draw:frame draw:style-name="gr5" draw:text-style-name="P6" draw:layer="layout" svg:width="1.812cm" svg:height="0.471cm" svg:x="15.316cm" svg:y="1.76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131cm" svg:height="0.471cm" svg:x="17.378cm" svg:y="1.765cm">
          <draw:text-box>
            <text:p text:style-name="P4"><text:span text:style-name="T3">Bemol</text:span></text:p>
          </draw:text-box>
        </draw:frame>
        <draw:frame draw:style-name="gr5" draw:text-style-name="P6" draw:layer="layout" svg:width="0.767cm" svg:height="0.471cm" svg:x="18.741cm" svg:y="1.765cm">
          <draw:text-box>
            <text:p text:style-name="P4"><text:span text:style-name="T3">S/A,</text:span></text:p>
          </draw:text-box>
        </draw:frame>
        <draw:frame draw:style-name="gr5" draw:text-style-name="P6" draw:layer="layout" svg:width="1.812cm" svg:height="0.471cm" svg:x="1.482cm" svg:y="2.23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496cm" svg:height="0.471cm" svg:x="3.544cm" svg:y="2.239cm">
          <draw:text-box>
            <text:p text:style-name="P4"><text:span text:style-name="T3">SERASA S/A.</text:span></text:p>
          </draw:text-box>
        </draw:frame>
        <draw:frame draw:style-name="gr5" draw:text-style-name="P6" draw:layer="layout" svg:width="3.093cm" svg:height="0.471cm" svg:x="6.392cm" svg:y="2.239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9.873cm" svg:y="2.239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1.088cm" svg:y="2.239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6.527cm" svg:y="2.239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1.219cm" svg:height="0.471cm" svg:x="1.482cm" svg:y="2.726cm">
          <draw:text-box>
            <text:p text:style-name="P4"><text:span text:style-name="T3">atribuído à(s) parte(s) ERASMO SEIXAS JACAUNA - Unânime.</text:span></text:p>
          </draw:text-box>
        </draw:frame>
        <draw:frame draw:style-name="gr5" draw:text-style-name="P6" draw:layer="layout" svg:width="0.422cm" svg:height="0.471cm" svg:x="19.38cm" svg:y="2.726cm">
          <draw:text-box>
            <text:p text:style-name="P4"><text:span text:style-name="T3">-</text:span></text:p>
          </draw:text-box>
        </draw:frame>
        <draw:frame draw:style-name="gr5" draw:text-style-name="P6" draw:layer="layout" svg:width="0.743cm" svg:height="0.471cm" svg:x="13.437cm" svg:y="2.726cm">
          <draw:text-box>
            <text:p text:style-name="P4"><text:span text:style-name="T2">359.</text:span></text:p>
          </draw:text-box>
        </draw:frame>
        <draw:frame draw:style-name="gr5" draw:text-style-name="P6" draw:layer="layout" svg:width="4.8cm" svg:height="0.471cm" svg:x="14.355cm" svg:y="2.726cm">
          <draw:text-box>
            <text:p text:style-name="P4"><text:span text:style-name="T2">0006372-21.2025.8.04.6300</text:span></text:p>
          </draw:text-box>
        </draw:frame>
        <draw:frame draw:style-name="gr5" draw:text-style-name="P6" draw:layer="layout" svg:width="4.352cm" svg:height="0.471cm" svg:x="1.482cm" svg:y="3.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67cm" svg:y="3.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731cm" svg:y="3.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29cm" svg:y="3.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504cm" svg:y="3.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12.121cm" svg:y="3.2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7.484cm" svg:y="3.2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976cm" svg:height="0.471cm" svg:x="1.482cm" svg:y="3.67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541cm" svg:height="0.471cm" svg:x="3.768cm" svg:y="3.674cm">
          <draw:text-box>
            <text:p text:style-name="P4"><text:span text:style-name="T3">ERASMO SEIXAS JACAUNA.</text:span></text:p>
          </draw:text-box>
        </draw:frame>
        <draw:frame draw:style-name="gr5" draw:text-style-name="P6" draw:layer="layout" svg:width="1.812cm" svg:height="0.471cm" svg:x="9.965cm" svg:y="3.67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413cm" svg:height="0.471cm" svg:x="12.082cm" svg:y="3.674cm">
          <draw:text-box>
            <text:p text:style-name="P4"><text:span text:style-name="T3">ATIVOS S.A.</text:span></text:p>
          </draw:text-box>
        </draw:frame>
        <draw:frame draw:style-name="gr5" draw:text-style-name="P6" draw:layer="layout" svg:width="4.341cm" svg:height="0.471cm" svg:x="14.952cm" svg:y="3.674cm">
          <draw:text-box>
            <text:p text:style-name="P4"><text:span text:style-name="T3">SECURITIZADORA DE</text:span></text:p>
          </draw:text-box>
        </draw:frame>
        <draw:frame draw:style-name="gr5" draw:text-style-name="P6" draw:layer="layout" svg:width="5.082cm" svg:height="0.471cm" svg:x="1.482cm" svg:y="4.144cm">
          <draw:text-box>
            <text:p text:style-name="P4"><text:span text:style-name="T3">CREDITOS FINANCEIROS,</text:span></text:p>
          </draw:text-box>
        </draw:frame>
        <draw:frame draw:style-name="gr5" draw:text-style-name="P6" draw:layer="layout" svg:width="1.812cm" svg:height="0.471cm" svg:x="6.853cm" svg:y="4.14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496cm" svg:height="0.471cm" svg:x="8.86cm" svg:y="4.144cm">
          <draw:text-box>
            <text:p text:style-name="P4"><text:span text:style-name="T3">SERASA S/A.</text:span></text:p>
          </draw:text-box>
        </draw:frame>
        <draw:frame draw:style-name="gr5" draw:text-style-name="P6" draw:layer="layout" svg:width="3.093cm" svg:height="0.471cm" svg:x="11.62cm" svg:y="4.14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4.211cm" svg:height="0.471cm" svg:x="14.995cm" svg:y="4.144cm">
          <draw:text-box>
            <text:p text:style-name="P4"><text:span text:style-name="T3">239 - Com Resolução do</text:span></text:p>
          </draw:text-box>
        </draw:frame>
        <draw:frame draw:style-name="gr5" draw:text-style-name="P6" draw:layer="layout" svg:width="1.401cm" svg:height="0.471cm" svg:x="1.482cm" svg:y="4.631cm">
          <draw:text-box>
            <text:p text:style-name="P4"><text:span text:style-name="T3">Mérito -</text:span></text:p>
          </draw:text-box>
        </draw:frame>
        <draw:frame draw:style-name="gr5" draw:text-style-name="P6" draw:layer="layout" svg:width="2.93cm" svg:height="0.471cm" svg:x="3.222cm" svg:y="4.631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6.418cm" svg:y="4.63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9.051cm" svg:y="4.63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682cm" svg:height="0.471cm" svg:x="10.584cm" svg:y="4.631cm">
          <draw:text-box>
            <text:p text:style-name="P4"><text:span text:style-name="T3">ERASMO SEIXAS JACAUNA -</text:span></text:p>
          </draw:text-box>
        </draw:frame>
        <draw:frame draw:style-name="gr5" draw:text-style-name="P6" draw:layer="layout" svg:width="1.66cm" svg:height="0.471cm" svg:x="16.861cm" svg:y="4.63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6cm" svg:y="4.631cm">
          <draw:text-box>
            <text:p text:style-name="P4"><text:span text:style-name="T2">360.</text:span></text:p>
          </draw:text-box>
        </draw:frame>
        <draw:frame draw:style-name="gr5" draw:text-style-name="P6" draw:layer="layout" svg:width="8.207cm" svg:height="0.471cm" svg:x="6.464cm" svg:y="5.122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5.122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5.122cm">
          <draw:text-box>
            <text:p text:style-name="P4"><text:span text:style-name="T2">0052646-98.2026.8.04.1000</text:span></text:p>
          </draw:text-box>
        </draw:frame>
        <draw:frame draw:style-name="gr5" draw:text-style-name="P6" draw:layer="layout" svg:width="4.175cm" svg:height="0.471cm" svg:x="1.482cm" svg:y="5.592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7.362cm" svg:height="0.471cm" svg:x="5.906cm" svg:y="5.592cm">
          <draw:text-box>
            <text:p text:style-name="P4"><text:span text:style-name="T3">Recorrente: José Douglas Ramos de Souza.</text:span></text:p>
          </draw:text-box>
        </draw:frame>
        <draw:frame draw:style-name="gr5" draw:text-style-name="P6" draw:layer="layout" svg:width="5.764cm" svg:height="0.471cm" svg:x="13.645cm" svg:y="5.592cm">
          <draw:text-box>
            <text:p text:style-name="P4"><text:span text:style-name="T3">Recorrido: BANCO BRADESCO</text:span></text:p>
          </draw:text-box>
        </draw:frame>
        <draw:frame draw:style-name="gr5" draw:text-style-name="P6" draw:layer="layout" svg:width="0.767cm" svg:height="0.471cm" svg:x="1.482cm" svg:y="6.066cm">
          <draw:text-box>
            <text:p text:style-name="P4"><text:span text:style-name="T3">S/A.</text:span></text:p>
          </draw:text-box>
        </draw:frame>
        <draw:frame draw:style-name="gr5" draw:text-style-name="P6" draw:layer="layout" svg:width="11.947cm" svg:height="0.471cm" svg:x="2.392cm" svg:y="6.066cm">
          <draw:text-box>
            <text:p text:style-name="P4"><text:span text:style-name="T3">Decisão principal: 239 - Com Resolução do Mérito - Não-Provimento,</text:span></text:p>
          </draw:text-box>
        </draw:frame>
        <draw:frame draw:style-name="gr5" draw:text-style-name="P6" draw:layer="layout" svg:width="4.504cm" svg:height="0.471cm" svg:x="14.873cm" svg:y="6.066cm">
          <draw:text-box>
            <text:p text:style-name="P4"><text:span text:style-name="T3">atribuído à(s) parte(s) José</text:span></text:p>
          </draw:text-box>
        </draw:frame>
        <draw:frame draw:style-name="gr5" draw:text-style-name="P6" draw:layer="layout" svg:width="6.351cm" svg:height="0.471cm" svg:x="1.482cm" svg:y="6.553cm">
          <draw:text-box>
            <text:p text:style-name="P4"><text:span text:style-name="T3">Douglas Ramos de Souza - Unânime.</text:span></text:p>
          </draw:text-box>
        </draw:frame>
        <draw:frame draw:style-name="gr5" draw:text-style-name="P6" draw:layer="layout" svg:width="5.28cm" svg:height="0.471cm" svg:x="14.038cm" svg:y="6.553cm">
          <draw:text-box>
            <text:p text:style-name="P4"><text:span text:style-name="T3">- Recurso Inominado Cível - 3ª</text:span></text:p>
          </draw:text-box>
        </draw:frame>
        <draw:frame draw:style-name="gr5" draw:text-style-name="P6" draw:layer="layout" svg:width="0.743cm" svg:height="0.471cm" svg:x="8.179cm" svg:y="6.553cm">
          <draw:text-box>
            <text:p text:style-name="P4"><text:span text:style-name="T2">361.</text:span></text:p>
          </draw:text-box>
        </draw:frame>
        <draw:frame draw:style-name="gr5" draw:text-style-name="P6" draw:layer="layout" svg:width="4.8cm" svg:height="0.471cm" svg:x="9.068cm" svg:y="6.553cm">
          <draw:text-box>
            <text:p text:style-name="P4"><text:span text:style-name="T2">0417171-74.2024.8.04.0001</text:span></text:p>
          </draw:text-box>
        </draw:frame>
        <draw:frame draw:style-name="gr5" draw:text-style-name="P6" draw:layer="layout" svg:width="2.823cm" svg:height="0.471cm" svg:x="1.482cm" svg:y="7.02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4.644cm" svg:y="7.02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6.236cm" svg:y="7.027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3.721cm" svg:y="7.02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341cm" svg:height="0.471cm" svg:x="15.935cm" svg:y="7.027cm">
          <draw:text-box>
            <text:p text:style-name="P4"><text:span text:style-name="T3">Valcenildo da Silva</text:span></text:p>
          </draw:text-box>
        </draw:frame>
        <draw:frame draw:style-name="gr5" draw:text-style-name="P6" draw:layer="layout" svg:width="1.284cm" svg:height="0.471cm" svg:x="1.482cm" svg:y="7.497cm">
          <draw:text-box>
            <text:p text:style-name="P4"><text:span text:style-name="T3">Ramos.</text:span></text:p>
          </draw:text-box>
        </draw:frame>
        <draw:frame draw:style-name="gr5" draw:text-style-name="P6" draw:layer="layout" svg:width="1.812cm" svg:height="0.471cm" svg:x="2.946cm" svg:y="7.49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4.953cm" svg:y="7.497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0.003cm" svg:y="7.49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13.369cm" svg:y="7.497cm">
          <draw:text-box>
            <text:p text:style-name="P4"><text:span text:style-name="T3">239 - Com Resolução do Mérito -</text:span></text:p>
          </draw:text-box>
        </draw:frame>
        <draw:frame draw:style-name="gr5" draw:text-style-name="P6" draw:layer="layout" svg:width="2.93cm" svg:height="0.471cm" svg:x="1.482cm" svg:y="7.988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4.974cm" svg:y="7.988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007cm" svg:y="7.988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09cm" svg:y="7.988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859cm" svg:height="0.471cm" svg:x="9.873cm" svg:y="7.988cm">
          <draw:text-box>
            <text:p text:style-name="P4"><text:span text:style-name="T3">Valcenildo</text:span></text:p>
          </draw:text-box>
        </draw:frame>
        <draw:frame draw:style-name="gr5" draw:text-style-name="P6" draw:layer="layout" svg:width="0.422cm" svg:height="0.471cm" svg:x="12.244cm" svg:y="7.988cm">
          <draw:text-box>
            <text:p text:style-name="P4"><text:span text:style-name="T3">da</text:span></text:p>
          </draw:text-box>
        </draw:frame>
        <draw:frame draw:style-name="gr5" draw:text-style-name="P6" draw:layer="layout" svg:width="0.872cm" svg:height="0.471cm" svg:x="13.069cm" svg:y="7.988cm">
          <draw:text-box>
            <text:p text:style-name="P4"><text:span text:style-name="T3">Silva</text:span></text:p>
          </draw:text-box>
        </draw:frame>
        <draw:frame draw:style-name="gr5" draw:text-style-name="P6" draw:layer="layout" svg:width="1.178cm" svg:height="0.471cm" svg:x="14.398cm" svg:y="7.988cm">
          <draw:text-box>
            <text:p text:style-name="P4"><text:span text:style-name="T3">Ramos</text:span></text:p>
          </draw:text-box>
        </draw:frame>
        <draw:frame draw:style-name="gr5" draw:text-style-name="P6" draw:layer="layout" svg:width="0.422cm" svg:height="0.471cm" svg:x="16.036cm" svg:y="7.988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591cm" svg:y="7.98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9cm" svg:y="7.988cm">
          <draw:text-box>
            <text:p text:style-name="P4"><text:span text:style-name="T2">362.</text:span></text:p>
          </draw:text-box>
        </draw:frame>
        <draw:frame draw:style-name="gr5" draw:text-style-name="P6" draw:layer="layout" svg:width="8.207cm" svg:height="0.471cm" svg:x="6.464cm" svg:y="8.475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8.475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8.475cm">
          <draw:text-box>
            <text:p text:style-name="P4"><text:span text:style-name="T2">0099853-93.2026.8.04.1000</text:span></text:p>
          </draw:text-box>
        </draw:frame>
        <draw:frame draw:style-name="gr5" draw:text-style-name="P6" draw:layer="layout" svg:width="4.175cm" svg:height="0.471cm" svg:x="1.482cm" svg:y="8.949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3.346cm" svg:height="0.471cm" svg:x="5.872cm" svg:y="8.949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17.886cm" svg:height="0.471cm" svg:x="1.482cm" svg:y="9.419cm">
          <draw:text-box>
            <text:p text:style-name="P4"><text:span text:style-name="T3">Recorrente: BANCO BRADESCO S/A. Recorrido: LENY DA SILVA CORREA. Decisão principal: 238</text:span></text:p>
          </draw:text-box>
        </draw:frame>
        <draw:frame draw:style-name="gr5" draw:text-style-name="P6" draw:layer="layout" svg:width="17.498cm" svg:height="0.471cm" svg:x="1.482cm" svg:y="9.893cm">
          <draw:text-box>
            <text:p text:style-name="P4"><text:span text:style-name="T3">- Com Resolução do Mérito - Provimento em Parte, atribuído à(s) parte(s) BANCO BRADESCO S/A -</text:span></text:p>
          </draw:text-box>
        </draw:frame>
        <draw:frame draw:style-name="gr5" draw:text-style-name="P6" draw:layer="layout" svg:width="1.66cm" svg:height="0.471cm" svg:x="1.482cm" svg:y="10.3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10.38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10.3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10.3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10.3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10.38cm">
          <draw:text-box>
            <text:p text:style-name="P4"><text:span text:style-name="T2">363.</text:span></text:p>
          </draw:text-box>
        </draw:frame>
        <draw:frame draw:style-name="gr5" draw:text-style-name="P6" draw:layer="layout" svg:width="4.8cm" svg:height="0.471cm" svg:x="4.238cm" svg:y="10.38cm">
          <draw:text-box>
            <text:p text:style-name="P4"><text:span text:style-name="T2">0086298-09.2026.8.04.1000</text:span></text:p>
          </draw:text-box>
        </draw:frame>
        <draw:frame draw:style-name="gr5" draw:text-style-name="P6" draw:layer="layout" svg:width="6.808cm" svg:height="0.471cm" svg:x="1.482cm" svg:y="10.854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8.878cm" svg:y="10.85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951cm" svg:height="0.471cm" svg:x="11.067cm" svg:y="10.854cm">
          <draw:text-box>
            <text:p text:style-name="P4"><text:span text:style-name="T3">Francisco de Assis da Silva Rocha.</text:span></text:p>
          </draw:text-box>
        </draw:frame>
        <draw:frame draw:style-name="gr5" draw:text-style-name="P6" draw:layer="layout" svg:width="1.812cm" svg:height="0.471cm" svg:x="17.674cm" svg:y="10.85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1.482cm" svg:y="11.324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6.616cm" svg:y="11.32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0.042cm" svg:y="11.324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1.21cm" svg:y="11.324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6.54cm" svg:y="11.324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1.629cm" svg:height="0.471cm" svg:x="1.482cm" svg:y="11.815cm">
          <draw:text-box>
            <text:p text:style-name="P4"><text:span text:style-name="T3">atribuído à(s) parte(s) Francisco de Assis da Silva Rocha - Unânime.</text:span></text:p>
          </draw:text-box>
        </draw:frame>
        <draw:frame draw:style-name="gr5" draw:text-style-name="P6" draw:layer="layout" svg:width="0.422cm" svg:height="0.471cm" svg:x="19.381cm" svg:y="11.815cm">
          <draw:text-box>
            <text:p text:style-name="P4"><text:span text:style-name="T3">-</text:span></text:p>
          </draw:text-box>
        </draw:frame>
        <draw:frame draw:style-name="gr5" draw:text-style-name="P6" draw:layer="layout" svg:width="5.646cm" svg:height="0.471cm" svg:x="13.551cm" svg:y="11.815cm">
          <draw:text-box>
            <text:p text:style-name="P4"><text:span text:style-name="T2">364. 0053501-77.2026.8.04.1000</text:span></text:p>
          </draw:text-box>
        </draw:frame>
        <draw:frame draw:style-name="gr5" draw:text-style-name="P6" draw:layer="layout" svg:width="4.352cm" svg:height="0.471cm" svg:x="1.482cm" svg:y="12.285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04cm" svg:y="12.285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651cm" svg:y="12.285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193cm" svg:y="12.28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364cm" svg:y="12.28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1.96cm" svg:y="12.285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.482cm" svg:y="12.75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328cm" svg:height="0.471cm" svg:x="3.628cm" svg:y="12.759cm">
          <draw:text-box>
            <text:p text:style-name="P4"><text:span text:style-name="T3">Ronald de Brito Lameira.</text:span></text:p>
          </draw:text-box>
        </draw:frame>
        <draw:frame draw:style-name="gr5" draw:text-style-name="P6" draw:layer="layout" svg:width="1.812cm" svg:height="0.471cm" svg:x="8.286cm" svg:y="12.75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10.267cm" svg:y="12.759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5.261cm" svg:y="12.759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8.581cm" svg:y="12.759cm">
          <draw:text-box>
            <text:p text:style-name="P4"><text:span text:style-name="T3">239 -</text:span></text:p>
          </draw:text-box>
        </draw:frame>
        <draw:frame draw:style-name="gr5" draw:text-style-name="P6" draw:layer="layout" svg:width="17.872cm" svg:height="0.471cm" svg:x="1.482cm" svg:y="13.229cm">
          <draw:text-box>
            <text:p text:style-name="P4"><text:span text:style-name="T3">Com Resolução do Mérito - Não-Provimento, atribuído à(s) parte(s) Ronald de Brito Lameira - Unânime.</text:span></text:p>
          </draw:text-box>
        </draw:frame>
        <draw:frame draw:style-name="gr5" draw:text-style-name="P6" draw:layer="layout" svg:width="0.422cm" svg:height="0.471cm" svg:x="7.54cm" svg:y="13.72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7.895cm" svg:y="13.7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2.734cm" svg:y="13.7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3.086cm" svg:y="13.7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3.632cm" svg:y="13.7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816cm" svg:y="13.7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084cm" svg:height="0.471cm" svg:x="18.416cm" svg:y="13.72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0.743cm" svg:height="0.471cm" svg:x="1.482cm" svg:y="13.72cm">
          <draw:text-box>
            <text:p text:style-name="P4"><text:span text:style-name="T2">365.</text:span></text:p>
          </draw:text-box>
        </draw:frame>
        <draw:frame draw:style-name="gr5" draw:text-style-name="P6" draw:layer="layout" svg:width="4.8cm" svg:height="0.471cm" svg:x="2.447cm" svg:y="13.72cm">
          <draw:text-box>
            <text:p text:style-name="P4"><text:span text:style-name="T2">0092900-16.2026.8.04.1000</text:span></text:p>
          </draw:text-box>
        </draw:frame>
        <draw:frame draw:style-name="gr5" draw:text-style-name="P6" draw:layer="layout" svg:width="17.989cm" svg:height="0.471cm" svg:x="1.482cm" svg:y="14.19cm">
          <draw:text-box>
            <text:p text:style-name="P4"><text:span text:style-name="T3">Henrique Albuquerque De Freitas. Recorrente: Gracielle Socorro dos Reis de Souza. Recorrido: SERASA</text:span></text:p>
          </draw:text-box>
        </draw:frame>
        <draw:frame draw:style-name="gr5" draw:text-style-name="P6" draw:layer="layout" svg:width="0.767cm" svg:height="0.471cm" svg:x="1.482cm" svg:y="14.664cm">
          <draw:text-box>
            <text:p text:style-name="P4"><text:span text:style-name="T3">S/A.</text:span></text:p>
          </draw:text-box>
        </draw:frame>
        <draw:frame draw:style-name="gr5" draw:text-style-name="P6" draw:layer="layout" svg:width="3.093cm" svg:height="0.471cm" svg:x="2.409cm" svg:y="14.66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9.325cm" svg:height="0.471cm" svg:x="5.741cm" svg:y="14.664cm">
          <draw:text-box>
            <text:p text:style-name="P4"><text:span text:style-name="T3">230 - Sem Resolução de Mérito - Recurso prejudicado,</text:span></text:p>
          </draw:text-box>
        </draw:frame>
        <draw:frame draw:style-name="gr5" draw:text-style-name="P6" draw:layer="layout" svg:width="3.669cm" svg:height="0.471cm" svg:x="15.706cm" svg:y="14.664cm">
          <draw:text-box>
            <text:p text:style-name="P4"><text:span text:style-name="T3">atribuído à(s) parte(s)</text:span></text:p>
          </draw:text-box>
        </draw:frame>
        <draw:frame draw:style-name="gr5" draw:text-style-name="P6" draw:layer="layout" svg:width="8.208cm" svg:height="0.471cm" svg:x="1.482cm" svg:y="15.151cm">
          <draw:text-box>
            <text:p text:style-name="P4"><text:span text:style-name="T3">Gracielle Socorro dos Reis de Souza - Unânime.</text:span></text:p>
          </draw:text-box>
        </draw:frame>
        <draw:frame draw:style-name="gr5" draw:text-style-name="P6" draw:layer="layout" svg:width="3.576cm" svg:height="0.471cm" svg:x="15.88cm" svg:y="15.151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646cm" svg:height="0.471cm" svg:x="10.046cm" svg:y="15.151cm">
          <draw:text-box>
            <text:p text:style-name="P4"><text:span text:style-name="T2">366. 0604319-73.2026.8.04.1000</text:span></text:p>
          </draw:text-box>
        </draw:frame>
        <draw:frame draw:style-name="gr5" draw:text-style-name="P6" draw:layer="layout" svg:width="17.835cm" svg:height="0.471cm" svg:x="1.482cm" svg:y="15.625cm">
          <draw:text-box>
            <text:p text:style-name="P4"><text:span text:style-name="T3">Cível - 3ª Turma Recursal. Relator: Flávio Henrique Albuquerque De Freitas. Recorrente: Edson Ferreira</text:span></text:p>
          </draw:text-box>
        </draw:frame>
        <draw:frame draw:style-name="gr5" draw:text-style-name="P6" draw:layer="layout" svg:width="1.507cm" svg:height="0.471cm" svg:x="1.482cm" svg:y="16.095cm">
          <draw:text-box>
            <text:p text:style-name="P4"><text:span text:style-name="T3">de Lima.</text:span></text:p>
          </draw:text-box>
        </draw:frame>
        <draw:frame draw:style-name="gr5" draw:text-style-name="P6" draw:layer="layout" svg:width="1.812cm" svg:height="0.471cm" svg:x="3.197cm" svg:y="16.09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5.178cm" svg:y="16.095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0.164cm" svg:y="16.09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13.488cm" svg:y="16.095cm">
          <draw:text-box>
            <text:p text:style-name="P4"><text:span text:style-name="T3">238 - Com Resolução do Mérito -</text:span></text:p>
          </draw:text-box>
        </draw:frame>
        <draw:frame draw:style-name="gr5" draw:text-style-name="P6" draw:layer="layout" svg:width="1.977cm" svg:height="0.471cm" svg:x="1.482cm" svg:y="16.586cm">
          <draw:text-box>
            <text:p text:style-name="P4"><text:span text:style-name="T3">Provimento</text:span></text:p>
          </draw:text-box>
        </draw:frame>
        <draw:frame draw:style-name="gr5" draw:text-style-name="P6" draw:layer="layout" svg:width="1.601cm" svg:height="0.471cm" svg:x="3.908cm" svg:y="16.586cm">
          <draw:text-box>
            <text:p text:style-name="P4"><text:span text:style-name="T3">em Parte,</text:span></text:p>
          </draw:text-box>
        </draw:frame>
        <draw:frame draw:style-name="gr5" draw:text-style-name="P6" draw:layer="layout" svg:width="1.53cm" svg:height="0.471cm" svg:x="6.177cm" svg:y="16.586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8.141cm" svg:y="16.586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9.166cm" svg:y="16.58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06cm" svg:height="0.471cm" svg:x="10.885cm" svg:y="16.586cm">
          <draw:text-box>
            <text:p text:style-name="P4"><text:span text:style-name="T3">Edson</text:span></text:p>
          </draw:text-box>
        </draw:frame>
        <draw:frame draw:style-name="gr5" draw:text-style-name="P6" draw:layer="layout" svg:width="1.342cm" svg:height="0.471cm" svg:x="12.341cm" svg:y="16.586cm">
          <draw:text-box>
            <text:p text:style-name="P4"><text:span text:style-name="T3">Ferreira</text:span></text:p>
          </draw:text-box>
        </draw:frame>
        <draw:frame draw:style-name="gr5" draw:text-style-name="P6" draw:layer="layout" svg:width="0.422cm" svg:height="0.471cm" svg:x="14.11cm" svg:y="16.586cm">
          <draw:text-box>
            <text:p text:style-name="P4"><text:span text:style-name="T3">de</text:span></text:p>
          </draw:text-box>
        </draw:frame>
        <draw:frame draw:style-name="gr5" draw:text-style-name="P6" draw:layer="layout" svg:width="0.895cm" svg:height="0.471cm" svg:x="14.876cm" svg:y="16.586cm">
          <draw:text-box>
            <text:p text:style-name="P4"><text:span text:style-name="T3">Lima</text:span></text:p>
          </draw:text-box>
        </draw:frame>
        <draw:frame draw:style-name="gr5" draw:text-style-name="P6" draw:layer="layout" svg:width="0.422cm" svg:height="0.471cm" svg:x="16.159cm" svg:y="16.586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654cm" svg:y="16.58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9cm" svg:y="16.586cm">
          <draw:text-box>
            <text:p text:style-name="P4"><text:span text:style-name="T2">367.</text:span></text:p>
          </draw:text-box>
        </draw:frame>
        <draw:frame draw:style-name="gr5" draw:text-style-name="P6" draw:layer="layout" svg:width="8.207cm" svg:height="0.471cm" svg:x="6.464cm" svg:y="17.073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7.073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7.073cm">
          <draw:text-box>
            <text:p text:style-name="P4"><text:span text:style-name="T2">0660837-20.2025.8.04.1000</text:span></text:p>
          </draw:text-box>
        </draw:frame>
        <draw:frame draw:style-name="gr5" draw:text-style-name="P6" draw:layer="layout" svg:width="4.175cm" svg:height="0.471cm" svg:x="1.482cm" svg:y="17.542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6.117cm" svg:y="17.54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279cm" svg:height="0.471cm" svg:x="8.328cm" svg:y="17.542cm">
          <draw:text-box>
            <text:p text:style-name="P4"><text:span text:style-name="T3">Katia Regina Felizardo Vasconcelos.</text:span></text:p>
          </draw:text-box>
        </draw:frame>
        <draw:frame draw:style-name="gr5" draw:text-style-name="P6" draw:layer="layout" svg:width="1.812cm" svg:height="0.471cm" svg:x="15.194cm" svg:y="17.54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26cm" svg:height="0.471cm" svg:x="17.239cm" svg:y="17.542cm">
          <draw:text-box>
            <text:p text:style-name="P4"><text:span text:style-name="T3">AMERICAN</text:span></text:p>
          </draw:text-box>
        </draw:frame>
        <draw:frame draw:style-name="gr5" draw:text-style-name="P6" draw:layer="layout" svg:width="2.871cm" svg:height="0.471cm" svg:x="1.482cm" svg:y="18.017cm">
          <draw:text-box>
            <text:p text:style-name="P4"><text:span text:style-name="T3">AIRLINES INC.</text:span></text:p>
          </draw:text-box>
        </draw:frame>
        <draw:frame draw:style-name="gr5" draw:text-style-name="P6" draw:layer="layout" svg:width="3.093cm" svg:height="0.471cm" svg:x="4.568cm" svg:y="18.01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7.887cm" svg:y="18.017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2.271cm" svg:height="0.471cm" svg:x="17.175cm" svg:y="18.017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.482cm" svg:y="18.50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42cm" svg:height="0.471cm" svg:x="2.976cm" svg:y="18.503cm">
          <draw:text-box>
            <text:p text:style-name="P4"><text:span text:style-name="T3">Katia Regina Felizardo Vasconcelos -</text:span></text:p>
          </draw:text-box>
        </draw:frame>
        <draw:frame draw:style-name="gr5" draw:text-style-name="P6" draw:layer="layout" svg:width="1.66cm" svg:height="0.471cm" svg:x="9.958cm" svg:y="18.50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94cm" svg:y="18.503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2cm" svg:y="18.503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824cm" svg:y="18.503cm">
          <draw:text-box>
            <text:p text:style-name="P4"><text:span text:style-name="T2">368.</text:span></text:p>
          </draw:text-box>
        </draw:frame>
        <draw:frame draw:style-name="gr5" draw:text-style-name="P6" draw:layer="layout" svg:width="4.8cm" svg:height="0.471cm" svg:x="12.755cm" svg:y="18.503cm">
          <draw:text-box>
            <text:p text:style-name="P4"><text:span text:style-name="T2">0662528-69.2025.8.04.1000</text:span></text:p>
          </draw:text-box>
        </draw:frame>
        <draw:frame draw:style-name="gr5" draw:text-style-name="P6" draw:layer="layout" svg:width="2.859cm" svg:height="0.471cm" svg:x="1.482cm" svg:y="18.978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589cm" svg:y="18.97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394cm" svg:y="18.97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463cm" svg:y="18.97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0.009cm" svg:y="18.978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7.518cm" svg:y="18.97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834cm" svg:height="0.471cm" svg:x="1.482cm" svg:y="19.452cm">
          <draw:text-box>
            <text:p text:style-name="P4"><text:span text:style-name="T3">Raimundo Fernandes Arcos.</text:span></text:p>
          </draw:text-box>
        </draw:frame>
        <draw:frame draw:style-name="gr5" draw:text-style-name="P6" draw:layer="layout" svg:width="1.812cm" svg:height="0.471cm" svg:x="6.799cm" svg:y="19.45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8.852cm" svg:y="19.452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4.029cm" svg:y="19.45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489cm" svg:y="19.452cm">
          <draw:text-box>
            <text:p text:style-name="P4"><text:span text:style-name="T3">239 -</text:span></text:p>
          </draw:text-box>
        </draw:frame>
        <draw:frame draw:style-name="gr5" draw:text-style-name="P6" draw:layer="layout" svg:width="0.825cm" svg:height="0.471cm" svg:x="18.687cm" svg:y="19.452cm">
          <draw:text-box>
            <text:p text:style-name="P4"><text:span text:style-name="T3">Com</text:span></text:p>
          </draw:text-box>
        </draw:frame>
        <draw:frame draw:style-name="gr5" draw:text-style-name="P6" draw:layer="layout" svg:width="17.448cm" svg:height="0.471cm" svg:x="1.482cm" svg:y="19.922cm">
          <draw:text-box>
            <text:p text:style-name="P4"><text:span text:style-name="T3">Resolução do Mérito - Não-Provimento, atribuído à(s) parte(s) Raimundo Fernandes Arcos - Unânime.</text:span></text:p>
          </draw:text-box>
        </draw:frame>
        <draw:frame draw:style-name="gr5" draw:text-style-name="P6" draw:layer="layout" svg:width="0.422cm" svg:height="0.471cm" svg:x="7.54cm" svg:y="20.408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7.895cm" svg:y="20.408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2.734cm" svg:y="20.408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3.086cm" svg:y="20.408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3.632cm" svg:y="20.40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816cm" svg:y="20.40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084cm" svg:height="0.471cm" svg:x="18.416cm" svg:y="20.408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0.743cm" svg:height="0.471cm" svg:x="1.482cm" svg:y="20.408cm">
          <draw:text-box>
            <text:p text:style-name="P4"><text:span text:style-name="T2">369.</text:span></text:p>
          </draw:text-box>
        </draw:frame>
        <draw:frame draw:style-name="gr5" draw:text-style-name="P6" draw:layer="layout" svg:width="4.8cm" svg:height="0.471cm" svg:x="2.447cm" svg:y="20.408cm">
          <draw:text-box>
            <text:p text:style-name="P4"><text:span text:style-name="T2">0018614-67.2026.8.04.1000</text:span></text:p>
          </draw:text-box>
        </draw:frame>
        <draw:frame draw:style-name="gr5" draw:text-style-name="P6" draw:layer="layout" svg:width="5.856cm" svg:height="0.471cm" svg:x="1.482cm" svg:y="20.883cm">
          <draw:text-box>
            <text:p text:style-name="P4"><text:span text:style-name="T3">Henrique Albuquerque De Freitas.</text:span></text:p>
          </draw:text-box>
        </draw:frame>
        <draw:frame draw:style-name="gr5" draw:text-style-name="P6" draw:layer="layout" svg:width="2.542cm" svg:height="0.471cm" svg:x="8.031cm" svg:y="20.88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0.847cm" svg:y="20.883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2.595cm" svg:y="20.88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5.232cm" svg:y="20.88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506cm" svg:height="0.471cm" svg:x="16.849cm" svg:y="20.883cm">
          <draw:text-box>
            <text:p text:style-name="P4"><text:span text:style-name="T3">Sentenciou em</text:span></text:p>
          </draw:text-box>
        </draw:frame>
        <draw:frame draw:style-name="gr5" draw:text-style-name="P6" draw:layer="layout" svg:width="2.67cm" svg:height="0.471cm" svg:x="1.482cm" svg:y="21.357cm">
          <draw:text-box>
            <text:p text:style-name="P4"><text:span text:style-name="T3">primeiro grau.).</text:span></text:p>
          </draw:text-box>
        </draw:frame>
        <draw:frame draw:style-name="gr5" draw:text-style-name="P6" draw:layer="layout" svg:width="1.976cm" svg:height="0.471cm" svg:x="4.386cm" svg:y="21.35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375cm" svg:height="0.471cm" svg:x="6.541cm" svg:y="21.357cm">
          <draw:text-box>
            <text:p text:style-name="P4"><text:span text:style-name="T3">Silvana de Melo Oliveira.</text:span></text:p>
          </draw:text-box>
        </draw:frame>
        <draw:frame draw:style-name="gr5" draw:text-style-name="P6" draw:layer="layout" svg:width="1.812cm" svg:height="0.471cm" svg:x="11.266cm" svg:y="21.35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022cm" svg:height="0.471cm" svg:x="13.25cm" svg:y="21.357cm">
          <draw:text-box>
            <text:p text:style-name="P4"><text:span text:style-name="T3">ALVES E PADILHA VIAGENS E</text:span></text:p>
          </draw:text-box>
        </draw:frame>
        <draw:frame draw:style-name="gr5" draw:text-style-name="P6" draw:layer="layout" svg:width="17.673cm" svg:height="0.471cm" svg:x="1.482cm" svg:y="21.827cm">
          <draw:text-box>
            <text:p text:style-name="P4"><text:span text:style-name="T3">TURISMO LTDA. Decisão principal: 239 - Com Resolução do Mérito - Não-Provimento, atribuído à(s)</text:span></text:p>
          </draw:text-box>
        </draw:frame>
        <draw:frame draw:style-name="gr5" draw:text-style-name="P6" draw:layer="layout" svg:width="7.678cm" svg:height="0.471cm" svg:x="1.482cm" svg:y="22.318cm">
          <draw:text-box>
            <text:p text:style-name="P4"><text:span text:style-name="T3">parte(s) Silvana de Melo Oliveira - Unânime.</text:span></text:p>
          </draw:text-box>
        </draw:frame>
        <draw:frame draw:style-name="gr5" draw:text-style-name="P6" draw:layer="layout" svg:width="3.576cm" svg:height="0.471cm" svg:x="15.774cm" svg:y="22.318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743cm" svg:height="0.471cm" svg:x="9.826cm" svg:y="22.318cm">
          <draw:text-box>
            <text:p text:style-name="P4"><text:span text:style-name="T2">370.</text:span></text:p>
          </draw:text-box>
        </draw:frame>
        <draw:frame draw:style-name="gr5" draw:text-style-name="P6" draw:layer="layout" svg:width="4.8cm" svg:height="0.471cm" svg:x="10.748cm" svg:y="22.318cm">
          <draw:text-box>
            <text:p text:style-name="P4"><text:span text:style-name="T2">0082878-93.2026.8.04.1000</text:span></text:p>
          </draw:text-box>
        </draw:frame>
        <draw:frame draw:style-name="gr5" draw:text-style-name="P6" draw:layer="layout" svg:width="0.919cm" svg:height="0.471cm" svg:x="1.482cm" svg:y="22.788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61cm" svg:y="22.78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34cm" svg:y="22.78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389cm" svg:y="22.78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7.917cm" svg:y="22.788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5.363cm" svg:y="22.788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8.081cm" svg:y="22.788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17.896cm" svg:height="0.471cm" svg:x="1.482cm" svg:y="23.262cm">
          <draw:text-box>
            <text:p text:style-name="P4"><text:span text:style-name="T3">Impedimento. Motivo: Sentenciou em primeiro grau.). Recorrente: RAIMUNDA NONATA CORDEIRO</text:span></text:p>
          </draw:text-box>
        </draw:frame>
        <draw:frame draw:style-name="gr5" draw:text-style-name="P6" draw:layer="layout" svg:width="17.922cm" svg:height="0.471cm" svg:x="1.482cm" svg:y="23.732cm">
          <draw:text-box>
            <text:p text:style-name="P4"><text:span text:style-name="T3">DOS PASSOS VENTURA. Recorrido: ÀGUAS DE MANAUS. Decisão principal: 239 - Com Resolução</text:span></text:p>
          </draw:text-box>
        </draw:frame>
        <draw:frame draw:style-name="gr5" draw:text-style-name="P6" draw:layer="layout" svg:width="17.945cm" svg:height="0.471cm" svg:x="1.482cm" svg:y="24.206cm">
          <draw:text-box>
            <text:p text:style-name="P4"><text:span text:style-name="T3">do Mérito - Não-Provimento, atribuído à(s) parte(s) RAIMUNDA NONATA CORDEIRO DOS PASSOS</text:span></text:p>
          </draw:text-box>
        </draw:frame>
        <draw:frame draw:style-name="gr5" draw:text-style-name="P6" draw:layer="layout" svg:width="2.271cm" svg:height="0.471cm" svg:x="1.482cm" svg:y="24.693cm">
          <draw:text-box>
            <text:p text:style-name="P4"><text:span text:style-name="T3">VENTURA -</text:span></text:p>
          </draw:text-box>
        </draw:frame>
        <draw:frame draw:style-name="gr5" draw:text-style-name="P6" draw:layer="layout" svg:width="1.66cm" svg:height="0.471cm" svg:x="4.127cm" svg:y="24.69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2.162cm" svg:y="24.693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535cm" svg:y="24.69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438cm" svg:y="24.69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06cm" svg:y="24.693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18.369cm" svg:y="24.693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049cm" svg:y="24.693cm">
          <draw:text-box>
            <text:p text:style-name="P4"><text:span text:style-name="T2">371.</text:span></text:p>
          </draw:text-box>
        </draw:frame>
        <draw:frame draw:style-name="gr5" draw:text-style-name="P6" draw:layer="layout" svg:width="4.8cm" svg:height="0.471cm" svg:x="7.032cm" svg:y="24.693cm">
          <draw:text-box>
            <text:p text:style-name="P4"><text:span text:style-name="T2">0100959-90.2026.8.04.1000</text:span></text:p>
          </draw:text-box>
        </draw:frame>
        <draw:frame draw:style-name="gr5" draw:text-style-name="P6" draw:layer="layout" svg:width="1.589cm" svg:height="0.471cm" svg:x="1.482cm" svg:y="25.167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53cm" svg:y="25.16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4.996cm" svg:y="25.167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2.953cm" svg:height="0.471cm" svg:x="7.041cm" svg:y="25.167cm">
          <draw:text-box>
            <text:p text:style-name="P4"><text:span text:style-name="T3">Henrique Novaes</text:span></text:p>
          </draw:text-box>
        </draw:frame>
        <draw:frame draw:style-name="gr5" draw:text-style-name="P6" draw:layer="layout" svg:width="1.883cm" svg:height="0.471cm" svg:x="10.432cm" svg:y="25.167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976cm" svg:height="0.471cm" svg:x="12.731cm" svg:y="25.16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225cm" svg:height="0.471cm" svg:x="14.995cm" svg:y="25.167cm">
          <draw:text-box>
            <text:p text:style-name="P4"><text:span text:style-name="T3">Allines</text:span></text:p>
          </draw:text-box>
        </draw:frame>
        <draw:frame draw:style-name="gr5" draw:text-style-name="P6" draw:layer="layout" svg:width="2.695cm" svg:height="0.471cm" svg:x="16.489cm" svg:y="25.167cm">
          <draw:text-box>
            <text:p text:style-name="P4"><text:span text:style-name="T3">Castro da Silva.</text:span></text:p>
          </draw:text-box>
        </draw:frame>
        <draw:frame draw:style-name="gr5" draw:text-style-name="P6" draw:layer="layout" svg:width="1.812cm" svg:height="0.471cm" svg:x="1.482cm" svg:y="25.63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3.628cm" svg:y="25.637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9.046cm" svg:y="25.63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679cm" svg:y="25.637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013cm" svg:y="25.63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26.128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5.068cm" svg:y="26.128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176cm" svg:y="26.128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327cm" svg:y="26.128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225cm" svg:height="0.471cm" svg:x="10.186cm" svg:y="26.128cm">
          <draw:text-box>
            <text:p text:style-name="P4"><text:span text:style-name="T3">Allines</text:span></text:p>
          </draw:text-box>
        </draw:frame>
        <draw:frame draw:style-name="gr5" draw:text-style-name="P6" draw:layer="layout" svg:width="1.107cm" svg:height="0.471cm" svg:x="11.964cm" svg:y="26.128cm">
          <draw:text-box>
            <text:p text:style-name="P4"><text:span text:style-name="T3">Castro</text:span></text:p>
          </draw:text-box>
        </draw:frame>
        <draw:frame draw:style-name="gr5" draw:text-style-name="P6" draw:layer="layout" svg:width="0.422cm" svg:height="0.471cm" svg:x="13.607cm" svg:y="26.128cm">
          <draw:text-box>
            <text:p text:style-name="P4"><text:span text:style-name="T3">da</text:span></text:p>
          </draw:text-box>
        </draw:frame>
        <draw:frame draw:style-name="gr5" draw:text-style-name="P6" draw:layer="layout" svg:width="0.872cm" svg:height="0.471cm" svg:x="14.495cm" svg:y="26.128cm">
          <draw:text-box>
            <text:p text:style-name="P4"><text:span text:style-name="T3">Silva</text:span></text:p>
          </draw:text-box>
        </draw:frame>
        <draw:frame draw:style-name="gr5" draw:text-style-name="P6" draw:layer="layout" svg:width="0.422cm" svg:height="0.471cm" svg:x="15.892cm" svg:y="26.128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51cm" svg:y="26.12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1cm" svg:y="26.128cm">
          <draw:text-box>
            <text:p text:style-name="P4"><text:span text:style-name="T2">372.</text:span></text:p>
          </draw:text-box>
        </draw:frame>
        <draw:frame draw:style-name="gr5" draw:text-style-name="P6" draw:layer="layout" svg:width="4.599cm" svg:height="0.471cm" svg:x="6.485cm" svg:y="26.615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1.447cm" svg:y="26.615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2.239cm" svg:y="26.61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5.3cm" svg:y="26.61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6.841cm" svg:y="26.615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8cm" svg:height="0.471cm" svg:x="1.482cm" svg:y="26.615cm">
          <draw:text-box>
            <text:p text:style-name="P4"><text:span text:style-name="T2">0264056-09.2025.8.04.1000</text:span></text:p>
          </draw:text-box>
        </draw:frame>
        <draw:frame draw:style-name="gr5" draw:text-style-name="P6" draw:layer="layout" svg:width="4.152cm" svg:height="0.471cm" svg:x="1.482cm" svg:y="27.084cm">
          <draw:text-box>
            <text:p text:style-name="P4"><text:span text:style-name="T3">Marinho Bezerra Júnior.</text:span></text:p>
          </draw:text-box>
        </draw:frame>
        <draw:frame draw:style-name="gr5" draw:text-style-name="P6" draw:layer="layout" svg:width="13.346cm" svg:height="0.471cm" svg:x="5.855cm" svg:y="27.084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17.826cm" svg:height="0.471cm" svg:x="1.482cm" svg:y="27.559cm">
          <draw:text-box>
            <text:p text:style-name="P4"><text:span text:style-name="T3">Recorrente: Donaldo Santos de Siqueira. Recorrido: BANCO BRADESCO S/A. Decisão principal: 238 -</text:span></text:p>
          </draw:text-box>
        </draw:frame>
      </draw:page>
      <draw:page draw:name="page29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8.514cm" svg:height="0.471cm" svg:x="1.482cm" svg:y="1.278cm">
          <draw:text-box>
            <text:p text:style-name="P4"><text:span text:style-name="T3">Com Resolução do Mérito - Provimento em Parte,</text:span></text:p>
          </draw:text-box>
        </draw:frame>
        <draw:frame draw:style-name="gr5" draw:text-style-name="P6" draw:layer="layout" svg:width="8.737cm" svg:height="0.471cm" svg:x="10.453cm" svg:y="1.278cm">
          <draw:text-box>
            <text:p text:style-name="P4"><text:span text:style-name="T3">atribuído à(s) parte(s) Donaldo Santos de Siqueira -</text:span></text:p>
          </draw:text-box>
        </draw:frame>
        <draw:frame draw:style-name="gr5" draw:text-style-name="P6" draw:layer="layout" svg:width="1.66cm" svg:height="0.471cm" svg:x="1.482cm" svg:y="1.76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1.765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1.765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1.76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1.76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1.765cm">
          <draw:text-box>
            <text:p text:style-name="P4"><text:span text:style-name="T2">373.</text:span></text:p>
          </draw:text-box>
        </draw:frame>
        <draw:frame draw:style-name="gr5" draw:text-style-name="P6" draw:layer="layout" svg:width="4.8cm" svg:height="0.471cm" svg:x="4.238cm" svg:y="1.765cm">
          <draw:text-box>
            <text:p text:style-name="P4"><text:span text:style-name="T2">0650687-77.2025.8.04.1000</text:span></text:p>
          </draw:text-box>
        </draw:frame>
        <draw:frame draw:style-name="gr5" draw:text-style-name="P6" draw:layer="layout" svg:width="6.856cm" svg:height="0.471cm" svg:x="1.482cm" svg:y="2.239cm">
          <draw:text-box>
            <text:p text:style-name="P4"><text:span text:style-name="T3">Antônio Carlos Marinho Bezerra Júnior.</text:span></text:p>
          </draw:text-box>
        </draw:frame>
        <draw:frame draw:style-name="gr5" draw:text-style-name="P6" draw:layer="layout" svg:width="6.492cm" svg:height="0.471cm" svg:x="8.666cm" svg:y="2.239cm">
          <draw:text-box>
            <text:p text:style-name="P4"><text:span text:style-name="T3">Impedimentos: 1 (Tipo: Impedimento.</text:span></text:p>
          </draw:text-box>
        </draw:frame>
        <draw:frame draw:style-name="gr5" draw:text-style-name="P6" draw:layer="layout" svg:width="3.976cm" svg:height="0.471cm" svg:x="15.448cm" svg:y="2.239cm">
          <draw:text-box>
            <text:p text:style-name="P4"><text:span text:style-name="T3">Motivo: Despachou em</text:span></text:p>
          </draw:text-box>
        </draw:frame>
        <draw:frame draw:style-name="gr5" draw:text-style-name="P6" draw:layer="layout" svg:width="2.67cm" svg:height="0.471cm" svg:x="1.482cm" svg:y="2.713cm">
          <draw:text-box>
            <text:p text:style-name="P4"><text:span text:style-name="T3">primeiro grau.).</text:span></text:p>
          </draw:text-box>
        </draw:frame>
        <draw:frame draw:style-name="gr5" draw:text-style-name="P6" draw:layer="layout" svg:width="6.432cm" svg:height="0.471cm" svg:x="4.369cm" svg:y="2.713cm">
          <draw:text-box>
            <text:p text:style-name="P4"><text:span text:style-name="T3">Recorrente: Nerilda Barbosa da Silva.</text:span></text:p>
          </draw:text-box>
        </draw:frame>
        <draw:frame draw:style-name="gr5" draw:text-style-name="P6" draw:layer="layout" svg:width="6.635cm" svg:height="0.471cm" svg:x="11.181cm" svg:y="2.713cm">
          <draw:text-box>
            <text:p text:style-name="P4"><text:span text:style-name="T3">Recorrido: BANCO BRADESCO S/A.</text:span></text:p>
          </draw:text-box>
        </draw:frame>
        <draw:frame draw:style-name="gr5" draw:text-style-name="P6" draw:layer="layout" svg:width="1.365cm" svg:height="0.471cm" svg:x="18.144cm" svg:y="2.713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7.872cm" svg:height="0.471cm" svg:x="1.482cm" svg:y="3.183cm">
          <draw:text-box>
            <text:p text:style-name="P4"><text:span text:style-name="T3">principal: 238 - Com Resolução do Mérito - Provimento em Parte, atribuído à(s) parte(s) Nerilda Barbosa</text:span></text:p>
          </draw:text-box>
        </draw:frame>
        <draw:frame draw:style-name="gr5" draw:text-style-name="P6" draw:layer="layout" svg:width="3.388cm" svg:height="0.471cm" svg:x="1.482cm" svg:y="3.674cm">
          <draw:text-box>
            <text:p text:style-name="P4"><text:span text:style-name="T3">da Silva - Unânime.</text:span></text:p>
          </draw:text-box>
        </draw:frame>
        <draw:frame draw:style-name="gr5" draw:text-style-name="P6" draw:layer="layout" svg:width="8.207cm" svg:height="0.471cm" svg:x="11.007cm" svg:y="3.674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0.743cm" svg:height="0.471cm" svg:x="5.144cm" svg:y="3.674cm">
          <draw:text-box>
            <text:p text:style-name="P4"><text:span text:style-name="T2">374.</text:span></text:p>
          </draw:text-box>
        </draw:frame>
        <draw:frame draw:style-name="gr5" draw:text-style-name="P6" draw:layer="layout" svg:width="4.8cm" svg:height="0.471cm" svg:x="6.033cm" svg:y="3.674cm">
          <draw:text-box>
            <text:p text:style-name="P4"><text:span text:style-name="T2">0044695-53.2026.8.04.1000</text:span></text:p>
          </draw:text-box>
        </draw:frame>
        <draw:frame draw:style-name="gr5" draw:text-style-name="P6" draw:layer="layout" svg:width="17.709cm" svg:height="0.471cm" svg:x="1.482cm" svg:y="4.144cm">
          <draw:text-box>
            <text:p text:style-name="P4"><text:span text:style-name="T3">Relator: Antônio Carlos Marinho Bezerra Júnior. Recorrente: HERMESON RICHARDISON PEREIRA</text:span></text:p>
          </draw:text-box>
        </draw:frame>
        <draw:frame draw:style-name="gr5" draw:text-style-name="P6" draw:layer="layout" svg:width="2.777cm" svg:height="0.471cm" svg:x="1.482cm" svg:y="4.618cm">
          <draw:text-box>
            <text:p text:style-name="P4"><text:span text:style-name="T3">DE OLIVEIRA.</text:span></text:p>
          </draw:text-box>
        </draw:frame>
        <draw:frame draw:style-name="gr5" draw:text-style-name="P6" draw:layer="layout" svg:width="1.812cm" svg:height="0.471cm" svg:x="4.525cm" svg:y="4.61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6.541cm" svg:y="4.618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1.612cm" svg:y="4.618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4.211cm" svg:height="0.471cm" svg:x="14.99cm" svg:y="4.618cm">
          <draw:text-box>
            <text:p text:style-name="P4"><text:span text:style-name="T3">238 - Com Resolução do</text:span></text:p>
          </draw:text-box>
        </draw:frame>
        <draw:frame draw:style-name="gr5" draw:text-style-name="P6" draw:layer="layout" svg:width="1.401cm" svg:height="0.471cm" svg:x="1.482cm" svg:y="5.088cm">
          <draw:text-box>
            <text:p text:style-name="P4"><text:span text:style-name="T3">Mérito -</text:span></text:p>
          </draw:text-box>
        </draw:frame>
        <draw:frame draw:style-name="gr5" draw:text-style-name="P6" draw:layer="layout" svg:width="3.682cm" svg:height="0.471cm" svg:x="3.167cm" svg:y="5.088cm">
          <draw:text-box>
            <text:p text:style-name="P4"><text:span text:style-name="T3">Provimento em Parte,</text:span></text:p>
          </draw:text-box>
        </draw:frame>
        <draw:frame draw:style-name="gr5" draw:text-style-name="P6" draw:layer="layout" svg:width="2.271cm" svg:height="0.471cm" svg:x="7.248cm" svg:y="5.088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9.822cm" svg:y="5.088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7.869cm" svg:height="0.471cm" svg:x="11.325cm" svg:y="5.088cm">
          <draw:text-box>
            <text:p text:style-name="P4"><text:span text:style-name="T3">HERMESON RICHARDISON PEREIRA DE</text:span></text:p>
          </draw:text-box>
        </draw:frame>
        <draw:frame draw:style-name="gr5" draw:text-style-name="P6" draw:layer="layout" svg:width="2.247cm" svg:height="0.471cm" svg:x="1.482cm" svg:y="5.579cm">
          <draw:text-box>
            <text:p text:style-name="P4"><text:span text:style-name="T3">OLIVEIRA -</text:span></text:p>
          </draw:text-box>
        </draw:frame>
        <draw:frame draw:style-name="gr5" draw:text-style-name="P6" draw:layer="layout" svg:width="1.66cm" svg:height="0.471cm" svg:x="4.115cm" svg:y="5.57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2.154cm" svg:y="5.579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527cm" svg:y="5.579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433cm" svg:y="5.579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06cm" svg:y="5.579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18.369cm" svg:y="5.579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037cm" svg:y="5.579cm">
          <draw:text-box>
            <text:p text:style-name="P4"><text:span text:style-name="T2">375.</text:span></text:p>
          </draw:text-box>
        </draw:frame>
        <draw:frame draw:style-name="gr5" draw:text-style-name="P6" draw:layer="layout" svg:width="4.8cm" svg:height="0.471cm" svg:x="7.019cm" svg:y="5.579cm">
          <draw:text-box>
            <text:p text:style-name="P4"><text:span text:style-name="T2">0260606-58.2025.8.04.1000</text:span></text:p>
          </draw:text-box>
        </draw:frame>
        <draw:frame draw:style-name="gr5" draw:text-style-name="P6" draw:layer="layout" svg:width="1.589cm" svg:height="0.471cm" svg:x="1.482cm" svg:y="6.049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19cm" svg:y="6.04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4.932cm" svg:y="6.049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152cm" svg:height="0.471cm" svg:x="7.909cm" svg:y="6.049cm">
          <draw:text-box>
            <text:p text:style-name="P4"><text:span text:style-name="T3">Marinho Bezerra Júnior.</text:span></text:p>
          </draw:text-box>
        </draw:frame>
        <draw:frame draw:style-name="gr5" draw:text-style-name="P6" draw:layer="layout" svg:width="2.542cm" svg:height="0.471cm" svg:x="12.578cm" svg:y="6.049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38cm" svg:y="6.049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16cm" svg:y="6.04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6.52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133cm" svg:y="6.523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9.221cm" svg:y="6.52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295cm" svg:height="0.471cm" svg:x="11.503cm" svg:y="6.523cm">
          <draw:text-box>
            <text:p text:style-name="P4"><text:span text:style-name="T3">Manoel</text:span></text:p>
          </draw:text-box>
        </draw:frame>
        <draw:frame draw:style-name="gr5" draw:text-style-name="P6" draw:layer="layout" svg:width="0.422cm" svg:height="0.471cm" svg:x="13.078cm" svg:y="6.523cm">
          <draw:text-box>
            <text:p text:style-name="P4"><text:span text:style-name="T3">da</text:span></text:p>
          </draw:text-box>
        </draw:frame>
        <draw:frame draw:style-name="gr5" draw:text-style-name="P6" draw:layer="layout" svg:width="0.872cm" svg:height="0.471cm" svg:x="13.733cm" svg:y="6.523cm">
          <draw:text-box>
            <text:p text:style-name="P4"><text:span text:style-name="T3">Silva</text:span></text:p>
          </draw:text-box>
        </draw:frame>
        <draw:frame draw:style-name="gr5" draw:text-style-name="P6" draw:layer="layout" svg:width="1.212cm" svg:height="0.471cm" svg:x="14.88cm" svg:y="6.523cm">
          <draw:text-box>
            <text:p text:style-name="P4"><text:span text:style-name="T3">Vilaça.</text:span></text:p>
          </draw:text-box>
        </draw:frame>
        <draw:frame draw:style-name="gr5" draw:text-style-name="P6" draw:layer="layout" svg:width="1.812cm" svg:height="0.471cm" svg:x="16.375cm" svg:y="6.52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013cm" svg:height="0.471cm" svg:x="18.488cm" svg:y="6.523cm">
          <draw:text-box>
            <text:p text:style-name="P4"><text:span text:style-name="T3">ITAÚ</text:span></text:p>
          </draw:text-box>
        </draw:frame>
        <draw:frame draw:style-name="gr5" draw:text-style-name="P6" draw:layer="layout" svg:width="3.107cm" svg:height="0.471cm" svg:x="1.482cm" svg:y="6.993cm">
          <draw:text-box>
            <text:p text:style-name="P4"><text:span text:style-name="T3">UNIBANCO S/A.</text:span></text:p>
          </draw:text-box>
        </draw:frame>
        <draw:frame draw:style-name="gr5" draw:text-style-name="P6" draw:layer="layout" svg:width="3.093cm" svg:height="0.471cm" svg:x="4.898cm" svg:y="6.993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8.323cm" svg:y="6.993cm">
          <draw:text-box>
            <text:p text:style-name="P4"><text:span text:style-name="T3">237 -</text:span></text:p>
          </draw:text-box>
        </draw:frame>
        <draw:frame draw:style-name="gr5" draw:text-style-name="P6" draw:layer="layout" svg:width="4.729cm" svg:height="0.471cm" svg:x="9.491cm" svg:y="6.993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083cm" svg:height="0.471cm" svg:x="14.812cm" svg:y="6.993cm">
          <draw:text-box>
            <text:p text:style-name="P4"><text:span text:style-name="T3">Provimento,</text:span></text:p>
          </draw:text-box>
        </draw:frame>
        <draw:frame draw:style-name="gr5" draw:text-style-name="P6" draw:layer="layout" svg:width="2.271cm" svg:height="0.471cm" svg:x="17.12cm" svg:y="6.993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7.396cm" svg:height="0.471cm" svg:x="1.482cm" svg:y="7.484cm">
          <draw:text-box>
            <text:p text:style-name="P4"><text:span text:style-name="T3">parte(s) Manoel da Silva Vilaça - Unânime.</text:span></text:p>
          </draw:text-box>
        </draw:frame>
        <draw:frame draw:style-name="gr5" draw:text-style-name="P6" draw:layer="layout" svg:width="4.599cm" svg:height="0.471cm" svg:x="14.877cm" svg:y="7.484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5.646cm" svg:height="0.471cm" svg:x="9.089cm" svg:y="7.484cm">
          <draw:text-box>
            <text:p text:style-name="P4"><text:span text:style-name="T2">376. 0181131-53.2025.8.04.1000</text:span></text:p>
          </draw:text-box>
        </draw:frame>
        <draw:frame draw:style-name="gr5" draw:text-style-name="P6" draw:layer="layout" svg:width="0.422cm" svg:height="0.471cm" svg:x="1.482cm" svg:y="7.954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.867cm" svg:y="7.954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2.443cm" svg:y="7.95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5.703cm" svg:y="7.95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7.346cm" svg:y="7.954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152cm" svg:height="0.471cm" svg:x="10.377cm" svg:y="7.954cm">
          <draw:text-box>
            <text:p text:style-name="P4"><text:span text:style-name="T3">Marinho Bezerra Júnior.</text:span></text:p>
          </draw:text-box>
        </draw:frame>
        <draw:frame draw:style-name="gr5" draw:text-style-name="P6" draw:layer="layout" svg:width="2.542cm" svg:height="0.471cm" svg:x="15.134cm" svg:y="7.954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7.975cm" svg:y="7.954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17.64cm" svg:height="0.471cm" svg:x="1.482cm" svg:y="8.428cm">
          <draw:text-box>
            <text:p text:style-name="P4"><text:span text:style-name="T3">Impedimento. Motivo: Juiz substituto atuou no 1º grau.), 2 (Tipo: Impedimento. Motivo: Despachou em</text:span></text:p>
          </draw:text-box>
        </draw:frame>
        <draw:frame draw:style-name="gr5" draw:text-style-name="P6" draw:layer="layout" svg:width="2.67cm" svg:height="0.471cm" svg:x="1.482cm" svg:y="8.898cm">
          <draw:text-box>
            <text:p text:style-name="P4"><text:span text:style-name="T3">primeiro grau.).</text:span></text:p>
          </draw:text-box>
        </draw:frame>
        <draw:frame draw:style-name="gr5" draw:text-style-name="P6" draw:layer="layout" svg:width="1.976cm" svg:height="0.471cm" svg:x="4.386cm" svg:y="8.89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388cm" svg:height="0.471cm" svg:x="6.541cm" svg:y="8.898cm">
          <draw:text-box>
            <text:p text:style-name="P4"><text:span text:style-name="T3">JONES FELIPE BENTO.</text:span></text:p>
          </draw:text-box>
        </draw:frame>
        <draw:frame draw:style-name="gr5" draw:text-style-name="P6" draw:layer="layout" svg:width="1.812cm" svg:height="0.471cm" svg:x="11.219cm" svg:y="8.89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647cm" svg:height="0.471cm" svg:x="13.205cm" svg:y="8.898cm">
          <draw:text-box>
            <text:p text:style-name="P4"><text:span text:style-name="T3">BANCO ITAUCARD S/A.</text:span></text:p>
          </draw:text-box>
        </draw:frame>
        <draw:frame draw:style-name="gr5" draw:text-style-name="P6" draw:layer="layout" svg:width="1.365cm" svg:height="0.471cm" svg:x="18.14cm" svg:y="8.898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7.918cm" svg:height="0.471cm" svg:x="1.482cm" svg:y="9.372cm">
          <draw:text-box>
            <text:p text:style-name="P4"><text:span text:style-name="T3">principal: 871 - Com Resolução do Mérito - Acolhimento em parte de Embargos de Declaração, atribuído</text:span></text:p>
          </draw:text-box>
        </draw:frame>
        <draw:frame draw:style-name="gr5" draw:text-style-name="P6" draw:layer="layout" svg:width="8.432cm" svg:height="0.471cm" svg:x="1.482cm" svg:y="9.859cm">
          <draw:text-box>
            <text:p text:style-name="P4"><text:span text:style-name="T3">à(s) parte(s) JONES FELIPE BENTO - Unânime.</text:span></text:p>
          </draw:text-box>
        </draw:frame>
        <draw:frame draw:style-name="gr5" draw:text-style-name="P6" draw:layer="layout" svg:width="3.576cm" svg:height="0.471cm" svg:x="15.913cm" svg:y="9.859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646cm" svg:height="0.471cm" svg:x="10.126cm" svg:y="9.859cm">
          <draw:text-box>
            <text:p text:style-name="P4"><text:span text:style-name="T2">377. 0692112-84.2025.8.04.1000</text:span></text:p>
          </draw:text-box>
        </draw:frame>
        <draw:frame draw:style-name="gr5" draw:text-style-name="P6" draw:layer="layout" svg:width="17.741cm" svg:height="0.471cm" svg:x="1.482cm" svg:y="10.333cm">
          <draw:text-box>
            <text:p text:style-name="P4"><text:span text:style-name="T3">Cível - 3ª Turma Recursal. Relator: Antônio Carlos Marinho Bezerra Júnior. Recorrente: BANCO ITAU</text:span></text:p>
          </draw:text-box>
        </draw:frame>
        <draw:frame draw:style-name="gr5" draw:text-style-name="P6" draw:layer="layout" svg:width="17.992cm" svg:height="0.471cm" svg:x="1.482cm" svg:y="10.803cm">
          <draw:text-box>
            <text:p text:style-name="P4"><text:span text:style-name="T3">CONSIGNADO S.A.Recorrido: ANTONIO PAULO PEROZINI CAPORAZZO. Decisão principal: 239 -</text:span></text:p>
          </draw:text-box>
        </draw:frame>
        <draw:frame draw:style-name="gr5" draw:text-style-name="P6" draw:layer="layout" svg:width="18.003cm" svg:height="0.471cm" svg:x="1.482cm" svg:y="11.277cm">
          <draw:text-box>
            <text:p text:style-name="P4"><text:span text:style-name="T3">Com Resolução do Mérito - Não-Provimento, atribuído à(s) parte(s) BANCO ITAU CONSIGNADO S.A.</text:span></text:p>
          </draw:text-box>
        </draw:frame>
        <draw:frame draw:style-name="gr5" draw:text-style-name="P6" draw:layer="layout" svg:width="1.906cm" svg:height="0.471cm" svg:x="1.482cm" svg:y="11.764cm">
          <draw:text-box>
            <text:p text:style-name="P4"><text:span text:style-name="T3">- Unânime.</text:span></text:p>
          </draw:text-box>
        </draw:frame>
        <draw:frame draw:style-name="gr5" draw:text-style-name="P6" draw:layer="layout" svg:width="8.207cm" svg:height="0.471cm" svg:x="9.457cm" svg:y="11.764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1.366cm" svg:height="0.471cm" svg:x="18.141cm" svg:y="11.76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586cm" svg:y="11.764cm">
          <draw:text-box>
            <text:p text:style-name="P4"><text:span text:style-name="T2">378.</text:span></text:p>
          </draw:text-box>
        </draw:frame>
        <draw:frame draw:style-name="gr5" draw:text-style-name="P6" draw:layer="layout" svg:width="4.8cm" svg:height="0.471cm" svg:x="4.479cm" svg:y="11.764cm">
          <draw:text-box>
            <text:p text:style-name="P4"><text:span text:style-name="T2">0180614-48.2025.8.04.1000</text:span></text:p>
          </draw:text-box>
        </draw:frame>
        <draw:frame draw:style-name="gr5" draw:text-style-name="P6" draw:layer="layout" svg:width="17.896cm" svg:height="0.471cm" svg:x="1.482cm" svg:y="12.238cm">
          <draw:text-box>
            <text:p text:style-name="P4"><text:span text:style-name="T3">Antônio Carlos Marinho Bezerra Júnior. Impedimentos: 1 (Tipo: Suspeição. Motivo: Suspeição. Menção:</text:span></text:p>
          </draw:text-box>
        </draw:frame>
        <draw:frame draw:style-name="gr5" draw:text-style-name="P6" draw:layer="layout" svg:width="4.257cm" svg:height="0.471cm" svg:x="1.482cm" svg:y="12.712cm">
          <draw:text-box>
            <text:p text:style-name="P4"><text:span text:style-name="T3">Juliana Andrade David.).</text:span></text:p>
          </draw:text-box>
        </draw:frame>
        <draw:frame draw:style-name="gr5" draw:text-style-name="P6" draw:layer="layout" svg:width="1.976cm" svg:height="0.471cm" svg:x="6.033cm" svg:y="12.71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647cm" svg:height="0.471cm" svg:x="8.184cm" svg:y="12.712cm">
          <draw:text-box>
            <text:p text:style-name="P4"><text:span text:style-name="T3">BANCO ITAUCARD S/A.</text:span></text:p>
          </draw:text-box>
        </draw:frame>
        <draw:frame draw:style-name="gr5" draw:text-style-name="P6" draw:layer="layout" svg:width="1.812cm" svg:height="0.471cm" svg:x="13.115cm" svg:y="12.71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234cm" svg:height="0.471cm" svg:x="15.096cm" svg:y="12.712cm">
          <draw:text-box>
            <text:p text:style-name="P4"><text:span text:style-name="T3">Jackson Lopes de Souza.</text:span></text:p>
          </draw:text-box>
        </draw:frame>
        <draw:frame draw:style-name="gr5" draw:text-style-name="P6" draw:layer="layout" svg:width="3.093cm" svg:height="0.471cm" svg:x="1.482cm" svg:y="13.18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13.827cm" svg:height="0.471cm" svg:x="4.848cm" svg:y="13.182cm">
          <draw:text-box>
            <text:p text:style-name="P4"><text:span text:style-name="T3">200 - Com Resolução do Mérito - Não-Acolhimento de Embargos de Declaração,</text:span></text:p>
          </draw:text-box>
        </draw:frame>
        <draw:frame draw:style-name="gr5" draw:text-style-name="P6" draw:layer="layout" svg:width="10.325cm" svg:height="0.471cm" svg:x="1.482cm" svg:y="13.669cm">
          <draw:text-box>
            <text:p text:style-name="P4"><text:span text:style-name="T3">atribuído à(s) parte(s) BANCO ITAUCARD S/A - Unânime.</text:span></text:p>
          </draw:text-box>
        </draw:frame>
        <draw:frame draw:style-name="gr5" draw:text-style-name="P6" draw:layer="layout" svg:width="1.636cm" svg:height="0.471cm" svg:x="17.865cm" svg:y="13.669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5.646cm" svg:height="0.471cm" svg:x="12.069cm" svg:y="13.669cm">
          <draw:text-box>
            <text:p text:style-name="P4"><text:span text:style-name="T2">379. 0038420-88.2026.8.04.1000</text:span></text:p>
          </draw:text-box>
        </draw:frame>
        <draw:frame draw:style-name="gr5" draw:text-style-name="P6" draw:layer="layout" svg:width="2.859cm" svg:height="0.471cm" svg:x="1.482cm" svg:y="14.143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623cm" svg:y="14.143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453cm" svg:y="14.14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556cm" svg:y="14.14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56cm" svg:height="0.471cm" svg:x="10.115cm" svg:y="14.143cm">
          <draw:text-box>
            <text:p text:style-name="P4"><text:span text:style-name="T3">Antônio Carlos Marinho Bezerra Júnior.</text:span></text:p>
          </draw:text-box>
        </draw:frame>
        <draw:frame draw:style-name="gr5" draw:text-style-name="P6" draw:layer="layout" svg:width="1.976cm" svg:height="0.471cm" svg:x="17.514cm" svg:y="14.14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7.86cm" svg:height="0.471cm" svg:x="1.482cm" svg:y="14.617cm">
          <draw:text-box>
            <text:p text:style-name="P4"><text:span text:style-name="T3">BANCO ITAÚ BMG S/A. Recorrido: João Guilherme Wanderley Ponce de Leão. Decisão principal: 239</text:span></text:p>
          </draw:text-box>
        </draw:frame>
        <draw:frame draw:style-name="gr5" draw:text-style-name="P6" draw:layer="layout" svg:width="0.422cm" svg:height="0.471cm" svg:x="1.482cm" svg:y="15.087cm">
          <draw:text-box>
            <text:p text:style-name="P4"><text:span text:style-name="T3">-</text:span></text:p>
          </draw:text-box>
        </draw:frame>
        <draw:frame draw:style-name="gr5" draw:text-style-name="P6" draw:layer="layout" svg:width="4.729cm" svg:height="0.471cm" svg:x="1.816cm" svg:y="15.08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7.151cm" svg:y="15.087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0.33cm" svg:y="15.087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2.925cm" svg:y="15.08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682cm" svg:height="0.471cm" svg:x="14.436cm" svg:y="15.087cm">
          <draw:text-box>
            <text:p text:style-name="P4"><text:span text:style-name="T3">BANCO ITAÚ BMG S/A -</text:span></text:p>
          </draw:text-box>
        </draw:frame>
        <draw:frame draw:style-name="gr5" draw:text-style-name="P6" draw:layer="layout" svg:width="1.66cm" svg:height="0.471cm" svg:x="1.482cm" svg:y="15.57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15.574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15.574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15.57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15.57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15.574cm">
          <draw:text-box>
            <text:p text:style-name="P4"><text:span text:style-name="T2">380.</text:span></text:p>
          </draw:text-box>
        </draw:frame>
        <draw:frame draw:style-name="gr5" draw:text-style-name="P6" draw:layer="layout" svg:width="4.8cm" svg:height="0.471cm" svg:x="4.238cm" svg:y="15.574cm">
          <draw:text-box>
            <text:p text:style-name="P4"><text:span text:style-name="T2">0611618-96.2023.8.04.0001</text:span></text:p>
          </draw:text-box>
        </draw:frame>
        <draw:frame draw:style-name="gr5" draw:text-style-name="P6" draw:layer="layout" svg:width="6.856cm" svg:height="0.471cm" svg:x="1.482cm" svg:y="16.048cm">
          <draw:text-box>
            <text:p text:style-name="P4"><text:span text:style-name="T3">Antônio Carlos Marinho Bezerra Júnior.</text:span></text:p>
          </draw:text-box>
        </draw:frame>
        <draw:frame draw:style-name="gr5" draw:text-style-name="P6" draw:layer="layout" svg:width="1.976cm" svg:height="0.471cm" svg:x="8.992cm" svg:y="16.04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224cm" svg:height="0.471cm" svg:x="11.194cm" svg:y="16.048cm">
          <draw:text-box>
            <text:p text:style-name="P4"><text:span text:style-name="T3">ITAÚ UNIBANCO S/A.</text:span></text:p>
          </draw:text-box>
        </draw:frame>
        <draw:frame draw:style-name="gr5" draw:text-style-name="P6" draw:layer="layout" svg:width="1.812cm" svg:height="0.471cm" svg:x="15.837cm" svg:y="16.04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624cm" svg:height="0.471cm" svg:x="17.869cm" svg:y="16.048cm">
          <draw:text-box>
            <text:p text:style-name="P4"><text:span text:style-name="T3">Valdelice</text:span></text:p>
          </draw:text-box>
        </draw:frame>
        <draw:frame draw:style-name="gr5" draw:text-style-name="P6" draw:layer="layout" svg:width="3.683cm" svg:height="0.471cm" svg:x="1.482cm" svg:y="16.522cm">
          <draw:text-box>
            <text:p text:style-name="P4"><text:span text:style-name="T3">Saturnino dos Santos.</text:span></text:p>
          </draw:text-box>
        </draw:frame>
        <draw:frame draw:style-name="gr5" draw:text-style-name="P6" draw:layer="layout" svg:width="3.093cm" svg:height="0.471cm" svg:x="5.609cm" svg:y="16.52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9.051cm" svg:y="16.522cm">
          <draw:text-box>
            <text:p text:style-name="P4"><text:span text:style-name="T3">238 -</text:span></text:p>
          </draw:text-box>
        </draw:frame>
        <draw:frame draw:style-name="gr5" draw:text-style-name="P6" draw:layer="layout" svg:width="4.729cm" svg:height="0.471cm" svg:x="10.228cm" svg:y="16.522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3.682cm" svg:height="0.471cm" svg:x="15.587cm" svg:y="16.522cm">
          <draw:text-box>
            <text:p text:style-name="P4"><text:span text:style-name="T3">Provimento em Parte,</text:span></text:p>
          </draw:text-box>
        </draw:frame>
        <draw:frame draw:style-name="gr5" draw:text-style-name="P6" draw:layer="layout" svg:width="9.901cm" svg:height="0.471cm" svg:x="1.482cm" svg:y="17.009cm">
          <draw:text-box>
            <text:p text:style-name="P4"><text:span text:style-name="T3">atribuído à(s) parte(s) ITAÚ UNIBANCO S/A - Unânime.</text:span></text:p>
          </draw:text-box>
        </draw:frame>
        <draw:frame draw:style-name="gr5" draw:text-style-name="P6" draw:layer="layout" svg:width="1.636cm" svg:height="0.471cm" svg:x="17.827cm" svg:y="17.009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0.743cm" svg:height="0.471cm" svg:x="11.938cm" svg:y="17.009cm">
          <draw:text-box>
            <text:p text:style-name="P4"><text:span text:style-name="T2">381.</text:span></text:p>
          </draw:text-box>
        </draw:frame>
        <draw:frame draw:style-name="gr5" draw:text-style-name="P6" draw:layer="layout" svg:width="4.8cm" svg:height="0.471cm" svg:x="12.835cm" svg:y="17.009cm">
          <draw:text-box>
            <text:p text:style-name="P4"><text:span text:style-name="T2">0018272-56.2026.8.04.1000</text:span></text:p>
          </draw:text-box>
        </draw:frame>
        <draw:frame draw:style-name="gr5" draw:text-style-name="P6" draw:layer="layout" svg:width="2.859cm" svg:height="0.471cm" svg:x="1.482cm" svg:y="17.479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422cm" svg:height="0.471cm" svg:x="4.733cm" svg:y="17.479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5.097cm" svg:y="17.479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5.656cm" svg:y="17.47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248cm" svg:height="0.471cm" svg:x="8.87cm" svg:y="17.479cm">
          <draw:text-box>
            <text:p text:style-name="P4"><text:span text:style-name="T3">Relator</text:span></text:p>
          </draw:text-box>
        </draw:frame>
        <draw:frame draw:style-name="gr5" draw:text-style-name="P6" draw:layer="layout" svg:width="1.436cm" svg:height="0.471cm" svg:x="10.369cm" svg:y="17.479cm">
          <draw:text-box>
            <text:p text:style-name="P4"><text:span text:style-name="T3">original:</text:span></text:p>
          </draw:text-box>
        </draw:frame>
        <draw:frame draw:style-name="gr5" draw:text-style-name="P6" draw:layer="layout" svg:width="2.601cm" svg:height="0.471cm" svg:x="12.062cm" svg:y="17.479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152cm" svg:height="0.471cm" svg:x="15.05cm" svg:y="17.479cm">
          <draw:text-box>
            <text:p text:style-name="P4"><text:span text:style-name="T3">Marinho Bezerra Júnior.</text:span></text:p>
          </draw:text-box>
        </draw:frame>
        <draw:frame draw:style-name="gr5" draw:text-style-name="P6" draw:layer="layout" svg:width="1.93cm" svg:height="0.471cm" svg:x="1.482cm" svg:y="17.953cm">
          <draw:text-box>
            <text:p text:style-name="P4"><text:span text:style-name="T3">Designado:</text:span></text:p>
          </draw:text-box>
        </draw:frame>
        <draw:frame draw:style-name="gr5" draw:text-style-name="P6" draw:layer="layout" svg:width="1.318cm" svg:height="0.471cm" svg:x="3.696cm" svg:y="17.953cm">
          <draw:text-box>
            <text:p text:style-name="P4"><text:span text:style-name="T3">Vicente</text:span></text:p>
          </draw:text-box>
        </draw:frame>
        <draw:frame draw:style-name="gr5" draw:text-style-name="P6" draw:layer="layout" svg:width="4.822cm" svg:height="0.471cm" svg:x="5.284cm" svg:y="17.953cm">
          <draw:text-box>
            <text:p text:style-name="P4"><text:span text:style-name="T3">De Oliveira Rocha Pinheiro.</text:span></text:p>
          </draw:text-box>
        </draw:frame>
        <draw:frame draw:style-name="gr5" draw:text-style-name="P6" draw:layer="layout" svg:width="2.542cm" svg:height="0.471cm" svg:x="10.851cm" svg:y="17.95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3.686cm" svg:y="17.953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5.469cm" svg:y="17.95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24cm" svg:y="17.95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.482cm" svg:y="18.427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7.582cm" svg:y="18.42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895cm" svg:height="0.471cm" svg:x="9.869cm" svg:y="18.427cm">
          <draw:text-box>
            <text:p text:style-name="P4"><text:span text:style-name="T3">Júlio César</text:span></text:p>
          </draw:text-box>
        </draw:frame>
        <draw:frame draw:style-name="gr5" draw:text-style-name="P6" draw:layer="layout" svg:width="1.483cm" svg:height="0.471cm" svg:x="12.21cm" svg:y="18.427cm">
          <draw:text-box>
            <text:p text:style-name="P4"><text:span text:style-name="T3">Marques</text:span></text:p>
          </draw:text-box>
        </draw:frame>
        <draw:frame draw:style-name="gr5" draw:text-style-name="P6" draw:layer="layout" svg:width="0.422cm" svg:height="0.471cm" svg:x="13.978cm" svg:y="18.427cm">
          <draw:text-box>
            <text:p text:style-name="P4"><text:span text:style-name="T3">da</text:span></text:p>
          </draw:text-box>
        </draw:frame>
        <draw:frame draw:style-name="gr5" draw:text-style-name="P6" draw:layer="layout" svg:width="0.978cm" svg:height="0.471cm" svg:x="14.639cm" svg:y="18.427cm">
          <draw:text-box>
            <text:p text:style-name="P4"><text:span text:style-name="T3">Silva.</text:span></text:p>
          </draw:text-box>
        </draw:frame>
        <draw:frame draw:style-name="gr5" draw:text-style-name="P6" draw:layer="layout" svg:width="1.812cm" svg:height="0.471cm" svg:x="15.896cm" svg:y="18.42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84cm" svg:height="0.471cm" svg:x="18.009cm" svg:y="18.427cm">
          <draw:text-box>
            <text:p text:style-name="P4"><text:span text:style-name="T3">BANCO</text:span></text:p>
          </draw:text-box>
        </draw:frame>
        <draw:frame draw:style-name="gr5" draw:text-style-name="P6" draw:layer="layout" svg:width="17.568cm" svg:height="0.471cm" svg:x="1.482cm" svg:y="18.897cm">
          <draw:text-box>
            <text:p text:style-name="P4"><text:span text:style-name="T3">BRADESCO S/A. Decisão principal: 238 - Com Resolução do Mérito - Provimento em Parte, atribuído</text:span></text:p>
          </draw:text-box>
        </draw:frame>
        <draw:frame draw:style-name="gr5" draw:text-style-name="P6" draw:layer="layout" svg:width="7.208cm" svg:height="0.471cm" svg:x="1.482cm" svg:y="19.388cm">
          <draw:text-box>
            <text:p text:style-name="P4"><text:span text:style-name="T3">à(s) parte(s) Júlio César Marques da Silva.</text:span></text:p>
          </draw:text-box>
        </draw:frame>
        <draw:frame draw:style-name="gr5" draw:text-style-name="P6" draw:layer="layout" svg:width="2cm" svg:height="0.471cm" svg:x="9.267cm" svg:y="19.388cm">
          <draw:text-box>
            <text:p text:style-name="P4"><text:span text:style-name="T3">Vencido(s):</text:span></text:p>
          </draw:text-box>
        </draw:frame>
        <draw:frame draw:style-name="gr5" draw:text-style-name="P6" draw:layer="layout" svg:width="6.856cm" svg:height="0.471cm" svg:x="11.452cm" svg:y="19.388cm">
          <draw:text-box>
            <text:p text:style-name="P4"><text:span text:style-name="T3">Antônio Carlos Marinho Bezerra Júnior.</text:span></text:p>
          </draw:text-box>
        </draw:frame>
        <draw:frame draw:style-name="gr5" draw:text-style-name="P6" draw:layer="layout" svg:width="0.743cm" svg:height="0.471cm" svg:x="18.775cm" svg:y="19.388cm">
          <draw:text-box>
            <text:p text:style-name="P4"><text:span text:style-name="T2">382.</text:span></text:p>
          </draw:text-box>
        </draw:frame>
        <draw:frame draw:style-name="gr5" draw:text-style-name="P6" draw:layer="layout" svg:width="4.599cm" svg:height="0.471cm" svg:x="6.485cm" svg:y="19.875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1.447cm" svg:y="19.875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2.239cm" svg:y="19.87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5.3cm" svg:y="19.87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6.841cm" svg:y="19.875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8cm" svg:height="0.471cm" svg:x="1.482cm" svg:y="19.875cm">
          <draw:text-box>
            <text:p text:style-name="P4"><text:span text:style-name="T2">0176106-59.2025.8.04.1000</text:span></text:p>
          </draw:text-box>
        </draw:frame>
        <draw:frame draw:style-name="gr5" draw:text-style-name="P6" draw:layer="layout" svg:width="4.152cm" svg:height="0.471cm" svg:x="1.482cm" svg:y="20.345cm">
          <draw:text-box>
            <text:p text:style-name="P4"><text:span text:style-name="T3">Marinho Bezerra Júnior.</text:span></text:p>
          </draw:text-box>
        </draw:frame>
        <draw:frame draw:style-name="gr5" draw:text-style-name="P6" draw:layer="layout" svg:width="1.976cm" svg:height="0.471cm" svg:x="6.143cm" svg:y="20.34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904cm" svg:height="0.471cm" svg:x="8.37cm" svg:y="20.345cm">
          <draw:text-box>
            <text:p text:style-name="P4"><text:span text:style-name="T3">Vandecy Monteiro Maquine.</text:span></text:p>
          </draw:text-box>
        </draw:frame>
        <draw:frame draw:style-name="gr5" draw:text-style-name="P6" draw:layer="layout" svg:width="1.812cm" svg:height="0.471cm" svg:x="13.788cm" svg:y="20.34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931cm" svg:height="0.471cm" svg:x="15.85cm" svg:y="20.345cm">
          <draw:text-box>
            <text:p text:style-name="P4"><text:span text:style-name="T3">VIVO S/A.</text:span></text:p>
          </draw:text-box>
        </draw:frame>
        <draw:frame draw:style-name="gr5" draw:text-style-name="P6" draw:layer="layout" svg:width="1.365cm" svg:height="0.471cm" svg:x="18.131cm" svg:y="20.345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7.542cm" svg:height="0.471cm" svg:x="1.482cm" svg:y="20.819cm">
          <draw:text-box>
            <text:p text:style-name="P4"><text:span text:style-name="T3">principal: 239 - Com Resolução do Mérito - Não-Provimento, atribuído à(s) parte(s) Vandecy Monteiro</text:span></text:p>
          </draw:text-box>
        </draw:frame>
        <draw:frame draw:style-name="gr5" draw:text-style-name="P6" draw:layer="layout" svg:width="3.517cm" svg:height="0.471cm" svg:x="1.482cm" svg:y="21.306cm">
          <draw:text-box>
            <text:p text:style-name="P4"><text:span text:style-name="T3">Maquine - Unânime.</text:span></text:p>
          </draw:text-box>
        </draw:frame>
        <draw:frame draw:style-name="gr5" draw:text-style-name="P6" draw:layer="layout" svg:width="8.207cm" svg:height="0.471cm" svg:x="11.058cm" svg:y="21.306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0.743cm" svg:height="0.471cm" svg:x="5.211cm" svg:y="21.306cm">
          <draw:text-box>
            <text:p text:style-name="P4"><text:span text:style-name="T2">383.</text:span></text:p>
          </draw:text-box>
        </draw:frame>
        <draw:frame draw:style-name="gr5" draw:text-style-name="P6" draw:layer="layout" svg:width="4.8cm" svg:height="0.471cm" svg:x="6.096cm" svg:y="21.306cm">
          <draw:text-box>
            <text:p text:style-name="P4"><text:span text:style-name="T2">0267016-35.2025.8.04.1000</text:span></text:p>
          </draw:text-box>
        </draw:frame>
        <draw:frame draw:style-name="gr5" draw:text-style-name="P6" draw:layer="layout" svg:width="1.366cm" svg:height="0.471cm" svg:x="1.482cm" svg:y="21.7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3.116cm" svg:y="21.78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152cm" svg:height="0.471cm" svg:x="6.139cm" svg:y="21.78cm">
          <draw:text-box>
            <text:p text:style-name="P4"><text:span text:style-name="T3">Marinho Bezerra Júnior.</text:span></text:p>
          </draw:text-box>
        </draw:frame>
        <draw:frame draw:style-name="gr5" draw:text-style-name="P6" draw:layer="layout" svg:width="2.542cm" svg:height="0.471cm" svg:x="10.872cm" svg:y="21.78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3.703cm" svg:y="21.78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5.477cm" svg:y="21.7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28cm" svg:y="21.7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.482cm" svg:y="22.254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7.252cm" svg:y="22.25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307cm" svg:height="0.471cm" svg:x="9.441cm" svg:y="22.254cm">
          <draw:text-box>
            <text:p text:style-name="P4"><text:span text:style-name="T3">CLARO S/A.</text:span></text:p>
          </draw:text-box>
        </draw:frame>
        <draw:frame draw:style-name="gr5" draw:text-style-name="P6" draw:layer="layout" svg:width="1.812cm" svg:height="0.471cm" svg:x="12.032cm" svg:y="22.25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258cm" svg:height="0.471cm" svg:x="14.056cm" svg:y="22.254cm">
          <draw:text-box>
            <text:p text:style-name="P4"><text:span text:style-name="T3">WILLIAM MATOS MOURA.</text:span></text:p>
          </draw:text-box>
        </draw:frame>
        <draw:frame draw:style-name="gr5" draw:text-style-name="P6" draw:layer="layout" svg:width="18.013cm" svg:height="0.471cm" svg:x="1.482cm" svg:y="22.724cm">
          <draw:text-box>
            <text:p text:style-name="P4"><text:span text:style-name="T3">Decisão principal: 238 - Com Resolução do Mérito - Provimento em Parte, atribuído à(s) parte(s) CLARO</text:span></text:p>
          </draw:text-box>
        </draw:frame>
        <draw:frame draw:style-name="gr5" draw:text-style-name="P6" draw:layer="layout" svg:width="0.908cm" svg:height="0.471cm" svg:x="1.482cm" svg:y="23.211cm">
          <draw:text-box>
            <text:p text:style-name="P4"><text:span text:style-name="T3">S/A -</text:span></text:p>
          </draw:text-box>
        </draw:frame>
        <draw:frame draw:style-name="gr5" draw:text-style-name="P6" draw:layer="layout" svg:width="1.66cm" svg:height="0.471cm" svg:x="2.68cm" svg:y="23.21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0.579cm" svg:y="23.211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0.914cm" svg:y="23.21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5.702cm" svg:y="23.21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6.036cm" svg:y="23.211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6.566cm" svg:y="23.21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0.743cm" svg:height="0.471cm" svg:x="4.559cm" svg:y="23.211cm">
          <draw:text-box>
            <text:p text:style-name="P4"><text:span text:style-name="T2">384.</text:span></text:p>
          </draw:text-box>
        </draw:frame>
        <draw:frame draw:style-name="gr5" draw:text-style-name="P6" draw:layer="layout" svg:width="4.8cm" svg:height="0.471cm" svg:x="5.503cm" svg:y="23.211cm">
          <draw:text-box>
            <text:p text:style-name="P4"><text:span text:style-name="T2">0218884-44.2025.8.04.1000</text:span></text:p>
          </draw:text-box>
        </draw:frame>
        <draw:frame draw:style-name="gr5" draw:text-style-name="P6" draw:layer="layout" svg:width="1.366cm" svg:height="0.471cm" svg:x="1.482cm" svg:y="23.68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56cm" svg:height="0.471cm" svg:x="3.065cm" svg:y="23.685cm">
          <draw:text-box>
            <text:p text:style-name="P4"><text:span text:style-name="T3">Antônio Carlos Marinho Bezerra Júnior.</text:span></text:p>
          </draw:text-box>
        </draw:frame>
        <draw:frame draw:style-name="gr5" draw:text-style-name="P6" draw:layer="layout" svg:width="1.976cm" svg:height="0.471cm" svg:x="10.563cm" svg:y="23.68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34cm" svg:height="0.471cm" svg:x="12.765cm" svg:y="23.685cm">
          <draw:text-box>
            <text:p text:style-name="P4"><text:span text:style-name="T3">IDALIA DOS SANTOS DA SILVA.</text:span></text:p>
          </draw:text-box>
        </draw:frame>
        <draw:frame draw:style-name="gr5" draw:text-style-name="P6" draw:layer="layout" svg:width="8.456cm" svg:height="0.471cm" svg:x="1.482cm" svg:y="24.159cm">
          <draw:text-box>
            <text:p text:style-name="P4"><text:span text:style-name="T3">Recorrido: 38.662.535 SARA TEIXEIRA MAIA.</text:span></text:p>
          </draw:text-box>
        </draw:frame>
        <draw:frame draw:style-name="gr5" draw:text-style-name="P6" draw:layer="layout" svg:width="8.913cm" svg:height="0.471cm" svg:x="10.266cm" svg:y="24.159cm">
          <draw:text-box>
            <text:p text:style-name="P4"><text:span text:style-name="T3">Decisão principal: 239 - Com Resolução do Mérito -</text:span></text:p>
          </draw:text-box>
        </draw:frame>
        <draw:frame draw:style-name="gr5" draw:text-style-name="P6" draw:layer="layout" svg:width="2.93cm" svg:height="0.471cm" svg:x="1.482cm" svg:y="24.646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4.763cm" svg:y="24.646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7.527cm" svg:y="24.64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481cm" svg:height="0.471cm" svg:x="9.132cm" svg:y="24.646cm">
          <draw:text-box>
            <text:p text:style-name="P4"><text:span text:style-name="T3">IDALIA DOS SANTOS DA SILVA -</text:span></text:p>
          </draw:text-box>
        </draw:frame>
        <draw:frame draw:style-name="gr5" draw:text-style-name="P6" draw:layer="layout" svg:width="1.66cm" svg:height="0.471cm" svg:x="16.785cm" svg:y="24.64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2cm" svg:y="24.646cm">
          <draw:text-box>
            <text:p text:style-name="P4"><text:span text:style-name="T2">385.</text:span></text:p>
          </draw:text-box>
        </draw:frame>
        <draw:frame draw:style-name="gr5" draw:text-style-name="P6" draw:layer="layout" svg:width="4.599cm" svg:height="0.471cm" svg:x="6.485cm" svg:y="25.133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1.447cm" svg:y="25.133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2.239cm" svg:y="25.13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5.3cm" svg:y="25.13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6.841cm" svg:y="25.133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8cm" svg:height="0.471cm" svg:x="1.482cm" svg:y="25.133cm">
          <draw:text-box>
            <text:p text:style-name="P4"><text:span text:style-name="T2">0671056-92.2025.8.04.1000</text:span></text:p>
          </draw:text-box>
        </draw:frame>
        <draw:frame draw:style-name="gr5" draw:text-style-name="P6" draw:layer="layout" svg:width="17.919cm" svg:height="0.471cm" svg:x="1.482cm" svg:y="25.607cm">
          <draw:text-box>
            <text:p text:style-name="P4"><text:span text:style-name="T3">Marinho Bezerra Júnior. Impedimentos: 1 (Tipo: Impedimento. Motivo: Despachou em primeiro grau.), 2</text:span></text:p>
          </draw:text-box>
        </draw:frame>
        <draw:frame draw:style-name="gr5" draw:text-style-name="P6" draw:layer="layout" svg:width="1.06cm" svg:height="0.471cm" svg:x="1.482cm" svg:y="26.077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365cm" svg:height="0.471cm" svg:x="2.777cm" svg:y="26.077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394cm" svg:y="26.07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6.998cm" svg:y="26.077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1.378cm" svg:height="0.471cm" svg:x="12.909cm" svg:y="26.077cm">
          <draw:text-box>
            <text:p text:style-name="P4"><text:span text:style-name="T3">3 (Tipo:</text:span></text:p>
          </draw:text-box>
        </draw:frame>
        <draw:frame draw:style-name="gr5" draw:text-style-name="P6" draw:layer="layout" svg:width="2.612cm" svg:height="0.471cm" svg:x="14.635cm" svg:y="26.077cm">
          <draw:text-box>
            <text:p text:style-name="P4"><text:span text:style-name="T3">Impedimento.).</text:span></text:p>
          </draw:text-box>
        </draw:frame>
        <draw:frame draw:style-name="gr5" draw:text-style-name="P6" draw:layer="layout" svg:width="1.976cm" svg:height="0.471cm" svg:x="17.505cm" svg:y="26.07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939cm" svg:height="0.471cm" svg:x="1.482cm" svg:y="26.551cm">
          <draw:text-box>
            <text:p text:style-name="P4"><text:span text:style-name="T3">Marcinez de Souza Carneiro.</text:span></text:p>
          </draw:text-box>
        </draw:frame>
        <draw:frame draw:style-name="gr5" draw:text-style-name="P6" draw:layer="layout" svg:width="1.812cm" svg:height="0.471cm" svg:x="6.939cm" svg:y="26.55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8.971cm" svg:y="26.551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4.097cm" svg:y="26.55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518cm" svg:y="26.551cm">
          <draw:text-box>
            <text:p text:style-name="P4"><text:span text:style-name="T3">239 -</text:span></text:p>
          </draw:text-box>
        </draw:frame>
        <draw:frame draw:style-name="gr5" draw:text-style-name="P6" draw:layer="layout" svg:width="0.825cm" svg:height="0.471cm" svg:x="18.682cm" svg:y="26.551cm">
          <draw:text-box>
            <text:p text:style-name="P4"><text:span text:style-name="T3">Com</text:span></text:p>
          </draw:text-box>
        </draw:frame>
        <draw:frame draw:style-name="gr5" draw:text-style-name="P6" draw:layer="layout" svg:width="17.553cm" svg:height="0.471cm" svg:x="1.482cm" svg:y="27.021cm">
          <draw:text-box>
            <text:p text:style-name="P4"><text:span text:style-name="T3">Resolução do Mérito - Não-Provimento, atribuído à(s) parte(s) Marcinez de Souza Carneiro - Unânime.</text:span></text:p>
          </draw:text-box>
        </draw:frame>
        <draw:frame draw:style-name="gr5" draw:text-style-name="P6" draw:layer="layout" svg:width="0.422cm" svg:height="0.471cm" svg:x="7.472cm" svg:y="27.512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7.802cm" svg:y="27.51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2.561cm" svg:y="27.51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891cm" svg:y="27.51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3.412cm" svg:y="27.51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536cm" svg:y="27.51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39cm" svg:height="0.471cm" svg:x="18.111cm" svg:y="27.512cm">
          <draw:text-box>
            <text:p text:style-name="P4"><text:span text:style-name="T3">Antônio</text:span></text:p>
          </draw:text-box>
        </draw:frame>
        <draw:frame draw:style-name="gr5" draw:text-style-name="P6" draw:layer="layout" svg:width="0.743cm" svg:height="0.471cm" svg:x="1.482cm" svg:y="27.512cm">
          <draw:text-box>
            <text:p text:style-name="P4"><text:span text:style-name="T2">386.</text:span></text:p>
          </draw:text-box>
        </draw:frame>
        <draw:frame draw:style-name="gr5" draw:text-style-name="P6" draw:layer="layout" svg:width="4.8cm" svg:height="0.471cm" svg:x="2.421cm" svg:y="27.512cm">
          <draw:text-box>
            <text:p text:style-name="P4"><text:span text:style-name="T2">0712515-74.2025.8.04.1000</text:span></text:p>
          </draw:text-box>
        </draw:frame>
      </draw:page>
      <draw:page draw:name="page30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17.908cm" svg:height="0.471cm" svg:x="1.482cm" svg:y="1.278cm">
          <draw:text-box>
            <text:p text:style-name="P4"><text:span text:style-name="T3">Carlos Marinho Bezerra Júnior. Recorrente: BANCO PAN S.A.Recorrido: Joao Expedito Junior. Decisão</text:span></text:p>
          </draw:text-box>
        </draw:frame>
        <draw:frame draw:style-name="gr5" draw:text-style-name="P6" draw:layer="layout" svg:width="17.897cm" svg:height="0.471cm" svg:x="1.482cm" svg:y="1.752cm">
          <draw:text-box>
            <text:p text:style-name="P4"><text:span text:style-name="T3">principal: 239 - Com Resolução do Mérito - Não-Provimento, atribuído à(s) parte(s) BANCO PAN S.A. -</text:span></text:p>
          </draw:text-box>
        </draw:frame>
        <draw:frame draw:style-name="gr5" draw:text-style-name="P6" draw:layer="layout" svg:width="1.66cm" svg:height="0.471cm" svg:x="1.482cm" svg:y="2.23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2.239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2.23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2.23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2.23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2.239cm">
          <draw:text-box>
            <text:p text:style-name="P4"><text:span text:style-name="T2">387.</text:span></text:p>
          </draw:text-box>
        </draw:frame>
        <draw:frame draw:style-name="gr5" draw:text-style-name="P6" draw:layer="layout" svg:width="4.8cm" svg:height="0.471cm" svg:x="4.238cm" svg:y="2.239cm">
          <draw:text-box>
            <text:p text:style-name="P4"><text:span text:style-name="T2">0046636-38.2026.8.04.1000</text:span></text:p>
          </draw:text-box>
        </draw:frame>
        <draw:frame draw:style-name="gr5" draw:text-style-name="P6" draw:layer="layout" svg:width="6.856cm" svg:height="0.471cm" svg:x="1.482cm" svg:y="2.713cm">
          <draw:text-box>
            <text:p text:style-name="P4"><text:span text:style-name="T3">Antônio Carlos Marinho Bezerra Júnior.</text:span></text:p>
          </draw:text-box>
        </draw:frame>
        <draw:frame draw:style-name="gr5" draw:text-style-name="P6" draw:layer="layout" svg:width="6.492cm" svg:height="0.471cm" svg:x="8.666cm" svg:y="2.713cm">
          <draw:text-box>
            <text:p text:style-name="P4"><text:span text:style-name="T3">Impedimentos: 1 (Tipo: Impedimento.</text:span></text:p>
          </draw:text-box>
        </draw:frame>
        <draw:frame draw:style-name="gr5" draw:text-style-name="P6" draw:layer="layout" svg:width="3.976cm" svg:height="0.471cm" svg:x="15.448cm" svg:y="2.713cm">
          <draw:text-box>
            <text:p text:style-name="P4"><text:span text:style-name="T3">Motivo: Despachou em</text:span></text:p>
          </draw:text-box>
        </draw:frame>
        <draw:frame draw:style-name="gr5" draw:text-style-name="P6" draw:layer="layout" svg:width="2.67cm" svg:height="0.471cm" svg:x="1.482cm" svg:y="3.183cm">
          <draw:text-box>
            <text:p text:style-name="P4"><text:span text:style-name="T3">primeiro grau.),</text:span></text:p>
          </draw:text-box>
        </draw:frame>
        <draw:frame draw:style-name="gr5" draw:text-style-name="P6" draw:layer="layout" svg:width="3.847cm" svg:height="0.471cm" svg:x="4.361cm" svg:y="3.183cm">
          <draw:text-box>
            <text:p text:style-name="P4"><text:span text:style-name="T3">2 (Tipo: Impedimento.</text:span></text:p>
          </draw:text-box>
        </draw:frame>
        <draw:frame draw:style-name="gr5" draw:text-style-name="P6" draw:layer="layout" svg:width="6.75cm" svg:height="0.471cm" svg:x="8.459cm" svg:y="3.183cm">
          <draw:text-box>
            <text:p text:style-name="P4"><text:span text:style-name="T3">Motivo: Despachou em primeiro grau.),</text:span></text:p>
          </draw:text-box>
        </draw:frame>
        <draw:frame draw:style-name="gr5" draw:text-style-name="P6" draw:layer="layout" svg:width="3.847cm" svg:height="0.471cm" svg:x="15.562cm" svg:y="3.183cm">
          <draw:text-box>
            <text:p text:style-name="P4"><text:span text:style-name="T3">3 (Tipo: Impedimento.</text:span></text:p>
          </draw:text-box>
        </draw:frame>
        <draw:frame draw:style-name="gr5" draw:text-style-name="P6" draw:layer="layout" svg:width="17.946cm" svg:height="0.471cm" svg:x="1.482cm" svg:y="3.657cm">
          <draw:text-box>
            <text:p text:style-name="P4"><text:span text:style-name="T3">Motivo: Juiz substituto atuou no 1º grau.), 4 (Tipo: Impedimento. Motivo: Despachou em primeiro grau.).</text:span></text:p>
          </draw:text-box>
        </draw:frame>
        <draw:frame draw:style-name="gr5" draw:text-style-name="P6" draw:layer="layout" svg:width="1.976cm" svg:height="0.471cm" svg:x="1.482cm" svg:y="4.12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8cm" svg:height="0.471cm" svg:x="3.633cm" svg:y="4.127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812cm" svg:height="0.471cm" svg:x="8.632cm" svg:y="4.12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447cm" svg:height="0.471cm" svg:x="10.613cm" svg:y="4.127cm">
          <draw:text-box>
            <text:p text:style-name="P4"><text:span text:style-name="T3">EUNESIA MARQUES SILVA.</text:span></text:p>
          </draw:text-box>
        </draw:frame>
        <draw:frame draw:style-name="gr5" draw:text-style-name="P6" draw:layer="layout" svg:width="3.093cm" svg:height="0.471cm" svg:x="16.349cm" svg:y="4.12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17.992cm" svg:height="0.471cm" svg:x="1.482cm" svg:y="4.601cm">
          <draw:text-box>
            <text:p text:style-name="P4"><text:span text:style-name="T3">238 - Com Resolução do Mérito - Provimento em Parte, atribuído à(s) parte(s) BANCO BRADESCO S/A</text:span></text:p>
          </draw:text-box>
        </draw:frame>
        <draw:frame draw:style-name="gr5" draw:text-style-name="P6" draw:layer="layout" svg:width="1.906cm" svg:height="0.471cm" svg:x="1.482cm" svg:y="5.088cm">
          <draw:text-box>
            <text:p text:style-name="P4"><text:span text:style-name="T3">- Unânime.</text:span></text:p>
          </draw:text-box>
        </draw:frame>
        <draw:frame draw:style-name="gr5" draw:text-style-name="P6" draw:layer="layout" svg:width="8.207cm" svg:height="0.471cm" svg:x="9.457cm" svg:y="5.088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1.366cm" svg:height="0.471cm" svg:x="18.141cm" svg:y="5.08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586cm" svg:y="5.088cm">
          <draw:text-box>
            <text:p text:style-name="P4"><text:span text:style-name="T2">388.</text:span></text:p>
          </draw:text-box>
        </draw:frame>
        <draw:frame draw:style-name="gr5" draw:text-style-name="P6" draw:layer="layout" svg:width="4.8cm" svg:height="0.471cm" svg:x="4.479cm" svg:y="5.088cm">
          <draw:text-box>
            <text:p text:style-name="P4"><text:span text:style-name="T2">0051477-76.2026.8.04.1000</text:span></text:p>
          </draw:text-box>
        </draw:frame>
        <draw:frame draw:style-name="gr5" draw:text-style-name="P6" draw:layer="layout" svg:width="6.856cm" svg:height="0.471cm" svg:x="1.482cm" svg:y="5.562cm">
          <draw:text-box>
            <text:p text:style-name="P4"><text:span text:style-name="T3">Antônio Carlos Marinho Bezerra Júnior.</text:span></text:p>
          </draw:text-box>
        </draw:frame>
        <draw:frame draw:style-name="gr5" draw:text-style-name="P6" draw:layer="layout" svg:width="6.492cm" svg:height="0.471cm" svg:x="8.666cm" svg:y="5.562cm">
          <draw:text-box>
            <text:p text:style-name="P4"><text:span text:style-name="T3">Impedimentos: 1 (Tipo: Impedimento.</text:span></text:p>
          </draw:text-box>
        </draw:frame>
        <draw:frame draw:style-name="gr5" draw:text-style-name="P6" draw:layer="layout" svg:width="3.976cm" svg:height="0.471cm" svg:x="15.448cm" svg:y="5.562cm">
          <draw:text-box>
            <text:p text:style-name="P4"><text:span text:style-name="T3">Motivo: Despachou em</text:span></text:p>
          </draw:text-box>
        </draw:frame>
        <draw:frame draw:style-name="gr5" draw:text-style-name="P6" draw:layer="layout" svg:width="17.895cm" svg:height="0.471cm" svg:x="1.482cm" svg:y="6.032cm">
          <draw:text-box>
            <text:p text:style-name="P4"><text:span text:style-name="T3">primeiro grau.). Recorrente: TELEFONICA BRASIL S.A.Recorrido: Narben Carvalho Kos Vasconcelos.</text:span></text:p>
          </draw:text-box>
        </draw:frame>
        <draw:frame draw:style-name="gr5" draw:text-style-name="P6" draw:layer="layout" svg:width="17.59cm" svg:height="0.471cm" svg:x="1.482cm" svg:y="6.506cm">
          <draw:text-box>
            <text:p text:style-name="P4"><text:span text:style-name="T3">Decisão principal: 237 - Com Resolução do Mérito - Provimento, atribuído à(s) parte(s) TELEFONICA</text:span></text:p>
          </draw:text-box>
        </draw:frame>
        <draw:frame draw:style-name="gr5" draw:text-style-name="P6" draw:layer="layout" svg:width="2.366cm" svg:height="0.471cm" svg:x="1.482cm" svg:y="6.993cm">
          <draw:text-box>
            <text:p text:style-name="P4"><text:span text:style-name="T3">BRASIL S.A.</text:span></text:p>
          </draw:text-box>
        </draw:frame>
        <draw:frame draw:style-name="gr5" draw:text-style-name="P6" draw:layer="layout" svg:width="0.422cm" svg:height="0.471cm" svg:x="4.157cm" svg:y="6.993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4.491cm" svg:y="6.99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2.391cm" svg:y="6.993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725cm" svg:y="6.99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51cm" svg:y="6.99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48cm" svg:y="6.993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18.373cm" svg:y="6.993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371cm" svg:y="6.993cm">
          <draw:text-box>
            <text:p text:style-name="P4"><text:span text:style-name="T2">389.</text:span></text:p>
          </draw:text-box>
        </draw:frame>
        <draw:frame draw:style-name="gr5" draw:text-style-name="P6" draw:layer="layout" svg:width="4.8cm" svg:height="0.471cm" svg:x="7.315cm" svg:y="6.993cm">
          <draw:text-box>
            <text:p text:style-name="P4"><text:span text:style-name="T2">0040330-53.2026.8.04.1000</text:span></text:p>
          </draw:text-box>
        </draw:frame>
        <draw:frame draw:style-name="gr5" draw:text-style-name="P6" draw:layer="layout" svg:width="1.589cm" svg:height="0.471cm" svg:x="1.482cm" svg:y="7.467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19cm" svg:y="7.46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4.932cm" svg:y="7.467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152cm" svg:height="0.471cm" svg:x="7.909cm" svg:y="7.467cm">
          <draw:text-box>
            <text:p text:style-name="P4"><text:span text:style-name="T3">Marinho Bezerra Júnior.</text:span></text:p>
          </draw:text-box>
        </draw:frame>
        <draw:frame draw:style-name="gr5" draw:text-style-name="P6" draw:layer="layout" svg:width="2.542cm" svg:height="0.471cm" svg:x="12.578cm" svg:y="7.467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38cm" svg:y="7.467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16cm" svg:y="7.467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6.75cm" svg:height="0.471cm" svg:x="1.482cm" svg:y="7.937cm">
          <draw:text-box>
            <text:p text:style-name="P4"><text:span text:style-name="T3">Motivo: Despachou em primeiro grau.).</text:span></text:p>
          </draw:text-box>
        </draw:frame>
        <draw:frame draw:style-name="gr5" draw:text-style-name="P6" draw:layer="layout" svg:width="10.631cm" svg:height="0.471cm" svg:x="8.582cm" svg:y="7.937cm">
          <draw:text-box>
            <text:p text:style-name="P4"><text:span text:style-name="T3">Recorrente: BANCO PAN S.A.Recorrido: FABIO DA SILVA</text:span></text:p>
          </draw:text-box>
        </draw:frame>
        <draw:frame draw:style-name="gr5" draw:text-style-name="P6" draw:layer="layout" svg:width="1.613cm" svg:height="0.471cm" svg:x="1.482cm" svg:y="8.411cm">
          <draw:text-box>
            <text:p text:style-name="P4"><text:span text:style-name="T3">CUNHA.</text:span></text:p>
          </draw:text-box>
        </draw:frame>
        <draw:frame draw:style-name="gr5" draw:text-style-name="P6" draw:layer="layout" svg:width="3.093cm" svg:height="0.471cm" svg:x="3.289cm" svg:y="8.41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9.502cm" svg:height="0.471cm" svg:x="6.68cm" svg:y="8.411cm">
          <draw:text-box>
            <text:p text:style-name="P4"><text:span text:style-name="T3">238 - Com Resolução do Mérito - Provimento em Parte,</text:span></text:p>
          </draw:text-box>
        </draw:frame>
        <draw:frame draw:style-name="gr5" draw:text-style-name="P6" draw:layer="layout" svg:width="2.271cm" svg:height="0.471cm" svg:x="17.133cm" svg:y="8.41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6.704cm" svg:height="0.471cm" svg:x="1.482cm" svg:y="8.898cm">
          <draw:text-box>
            <text:p text:style-name="P4"><text:span text:style-name="T3">parte(s) BANCO PAN S.A. - Unânime.</text:span></text:p>
          </draw:text-box>
        </draw:frame>
        <draw:frame draw:style-name="gr5" draw:text-style-name="P6" draw:layer="layout" svg:width="5.28cm" svg:height="0.471cm" svg:x="14.169cm" svg:y="8.898cm">
          <draw:text-box>
            <text:p text:style-name="P4"><text:span text:style-name="T3">- Recurso Inominado Cível - 3ª</text:span></text:p>
          </draw:text-box>
        </draw:frame>
        <draw:frame draw:style-name="gr5" draw:text-style-name="P6" draw:layer="layout" svg:width="5.646cm" svg:height="0.471cm" svg:x="8.378cm" svg:y="8.898cm">
          <draw:text-box>
            <text:p text:style-name="P4"><text:span text:style-name="T2">390. 0600335-81.2026.8.04.1000</text:span></text:p>
          </draw:text-box>
        </draw:frame>
        <draw:frame draw:style-name="gr5" draw:text-style-name="P6" draw:layer="layout" svg:width="17.848cm" svg:height="0.471cm" svg:x="1.482cm" svg:y="9.372cm">
          <draw:text-box>
            <text:p text:style-name="P4"><text:span text:style-name="T3">Turma Recursal. Relator: Antônio Carlos Marinho Bezerra Júnior. Impedimentos: 1 (Tipo: Impedimento.</text:span></text:p>
          </draw:text-box>
        </draw:frame>
        <draw:frame draw:style-name="gr5" draw:text-style-name="P6" draw:layer="layout" svg:width="17.613cm" svg:height="0.471cm" svg:x="1.482cm" svg:y="9.846cm">
          <draw:text-box>
            <text:p text:style-name="P4"><text:span text:style-name="T3">Motivo: Despachou em primeiro grau.). Recorrente: Raimundo de Oliveira Rabelo. Recorrido: BANCO</text:span></text:p>
          </draw:text-box>
        </draw:frame>
        <draw:frame draw:style-name="gr5" draw:text-style-name="P6" draw:layer="layout" svg:width="17.556cm" svg:height="0.471cm" svg:x="1.482cm" svg:y="10.316cm">
          <draw:text-box>
            <text:p text:style-name="P4"><text:span text:style-name="T3">BRADESCO S/A. Decisão principal: 239 - Com Resolução do Mérito - Não-Provimento, atribuído à(s)</text:span></text:p>
          </draw:text-box>
        </draw:frame>
        <draw:frame draw:style-name="gr5" draw:text-style-name="P6" draw:layer="layout" svg:width="8.478cm" svg:height="0.471cm" svg:x="1.482cm" svg:y="10.803cm">
          <draw:text-box>
            <text:p text:style-name="P4"><text:span text:style-name="T3">parte(s) Raimundo de Oliveira Rabelo - Unânime.</text:span></text:p>
          </draw:text-box>
        </draw:frame>
        <draw:frame draw:style-name="gr5" draw:text-style-name="P6" draw:layer="layout" svg:width="3.576cm" svg:height="0.471cm" svg:x="15.923cm" svg:y="10.803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646cm" svg:height="0.471cm" svg:x="10.147cm" svg:y="10.803cm">
          <draw:text-box>
            <text:p text:style-name="P4"><text:span text:style-name="T2">391. 0068451-91.2026.8.04.1000</text:span></text:p>
          </draw:text-box>
        </draw:frame>
        <draw:frame draw:style-name="gr5" draw:text-style-name="P6" draw:layer="layout" svg:width="0.919cm" svg:height="0.471cm" svg:x="1.482cm" svg:y="11.277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74cm" svg:y="11.277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378cm" svg:y="11.27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456cm" svg:y="11.27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56cm" svg:height="0.471cm" svg:x="8.002cm" svg:y="11.277cm">
          <draw:text-box>
            <text:p text:style-name="P4"><text:span text:style-name="T3">Antônio Carlos Marinho Bezerra Júnior.</text:span></text:p>
          </draw:text-box>
        </draw:frame>
        <draw:frame draw:style-name="gr5" draw:text-style-name="P6" draw:layer="layout" svg:width="2.542cm" svg:height="0.471cm" svg:x="15.333cm" svg:y="11.277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8.064cm" svg:y="11.277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.482cm" svg:y="11.75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031cm" svg:y="11.75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5.567cm" svg:y="11.751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1.224cm" svg:y="11.75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987cm" svg:height="0.471cm" svg:x="13.383cm" svg:y="11.751cm">
          <draw:text-box>
            <text:p text:style-name="P4"><text:span text:style-name="T3">IZAIAS TANANTA MONTEIRO.</text:span></text:p>
          </draw:text-box>
        </draw:frame>
        <draw:frame draw:style-name="gr5" draw:text-style-name="P6" draw:layer="layout" svg:width="1.812cm" svg:height="0.471cm" svg:x="1.482cm" svg:y="12.22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082cm" svg:height="0.471cm" svg:x="3.59cm" svg:y="12.221cm">
          <draw:text-box>
            <text:p text:style-name="P4"><text:span text:style-name="T3">TELEFONICA BRASIL S.A.</text:span></text:p>
          </draw:text-box>
        </draw:frame>
        <draw:frame draw:style-name="gr5" draw:text-style-name="P6" draw:layer="layout" svg:width="3.093cm" svg:height="0.471cm" svg:x="9.292cm" svg:y="12.22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857cm" svg:y="12.221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135cm" svg:y="12.221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12.712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4.847cm" svg:y="12.712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765cm" svg:y="12.712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756cm" svg:y="12.71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389cm" svg:height="0.471cm" svg:x="9.437cm" svg:y="12.712cm">
          <draw:text-box>
            <text:p text:style-name="P4"><text:span text:style-name="T3">IZAIAS</text:span></text:p>
          </draw:text-box>
        </draw:frame>
        <draw:frame draw:style-name="gr5" draw:text-style-name="P6" draw:layer="layout" svg:width="4.634cm" svg:height="0.471cm" svg:x="11.193cm" svg:y="12.712cm">
          <draw:text-box>
            <text:p text:style-name="P4"><text:span text:style-name="T3">TANANTA MONTEIRO -</text:span></text:p>
          </draw:text-box>
        </draw:frame>
        <draw:frame draw:style-name="gr5" draw:text-style-name="P6" draw:layer="layout" svg:width="1.66cm" svg:height="0.471cm" svg:x="16.709cm" svg:y="12.71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58cm" svg:y="12.712cm">
          <draw:text-box>
            <text:p text:style-name="P4"><text:span text:style-name="T2">392.</text:span></text:p>
          </draw:text-box>
        </draw:frame>
        <draw:frame draw:style-name="gr5" draw:text-style-name="P6" draw:layer="layout" svg:width="4.599cm" svg:height="0.471cm" svg:x="6.485cm" svg:y="13.199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1.447cm" svg:y="13.19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2.239cm" svg:y="13.19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5.3cm" svg:y="13.19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6.841cm" svg:y="13.199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8cm" svg:height="0.471cm" svg:x="1.482cm" svg:y="13.199cm">
          <draw:text-box>
            <text:p text:style-name="P4"><text:span text:style-name="T2">0244753-09.2025.8.04.1000</text:span></text:p>
          </draw:text-box>
        </draw:frame>
        <draw:frame draw:style-name="gr5" draw:text-style-name="P6" draw:layer="layout" svg:width="17.849cm" svg:height="0.471cm" svg:x="1.482cm" svg:y="13.669cm">
          <draw:text-box>
            <text:p text:style-name="P4"><text:span text:style-name="T3">Marinho Bezerra Júnior. Recorrente: Elivane da Silva Matos. Recorrido: CLARO S/A, Recorrido: TIM S</text:span></text:p>
          </draw:text-box>
        </draw:frame>
        <draw:frame draw:style-name="gr5" draw:text-style-name="P6" draw:layer="layout" svg:width="0.422cm" svg:height="0.471cm" svg:x="1.482cm" svg:y="14.143cm">
          <draw:text-box>
            <text:p text:style-name="P4"><text:span text:style-name="T3">A,</text:span></text:p>
          </draw:text-box>
        </draw:frame>
        <draw:frame draw:style-name="gr5" draw:text-style-name="P6" draw:layer="layout" svg:width="1.812cm" svg:height="0.471cm" svg:x="2.1cm" svg:y="14.14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082cm" svg:height="0.471cm" svg:x="4.149cm" svg:y="14.143cm">
          <draw:text-box>
            <text:p text:style-name="P4"><text:span text:style-name="T3">TELEFONICA BRASIL S.A.</text:span></text:p>
          </draw:text-box>
        </draw:frame>
        <draw:frame draw:style-name="gr5" draw:text-style-name="P6" draw:layer="layout" svg:width="3.093cm" svg:height="0.471cm" svg:x="9.694cm" svg:y="14.143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3.145cm" svg:y="14.143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334cm" svg:y="14.143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14.63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5.068cm" svg:y="14.63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176cm" svg:y="14.63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323cm" svg:y="14.6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295cm" svg:height="0.471cm" svg:x="10.182cm" svg:y="14.63cm">
          <draw:text-box>
            <text:p text:style-name="P4"><text:span text:style-name="T3">Elivane</text:span></text:p>
          </draw:text-box>
        </draw:frame>
        <draw:frame draw:style-name="gr5" draw:text-style-name="P6" draw:layer="layout" svg:width="0.422cm" svg:height="0.471cm" svg:x="12.028cm" svg:y="14.63cm">
          <draw:text-box>
            <text:p text:style-name="P4"><text:span text:style-name="T3">da</text:span></text:p>
          </draw:text-box>
        </draw:frame>
        <draw:frame draw:style-name="gr5" draw:text-style-name="P6" draw:layer="layout" svg:width="0.872cm" svg:height="0.471cm" svg:x="12.917cm" svg:y="14.63cm">
          <draw:text-box>
            <text:p text:style-name="P4"><text:span text:style-name="T3">Silva</text:span></text:p>
          </draw:text-box>
        </draw:frame>
        <draw:frame draw:style-name="gr5" draw:text-style-name="P6" draw:layer="layout" svg:width="1.06cm" svg:height="0.471cm" svg:x="14.314cm" svg:y="14.63cm">
          <draw:text-box>
            <text:p text:style-name="P4"><text:span text:style-name="T3">Matos</text:span></text:p>
          </draw:text-box>
        </draw:frame>
        <draw:frame draw:style-name="gr5" draw:text-style-name="P6" draw:layer="layout" svg:width="0.422cm" svg:height="0.471cm" svg:x="15.896cm" svg:y="14.63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51cm" svg:y="14.6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1cm" svg:y="14.63cm">
          <draw:text-box>
            <text:p text:style-name="P4"><text:span text:style-name="T2">393.</text:span></text:p>
          </draw:text-box>
        </draw:frame>
        <draw:frame draw:style-name="gr5" draw:text-style-name="P6" draw:layer="layout" svg:width="4.599cm" svg:height="0.471cm" svg:x="6.485cm" svg:y="15.121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1.447cm" svg:y="15.121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2.239cm" svg:y="15.12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5.3cm" svg:y="15.12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6.841cm" svg:y="15.121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8cm" svg:height="0.471cm" svg:x="1.482cm" svg:y="15.121cm">
          <draw:text-box>
            <text:p text:style-name="P4"><text:span text:style-name="T2">0059588-49.2026.8.04.1000</text:span></text:p>
          </draw:text-box>
        </draw:frame>
        <draw:frame draw:style-name="gr5" draw:text-style-name="P6" draw:layer="layout" svg:width="4.152cm" svg:height="0.471cm" svg:x="1.482cm" svg:y="15.591cm">
          <draw:text-box>
            <text:p text:style-name="P4"><text:span text:style-name="T3">Marinho Bezerra Júnior.</text:span></text:p>
          </draw:text-box>
        </draw:frame>
        <draw:frame draw:style-name="gr5" draw:text-style-name="P6" draw:layer="layout" svg:width="13.346cm" svg:height="0.471cm" svg:x="5.855cm" svg:y="15.591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17.603cm" svg:height="0.471cm" svg:x="1.482cm" svg:y="16.065cm">
          <draw:text-box>
            <text:p text:style-name="P4"><text:span text:style-name="T3">Recorrente: EDMILZA DE FREITAS PAULA. Recorrido: BANCO PAN S.A. Decisão principal: 238 -</text:span></text:p>
          </draw:text-box>
        </draw:frame>
        <draw:frame draw:style-name="gr5" draw:text-style-name="P6" draw:layer="layout" svg:width="4.729cm" svg:height="0.471cm" svg:x="1.482cm" svg:y="16.535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3.682cm" svg:height="0.471cm" svg:x="6.765cm" svg:y="16.535cm">
          <draw:text-box>
            <text:p text:style-name="P4"><text:span text:style-name="T3">Provimento em Parte,</text:span></text:p>
          </draw:text-box>
        </draw:frame>
        <draw:frame draw:style-name="gr5" draw:text-style-name="P6" draw:layer="layout" svg:width="2.271cm" svg:height="0.471cm" svg:x="10.842cm" svg:y="16.535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3.412cm" svg:y="16.53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4cm" svg:height="0.471cm" svg:x="14.91cm" svg:y="16.535cm">
          <draw:text-box>
            <text:p text:style-name="P4"><text:span text:style-name="T3">EDMILZA DE FREITAS</text:span></text:p>
          </draw:text-box>
        </draw:frame>
        <draw:frame draw:style-name="gr5" draw:text-style-name="P6" draw:layer="layout" svg:width="3.423cm" svg:height="0.471cm" svg:x="1.482cm" svg:y="17.026cm">
          <draw:text-box>
            <text:p text:style-name="P4"><text:span text:style-name="T3">PAULA - Unânime.</text:span></text:p>
          </draw:text-box>
        </draw:frame>
        <draw:frame draw:style-name="gr5" draw:text-style-name="P6" draw:layer="layout" svg:width="8.207cm" svg:height="0.471cm" svg:x="11.002cm" svg:y="17.026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0.743cm" svg:height="0.471cm" svg:x="5.139cm" svg:y="17.026cm">
          <draw:text-box>
            <text:p text:style-name="P4"><text:span text:style-name="T2">394.</text:span></text:p>
          </draw:text-box>
        </draw:frame>
        <draw:frame draw:style-name="gr5" draw:text-style-name="P6" draw:layer="layout" svg:width="4.8cm" svg:height="0.471cm" svg:x="6.028cm" svg:y="17.026cm">
          <draw:text-box>
            <text:p text:style-name="P4"><text:span text:style-name="T2">0062354-75.2026.8.04.1000</text:span></text:p>
          </draw:text-box>
        </draw:frame>
        <draw:frame draw:style-name="gr5" draw:text-style-name="P6" draw:layer="layout" svg:width="1.366cm" svg:height="0.471cm" svg:x="1.482cm" svg:y="17.49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56cm" svg:height="0.471cm" svg:x="3.044cm" svg:y="17.496cm">
          <draw:text-box>
            <text:p text:style-name="P4"><text:span text:style-name="T3">Antônio Carlos Marinho Bezerra Júnior.</text:span></text:p>
          </draw:text-box>
        </draw:frame>
        <draw:frame draw:style-name="gr5" draw:text-style-name="P6" draw:layer="layout" svg:width="1.976cm" svg:height="0.471cm" svg:x="10.44cm" svg:y="17.49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635cm" svg:height="0.471cm" svg:x="12.617cm" svg:y="17.496cm">
          <draw:text-box>
            <text:p text:style-name="P4"><text:span text:style-name="T3">SEBASTIAO MARTINS DE SOUZA.</text:span></text:p>
          </draw:text-box>
        </draw:frame>
        <draw:frame draw:style-name="gr5" draw:text-style-name="P6" draw:layer="layout" svg:width="1.812cm" svg:height="0.471cm" svg:x="1.482cm" svg:y="17.9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082cm" svg:height="0.471cm" svg:x="3.59cm" svg:y="17.97cm">
          <draw:text-box>
            <text:p text:style-name="P4"><text:span text:style-name="T3">TELEFONICA BRASIL S.A.</text:span></text:p>
          </draw:text-box>
        </draw:frame>
        <draw:frame draw:style-name="gr5" draw:text-style-name="P6" draw:layer="layout" svg:width="3.093cm" svg:height="0.471cm" svg:x="9.292cm" svg:y="17.9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857cm" svg:y="17.97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135cm" svg:y="17.9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18.457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4.742cm" svg:y="18.457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7.477cm" svg:y="18.45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776cm" svg:height="0.471cm" svg:x="9.064cm" svg:y="18.457cm">
          <draw:text-box>
            <text:p text:style-name="P4"><text:span text:style-name="T3">SEBASTIAO MARTINS DE SOUZA -</text:span></text:p>
          </draw:text-box>
        </draw:frame>
        <draw:frame draw:style-name="gr5" draw:text-style-name="P6" draw:layer="layout" svg:width="1.66cm" svg:height="0.471cm" svg:x="16.806cm" svg:y="18.457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6cm" svg:y="18.457cm">
          <draw:text-box>
            <text:p text:style-name="P4"><text:span text:style-name="T2">395.</text:span></text:p>
          </draw:text-box>
        </draw:frame>
        <draw:frame draw:style-name="gr5" draw:text-style-name="P6" draw:layer="layout" svg:width="4.599cm" svg:height="0.471cm" svg:x="6.485cm" svg:y="18.944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1.447cm" svg:y="18.944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2.239cm" svg:y="18.94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5.3cm" svg:y="18.94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6.841cm" svg:y="18.944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8cm" svg:height="0.471cm" svg:x="1.482cm" svg:y="18.944cm">
          <draw:text-box>
            <text:p text:style-name="P4"><text:span text:style-name="T2">0058463-17.2024.8.04.1000</text:span></text:p>
          </draw:text-box>
        </draw:frame>
        <draw:frame draw:style-name="gr5" draw:text-style-name="P6" draw:layer="layout" svg:width="4.152cm" svg:height="0.471cm" svg:x="1.482cm" svg:y="19.418cm">
          <draw:text-box>
            <text:p text:style-name="P4"><text:span text:style-name="T3">Marinho Bezerra Júnior.</text:span></text:p>
          </draw:text-box>
        </draw:frame>
        <draw:frame draw:style-name="gr5" draw:text-style-name="P6" draw:layer="layout" svg:width="13.346cm" svg:height="0.471cm" svg:x="5.855cm" svg:y="19.418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17.86cm" svg:height="0.471cm" svg:x="1.482cm" svg:y="19.892cm">
          <draw:text-box>
            <text:p text:style-name="P4"><text:span text:style-name="T3">Recorrente: BANCO BRADESCO S/A. Recorrido: Arcangelo Angeole Ferreira. Decisão principal: 237 -</text:span></text:p>
          </draw:text-box>
        </draw:frame>
        <draw:frame draw:style-name="gr5" draw:text-style-name="P6" draw:layer="layout" svg:width="17.416cm" svg:height="0.471cm" svg:x="1.482cm" svg:y="20.362cm">
          <draw:text-box>
            <text:p text:style-name="P4"><text:span text:style-name="T3">Com Resolução do Mérito - Provimento, atribuído à(s) parte(s) BANCO BRADESCO S/A - Unânime.</text:span></text:p>
          </draw:text-box>
        </draw:frame>
        <draw:frame draw:style-name="gr5" draw:text-style-name="P6" draw:layer="layout" svg:width="0.422cm" svg:height="0.471cm" svg:x="7.472cm" svg:y="20.853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7.802cm" svg:y="20.85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2.561cm" svg:y="20.85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891cm" svg:y="20.85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3.412cm" svg:y="20.85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536cm" svg:y="20.85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39cm" svg:height="0.471cm" svg:x="18.111cm" svg:y="20.853cm">
          <draw:text-box>
            <text:p text:style-name="P4"><text:span text:style-name="T3">Antônio</text:span></text:p>
          </draw:text-box>
        </draw:frame>
        <draw:frame draw:style-name="gr5" draw:text-style-name="P6" draw:layer="layout" svg:width="0.743cm" svg:height="0.471cm" svg:x="1.482cm" svg:y="20.853cm">
          <draw:text-box>
            <text:p text:style-name="P4"><text:span text:style-name="T2">396.</text:span></text:p>
          </draw:text-box>
        </draw:frame>
        <draw:frame draw:style-name="gr5" draw:text-style-name="P6" draw:layer="layout" svg:width="4.8cm" svg:height="0.471cm" svg:x="2.421cm" svg:y="20.853cm">
          <draw:text-box>
            <text:p text:style-name="P4"><text:span text:style-name="T2">0067654-18.2026.8.04.1000</text:span></text:p>
          </draw:text-box>
        </draw:frame>
        <draw:frame draw:style-name="gr5" draw:text-style-name="P6" draw:layer="layout" svg:width="5.363cm" svg:height="0.471cm" svg:x="1.482cm" svg:y="21.323cm">
          <draw:text-box>
            <text:p text:style-name="P4"><text:span text:style-name="T3">Carlos Marinho Bezerra Júnior.</text:span></text:p>
          </draw:text-box>
        </draw:frame>
        <draw:frame draw:style-name="gr5" draw:text-style-name="P6" draw:layer="layout" svg:width="1.976cm" svg:height="0.471cm" svg:x="7.193cm" svg:y="21.32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977cm" svg:height="0.471cm" svg:x="9.344cm" svg:y="21.323cm">
          <draw:text-box>
            <text:p text:style-name="P4"><text:span text:style-name="T3">BANCO HONDA S.A.</text:span></text:p>
          </draw:text-box>
        </draw:frame>
        <draw:frame draw:style-name="gr5" draw:text-style-name="P6" draw:layer="layout" svg:width="2.74cm" svg:height="0.471cm" svg:x="13.598cm" svg:y="21.323cm">
          <draw:text-box>
            <text:p text:style-name="P4"><text:span text:style-name="T3">Decisão parcial:</text:span></text:p>
          </draw:text-box>
        </draw:frame>
        <draw:frame draw:style-name="gr5" draw:text-style-name="P6" draw:layer="layout" svg:width="2.93cm" svg:height="0.471cm" svg:x="16.565cm" svg:y="21.323cm">
          <draw:text-box>
            <text:p text:style-name="P4"><text:span text:style-name="T3">Não-Provimento.</text:span></text:p>
          </draw:text-box>
        </draw:frame>
        <draw:frame draw:style-name="gr5" draw:text-style-name="P6" draw:layer="layout" svg:width="3.093cm" svg:height="0.471cm" svg:x="1.482cm" svg:y="21.79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4.924cm" svg:y="21.797cm">
          <draw:text-box>
            <text:p text:style-name="P4"><text:span text:style-name="T3">238 -</text:span></text:p>
          </draw:text-box>
        </draw:frame>
        <draw:frame draw:style-name="gr5" draw:text-style-name="P6" draw:layer="layout" svg:width="4.729cm" svg:height="0.471cm" svg:x="6.105cm" svg:y="21.79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3.682cm" svg:height="0.471cm" svg:x="11.465cm" svg:y="21.797cm">
          <draw:text-box>
            <text:p text:style-name="P4"><text:span text:style-name="T3">Provimento em Parte,</text:span></text:p>
          </draw:text-box>
        </draw:frame>
        <draw:frame draw:style-name="gr5" draw:text-style-name="P6" draw:layer="layout" svg:width="2.271cm" svg:height="0.471cm" svg:x="15.587cm" svg:y="21.797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8.191cm" svg:y="21.79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94cm" svg:height="0.471cm" svg:x="1.482cm" svg:y="22.284cm">
          <draw:text-box>
            <text:p text:style-name="P4"><text:span text:style-name="T3">JOSIELSON VIANNA DOS SANTOS -</text:span></text:p>
          </draw:text-box>
        </draw:frame>
        <draw:frame draw:style-name="gr5" draw:text-style-name="P6" draw:layer="layout" svg:width="1.66cm" svg:height="0.471cm" svg:x="9.477cm" svg:y="22.28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682cm" svg:y="22.284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01cm" svg:y="22.284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451cm" svg:y="22.284cm">
          <draw:text-box>
            <text:p text:style-name="P4"><text:span text:style-name="T2">397.</text:span></text:p>
          </draw:text-box>
        </draw:frame>
        <draw:frame draw:style-name="gr5" draw:text-style-name="P6" draw:layer="layout" svg:width="4.8cm" svg:height="0.471cm" svg:x="12.484cm" svg:y="22.284cm">
          <draw:text-box>
            <text:p text:style-name="P4"><text:span text:style-name="T2">0019604-58.2026.8.04.1000</text:span></text:p>
          </draw:text-box>
        </draw:frame>
        <draw:frame draw:style-name="gr5" draw:text-style-name="P6" draw:layer="layout" svg:width="17.86cm" svg:height="0.471cm" svg:x="1.482cm" svg:y="22.758cm">
          <draw:text-box>
            <text:p text:style-name="P4"><text:span text:style-name="T3">Inominado Cível - 3ª Turma Recursal. Relator: Antônio Carlos Marinho Bezerra Júnior. Impedimentos: 1</text:span></text:p>
          </draw:text-box>
        </draw:frame>
        <draw:frame draw:style-name="gr5" draw:text-style-name="P6" draw:layer="layout" svg:width="17.79cm" svg:height="0.471cm" svg:x="1.482cm" svg:y="23.228cm">
          <draw:text-box>
            <text:p text:style-name="P4"><text:span text:style-name="T3">(Tipo: Impedimento. Motivo: Despachou em primeiro grau.), 2 (Tipo: Impedimento. Motivo: Despachou</text:span></text:p>
          </draw:text-box>
        </draw:frame>
        <draw:frame draw:style-name="gr5" draw:text-style-name="P6" draw:layer="layout" svg:width="3.293cm" svg:height="0.471cm" svg:x="1.482cm" svg:y="23.702cm">
          <draw:text-box>
            <text:p text:style-name="P4"><text:span text:style-name="T3">em primeiro grau.),</text:span></text:p>
          </draw:text-box>
        </draw:frame>
        <draw:frame draw:style-name="gr5" draw:text-style-name="P6" draw:layer="layout" svg:width="1.378cm" svg:height="0.471cm" svg:x="5.322cm" svg:y="23.702cm">
          <draw:text-box>
            <text:p text:style-name="P4"><text:span text:style-name="T3">3 (Tipo:</text:span></text:p>
          </draw:text-box>
        </draw:frame>
        <draw:frame draw:style-name="gr5" draw:text-style-name="P6" draw:layer="layout" svg:width="2.365cm" svg:height="0.471cm" svg:x="7.075cm" svg:y="23.70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9.725cm" svg:y="23.70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461cm" svg:height="0.471cm" svg:x="11.351cm" svg:y="23.702cm">
          <draw:text-box>
            <text:p text:style-name="P4"><text:span text:style-name="T3">Juiz substituto atuou no 1º</text:span></text:p>
          </draw:text-box>
        </draw:frame>
        <draw:frame draw:style-name="gr5" draw:text-style-name="P6" draw:layer="layout" svg:width="1.107cm" svg:height="0.471cm" svg:x="16.62cm" svg:y="23.702cm">
          <draw:text-box>
            <text:p text:style-name="P4"><text:span text:style-name="T3">grau.),</text:span></text:p>
          </draw:text-box>
        </draw:frame>
        <draw:frame draw:style-name="gr5" draw:text-style-name="P6" draw:layer="layout" svg:width="1.378cm" svg:height="0.471cm" svg:x="17.988cm" svg:y="23.702cm">
          <draw:text-box>
            <text:p text:style-name="P4"><text:span text:style-name="T3">4 (Tipo:</text:span></text:p>
          </draw:text-box>
        </draw:frame>
        <draw:frame draw:style-name="gr5" draw:text-style-name="P6" draw:layer="layout" svg:width="2.365cm" svg:height="0.471cm" svg:x="1.482cm" svg:y="24.17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014cm" svg:y="24.17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5.538cm" svg:y="24.172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1.139cm" svg:y="24.17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117cm" svg:height="0.471cm" svg:x="13.281cm" svg:y="24.172cm">
          <draw:text-box>
            <text:p text:style-name="P4"><text:span text:style-name="T3">CARLOS HENRIQUE MARQUES</text:span></text:p>
          </draw:text-box>
        </draw:frame>
        <draw:frame draw:style-name="gr5" draw:text-style-name="P6" draw:layer="layout" svg:width="1.59cm" svg:height="0.471cm" svg:x="1.482cm" svg:y="24.646cm">
          <draw:text-box>
            <text:p text:style-name="P4"><text:span text:style-name="T3">BRAGA.</text:span></text:p>
          </draw:text-box>
        </draw:frame>
        <draw:frame draw:style-name="gr5" draw:text-style-name="P6" draw:layer="layout" svg:width="1.812cm" svg:height="0.471cm" svg:x="3.42cm" svg:y="24.64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542cm" svg:height="0.471cm" svg:x="5.613cm" svg:y="24.646cm">
          <draw:text-box>
            <text:p text:style-name="P4"><text:span text:style-name="T3">BANCO PAN.</text:span></text:p>
          </draw:text-box>
        </draw:frame>
        <draw:frame draw:style-name="gr5" draw:text-style-name="P6" draw:layer="layout" svg:width="1.365cm" svg:height="0.471cm" svg:x="8.72cm" svg:y="24.646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0.439cm" svg:y="24.646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0.637cm" svg:height="0.471cm" svg:x="12.446cm" svg:y="24.646cm">
          <draw:text-box>
            <text:p text:style-name="P4"><text:span text:style-name="T3">239</text:span></text:p>
          </draw:text-box>
        </draw:frame>
        <draw:frame draw:style-name="gr5" draw:text-style-name="P6" draw:layer="layout" svg:width="0.422cm" svg:height="0.471cm" svg:x="13.403cm" svg:y="24.646cm">
          <draw:text-box>
            <text:p text:style-name="P4"><text:span text:style-name="T3">-</text:span></text:p>
          </draw:text-box>
        </draw:frame>
        <draw:frame draw:style-name="gr5" draw:text-style-name="P6" draw:layer="layout" svg:width="2.695cm" svg:height="0.471cm" svg:x="13.852cm" svg:y="24.646cm">
          <draw:text-box>
            <text:p text:style-name="P4"><text:span text:style-name="T3">Com Resolução</text:span></text:p>
          </draw:text-box>
        </draw:frame>
        <draw:frame draw:style-name="gr5" draw:text-style-name="P6" draw:layer="layout" svg:width="0.425cm" svg:height="0.471cm" svg:x="17.137cm" svg:y="24.646cm">
          <draw:text-box>
            <text:p text:style-name="P4"><text:span text:style-name="T3">do</text:span></text:p>
          </draw:text-box>
        </draw:frame>
        <draw:frame draw:style-name="gr5" draw:text-style-name="P6" draw:layer="layout" svg:width="1.154cm" svg:height="0.471cm" svg:x="17.873cm" svg:y="24.646cm">
          <draw:text-box>
            <text:p text:style-name="P4"><text:span text:style-name="T3">Mérito</text:span></text:p>
          </draw:text-box>
        </draw:frame>
        <draw:frame draw:style-name="gr5" draw:text-style-name="P6" draw:layer="layout" svg:width="0.422cm" svg:height="0.471cm" svg:x="19.376cm" svg:y="24.646cm">
          <draw:text-box>
            <text:p text:style-name="P4"><text:span text:style-name="T3">-</text:span></text:p>
          </draw:text-box>
        </draw:frame>
        <draw:frame draw:style-name="gr5" draw:text-style-name="P6" draw:layer="layout" svg:width="2.93cm" svg:height="0.471cm" svg:x="1.482cm" svg:y="25.133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3.488cm" svg:height="0.471cm" svg:x="4.598cm" svg:y="25.133cm">
          <draw:text-box>
            <text:p text:style-name="P4"><text:span text:style-name="T3">atribuído à(s) parte(s) CARLOS HENRIQUE MARQUES BRAGA - Unânime.</text:span></text:p>
          </draw:text-box>
        </draw:frame>
        <draw:frame draw:style-name="gr5" draw:text-style-name="P6" draw:layer="layout" svg:width="0.743cm" svg:height="0.471cm" svg:x="18.775cm" svg:y="25.133cm">
          <draw:text-box>
            <text:p text:style-name="P4"><text:span text:style-name="T2">398.</text:span></text:p>
          </draw:text-box>
        </draw:frame>
        <draw:frame draw:style-name="gr5" draw:text-style-name="P6" draw:layer="layout" svg:width="4.599cm" svg:height="0.471cm" svg:x="6.485cm" svg:y="25.624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1.447cm" svg:y="25.624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2.239cm" svg:y="25.62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5.3cm" svg:y="25.62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6.841cm" svg:y="25.624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8cm" svg:height="0.471cm" svg:x="1.482cm" svg:y="25.624cm">
          <draw:text-box>
            <text:p text:style-name="P4"><text:span text:style-name="T2">0050836-88.2026.8.04.1000</text:span></text:p>
          </draw:text-box>
        </draw:frame>
        <draw:frame draw:style-name="gr5" draw:text-style-name="P6" draw:layer="layout" svg:width="4.152cm" svg:height="0.471cm" svg:x="1.482cm" svg:y="26.094cm">
          <draw:text-box>
            <text:p text:style-name="P4"><text:span text:style-name="T3">Marinho Bezerra Júnior.</text:span></text:p>
          </draw:text-box>
        </draw:frame>
        <draw:frame draw:style-name="gr5" draw:text-style-name="P6" draw:layer="layout" svg:width="1.976cm" svg:height="0.471cm" svg:x="6.067cm" svg:y="26.09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8.868cm" svg:height="0.471cm" svg:x="8.268cm" svg:y="26.094cm">
          <draw:text-box>
            <text:p text:style-name="P4"><text:span text:style-name="T3">RAIMUNDO WANDERLEY GOMES TEIXEIRA.</text:span></text:p>
          </draw:text-box>
        </draw:frame>
        <draw:frame draw:style-name="gr5" draw:text-style-name="P6" draw:layer="layout" svg:width="1.812cm" svg:height="0.471cm" svg:x="17.683cm" svg:y="26.09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7.522cm" svg:height="0.471cm" svg:x="1.482cm" svg:y="26.568cm">
          <draw:text-box>
            <text:p text:style-name="P4"><text:span text:style-name="T3">BANCO BRADESCO S/A. Decisão principal: 238 - Com Resolução do Mérito - Provimento em Parte,</text:span></text:p>
          </draw:text-box>
        </draw:frame>
        <draw:frame draw:style-name="gr5" draw:text-style-name="P6" draw:layer="layout" svg:width="1.53cm" svg:height="0.471cm" svg:x="1.482cm" svg:y="27.055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3.429cm" svg:y="27.055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4.437cm" svg:y="27.05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704cm" svg:height="0.471cm" svg:x="6.139cm" svg:y="27.055cm">
          <draw:text-box>
            <text:p text:style-name="P4"><text:span text:style-name="T3">RAIMUNDO WANDERLEY GOMES</text:span></text:p>
          </draw:text-box>
        </draw:frame>
        <draw:frame draw:style-name="gr5" draw:text-style-name="P6" draw:layer="layout" svg:width="2.2cm" svg:height="0.471cm" svg:x="13.834cm" svg:y="27.055cm">
          <draw:text-box>
            <text:p text:style-name="P4"><text:span text:style-name="T3">TEIXEIRA -</text:span></text:p>
          </draw:text-box>
        </draw:frame>
        <draw:frame draw:style-name="gr5" draw:text-style-name="P6" draw:layer="layout" svg:width="1.66cm" svg:height="0.471cm" svg:x="16.684cm" svg:y="27.05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54cm" svg:y="27.055cm">
          <draw:text-box>
            <text:p text:style-name="P4"><text:span text:style-name="T2">399.</text:span></text:p>
          </draw:text-box>
        </draw:frame>
        <draw:frame draw:style-name="gr5" draw:text-style-name="P6" draw:layer="layout" svg:width="4.599cm" svg:height="0.471cm" svg:x="6.485cm" svg:y="27.542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1.447cm" svg:y="27.542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2.239cm" svg:y="27.54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5.3cm" svg:y="27.54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6.841cm" svg:y="27.542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8cm" svg:height="0.471cm" svg:x="1.482cm" svg:y="27.542cm">
          <draw:text-box>
            <text:p text:style-name="P4"><text:span text:style-name="T2">0021462-27.2026.8.04.1000</text:span></text:p>
          </draw:text-box>
        </draw:frame>
      </draw:page>
      <draw:page draw:name="page31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2.882cm" svg:height="0.471cm" svg:x="1.482cm" svg:y="1.278cm">
          <draw:text-box>
            <text:p text:style-name="P4"><text:span text:style-name="T3">Marinho Bezerra</text:span></text:p>
          </draw:text-box>
        </draw:frame>
        <draw:frame draw:style-name="gr5" draw:text-style-name="P6" draw:layer="layout" svg:width="1.166cm" svg:height="0.471cm" svg:x="4.839cm" svg:y="1.278cm">
          <draw:text-box>
            <text:p text:style-name="P4"><text:span text:style-name="T3">Júnior.</text:span></text:p>
          </draw:text-box>
        </draw:frame>
        <draw:frame draw:style-name="gr5" draw:text-style-name="P6" draw:layer="layout" svg:width="1.976cm" svg:height="0.471cm" svg:x="6.295cm" svg:y="1.27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8.232cm" svg:height="0.471cm" svg:x="8.582cm" svg:y="1.278cm">
          <draw:text-box>
            <text:p text:style-name="P4"><text:span text:style-name="T3">WELLINGTON LUIS AZEVEDO MALCHER.</text:span></text:p>
          </draw:text-box>
        </draw:frame>
        <draw:frame draw:style-name="gr5" draw:text-style-name="P6" draw:layer="layout" svg:width="1.812cm" svg:height="0.471cm" svg:x="17.666cm" svg:y="1.27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3.265cm" svg:height="0.471cm" svg:x="1.482cm" svg:y="1.752cm">
          <draw:text-box>
            <text:p text:style-name="P4"><text:span text:style-name="T3">IPANEMA CONSULTORIA DE CREDITO E DE INVESTIMENTO LTDA.</text:span></text:p>
          </draw:text-box>
        </draw:frame>
        <draw:frame draw:style-name="gr5" draw:text-style-name="P6" draw:layer="layout" svg:width="4.081cm" svg:height="0.471cm" svg:x="15.273cm" svg:y="1.752cm">
          <draw:text-box>
            <text:p text:style-name="P4"><text:span text:style-name="T3">Decisão principal: 239 -</text:span></text:p>
          </draw:text-box>
        </draw:frame>
        <draw:frame draw:style-name="gr5" draw:text-style-name="P6" draw:layer="layout" svg:width="17.59cm" svg:height="0.471cm" svg:x="1.482cm" svg:y="2.222cm">
          <draw:text-box>
            <text:p text:style-name="P4"><text:span text:style-name="T3">Com Resolução do Mérito - Não-Provimento, atribuído à(s) parte(s) WELLINGTON LUIS AZEVEDO</text:span></text:p>
          </draw:text-box>
        </draw:frame>
        <draw:frame draw:style-name="gr5" draw:text-style-name="P6" draw:layer="layout" svg:width="2.319cm" svg:height="0.471cm" svg:x="1.482cm" svg:y="2.713cm">
          <draw:text-box>
            <text:p text:style-name="P4"><text:span text:style-name="T3">MALCHER -</text:span></text:p>
          </draw:text-box>
        </draw:frame>
        <draw:frame draw:style-name="gr5" draw:text-style-name="P6" draw:layer="layout" svg:width="1.66cm" svg:height="0.471cm" svg:x="4.17cm" svg:y="2.71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2.188cm" svg:y="2.713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556cm" svg:y="2.71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446cm" svg:y="2.71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14cm" svg:y="2.713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18.373cm" svg:y="2.713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083cm" svg:y="2.713cm">
          <draw:text-box>
            <text:p text:style-name="P4"><text:span text:style-name="T2">400.</text:span></text:p>
          </draw:text-box>
        </draw:frame>
        <draw:frame draw:style-name="gr5" draw:text-style-name="P6" draw:layer="layout" svg:width="4.8cm" svg:height="0.471cm" svg:x="7.061cm" svg:y="2.713cm">
          <draw:text-box>
            <text:p text:style-name="P4"><text:span text:style-name="T2">0078807-48.2026.8.04.1000</text:span></text:p>
          </draw:text-box>
        </draw:frame>
        <draw:frame draw:style-name="gr5" draw:text-style-name="P6" draw:layer="layout" svg:width="1.589cm" svg:height="0.471cm" svg:x="1.482cm" svg:y="3.183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8.326cm" svg:height="0.471cm" svg:x="3.23cm" svg:y="3.183cm">
          <draw:text-box>
            <text:p text:style-name="P4"><text:span text:style-name="T3">Relator: Antônio Carlos Marinho Bezerra Júnior.</text:span></text:p>
          </draw:text-box>
        </draw:frame>
        <draw:frame draw:style-name="gr5" draw:text-style-name="P6" draw:layer="layout" svg:width="7.375cm" svg:height="0.471cm" svg:x="11.977cm" svg:y="3.183cm">
          <draw:text-box>
            <text:p text:style-name="P4"><text:span text:style-name="T3">Recorrente: SAMUEL FERNANDES DOS</text:span></text:p>
          </draw:text-box>
        </draw:frame>
        <draw:frame draw:style-name="gr5" draw:text-style-name="P6" draw:layer="layout" svg:width="1.754cm" svg:height="0.471cm" svg:x="1.482cm" svg:y="3.657cm">
          <draw:text-box>
            <text:p text:style-name="P4"><text:span text:style-name="T3">SANTOS.</text:span></text:p>
          </draw:text-box>
        </draw:frame>
        <draw:frame draw:style-name="gr5" draw:text-style-name="P6" draw:layer="layout" svg:width="6.635cm" svg:height="0.471cm" svg:x="3.382cm" svg:y="3.657cm">
          <draw:text-box>
            <text:p text:style-name="P4"><text:span text:style-name="T3">Recorrido: BANCO BRADESCO S/A.</text:span></text:p>
          </draw:text-box>
        </draw:frame>
        <draw:frame draw:style-name="gr5" draw:text-style-name="P6" draw:layer="layout" svg:width="8.913cm" svg:height="0.471cm" svg:x="10.287cm" svg:y="3.657cm">
          <draw:text-box>
            <text:p text:style-name="P4"><text:span text:style-name="T3">Decisão principal: 238 - Com Resolução do Mérito -</text:span></text:p>
          </draw:text-box>
        </draw:frame>
        <draw:frame draw:style-name="gr5" draw:text-style-name="P6" draw:layer="layout" svg:width="3.682cm" svg:height="0.471cm" svg:x="1.482cm" svg:y="4.144cm">
          <draw:text-box>
            <text:p text:style-name="P4"><text:span text:style-name="T3">Provimento em Parte,</text:span></text:p>
          </draw:text-box>
        </draw:frame>
        <draw:frame draw:style-name="gr5" draw:text-style-name="P6" draw:layer="layout" svg:width="12.83cm" svg:height="0.471cm" svg:x="5.411cm" svg:y="4.144cm">
          <draw:text-box>
            <text:p text:style-name="P4"><text:span text:style-name="T3">atribuído à(s) parte(s) SAMUEL FERNANDES DOS SANTOS - Unânime.</text:span></text:p>
          </draw:text-box>
        </draw:frame>
        <draw:frame draw:style-name="gr5" draw:text-style-name="P6" draw:layer="layout" svg:width="0.743cm" svg:height="0.471cm" svg:x="18.775cm" svg:y="4.144cm">
          <draw:text-box>
            <text:p text:style-name="P4"><text:span text:style-name="T2">401.</text:span></text:p>
          </draw:text-box>
        </draw:frame>
        <draw:frame draw:style-name="gr5" draw:text-style-name="P6" draw:layer="layout" svg:width="4.599cm" svg:height="0.471cm" svg:x="6.485cm" svg:y="4.631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1.447cm" svg:y="4.631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2.239cm" svg:y="4.63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5.3cm" svg:y="4.63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6.841cm" svg:y="4.631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8cm" svg:height="0.471cm" svg:x="1.482cm" svg:y="4.631cm">
          <draw:text-box>
            <text:p text:style-name="P4"><text:span text:style-name="T2">0709823-05.2025.8.04.1000</text:span></text:p>
          </draw:text-box>
        </draw:frame>
        <draw:frame draw:style-name="gr5" draw:text-style-name="P6" draw:layer="layout" svg:width="17.993cm" svg:height="0.471cm" svg:x="1.482cm" svg:y="5.105cm">
          <draw:text-box>
            <text:p text:style-name="P4"><text:span text:style-name="T3">Marinho Bezerra Júnior. Impedimentos: 1 (Tipo: Impedimento. Motivo: Juiz substituto atuou no 1º grau.),</text:span></text:p>
          </draw:text-box>
        </draw:frame>
        <draw:frame draw:style-name="gr5" draw:text-style-name="P6" draw:layer="layout" svg:width="1.378cm" svg:height="0.471cm" svg:x="1.482cm" svg:y="5.579cm">
          <draw:text-box>
            <text:p text:style-name="P4"><text:span text:style-name="T3">2 (Tipo:</text:span></text:p>
          </draw:text-box>
        </draw:frame>
        <draw:frame draw:style-name="gr5" draw:text-style-name="P6" draw:layer="layout" svg:width="2.365cm" svg:height="0.471cm" svg:x="3.133cm" svg:y="5.57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707cm" svg:y="5.57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7.274cm" svg:y="5.579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3.027cm" svg:y="5.57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118cm" svg:height="0.471cm" svg:x="15.211cm" svg:y="5.579cm">
          <draw:text-box>
            <text:p text:style-name="P4"><text:span text:style-name="T3">JEFERSON DA SILVA</text:span></text:p>
          </draw:text-box>
        </draw:frame>
        <draw:frame draw:style-name="gr5" draw:text-style-name="P6" draw:layer="layout" svg:width="17.534cm" svg:height="0.471cm" svg:x="1.482cm" svg:y="6.049cm">
          <draw:text-box>
            <text:p text:style-name="P4"><text:span text:style-name="T3">CASTRO. Recorrido: BANCO BRADESCO S/A. Decisão principal: 239 - Com Resolução do Mérito -</text:span></text:p>
          </draw:text-box>
        </draw:frame>
        <draw:frame draw:style-name="gr5" draw:text-style-name="P6" draw:layer="layout" svg:width="2.93cm" svg:height="0.471cm" svg:x="1.482cm" svg:y="6.54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4.822cm" svg:y="6.54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719cm" svg:y="6.54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684cm" svg:y="6.5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141cm" svg:height="0.471cm" svg:x="9.339cm" svg:y="6.54cm">
          <draw:text-box>
            <text:p text:style-name="P4"><text:span text:style-name="T3">JEFERSON DA SILVA CASTRO -</text:span></text:p>
          </draw:text-box>
        </draw:frame>
        <draw:frame draw:style-name="gr5" draw:text-style-name="P6" draw:layer="layout" svg:width="1.66cm" svg:height="0.471cm" svg:x="16.73cm" svg:y="6.5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58cm" svg:y="6.54cm">
          <draw:text-box>
            <text:p text:style-name="P4"><text:span text:style-name="T2">402.</text:span></text:p>
          </draw:text-box>
        </draw:frame>
        <draw:frame draw:style-name="gr5" draw:text-style-name="P6" draw:layer="layout" svg:width="4.599cm" svg:height="0.471cm" svg:x="6.485cm" svg:y="7.027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1.447cm" svg:y="7.027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2.239cm" svg:y="7.02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5.3cm" svg:y="7.02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6.841cm" svg:y="7.027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8cm" svg:height="0.471cm" svg:x="1.482cm" svg:y="7.027cm">
          <draw:text-box>
            <text:p text:style-name="P4"><text:span text:style-name="T2">0265714-68.2025.8.04.1000</text:span></text:p>
          </draw:text-box>
        </draw:frame>
        <draw:frame draw:style-name="gr5" draw:text-style-name="P6" draw:layer="layout" svg:width="17.919cm" svg:height="0.471cm" svg:x="1.482cm" svg:y="7.497cm">
          <draw:text-box>
            <text:p text:style-name="P4"><text:span text:style-name="T3">Marinho Bezerra Júnior. Impedimentos: 1 (Tipo: Impedimento. Motivo: Despachou em primeiro grau.), 2</text:span></text:p>
          </draw:text-box>
        </draw:frame>
        <draw:frame draw:style-name="gr5" draw:text-style-name="P6" draw:layer="layout" svg:width="1.06cm" svg:height="0.471cm" svg:x="1.482cm" svg:y="7.971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365cm" svg:height="0.471cm" svg:x="2.718cm" svg:y="7.97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267cm" svg:y="7.97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6.812cm" svg:y="7.971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2.481cm" svg:y="7.97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671cm" svg:height="0.471cm" svg:x="14.641cm" svg:y="7.971cm">
          <draw:text-box>
            <text:p text:style-name="P4"><text:span text:style-name="T3">BANCO DO BRASIL S.A.</text:span></text:p>
          </draw:text-box>
        </draw:frame>
        <draw:frame draw:style-name="gr5" draw:text-style-name="P6" draw:layer="layout" svg:width="1.812cm" svg:height="0.471cm" svg:x="1.482cm" svg:y="8.44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706cm" svg:height="0.471cm" svg:x="3.531cm" svg:y="8.445cm">
          <draw:text-box>
            <text:p text:style-name="P4"><text:span text:style-name="T3">MARINEIDE BASTOS COSTA.</text:span></text:p>
          </draw:text-box>
        </draw:frame>
        <draw:frame draw:style-name="gr5" draw:text-style-name="P6" draw:layer="layout" svg:width="3.093cm" svg:height="0.471cm" svg:x="9.698cm" svg:y="8.44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3.149cm" svg:y="8.445cm">
          <draw:text-box>
            <text:p text:style-name="P4"><text:span text:style-name="T3">238 -</text:span></text:p>
          </draw:text-box>
        </draw:frame>
        <draw:frame draw:style-name="gr5" draw:text-style-name="P6" draw:layer="layout" svg:width="4.729cm" svg:height="0.471cm" svg:x="14.338cm" svg:y="8.445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1.977cm" svg:height="0.471cm" svg:x="1.482cm" svg:y="8.932cm">
          <draw:text-box>
            <text:p text:style-name="P4"><text:span text:style-name="T3">Provimento</text:span></text:p>
          </draw:text-box>
        </draw:frame>
        <draw:frame draw:style-name="gr5" draw:text-style-name="P6" draw:layer="layout" svg:width="1.601cm" svg:height="0.471cm" svg:x="3.857cm" svg:y="8.932cm">
          <draw:text-box>
            <text:p text:style-name="P4"><text:span text:style-name="T3">em Parte,</text:span></text:p>
          </draw:text-box>
        </draw:frame>
        <draw:frame draw:style-name="gr5" draw:text-style-name="P6" draw:layer="layout" svg:width="1.53cm" svg:height="0.471cm" svg:x="6.041cm" svg:y="8.932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964cm" svg:y="8.932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942cm" svg:y="8.93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4.812cm" svg:height="0.471cm" svg:x="10.618cm" svg:y="8.932cm">
          <draw:text-box>
            <text:p text:style-name="P4"><text:span text:style-name="T3">BANCO DO BRASIL S.A -</text:span></text:p>
          </draw:text-box>
        </draw:frame>
        <draw:frame draw:style-name="gr5" draw:text-style-name="P6" draw:layer="layout" svg:width="1.66cm" svg:height="0.471cm" svg:x="16.705cm" svg:y="8.93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54cm" svg:y="8.932cm">
          <draw:text-box>
            <text:p text:style-name="P4"><text:span text:style-name="T2">403.</text:span></text:p>
          </draw:text-box>
        </draw:frame>
        <draw:frame draw:style-name="gr5" draw:text-style-name="P6" draw:layer="layout" svg:width="4.599cm" svg:height="0.471cm" svg:x="6.485cm" svg:y="9.419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1.447cm" svg:y="9.41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2.239cm" svg:y="9.41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5.3cm" svg:y="9.41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6.841cm" svg:y="9.419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8cm" svg:height="0.471cm" svg:x="1.482cm" svg:y="9.419cm">
          <draw:text-box>
            <text:p text:style-name="P4"><text:span text:style-name="T2">0605555-07.2023.8.04.3800</text:span></text:p>
          </draw:text-box>
        </draw:frame>
        <draw:frame draw:style-name="gr5" draw:text-style-name="P6" draw:layer="layout" svg:width="1.46cm" svg:height="0.471cm" svg:x="1.482cm" svg:y="9.893cm">
          <draw:text-box>
            <text:p text:style-name="P4"><text:span text:style-name="T3">Marinho</text:span></text:p>
          </draw:text-box>
        </draw:frame>
        <draw:frame draw:style-name="gr5" draw:text-style-name="P6" draw:layer="layout" svg:width="1.318cm" svg:height="0.471cm" svg:x="3.272cm" svg:y="9.893cm">
          <draw:text-box>
            <text:p text:style-name="P4"><text:span text:style-name="T3">Bezerra</text:span></text:p>
          </draw:text-box>
        </draw:frame>
        <draw:frame draw:style-name="gr5" draw:text-style-name="P6" draw:layer="layout" svg:width="1.166cm" svg:height="0.471cm" svg:x="4.919cm" svg:y="9.893cm">
          <draw:text-box>
            <text:p text:style-name="P4"><text:span text:style-name="T3">Júnior.</text:span></text:p>
          </draw:text-box>
        </draw:frame>
        <draw:frame draw:style-name="gr5" draw:text-style-name="P6" draw:layer="layout" svg:width="1.976cm" svg:height="0.471cm" svg:x="6.414cm" svg:y="9.89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14cm" svg:height="0.471cm" svg:x="8.743cm" svg:y="9.893cm">
          <draw:text-box>
            <text:p text:style-name="P4"><text:span text:style-name="T3">RONALDO JORGE SILVA LIMA.</text:span></text:p>
          </draw:text-box>
        </draw:frame>
        <draw:frame draw:style-name="gr5" draw:text-style-name="P6" draw:layer="layout" svg:width="1.812cm" svg:height="0.471cm" svg:x="15.849cm" svg:y="9.89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84cm" svg:height="0.471cm" svg:x="18.009cm" svg:y="9.893cm">
          <draw:text-box>
            <text:p text:style-name="P4"><text:span text:style-name="T3">BANCO</text:span></text:p>
          </draw:text-box>
        </draw:frame>
        <draw:frame draw:style-name="gr5" draw:text-style-name="P6" draw:layer="layout" svg:width="17.556cm" svg:height="0.471cm" svg:x="1.482cm" svg:y="10.363cm">
          <draw:text-box>
            <text:p text:style-name="P4"><text:span text:style-name="T3">BRADESCO S/A. Decisão principal: 239 - Com Resolução do Mérito - Não-Provimento, atribuído à(s)</text:span></text:p>
          </draw:text-box>
        </draw:frame>
        <draw:frame draw:style-name="gr5" draw:text-style-name="P6" draw:layer="layout" svg:width="1.295cm" svg:height="0.471cm" svg:x="1.482cm" svg:y="10.854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281cm" svg:height="0.471cm" svg:x="2.993cm" svg:y="10.854cm">
          <draw:text-box>
            <text:p text:style-name="P4"><text:span text:style-name="T3">RONALDO JORGE SILVA LIMA -</text:span></text:p>
          </draw:text-box>
        </draw:frame>
        <draw:frame draw:style-name="gr5" draw:text-style-name="P6" draw:layer="layout" svg:width="1.66cm" svg:height="0.471cm" svg:x="9.88cm" svg:y="10.854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75cm" svg:y="10.854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14cm" svg:y="10.854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764cm" svg:y="10.854cm">
          <draw:text-box>
            <text:p text:style-name="P4"><text:span text:style-name="T2">404.</text:span></text:p>
          </draw:text-box>
        </draw:frame>
        <draw:frame draw:style-name="gr5" draw:text-style-name="P6" draw:layer="layout" svg:width="4.8cm" svg:height="0.471cm" svg:x="12.708cm" svg:y="10.854cm">
          <draw:text-box>
            <text:p text:style-name="P4"><text:span text:style-name="T2">0092819-67.2026.8.04.1000</text:span></text:p>
          </draw:text-box>
        </draw:frame>
        <draw:frame draw:style-name="gr5" draw:text-style-name="P6" draw:layer="layout" svg:width="2.859cm" svg:height="0.471cm" svg:x="1.482cm" svg:y="11.324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623cm" svg:y="11.324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453cm" svg:y="11.32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556cm" svg:y="11.32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56cm" svg:height="0.471cm" svg:x="10.115cm" svg:y="11.324cm">
          <draw:text-box>
            <text:p text:style-name="P4"><text:span text:style-name="T3">Antônio Carlos Marinho Bezerra Júnior.</text:span></text:p>
          </draw:text-box>
        </draw:frame>
        <draw:frame draw:style-name="gr5" draw:text-style-name="P6" draw:layer="layout" svg:width="1.976cm" svg:height="0.471cm" svg:x="17.514cm" svg:y="11.32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106cm" svg:height="0.471cm" svg:x="1.482cm" svg:y="11.798cm">
          <draw:text-box>
            <text:p text:style-name="P4"><text:span text:style-name="T3">BANCO PAN S.A.Recorrido:</text:span></text:p>
          </draw:text-box>
        </draw:frame>
        <draw:frame draw:style-name="gr5" draw:text-style-name="P6" draw:layer="layout" svg:width="4.199cm" svg:height="0.471cm" svg:x="6.976cm" svg:y="11.798cm">
          <draw:text-box>
            <text:p text:style-name="P4"><text:span text:style-name="T3">Valéria Angeoles Souza.</text:span></text:p>
          </draw:text-box>
        </draw:frame>
        <draw:frame draw:style-name="gr5" draw:text-style-name="P6" draw:layer="layout" svg:width="3.093cm" svg:height="0.471cm" svg:x="11.566cm" svg:y="11.798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4.961cm" svg:y="11.798cm">
          <draw:text-box>
            <text:p text:style-name="P4"><text:span text:style-name="T3">239 -</text:span></text:p>
          </draw:text-box>
        </draw:frame>
        <draw:frame draw:style-name="gr5" draw:text-style-name="P6" draw:layer="layout" svg:width="3.224cm" svg:height="0.471cm" svg:x="16.108cm" svg:y="11.798cm">
          <draw:text-box>
            <text:p text:style-name="P4"><text:span text:style-name="T3">Com Resolução do</text:span></text:p>
          </draw:text-box>
        </draw:frame>
        <draw:frame draw:style-name="gr5" draw:text-style-name="P6" draw:layer="layout" svg:width="1.154cm" svg:height="0.471cm" svg:x="1.482cm" svg:y="12.285cm">
          <draw:text-box>
            <text:p text:style-name="P4"><text:span text:style-name="T3">Mérito</text:span></text:p>
          </draw:text-box>
        </draw:frame>
        <draw:frame draw:style-name="gr5" draw:text-style-name="P6" draw:layer="layout" svg:width="0.422cm" svg:height="0.471cm" svg:x="3.065cm" svg:y="12.285cm">
          <draw:text-box>
            <text:p text:style-name="P4"><text:span text:style-name="T3">-</text:span></text:p>
          </draw:text-box>
        </draw:frame>
        <draw:frame draw:style-name="gr5" draw:text-style-name="P6" draw:layer="layout" svg:width="2.93cm" svg:height="0.471cm" svg:x="3.582cm" svg:y="12.285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7.036cm" svg:y="12.285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9.026cm" svg:y="12.285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10.067cm" svg:y="12.28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3.295cm" svg:height="0.471cm" svg:x="11.812cm" svg:y="12.285cm">
          <draw:text-box>
            <text:p text:style-name="P4"><text:span text:style-name="T3">BANCO PAN S.A.</text:span></text:p>
          </draw:text-box>
        </draw:frame>
        <draw:frame draw:style-name="gr5" draw:text-style-name="P6" draw:layer="layout" svg:width="0.422cm" svg:height="0.471cm" svg:x="16.116cm" svg:y="12.285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633cm" svg:y="12.28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9cm" svg:y="12.285cm">
          <draw:text-box>
            <text:p text:style-name="P4"><text:span text:style-name="T2">405.</text:span></text:p>
          </draw:text-box>
        </draw:frame>
        <draw:frame draw:style-name="gr5" draw:text-style-name="P6" draw:layer="layout" svg:width="4.599cm" svg:height="0.471cm" svg:x="6.485cm" svg:y="12.776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1.447cm" svg:y="12.776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2.239cm" svg:y="12.77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5.3cm" svg:y="12.77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6.841cm" svg:y="12.776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8cm" svg:height="0.471cm" svg:x="1.482cm" svg:y="12.776cm">
          <draw:text-box>
            <text:p text:style-name="P4"><text:span text:style-name="T2">0037208-32.2026.8.04.1000</text:span></text:p>
          </draw:text-box>
        </draw:frame>
        <draw:frame draw:style-name="gr5" draw:text-style-name="P6" draw:layer="layout" svg:width="2.882cm" svg:height="0.471cm" svg:x="1.482cm" svg:y="13.246cm">
          <draw:text-box>
            <text:p text:style-name="P4"><text:span text:style-name="T3">Marinho Bezerra</text:span></text:p>
          </draw:text-box>
        </draw:frame>
        <draw:frame draw:style-name="gr5" draw:text-style-name="P6" draw:layer="layout" svg:width="1.166cm" svg:height="0.471cm" svg:x="4.835cm" svg:y="13.246cm">
          <draw:text-box>
            <text:p text:style-name="P4"><text:span text:style-name="T3">Júnior.</text:span></text:p>
          </draw:text-box>
        </draw:frame>
        <draw:frame draw:style-name="gr5" draw:text-style-name="P6" draw:layer="layout" svg:width="1.976cm" svg:height="0.471cm" svg:x="6.287cm" svg:y="13.24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8.257cm" svg:height="0.471cm" svg:x="8.569cm" svg:y="13.246cm">
          <draw:text-box>
            <text:p text:style-name="P4"><text:span text:style-name="T3">MICHAEL DOUGLAS MONTEIRO MORAIS.</text:span></text:p>
          </draw:text-box>
        </draw:frame>
        <draw:frame draw:style-name="gr5" draw:text-style-name="P6" draw:layer="layout" svg:width="1.812cm" svg:height="0.471cm" svg:x="17.665cm" svg:y="13.24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7.733cm" svg:height="0.471cm" svg:x="1.482cm" svg:y="13.72cm">
          <draw:text-box>
            <text:p text:style-name="P4"><text:span text:style-name="T3">BANCO PAN S.A. Decisão principal: 238 - Com Resolução do Mérito - Provimento em Parte, atribuído</text:span></text:p>
          </draw:text-box>
        </draw:frame>
        <draw:frame draw:style-name="gr5" draw:text-style-name="P6" draw:layer="layout" svg:width="0.637cm" svg:height="0.471cm" svg:x="1.482cm" svg:y="14.207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2.786cm" svg:y="14.20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93cm" svg:height="0.471cm" svg:x="4.826cm" svg:y="14.207cm">
          <draw:text-box>
            <text:p text:style-name="P4"><text:span text:style-name="T3">MICHAEL</text:span></text:p>
          </draw:text-box>
        </draw:frame>
        <draw:frame draw:style-name="gr5" draw:text-style-name="P6" draw:layer="layout" svg:width="2.025cm" svg:height="0.471cm" svg:x="7.48cm" svg:y="14.207cm">
          <draw:text-box>
            <text:p text:style-name="P4"><text:span text:style-name="T3">DOUGLAS</text:span></text:p>
          </draw:text-box>
        </draw:frame>
        <draw:frame draw:style-name="gr5" draw:text-style-name="P6" draw:layer="layout" svg:width="2.236cm" svg:height="0.471cm" svg:x="10.227cm" svg:y="14.207cm">
          <draw:text-box>
            <text:p text:style-name="P4"><text:span text:style-name="T3">MONTEIRO</text:span></text:p>
          </draw:text-box>
        </draw:frame>
        <draw:frame draw:style-name="gr5" draw:text-style-name="P6" draw:layer="layout" svg:width="1.649cm" svg:height="0.471cm" svg:x="13.208cm" svg:y="14.207cm">
          <draw:text-box>
            <text:p text:style-name="P4"><text:span text:style-name="T3">MORAIS</text:span></text:p>
          </draw:text-box>
        </draw:frame>
        <draw:frame draw:style-name="gr5" draw:text-style-name="P6" draw:layer="layout" svg:width="0.422cm" svg:height="0.471cm" svg:x="15.561cm" svg:y="14.207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315cm" svg:y="14.207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24cm" svg:y="14.207cm">
          <draw:text-box>
            <text:p text:style-name="P4"><text:span text:style-name="T2">406.</text:span></text:p>
          </draw:text-box>
        </draw:frame>
        <draw:frame draw:style-name="gr5" draw:text-style-name="P6" draw:layer="layout" svg:width="4.599cm" svg:height="0.471cm" svg:x="6.485cm" svg:y="14.693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1.447cm" svg:y="14.693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2.239cm" svg:y="14.69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5.3cm" svg:y="14.69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6.841cm" svg:y="14.693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8cm" svg:height="0.471cm" svg:x="1.482cm" svg:y="14.693cm">
          <draw:text-box>
            <text:p text:style-name="P4"><text:span text:style-name="T2">0079850-20.2026.8.04.1000</text:span></text:p>
          </draw:text-box>
        </draw:frame>
        <draw:frame draw:style-name="gr5" draw:text-style-name="P6" draw:layer="layout" svg:width="4.152cm" svg:height="0.471cm" svg:x="1.482cm" svg:y="15.168cm">
          <draw:text-box>
            <text:p text:style-name="P4"><text:span text:style-name="T3">Marinho Bezerra Júnior.</text:span></text:p>
          </draw:text-box>
        </draw:frame>
        <draw:frame draw:style-name="gr5" draw:text-style-name="P6" draw:layer="layout" svg:width="1.976cm" svg:height="0.471cm" svg:x="5.931cm" svg:y="15.16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539cm" svg:height="0.471cm" svg:x="8.086cm" svg:y="15.168cm">
          <draw:text-box>
            <text:p text:style-name="P4"><text:span text:style-name="T3">KÁTIA FABIANA DA SILVA TEIXEIRA.</text:span></text:p>
          </draw:text-box>
        </draw:frame>
        <draw:frame draw:style-name="gr5" draw:text-style-name="P6" draw:layer="layout" svg:width="1.812cm" svg:height="0.471cm" svg:x="16.036cm" svg:y="15.16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84cm" svg:height="0.471cm" svg:x="18.026cm" svg:y="15.168cm">
          <draw:text-box>
            <text:p text:style-name="P4"><text:span text:style-name="T3">BANCO</text:span></text:p>
          </draw:text-box>
        </draw:frame>
        <draw:frame draw:style-name="gr5" draw:text-style-name="P6" draw:layer="layout" svg:width="1.708cm" svg:height="0.471cm" svg:x="1.482cm" svg:y="15.637cm">
          <draw:text-box>
            <text:p text:style-name="P4"><text:span text:style-name="T3">PAN S.A.</text:span></text:p>
          </draw:text-box>
        </draw:frame>
        <draw:frame draw:style-name="gr5" draw:text-style-name="P6" draw:layer="layout" svg:width="3.093cm" svg:height="0.471cm" svg:x="3.437cm" svg:y="15.63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9.502cm" svg:height="0.471cm" svg:x="6.803cm" svg:y="15.637cm">
          <draw:text-box>
            <text:p text:style-name="P4"><text:span text:style-name="T3">238 - Com Resolução do Mérito - Provimento em Parte,</text:span></text:p>
          </draw:text-box>
        </draw:frame>
        <draw:frame draw:style-name="gr5" draw:text-style-name="P6" draw:layer="layout" svg:width="2.271cm" svg:height="0.471cm" svg:x="17.145cm" svg:y="15.637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.482cm" svg:y="16.12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7.68cm" svg:height="0.471cm" svg:x="3.002cm" svg:y="16.129cm">
          <draw:text-box>
            <text:p text:style-name="P4"><text:span text:style-name="T3">KÁTIA FABIANA DA SILVA TEIXEIRA -</text:span></text:p>
          </draw:text-box>
        </draw:frame>
        <draw:frame draw:style-name="gr5" draw:text-style-name="P6" draw:layer="layout" svg:width="1.66cm" svg:height="0.471cm" svg:x="11.451cm" svg:y="16.12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9.38cm" svg:y="16.129cm">
          <draw:text-box>
            <text:p text:style-name="P4"><text:span text:style-name="T3">-</text:span></text:p>
          </draw:text-box>
        </draw:frame>
        <draw:frame draw:style-name="gr5" draw:text-style-name="P6" draw:layer="layout" svg:width="0.743cm" svg:height="0.471cm" svg:x="13.343cm" svg:y="16.129cm">
          <draw:text-box>
            <text:p text:style-name="P4"><text:span text:style-name="T2">407.</text:span></text:p>
          </draw:text-box>
        </draw:frame>
        <draw:frame draw:style-name="gr5" draw:text-style-name="P6" draw:layer="layout" svg:width="4.8cm" svg:height="0.471cm" svg:x="14.296cm" svg:y="16.129cm">
          <draw:text-box>
            <text:p text:style-name="P4"><text:span text:style-name="T2">0221362-25.2025.8.04.1000</text:span></text:p>
          </draw:text-box>
        </draw:frame>
        <draw:frame draw:style-name="gr5" draw:text-style-name="P6" draw:layer="layout" svg:width="4.352cm" svg:height="0.471cm" svg:x="1.482cm" svg:y="16.598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55cm" svg:y="16.598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715cm" svg:y="16.598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265cm" svg:y="16.59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47cm" svg:y="16.59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2.083cm" svg:y="16.598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152cm" svg:height="0.471cm" svg:x="15.062cm" svg:y="16.598cm">
          <draw:text-box>
            <text:p text:style-name="P4"><text:span text:style-name="T3">Marinho Bezerra Júnior.</text:span></text:p>
          </draw:text-box>
        </draw:frame>
        <draw:frame draw:style-name="gr5" draw:text-style-name="P6" draw:layer="layout" svg:width="2.542cm" svg:height="0.471cm" svg:x="1.482cm" svg:y="17.07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4.204cm" svg:y="17.073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5.805cm" svg:y="17.07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8.349cm" svg:y="17.07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9.886cm" svg:y="17.073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1.378cm" svg:height="0.471cm" svg:x="15.532cm" svg:y="17.073cm">
          <draw:text-box>
            <text:p text:style-name="P4"><text:span text:style-name="T3">2 (Tipo:</text:span></text:p>
          </draw:text-box>
        </draw:frame>
        <draw:frame draw:style-name="gr5" draw:text-style-name="P6" draw:layer="layout" svg:width="2.365cm" svg:height="0.471cm" svg:x="17.133cm" svg:y="17.07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17.54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044cm" svg:y="17.542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1.378cm" svg:height="0.471cm" svg:x="8.781cm" svg:y="17.542cm">
          <draw:text-box>
            <text:p text:style-name="P4"><text:span text:style-name="T3">3 (Tipo:</text:span></text:p>
          </draw:text-box>
        </draw:frame>
        <draw:frame draw:style-name="gr5" draw:text-style-name="P6" draw:layer="layout" svg:width="2.612cm" svg:height="0.471cm" svg:x="10.428cm" svg:y="17.542cm">
          <draw:text-box>
            <text:p text:style-name="P4"><text:span text:style-name="T3">Impedimento.).</text:span></text:p>
          </draw:text-box>
        </draw:frame>
        <draw:frame draw:style-name="gr5" draw:text-style-name="P6" draw:layer="layout" svg:width="1.976cm" svg:height="0.471cm" svg:x="13.252cm" svg:y="17.54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906cm" svg:height="0.471cm" svg:x="15.431cm" svg:y="17.542cm">
          <draw:text-box>
            <text:p text:style-name="P4"><text:span text:style-name="T3">SALIM PEREIRA DA</text:span></text:p>
          </draw:text-box>
        </draw:frame>
        <draw:frame draw:style-name="gr5" draw:text-style-name="P6" draw:layer="layout" svg:width="1.354cm" svg:height="0.471cm" svg:x="1.482cm" svg:y="18.017cm">
          <draw:text-box>
            <text:p text:style-name="P4"><text:span text:style-name="T3">SILVA.</text:span></text:p>
          </draw:text-box>
        </draw:frame>
        <draw:frame draw:style-name="gr5" draw:text-style-name="P6" draw:layer="layout" svg:width="1.812cm" svg:height="0.471cm" svg:x="3.035cm" svg:y="18.01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8.587cm" svg:height="0.471cm" svg:x="5.055cm" svg:y="18.017cm">
          <draw:text-box>
            <text:p text:style-name="P4"><text:span text:style-name="T3">BANCO BRADESCO FINANCIAMENTOS S/A.</text:span></text:p>
          </draw:text-box>
        </draw:frame>
        <draw:frame draw:style-name="gr5" draw:text-style-name="P6" draw:layer="layout" svg:width="3.093cm" svg:height="0.471cm" svg:x="14.134cm" svg:y="18.01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535cm" svg:y="18.017cm">
          <draw:text-box>
            <text:p text:style-name="P4"><text:span text:style-name="T3">238 -</text:span></text:p>
          </draw:text-box>
        </draw:frame>
        <draw:frame draw:style-name="gr5" draw:text-style-name="P6" draw:layer="layout" svg:width="0.825cm" svg:height="0.471cm" svg:x="18.686cm" svg:y="18.017cm">
          <draw:text-box>
            <text:p text:style-name="P4"><text:span text:style-name="T3">Com</text:span></text:p>
          </draw:text-box>
        </draw:frame>
        <draw:frame draw:style-name="gr5" draw:text-style-name="P6" draw:layer="layout" svg:width="7.585cm" svg:height="0.471cm" svg:x="1.482cm" svg:y="18.491cm">
          <draw:text-box>
            <text:p text:style-name="P4"><text:span text:style-name="T3">Resolução do Mérito - Provimento em Parte,</text:span></text:p>
          </draw:text-box>
        </draw:frame>
        <draw:frame draw:style-name="gr5" draw:text-style-name="P6" draw:layer="layout" svg:width="9.279cm" svg:height="0.471cm" svg:x="9.699cm" svg:y="18.491cm">
          <draw:text-box>
            <text:p text:style-name="P4"><text:span text:style-name="T3">atribuído à(s) parte(s) SALIM PEREIRA DA SILVA -</text:span></text:p>
          </draw:text-box>
        </draw:frame>
        <draw:frame draw:style-name="gr5" draw:text-style-name="P6" draw:layer="layout" svg:width="1.66cm" svg:height="0.471cm" svg:x="1.482cm" svg:y="18.978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259cm" svg:y="18.978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4.25cm" svg:y="18.97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5.059cm" svg:y="18.97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8.137cm" svg:y="18.97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743cm" svg:height="0.471cm" svg:x="3.323cm" svg:y="18.978cm">
          <draw:text-box>
            <text:p text:style-name="P4"><text:span text:style-name="T2">408.</text:span></text:p>
          </draw:text-box>
        </draw:frame>
        <draw:frame draw:style-name="gr5" draw:text-style-name="P6" draw:layer="layout" svg:width="4.8cm" svg:height="0.471cm" svg:x="4.238cm" svg:y="18.978cm">
          <draw:text-box>
            <text:p text:style-name="P4"><text:span text:style-name="T2">0102778-62.2026.8.04.1000</text:span></text:p>
          </draw:text-box>
        </draw:frame>
        <draw:frame draw:style-name="gr5" draw:text-style-name="P6" draw:layer="layout" svg:width="6.856cm" svg:height="0.471cm" svg:x="1.482cm" svg:y="19.452cm">
          <draw:text-box>
            <text:p text:style-name="P4"><text:span text:style-name="T3">Antônio Carlos Marinho Bezerra Júnior.</text:span></text:p>
          </draw:text-box>
        </draw:frame>
        <draw:frame draw:style-name="gr5" draw:text-style-name="P6" draw:layer="layout" svg:width="1.976cm" svg:height="0.471cm" svg:x="9.005cm" svg:y="19.45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8cm" svg:height="0.471cm" svg:x="11.211cm" svg:y="19.452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812cm" svg:height="0.471cm" svg:x="16.357cm" svg:y="19.45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107cm" svg:height="0.471cm" svg:x="18.398cm" svg:y="19.452cm">
          <draw:text-box>
            <text:p text:style-name="P4"><text:span text:style-name="T3">Elivan</text:span></text:p>
          </draw:text-box>
        </draw:frame>
        <draw:frame draw:style-name="gr5" draw:text-style-name="P6" draw:layer="layout" svg:width="17.626cm" svg:height="0.471cm" svg:x="1.482cm" svg:y="19.922cm">
          <draw:text-box>
            <text:p text:style-name="P4"><text:span text:style-name="T3">Castro Santos. Decisão principal: 238 - Com Resolução do Mérito - Provimento em Parte, atribuído à(s)</text:span></text:p>
          </draw:text-box>
        </draw:frame>
        <draw:frame draw:style-name="gr5" draw:text-style-name="P6" draw:layer="layout" svg:width="8.021cm" svg:height="0.471cm" svg:x="1.482cm" svg:y="20.408cm">
          <draw:text-box>
            <text:p text:style-name="P4"><text:span text:style-name="T3">parte(s) BANCO BRADESCO S/A - Unânime.</text:span></text:p>
          </draw:text-box>
        </draw:frame>
        <draw:frame draw:style-name="gr5" draw:text-style-name="P6" draw:layer="layout" svg:width="3.576cm" svg:height="0.471cm" svg:x="15.828cm" svg:y="20.408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743cm" svg:height="0.471cm" svg:x="9.94cm" svg:y="20.408cm">
          <draw:text-box>
            <text:p text:style-name="P4"><text:span text:style-name="T2">409.</text:span></text:p>
          </draw:text-box>
        </draw:frame>
        <draw:frame draw:style-name="gr5" draw:text-style-name="P6" draw:layer="layout" svg:width="4.8cm" svg:height="0.471cm" svg:x="10.837cm" svg:y="20.408cm">
          <draw:text-box>
            <text:p text:style-name="P4"><text:span text:style-name="T2">0069262-51.2026.8.04.1000</text:span></text:p>
          </draw:text-box>
        </draw:frame>
        <draw:frame draw:style-name="gr5" draw:text-style-name="P6" draw:layer="layout" svg:width="0.919cm" svg:height="0.471cm" svg:x="1.482cm" svg:y="20.883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422cm" svg:height="0.471cm" svg:x="2.595cm" svg:y="20.88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2.921cm" svg:y="20.88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3.438cm" svg:y="20.88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558cm" svg:y="20.88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56cm" svg:height="0.471cm" svg:x="8.129cm" svg:y="20.883cm">
          <draw:text-box>
            <text:p text:style-name="P4"><text:span text:style-name="T3">Antônio Carlos Marinho Bezerra Júnior.</text:span></text:p>
          </draw:text-box>
        </draw:frame>
        <draw:frame draw:style-name="gr5" draw:text-style-name="P6" draw:layer="layout" svg:width="1.976cm" svg:height="0.471cm" svg:x="15.57cm" svg:y="20.88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742cm" svg:height="0.471cm" svg:x="17.759cm" svg:y="20.883cm">
          <draw:text-box>
            <text:p text:style-name="P4"><text:span text:style-name="T3">MATEUS</text:span></text:p>
          </draw:text-box>
        </draw:frame>
        <draw:frame draw:style-name="gr5" draw:text-style-name="P6" draw:layer="layout" svg:width="17.615cm" svg:height="0.471cm" svg:x="1.482cm" svg:y="21.357cm">
          <draw:text-box>
            <text:p text:style-name="P4"><text:span text:style-name="T3">REGO GANDRA. Recorrido: BANCO VOLKSWAGEN S.A. Decisão principal: 238 - Com Resolução</text:span></text:p>
          </draw:text-box>
        </draw:frame>
        <draw:frame draw:style-name="gr5" draw:text-style-name="P6" draw:layer="layout" svg:width="5.716cm" svg:height="0.471cm" svg:x="1.482cm" svg:y="21.844cm">
          <draw:text-box>
            <text:p text:style-name="P4"><text:span text:style-name="T3">do Mérito - Provimento em Parte,</text:span></text:p>
          </draw:text-box>
        </draw:frame>
        <draw:frame draw:style-name="gr5" draw:text-style-name="P6" draw:layer="layout" svg:width="10.701cm" svg:height="0.471cm" svg:x="7.578cm" svg:y="21.844cm">
          <draw:text-box>
            <text:p text:style-name="P4"><text:span text:style-name="T3">atribuído à(s) parte(s) MATEUS REGO GANDRA - Unânime.</text:span></text:p>
          </draw:text-box>
        </draw:frame>
        <draw:frame draw:style-name="gr5" draw:text-style-name="P6" draw:layer="layout" svg:width="0.743cm" svg:height="0.471cm" svg:x="18.775cm" svg:y="21.844cm">
          <draw:text-box>
            <text:p text:style-name="P4"><text:span text:style-name="T2">410.</text:span></text:p>
          </draw:text-box>
        </draw:frame>
        <draw:frame draw:style-name="gr5" draw:text-style-name="P6" draw:layer="layout" svg:width="8.207cm" svg:height="0.471cm" svg:x="6.464cm" svg:y="22.33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22.33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22.33cm">
          <draw:text-box>
            <text:p text:style-name="P4"><text:span text:style-name="T2">0681437-62.2025.8.04.1000</text:span></text:p>
          </draw:text-box>
        </draw:frame>
        <draw:frame draw:style-name="gr5" draw:text-style-name="P6" draw:layer="layout" svg:width="18.016cm" svg:height="0.471cm" svg:x="1.482cm" svg:y="22.805cm">
          <draw:text-box>
            <text:p text:style-name="P4"><text:span text:style-name="T3">Albuquerque De Freitas. Impedimentos: 1 (Tipo: Impedimento. Motivo: Juiz substituto atuou no 1º grau.),</text:span></text:p>
          </draw:text-box>
        </draw:frame>
        <draw:frame draw:style-name="gr5" draw:text-style-name="P6" draw:layer="layout" svg:width="1.378cm" svg:height="0.471cm" svg:x="1.482cm" svg:y="23.274cm">
          <draw:text-box>
            <text:p text:style-name="P4"><text:span text:style-name="T3">2 (Tipo:</text:span></text:p>
          </draw:text-box>
        </draw:frame>
        <draw:frame draw:style-name="gr5" draw:text-style-name="P6" draw:layer="layout" svg:width="2.365cm" svg:height="0.471cm" svg:x="3.277cm" svg:y="23.274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944cm" svg:y="23.27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7.587cm" svg:y="23.274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1.378cm" svg:height="0.471cm" svg:x="13.657cm" svg:y="23.274cm">
          <draw:text-box>
            <text:p text:style-name="P4"><text:span text:style-name="T3">3 (Tipo:</text:span></text:p>
          </draw:text-box>
        </draw:frame>
        <draw:frame draw:style-name="gr5" draw:text-style-name="P6" draw:layer="layout" svg:width="2.365cm" svg:height="0.471cm" svg:x="15.452cm" svg:y="23.274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19cm" svg:y="23.27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.482cm" svg:y="23.749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7.142cm" svg:y="23.74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998cm" svg:height="0.471cm" svg:x="9.302cm" svg:y="23.749cm">
          <draw:text-box>
            <text:p text:style-name="P4"><text:span text:style-name="T3">AZUL LINHA AÉREAS BRASILEIROS.S.A.</text:span></text:p>
          </draw:text-box>
        </draw:frame>
        <draw:frame draw:style-name="gr5" draw:text-style-name="P6" draw:layer="layout" svg:width="1.812cm" svg:height="0.471cm" svg:x="17.687cm" svg:y="23.74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7.757cm" svg:height="0.471cm" svg:x="1.482cm" svg:y="24.223cm">
          <draw:text-box>
            <text:p text:style-name="P4"><text:span text:style-name="T3">MM TURISMO &amp; VIAGENS S.A - MAX MILHAS, Recorrido: Vitor Cunha Barros. Decisão principal:</text:span></text:p>
          </draw:text-box>
        </draw:frame>
        <draw:frame draw:style-name="gr5" draw:text-style-name="P6" draw:layer="layout" svg:width="17.684cm" svg:height="0.471cm" svg:x="1.482cm" svg:y="24.693cm">
          <draw:text-box>
            <text:p text:style-name="P4"><text:span text:style-name="T3">238 - Com Resolução do Mérito - Provimento em Parte, atribuído à(s) parte(s) AZUL LINHA AÉREAS</text:span></text:p>
          </draw:text-box>
        </draw:frame>
        <draw:frame draw:style-name="gr5" draw:text-style-name="P6" draw:layer="layout" svg:width="5.494cm" svg:height="0.471cm" svg:x="1.482cm" svg:y="25.179cm">
          <draw:text-box>
            <text:p text:style-name="P4"><text:span text:style-name="T3">BRASILEIROS.S.A - Unânime.</text:span></text:p>
          </draw:text-box>
        </draw:frame>
        <draw:frame draw:style-name="gr5" draw:text-style-name="P6" draw:layer="layout" svg:width="6.514cm" svg:height="0.471cm" svg:x="12.916cm" svg:y="25.179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5.646cm" svg:height="0.471cm" svg:x="7.129cm" svg:y="25.179cm">
          <draw:text-box>
            <text:p text:style-name="P4"><text:span text:style-name="T2">411. 0650705-98.2025.8.04.1000</text:span></text:p>
          </draw:text-box>
        </draw:frame>
        <draw:frame draw:style-name="gr5" draw:text-style-name="P6" draw:layer="layout" svg:width="1.589cm" svg:height="0.471cm" svg:x="1.482cm" svg:y="25.654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28cm" svg:y="25.65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4.941cm" svg:y="25.654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0.305cm" svg:y="25.654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2.542cm" svg:height="0.471cm" svg:x="12.561cm" svg:y="25.654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372cm" svg:y="25.654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12cm" svg:y="25.654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7.612cm" svg:height="0.471cm" svg:x="1.482cm" svg:y="26.128cm">
          <draw:text-box>
            <text:p text:style-name="P4"><text:span text:style-name="T3">Motivo: Despachou em primeiro grau.). Recorrente: Maria Cleonice Ferreira Lima. Recorrido: BANCO</text:span></text:p>
          </draw:text-box>
        </draw:frame>
        <draw:frame draw:style-name="gr5" draw:text-style-name="P6" draw:layer="layout" svg:width="17.556cm" svg:height="0.471cm" svg:x="1.482cm" svg:y="26.598cm">
          <draw:text-box>
            <text:p text:style-name="P4"><text:span text:style-name="T3">BRADESCO S/A. Decisão principal: 239 - Com Resolução do Mérito - Não-Provimento, atribuído à(s)</text:span></text:p>
          </draw:text-box>
        </draw:frame>
        <draw:frame draw:style-name="gr5" draw:text-style-name="P6" draw:layer="layout" svg:width="8.477cm" svg:height="0.471cm" svg:x="1.482cm" svg:y="27.084cm">
          <draw:text-box>
            <text:p text:style-name="P4"><text:span text:style-name="T3">parte(s) Maria Cleonice Ferreira Lima - Unânime.</text:span></text:p>
          </draw:text-box>
        </draw:frame>
        <draw:frame draw:style-name="gr5" draw:text-style-name="P6" draw:layer="layout" svg:width="3.576cm" svg:height="0.471cm" svg:x="15.923cm" svg:y="27.084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646cm" svg:height="0.471cm" svg:x="10.143cm" svg:y="27.084cm">
          <draw:text-box>
            <text:p text:style-name="P4"><text:span text:style-name="T2">412. 0192277-91.2025.8.04.1000</text:span></text:p>
          </draw:text-box>
        </draw:frame>
        <draw:frame draw:style-name="gr5" draw:text-style-name="P6" draw:layer="layout" svg:width="0.919cm" svg:height="0.471cm" svg:x="1.482cm" svg:y="27.559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83cm" svg:y="27.55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4cm" svg:y="27.55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49cm" svg:y="27.55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8.044cm" svg:y="27.559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5.359cm" svg:y="27.55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895cm" svg:height="0.471cm" svg:x="17.535cm" svg:y="27.559cm">
          <draw:text-box>
            <text:p text:style-name="P4"><text:span text:style-name="T3">Adriano de</text:span></text:p>
          </draw:text-box>
        </draw:frame>
      </draw:page>
      <draw:page draw:name="page32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17.611cm" svg:height="0.471cm" svg:x="1.482cm" svg:y="1.278cm">
          <draw:text-box>
            <text:p text:style-name="P4"><text:span text:style-name="T3">Oliveira Leite representado(a) por Carlos Eugênio Veras de Menezes. Recorrido: CLARO S/A. Decisão</text:span></text:p>
          </draw:text-box>
        </draw:frame>
        <draw:frame draw:style-name="gr5" draw:text-style-name="P6" draw:layer="layout" svg:width="17.871cm" svg:height="0.471cm" svg:x="1.482cm" svg:y="1.752cm">
          <draw:text-box>
            <text:p text:style-name="P4"><text:span text:style-name="T3">principal: 237 - Com Resolução do Mérito - Provimento, atribuído à(s) parte(s) Adriano de Oliveira Leite</text:span></text:p>
          </draw:text-box>
        </draw:frame>
        <draw:frame draw:style-name="gr5" draw:text-style-name="P6" draw:layer="layout" svg:width="11.251cm" svg:height="0.471cm" svg:x="1.482cm" svg:y="2.239cm">
          <draw:text-box>
            <text:p text:style-name="P4"><text:span text:style-name="T3">representado(a) por Carlos Eugênio Veras de Menezes - Unânime.</text:span></text:p>
          </draw:text-box>
        </draw:frame>
        <draw:frame draw:style-name="gr5" draw:text-style-name="P6" draw:layer="layout" svg:width="0.422cm" svg:height="0.471cm" svg:x="19.381cm" svg:y="2.239cm">
          <draw:text-box>
            <text:p text:style-name="P4"><text:span text:style-name="T3">-</text:span></text:p>
          </draw:text-box>
        </draw:frame>
        <draw:frame draw:style-name="gr5" draw:text-style-name="P6" draw:layer="layout" svg:width="0.743cm" svg:height="0.471cm" svg:x="13.462cm" svg:y="2.239cm">
          <draw:text-box>
            <text:p text:style-name="P4"><text:span text:style-name="T2">413.</text:span></text:p>
          </draw:text-box>
        </draw:frame>
        <draw:frame draw:style-name="gr5" draw:text-style-name="P6" draw:layer="layout" svg:width="4.8cm" svg:height="0.471cm" svg:x="14.372cm" svg:y="2.239cm">
          <draw:text-box>
            <text:p text:style-name="P4"><text:span text:style-name="T2">0228033-64.2025.8.04.1000</text:span></text:p>
          </draw:text-box>
        </draw:frame>
        <draw:frame draw:style-name="gr5" draw:text-style-name="P6" draw:layer="layout" svg:width="4.352cm" svg:height="0.471cm" svg:x="1.482cm" svg:y="2.71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67cm" svg:y="2.71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731cm" svg:y="2.71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29cm" svg:y="2.71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504cm" svg:y="2.71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12.121cm" svg:y="2.713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7.484cm" svg:y="2.713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7.872cm" svg:height="0.471cm" svg:x="1.482cm" svg:y="3.183cm">
          <draw:text-box>
            <text:p text:style-name="P4"><text:span text:style-name="T3">Recorrente: CARLOS HENRIQUE MONTEIRO TEIXEIRA. Decisão parcial: Não-Provimento. Decisão</text:span></text:p>
          </draw:text-box>
        </draw:frame>
        <draw:frame draw:style-name="gr5" draw:text-style-name="P6" draw:layer="layout" svg:width="17.638cm" svg:height="0.471cm" svg:x="1.482cm" svg:y="3.657cm">
          <draw:text-box>
            <text:p text:style-name="P4"><text:span text:style-name="T3">principal: 237 - Com Resolução do Mérito - Provimento, atribuído à(s) parte(s) BANCO INDUSTRIAL</text:span></text:p>
          </draw:text-box>
        </draw:frame>
        <draw:frame draw:style-name="gr5" draw:text-style-name="P6" draw:layer="layout" svg:width="5cm" svg:height="0.471cm" svg:x="1.482cm" svg:y="4.144cm">
          <draw:text-box>
            <text:p text:style-name="P4"><text:span text:style-name="T3">DO BRASIL S/A - Unânime.</text:span></text:p>
          </draw:text-box>
        </draw:frame>
        <draw:frame draw:style-name="gr5" draw:text-style-name="P6" draw:layer="layout" svg:width="6.514cm" svg:height="0.471cm" svg:x="12.708cm" svg:y="4.144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0.743cm" svg:height="0.471cm" svg:x="6.824cm" svg:y="4.144cm">
          <draw:text-box>
            <text:p text:style-name="P4"><text:span text:style-name="T2">414.</text:span></text:p>
          </draw:text-box>
        </draw:frame>
        <draw:frame draw:style-name="gr5" draw:text-style-name="P6" draw:layer="layout" svg:width="4.8cm" svg:height="0.471cm" svg:x="7.722cm" svg:y="4.144cm">
          <draw:text-box>
            <text:p text:style-name="P4"><text:span text:style-name="T2">0601060-76.2021.8.04.3900</text:span></text:p>
          </draw:text-box>
        </draw:frame>
        <draw:frame draw:style-name="gr5" draw:text-style-name="P6" draw:layer="layout" svg:width="1.589cm" svg:height="0.471cm" svg:x="1.482cm" svg:y="4.618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8.277cm" svg:height="0.471cm" svg:x="3.234cm" svg:y="4.618cm">
          <draw:text-box>
            <text:p text:style-name="P4"><text:span text:style-name="T3">Relator: Alexandre Henrique Novaes De Araújo.</text:span></text:p>
          </draw:text-box>
        </draw:frame>
        <draw:frame draw:style-name="gr5" draw:text-style-name="P6" draw:layer="layout" svg:width="7.351cm" svg:height="0.471cm" svg:x="11.943cm" svg:y="4.618cm">
          <draw:text-box>
            <text:p text:style-name="P4"><text:span text:style-name="T3">Recorrente: ADAIRIS PRAIA DA SILVA.</text:span></text:p>
          </draw:text-box>
        </draw:frame>
        <draw:frame draw:style-name="gr5" draw:text-style-name="P6" draw:layer="layout" svg:width="1.812cm" svg:height="0.471cm" svg:x="1.482cm" svg:y="5.08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082cm" svg:height="0.471cm" svg:x="3.59cm" svg:y="5.088cm">
          <draw:text-box>
            <text:p text:style-name="P4"><text:span text:style-name="T3">TELEFONICA BRASIL S.A.</text:span></text:p>
          </draw:text-box>
        </draw:frame>
        <draw:frame draw:style-name="gr5" draw:text-style-name="P6" draw:layer="layout" svg:width="3.093cm" svg:height="0.471cm" svg:x="9.292cm" svg:y="5.088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857cm" svg:y="5.088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135cm" svg:y="5.088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5.579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4.915cm" svg:y="5.579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892cm" svg:y="5.579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93cm" svg:y="5.579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719cm" svg:height="0.471cm" svg:x="9.661cm" svg:y="5.579cm">
          <draw:text-box>
            <text:p text:style-name="P4"><text:span text:style-name="T3">ADAIRIS</text:span></text:p>
          </draw:text-box>
        </draw:frame>
        <draw:frame draw:style-name="gr5" draw:text-style-name="P6" draw:layer="layout" svg:width="3.589cm" svg:height="0.471cm" svg:x="11.807cm" svg:y="5.579cm">
          <draw:text-box>
            <text:p text:style-name="P4"><text:span text:style-name="T3">PRAIA DA SILVA -</text:span></text:p>
          </draw:text-box>
        </draw:frame>
        <draw:frame draw:style-name="gr5" draw:text-style-name="P6" draw:layer="layout" svg:width="1.66cm" svg:height="0.471cm" svg:x="16.645cm" svg:y="5.579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49cm" svg:y="5.579cm">
          <draw:text-box>
            <text:p text:style-name="P4"><text:span text:style-name="T2">415.</text:span></text:p>
          </draw:text-box>
        </draw:frame>
        <draw:frame draw:style-name="gr5" draw:text-style-name="P6" draw:layer="layout" svg:width="0.422cm" svg:height="0.471cm" svg:x="6.612cm" svg:y="6.066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6.066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6.066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6.066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6.06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6.06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6.066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6.066cm">
          <draw:text-box>
            <text:p text:style-name="P4"><text:span text:style-name="T2">0601141-25.2021.8.04.3900</text:span></text:p>
          </draw:text-box>
        </draw:frame>
        <draw:frame draw:style-name="gr5" draw:text-style-name="P6" draw:layer="layout" svg:width="18.025cm" svg:height="0.471cm" svg:x="1.482cm" svg:y="6.54cm">
          <draw:text-box>
            <text:p text:style-name="P4"><text:span text:style-name="T3">Henrique Novaes De Araújo. Recorrente: DEUSIANE AMARAL OLIVEIRA. Recorrido: TELEFONICA</text:span></text:p>
          </draw:text-box>
        </draw:frame>
        <draw:frame draw:style-name="gr5" draw:text-style-name="P6" draw:layer="layout" svg:width="2.366cm" svg:height="0.471cm" svg:x="1.482cm" svg:y="7.01cm">
          <draw:text-box>
            <text:p text:style-name="P4"><text:span text:style-name="T3">BRASIL S.A.</text:span></text:p>
          </draw:text-box>
        </draw:frame>
        <draw:frame draw:style-name="gr5" draw:text-style-name="P6" draw:layer="layout" svg:width="3.093cm" svg:height="0.471cm" svg:x="4.136cm" svg:y="7.0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7.54cm" svg:y="7.01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8.691cm" svg:y="7.01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3.975cm" svg:y="7.01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2.271cm" svg:height="0.471cm" svg:x="17.128cm" svg:y="7.0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.482cm" svg:y="7.49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41cm" svg:height="0.471cm" svg:x="2.989cm" svg:y="7.497cm">
          <draw:text-box>
            <text:p text:style-name="P4"><text:span text:style-name="T3">DEUSIANE AMARAL OLIVEIRA -</text:span></text:p>
          </draw:text-box>
        </draw:frame>
        <draw:frame draw:style-name="gr5" draw:text-style-name="P6" draw:layer="layout" svg:width="1.66cm" svg:height="0.471cm" svg:x="9.906cm" svg:y="7.497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7.78cm" svg:y="7.497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18cm" svg:y="7.497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781cm" svg:y="7.497cm">
          <draw:text-box>
            <text:p text:style-name="P4"><text:span text:style-name="T2">416.</text:span></text:p>
          </draw:text-box>
        </draw:frame>
        <draw:frame draw:style-name="gr5" draw:text-style-name="P6" draw:layer="layout" svg:width="4.8cm" svg:height="0.471cm" svg:x="12.725cm" svg:y="7.497cm">
          <draw:text-box>
            <text:p text:style-name="P4"><text:span text:style-name="T2">0601068-53.2021.8.04.3900</text:span></text:p>
          </draw:text-box>
        </draw:frame>
        <draw:frame draw:style-name="gr5" draw:text-style-name="P6" draw:layer="layout" svg:width="2.859cm" svg:height="0.471cm" svg:x="1.482cm" svg:y="7.971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632cm" svg:y="7.971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466cm" svg:y="7.97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578cm" svg:y="7.97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10.144cm" svg:y="7.971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7.509cm" svg:y="7.97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739cm" svg:height="0.471cm" svg:x="1.482cm" svg:y="8.445cm">
          <draw:text-box>
            <text:p text:style-name="P4"><text:span text:style-name="T3">ARYANNE DE PAULA MELO DA SILVA.</text:span></text:p>
          </draw:text-box>
        </draw:frame>
        <draw:frame draw:style-name="gr5" draw:text-style-name="P6" draw:layer="layout" svg:width="1.812cm" svg:height="0.471cm" svg:x="10.295cm" svg:y="8.44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082cm" svg:height="0.471cm" svg:x="12.403cm" svg:y="8.445cm">
          <draw:text-box>
            <text:p text:style-name="P4"><text:span text:style-name="T3">TELEFONICA BRASIL S.A.</text:span></text:p>
          </draw:text-box>
        </draw:frame>
        <draw:frame draw:style-name="gr5" draw:text-style-name="P6" draw:layer="layout" svg:width="1.365cm" svg:height="0.471cm" svg:x="18.114cm" svg:y="8.445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.482cm" svg:y="8.915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8.75cm" svg:height="0.471cm" svg:x="3.294cm" svg:y="8.915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6.515cm" svg:height="0.471cm" svg:x="12.701cm" svg:y="8.915cm">
          <draw:text-box>
            <text:p text:style-name="P4"><text:span text:style-name="T3">atribuído à(s) parte(s) ARYANNE DE</text:span></text:p>
          </draw:text-box>
        </draw:frame>
        <draw:frame draw:style-name="gr5" draw:text-style-name="P6" draw:layer="layout" svg:width="6.798cm" svg:height="0.471cm" svg:x="1.482cm" svg:y="9.402cm">
          <draw:text-box>
            <text:p text:style-name="P4"><text:span text:style-name="T3">PAULA MELO DA SILVA - Unânime.</text:span></text:p>
          </draw:text-box>
        </draw:frame>
        <draw:frame draw:style-name="gr5" draw:text-style-name="P6" draw:layer="layout" svg:width="5.28cm" svg:height="0.471cm" svg:x="14.203cm" svg:y="9.402cm">
          <draw:text-box>
            <text:p text:style-name="P4"><text:span text:style-name="T3">- Recurso Inominado Cível - 3ª</text:span></text:p>
          </draw:text-box>
        </draw:frame>
        <draw:frame draw:style-name="gr5" draw:text-style-name="P6" draw:layer="layout" svg:width="5.646cm" svg:height="0.471cm" svg:x="8.433cm" svg:y="9.402cm">
          <draw:text-box>
            <text:p text:style-name="P4"><text:span text:style-name="T2">417. 0713569-75.2025.8.04.1000</text:span></text:p>
          </draw:text-box>
        </draw:frame>
        <draw:frame draw:style-name="gr5" draw:text-style-name="P6" draw:layer="layout" svg:width="17.836cm" svg:height="0.471cm" svg:x="1.482cm" svg:y="9.876cm">
          <draw:text-box>
            <text:p text:style-name="P4"><text:span text:style-name="T3">Turma Recursal. Relator: Alexandre Henrique Novaes De Araújo. Recorrente: ADEMIR JOÃO GOMES</text:span></text:p>
          </draw:text-box>
        </draw:frame>
        <draw:frame draw:style-name="gr5" draw:text-style-name="P6" draw:layer="layout" svg:width="1.872cm" svg:height="0.471cm" svg:x="1.482cm" svg:y="10.35cm">
          <draw:text-box>
            <text:p text:style-name="P4"><text:span text:style-name="T3">PEREIRA.</text:span></text:p>
          </draw:text-box>
        </draw:frame>
        <draw:frame draw:style-name="gr5" draw:text-style-name="P6" draw:layer="layout" svg:width="1.812cm" svg:height="0.471cm" svg:x="3.632cm" svg:y="10.3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4cm" svg:height="0.471cm" svg:x="5.732cm" svg:y="10.35cm">
          <draw:text-box>
            <text:p text:style-name="P4"><text:span text:style-name="T3">BANCO AGIBANK S.A,</text:span></text:p>
          </draw:text-box>
        </draw:frame>
        <draw:frame draw:style-name="gr5" draw:text-style-name="P6" draw:layer="layout" svg:width="1.812cm" svg:height="0.471cm" svg:x="10.718cm" svg:y="10.3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12.814cm" svg:y="10.35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365cm" svg:height="0.471cm" svg:x="18.127cm" svg:y="10.35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.482cm" svg:y="10.82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8.75cm" svg:height="0.471cm" svg:x="3.281cm" svg:y="10.82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6.633cm" svg:height="0.471cm" svg:x="12.621cm" svg:y="10.82cm">
          <draw:text-box>
            <text:p text:style-name="P4"><text:span text:style-name="T3">atribuído à(s) parte(s) ADEMIR JOÃO</text:span></text:p>
          </draw:text-box>
        </draw:frame>
        <draw:frame draw:style-name="gr5" draw:text-style-name="P6" draw:layer="layout" svg:width="5.364cm" svg:height="0.471cm" svg:x="1.482cm" svg:y="11.311cm">
          <draw:text-box>
            <text:p text:style-name="P4"><text:span text:style-name="T3">GOMES PEREIRA - Unânime.</text:span></text:p>
          </draw:text-box>
        </draw:frame>
        <draw:frame draw:style-name="gr5" draw:text-style-name="P6" draw:layer="layout" svg:width="6.514cm" svg:height="0.471cm" svg:x="12.861cm" svg:y="11.311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5.646cm" svg:height="0.471cm" svg:x="7.049cm" svg:y="11.311cm">
          <draw:text-box>
            <text:p text:style-name="P4"><text:span text:style-name="T2">418. 0249957-34.2025.8.04.1000</text:span></text:p>
          </draw:text-box>
        </draw:frame>
        <draw:frame draw:style-name="gr5" draw:text-style-name="P6" draw:layer="layout" svg:width="1.589cm" svg:height="0.471cm" svg:x="1.482cm" svg:y="11.781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32cm" svg:y="11.78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4.954cm" svg:y="11.781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0.339cm" svg:y="11.781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976cm" svg:height="0.471cm" svg:x="12.599cm" svg:y="11.78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377cm" svg:height="0.471cm" svg:x="14.847cm" svg:y="11.781cm">
          <draw:text-box>
            <text:p text:style-name="P4"><text:span text:style-name="T3">ADEMAR FRANCO DO</text:span></text:p>
          </draw:text-box>
        </draw:frame>
        <draw:frame draw:style-name="gr5" draw:text-style-name="P6" draw:layer="layout" svg:width="2.883cm" svg:height="0.471cm" svg:x="1.482cm" svg:y="12.255cm">
          <draw:text-box>
            <text:p text:style-name="P4"><text:span text:style-name="T3">NASCIMENTO.</text:span></text:p>
          </draw:text-box>
        </draw:frame>
        <draw:frame draw:style-name="gr5" draw:text-style-name="P6" draw:layer="layout" svg:width="1.812cm" svg:height="0.471cm" svg:x="4.623cm" svg:y="12.25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635cm" svg:height="0.471cm" svg:x="6.693cm" svg:y="12.255cm">
          <draw:text-box>
            <text:p text:style-name="P4"><text:span text:style-name="T3">BANCO SANTANDER BRASIL S/A.</text:span></text:p>
          </draw:text-box>
        </draw:frame>
        <draw:frame draw:style-name="gr5" draw:text-style-name="P6" draw:layer="layout" svg:width="3.093cm" svg:height="0.471cm" svg:x="13.969cm" svg:y="12.255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459cm" svg:y="12.255cm">
          <draw:text-box>
            <text:p text:style-name="P4"><text:span text:style-name="T3">200 -</text:span></text:p>
          </draw:text-box>
        </draw:frame>
        <draw:frame draw:style-name="gr5" draw:text-style-name="P6" draw:layer="layout" svg:width="0.825cm" svg:height="0.471cm" svg:x="18.686cm" svg:y="12.255cm">
          <draw:text-box>
            <text:p text:style-name="P4"><text:span text:style-name="T3">Com</text:span></text:p>
          </draw:text-box>
        </draw:frame>
        <draw:frame draw:style-name="gr5" draw:text-style-name="P6" draw:layer="layout" svg:width="17.623cm" svg:height="0.471cm" svg:x="1.482cm" svg:y="12.725cm">
          <draw:text-box>
            <text:p text:style-name="P4"><text:span text:style-name="T3">Resolução do Mérito - Não-Acolhimento de Embargos de Declaração, atribuído à(s) parte(s) ADEMAR</text:span></text:p>
          </draw:text-box>
        </draw:frame>
        <draw:frame draw:style-name="gr5" draw:text-style-name="P6" draw:layer="layout" svg:width="7.328cm" svg:height="0.471cm" svg:x="1.482cm" svg:y="13.216cm">
          <draw:text-box>
            <text:p text:style-name="P4"><text:span text:style-name="T3">FRANCO DO NASCIMENTO - Unânime.</text:span></text:p>
          </draw:text-box>
        </draw:frame>
        <draw:frame draw:style-name="gr5" draw:text-style-name="P6" draw:layer="layout" svg:width="4.846cm" svg:height="0.471cm" svg:x="14.672cm" svg:y="13.216cm">
          <draw:text-box>
            <text:p text:style-name="P4"><text:span text:style-name="T3">- Recurso Inominado Cível -</text:span></text:p>
          </draw:text-box>
        </draw:frame>
        <draw:frame draw:style-name="gr5" draw:text-style-name="P6" draw:layer="layout" svg:width="5.646cm" svg:height="0.471cm" svg:x="8.92cm" svg:y="13.216cm">
          <draw:text-box>
            <text:p text:style-name="P4"><text:span text:style-name="T2">419. 0013696-54.2025.8.04.1000</text:span></text:p>
          </draw:text-box>
        </draw:frame>
        <draw:frame draw:style-name="gr5" draw:text-style-name="P6" draw:layer="layout" svg:width="0.422cm" svg:height="0.471cm" svg:x="1.482cm" svg:y="13.686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2.091cm" svg:y="13.686cm">
          <draw:text-box>
            <text:p text:style-name="P4"><text:span text:style-name="T3">Turma</text:span></text:p>
          </draw:text-box>
        </draw:frame>
        <draw:frame draw:style-name="gr5" draw:text-style-name="P6" draw:layer="layout" svg:width="1.589cm" svg:height="0.471cm" svg:x="3.522cm" svg:y="13.686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5.436cm" svg:y="13.68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7.117cm" svg:y="13.686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1.577cm" svg:height="0.471cm" svg:x="9.208cm" svg:y="13.686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11.101cm" svg:y="13.686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12.68cm" svg:y="13.686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13.455cm" svg:y="13.686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2.542cm" svg:height="0.471cm" svg:x="15.05cm" svg:y="13.686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17.937cm" svg:y="13.686cm">
          <draw:text-box>
            <text:p text:style-name="P4"><text:span text:style-name="T3">1</text:span></text:p>
          </draw:text-box>
        </draw:frame>
        <draw:frame draw:style-name="gr5" draw:text-style-name="P6" draw:layer="layout" svg:width="1.06cm" svg:height="0.471cm" svg:x="18.428cm" svg:y="13.686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17.671cm" svg:height="0.471cm" svg:x="1.482cm" svg:y="14.16cm">
          <draw:text-box>
            <text:p text:style-name="P4"><text:span text:style-name="T3">Impedimento. Motivo: Despachou em primeiro grau.). Recorrente: Caram Abrahim &amp; Companhia - Epp</text:span></text:p>
          </draw:text-box>
        </draw:frame>
        <draw:frame draw:style-name="gr5" draw:text-style-name="P6" draw:layer="layout" svg:width="2.634cm" svg:height="0.471cm" svg:x="1.482cm" svg:y="14.63cm">
          <draw:text-box>
            <text:p text:style-name="P4"><text:span text:style-name="T3">representado(a)</text:span></text:p>
          </draw:text-box>
        </draw:frame>
        <draw:frame draw:style-name="gr5" draw:text-style-name="P6" draw:layer="layout" svg:width="0.566cm" svg:height="0.471cm" svg:x="4.441cm" svg:y="14.63cm">
          <draw:text-box>
            <text:p text:style-name="P4"><text:span text:style-name="T3">por</text:span></text:p>
          </draw:text-box>
        </draw:frame>
        <draw:frame draw:style-name="gr5" draw:text-style-name="P6" draw:layer="layout" svg:width="3.776cm" svg:height="0.471cm" svg:x="5.275cm" svg:y="14.63cm">
          <draw:text-box>
            <text:p text:style-name="P4"><text:span text:style-name="T3">Caram Abrahim Neto.</text:span></text:p>
          </draw:text-box>
        </draw:frame>
        <draw:frame draw:style-name="gr5" draw:text-style-name="P6" draw:layer="layout" svg:width="1.812cm" svg:height="0.471cm" svg:x="9.682cm" svg:y="14.6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082cm" svg:height="0.471cm" svg:x="11.795cm" svg:y="14.63cm">
          <draw:text-box>
            <text:p text:style-name="P4"><text:span text:style-name="T3">TELEFONICA BRASIL S.A.</text:span></text:p>
          </draw:text-box>
        </draw:frame>
        <draw:frame draw:style-name="gr5" draw:text-style-name="P6" draw:layer="layout" svg:width="1.954cm" svg:height="0.471cm" svg:x="17.521cm" svg:y="14.63cm">
          <draw:text-box>
            <text:p text:style-name="P4"><text:span text:style-name="T3">Julgamento</text:span></text:p>
          </draw:text-box>
        </draw:frame>
        <draw:frame draw:style-name="gr5" draw:text-style-name="P6" draw:layer="layout" svg:width="1.8cm" svg:height="0.471cm" svg:x="1.482cm" svg:y="15.104cm">
          <draw:text-box>
            <text:p text:style-name="P4"><text:span text:style-name="T3">cancelado.</text:span></text:p>
          </draw:text-box>
        </draw:frame>
        <draw:frame draw:style-name="gr5" draw:text-style-name="P6" draw:layer="layout" svg:width="3.376cm" svg:height="0.471cm" svg:x="3.451cm" svg:y="15.104cm">
          <draw:text-box>
            <text:p text:style-name="P4"><text:span text:style-name="T3">Pedido de vista por:</text:span></text:p>
          </draw:text-box>
        </draw:frame>
        <draw:frame draw:style-name="gr5" draw:text-style-name="P6" draw:layer="layout" svg:width="6.808cm" svg:height="0.471cm" svg:x="7.147cm" svg:y="15.104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4.941cm" svg:height="0.471cm" svg:x="14.348cm" svg:y="15.104cm">
          <draw:text-box>
            <text:p text:style-name="P4"><text:span text:style-name="T3">Motivo: Pedido de Vistas em</text:span></text:p>
          </draw:text-box>
        </draw:frame>
        <draw:frame draw:style-name="gr5" draw:text-style-name="P6" draw:layer="layout" svg:width="2.565cm" svg:height="0.471cm" svg:x="1.482cm" svg:y="15.591cm">
          <draw:text-box>
            <text:p text:style-name="P4"><text:span text:style-name="T3">Sessão Virtual.</text:span></text:p>
          </draw:text-box>
        </draw:frame>
        <draw:frame draw:style-name="gr5" draw:text-style-name="P6" draw:layer="layout" svg:width="0.422cm" svg:height="0.471cm" svg:x="10.461cm" svg:y="15.591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0.816cm" svg:y="15.59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5.651cm" svg:y="15.59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6.003cm" svg:y="15.591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6.549cm" svg:y="15.59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0.743cm" svg:height="0.471cm" svg:x="4.407cm" svg:y="15.591cm">
          <draw:text-box>
            <text:p text:style-name="P4"><text:span text:style-name="T2">420.</text:span></text:p>
          </draw:text-box>
        </draw:frame>
        <draw:frame draw:style-name="gr5" draw:text-style-name="P6" draw:layer="layout" svg:width="4.8cm" svg:height="0.471cm" svg:x="5.368cm" svg:y="15.591cm">
          <draw:text-box>
            <text:p text:style-name="P4"><text:span text:style-name="T2">0003336-27.2025.8.04.4600</text:span></text:p>
          </draw:text-box>
        </draw:frame>
        <draw:frame draw:style-name="gr5" draw:text-style-name="P6" draw:layer="layout" svg:width="1.366cm" svg:height="0.471cm" svg:x="1.482cm" svg:y="16.06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3.311cm" svg:y="16.065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1.577cm" svg:height="0.471cm" svg:x="5.55cm" svg:y="16.065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7.595cm" svg:y="16.065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9.314cm" svg:y="16.065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10.22cm" svg:y="16.065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976cm" svg:height="0.471cm" svg:x="11.96cm" svg:y="16.06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542cm" svg:height="0.471cm" svg:x="14.427cm" svg:y="16.065cm">
          <draw:text-box>
            <text:p text:style-name="P4"><text:span text:style-name="T3">VALDEMIRA</text:span></text:p>
          </draw:text-box>
        </draw:frame>
        <draw:frame draw:style-name="gr5" draw:text-style-name="P6" draw:layer="layout" svg:width="2.025cm" svg:height="0.471cm" svg:x="17.441cm" svg:y="16.065cm">
          <draw:text-box>
            <text:p text:style-name="P4"><text:span text:style-name="T3">SANTANA</text:span></text:p>
          </draw:text-box>
        </draw:frame>
        <draw:frame draw:style-name="gr5" draw:text-style-name="P6" draw:layer="layout" svg:width="3.283cm" svg:height="0.471cm" svg:x="1.482cm" svg:y="16.535cm">
          <draw:text-box>
            <text:p text:style-name="P4"><text:span text:style-name="T3">ALBUQUERQUE.</text:span></text:p>
          </draw:text-box>
        </draw:frame>
        <draw:frame draw:style-name="gr5" draw:text-style-name="P6" draw:layer="layout" svg:width="1.812cm" svg:height="0.471cm" svg:x="5.016cm" svg:y="16.53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977cm" svg:height="0.471cm" svg:x="7.074cm" svg:y="16.535cm">
          <draw:text-box>
            <text:p text:style-name="P4"><text:span text:style-name="T3">BANCO HONDA S.A.</text:span></text:p>
          </draw:text-box>
        </draw:frame>
        <draw:frame draw:style-name="gr5" draw:text-style-name="P6" draw:layer="layout" svg:width="3.857cm" svg:height="0.471cm" svg:x="11.522cm" svg:y="16.535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376cm" svg:height="0.471cm" svg:x="15.765cm" svg:y="16.535cm">
          <draw:text-box>
            <text:p text:style-name="P4"><text:span text:style-name="T3">Pedido de vista por:</text:span></text:p>
          </draw:text-box>
        </draw:frame>
        <draw:frame draw:style-name="gr5" draw:text-style-name="P6" draw:layer="layout" svg:width="1.765cm" svg:height="0.471cm" svg:x="1.482cm" svg:y="17.026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1.577cm" svg:height="0.471cm" svg:x="3.594cm" svg:y="17.026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5.512cm" svg:y="17.026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7.112cm" svg:y="17.026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7.904cm" svg:y="17.026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366cm" svg:height="0.471cm" svg:x="9.521cm" svg:y="17.026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178cm" svg:height="0.471cm" svg:x="11.219cm" svg:y="17.026cm">
          <draw:text-box>
            <text:p text:style-name="P4"><text:span text:style-name="T3">Pedido</text:span></text:p>
          </draw:text-box>
        </draw:frame>
        <draw:frame draw:style-name="gr5" draw:text-style-name="P6" draw:layer="layout" svg:width="0.422cm" svg:height="0.471cm" svg:x="12.722cm" svg:y="17.026cm">
          <draw:text-box>
            <text:p text:style-name="P4"><text:span text:style-name="T3">de</text:span></text:p>
          </draw:text-box>
        </draw:frame>
        <draw:frame draw:style-name="gr5" draw:text-style-name="P6" draw:layer="layout" svg:width="1.06cm" svg:height="0.471cm" svg:x="13.42cm" svg:y="17.026cm">
          <draw:text-box>
            <text:p text:style-name="P4"><text:span text:style-name="T3">Vistas</text:span></text:p>
          </draw:text-box>
        </draw:frame>
        <draw:frame draw:style-name="gr5" draw:text-style-name="P6" draw:layer="layout" svg:width="1.777cm" svg:height="0.471cm" svg:x="14.808cm" svg:y="17.026cm">
          <draw:text-box>
            <text:p text:style-name="P4"><text:span text:style-name="T3">em Sessão</text:span></text:p>
          </draw:text-box>
        </draw:frame>
        <draw:frame draw:style-name="gr5" draw:text-style-name="P6" draw:layer="layout" svg:width="1.307cm" svg:height="0.471cm" svg:x="17.103cm" svg:y="17.026cm">
          <draw:text-box>
            <text:p text:style-name="P4"><text:span text:style-name="T3">Virtual.</text:span></text:p>
          </draw:text-box>
        </draw:frame>
        <draw:frame draw:style-name="gr5" draw:text-style-name="P6" draw:layer="layout" svg:width="0.743cm" svg:height="0.471cm" svg:x="18.758cm" svg:y="17.026cm">
          <draw:text-box>
            <text:p text:style-name="P4"><text:span text:style-name="T2">421.</text:span></text:p>
          </draw:text-box>
        </draw:frame>
        <draw:frame draw:style-name="gr5" draw:text-style-name="P6" draw:layer="layout" svg:width="0.422cm" svg:height="0.471cm" svg:x="6.612cm" svg:y="17.513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7.51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7.51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7.51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7.51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7.51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7.513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7.513cm">
          <draw:text-box>
            <text:p text:style-name="P4"><text:span text:style-name="T2">0050056-51.2026.8.04.1000</text:span></text:p>
          </draw:text-box>
        </draw:frame>
        <draw:frame draw:style-name="gr5" draw:text-style-name="P6" draw:layer="layout" svg:width="1.577cm" svg:height="0.471cm" svg:x="1.482cm" svg:y="17.987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3.582cm" svg:y="17.987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5.351cm" svg:y="17.987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6.299cm" svg:y="17.987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812cm" svg:height="0.471cm" svg:x="8.094cm" svg:y="17.98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566cm" svg:height="0.471cm" svg:x="10.448cm" svg:y="17.987cm">
          <draw:text-box>
            <text:p text:style-name="P4"><text:span text:style-name="T3">SANTANDER</text:span></text:p>
          </draw:text-box>
        </draw:frame>
        <draw:frame draw:style-name="gr5" draw:text-style-name="P6" draw:layer="layout" svg:width="2.401cm" svg:height="0.471cm" svg:x="13.547cm" svg:y="17.987cm">
          <draw:text-box>
            <text:p text:style-name="P4"><text:span text:style-name="T3">SOCIEDADE</text:span></text:p>
          </draw:text-box>
        </draw:frame>
        <draw:frame draw:style-name="gr5" draw:text-style-name="P6" draw:layer="layout" svg:width="0.566cm" svg:height="0.471cm" svg:x="16.476cm" svg:y="17.987cm">
          <draw:text-box>
            <text:p text:style-name="P4"><text:span text:style-name="T3">DE</text:span></text:p>
          </draw:text-box>
        </draw:frame>
        <draw:frame draw:style-name="gr5" draw:text-style-name="P6" draw:layer="layout" svg:width="1.942cm" svg:height="0.471cm" svg:x="17.496cm" svg:y="17.987cm">
          <draw:text-box>
            <text:p text:style-name="P4"><text:span text:style-name="T3">CREDITO,</text:span></text:p>
          </draw:text-box>
        </draw:frame>
        <draw:frame draw:style-name="gr5" draw:text-style-name="P6" draw:layer="layout" svg:width="8.115cm" svg:height="0.471cm" svg:x="1.482cm" svg:y="18.457cm">
          <draw:text-box>
            <text:p text:style-name="P4"><text:span text:style-name="T3">FINANCIAMENTO E INVESTIMENTO S.A.,</text:span></text:p>
          </draw:text-box>
        </draw:frame>
        <draw:frame draw:style-name="gr5" draw:text-style-name="P6" draw:layer="layout" svg:width="1.812cm" svg:height="0.471cm" svg:x="10.473cm" svg:y="18.45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352cm" svg:height="0.471cm" svg:x="12.594cm" svg:y="18.457cm">
          <draw:text-box>
            <text:p text:style-name="P4"><text:span text:style-name="T3">MARCIO ROLA DA CONCEIÇÃO.</text:span></text:p>
          </draw:text-box>
        </draw:frame>
        <draw:frame draw:style-name="gr5" draw:text-style-name="P6" draw:layer="layout" svg:width="17.922cm" svg:height="0.471cm" svg:x="1.482cm" svg:y="18.931cm">
          <draw:text-box>
            <text:p text:style-name="P4"><text:span text:style-name="T3">Recorrido: SANTANDER SOCIEDADE DE CREDITO, FINANCIAMENTO E INVESTIMENTO S.A.,</text:span></text:p>
          </draw:text-box>
        </draw:frame>
        <draw:frame draw:style-name="gr5" draw:text-style-name="P6" draw:layer="layout" svg:width="8.268cm" svg:height="0.471cm" svg:x="1.482cm" svg:y="19.401cm">
          <draw:text-box>
            <text:p text:style-name="P4"><text:span text:style-name="T3">Recorrido: MARCIO ROLA DA CONCEIÇÃO.</text:span></text:p>
          </draw:text-box>
        </draw:frame>
        <draw:frame draw:style-name="gr5" draw:text-style-name="P6" draw:layer="layout" svg:width="3.857cm" svg:height="0.471cm" svg:x="10.058cm" svg:y="19.401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5.245cm" svg:height="0.471cm" svg:x="14.11cm" svg:y="19.401cm">
          <draw:text-box>
            <text:p text:style-name="P4"><text:span text:style-name="T3">Pedido de vista por: Alexandre</text:span></text:p>
          </draw:text-box>
        </draw:frame>
        <draw:frame draw:style-name="gr5" draw:text-style-name="P6" draw:layer="layout" svg:width="1.577cm" svg:height="0.471cm" svg:x="1.482cm" svg:y="19.892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3.607cm" svg:y="19.892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5.398cm" svg:y="19.892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6.359cm" svg:y="19.892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366cm" svg:height="0.471cm" svg:x="8.175cm" svg:y="19.89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178cm" svg:height="0.471cm" svg:x="10.076cm" svg:y="19.892cm">
          <draw:text-box>
            <text:p text:style-name="P4"><text:span text:style-name="T3">Pedido</text:span></text:p>
          </draw:text-box>
        </draw:frame>
        <draw:frame draw:style-name="gr5" draw:text-style-name="P6" draw:layer="layout" svg:width="0.422cm" svg:height="0.471cm" svg:x="11.773cm" svg:y="19.892cm">
          <draw:text-box>
            <text:p text:style-name="P4"><text:span text:style-name="T3">de</text:span></text:p>
          </draw:text-box>
        </draw:frame>
        <draw:frame draw:style-name="gr5" draw:text-style-name="P6" draw:layer="layout" svg:width="1.06cm" svg:height="0.471cm" svg:x="12.637cm" svg:y="19.892cm">
          <draw:text-box>
            <text:p text:style-name="P4"><text:span text:style-name="T3">Vistas</text:span></text:p>
          </draw:text-box>
        </draw:frame>
        <draw:frame draw:style-name="gr5" draw:text-style-name="P6" draw:layer="layout" svg:width="0.519cm" svg:height="0.471cm" svg:x="14.22cm" svg:y="19.892cm">
          <draw:text-box>
            <text:p text:style-name="P4"><text:span text:style-name="T3">em</text:span></text:p>
          </draw:text-box>
        </draw:frame>
        <draw:frame draw:style-name="gr5" draw:text-style-name="P6" draw:layer="layout" svg:width="1.154cm" svg:height="0.471cm" svg:x="15.198cm" svg:y="19.892cm">
          <draw:text-box>
            <text:p text:style-name="P4"><text:span text:style-name="T3">Sessão</text:span></text:p>
          </draw:text-box>
        </draw:frame>
        <draw:frame draw:style-name="gr5" draw:text-style-name="P6" draw:layer="layout" svg:width="1.307cm" svg:height="0.471cm" svg:x="16.874cm" svg:y="19.892cm">
          <draw:text-box>
            <text:p text:style-name="P4"><text:span text:style-name="T3">Virtual.</text:span></text:p>
          </draw:text-box>
        </draw:frame>
        <draw:frame draw:style-name="gr5" draw:text-style-name="P6" draw:layer="layout" svg:width="0.743cm" svg:height="0.471cm" svg:x="18.737cm" svg:y="19.892cm">
          <draw:text-box>
            <text:p text:style-name="P4"><text:span text:style-name="T2">422.</text:span></text:p>
          </draw:text-box>
        </draw:frame>
        <draw:frame draw:style-name="gr5" draw:text-style-name="P6" draw:layer="layout" svg:width="4.599cm" svg:height="0.471cm" svg:x="6.485cm" svg:y="20.379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1.447cm" svg:y="20.37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2.239cm" svg:y="20.37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5.3cm" svg:y="20.37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6.841cm" svg:y="20.379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8cm" svg:height="0.471cm" svg:x="1.482cm" svg:y="20.379cm">
          <draw:text-box>
            <text:p text:style-name="P4"><text:span text:style-name="T2">0744269-29.2022.8.04.0001</text:span></text:p>
          </draw:text-box>
        </draw:frame>
        <draw:frame draw:style-name="gr5" draw:text-style-name="P6" draw:layer="layout" svg:width="4.152cm" svg:height="0.471cm" svg:x="1.482cm" svg:y="20.853cm">
          <draw:text-box>
            <text:p text:style-name="P4"><text:span text:style-name="T3">Marinho Bezerra Júnior.</text:span></text:p>
          </draw:text-box>
        </draw:frame>
        <draw:frame draw:style-name="gr5" draw:text-style-name="P6" draw:layer="layout" svg:width="1.976cm" svg:height="0.471cm" svg:x="5.952cm" svg:y="20.85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245cm" svg:height="0.471cm" svg:x="8.112cm" svg:y="20.853cm">
          <draw:text-box>
            <text:p text:style-name="P4"><text:span text:style-name="T3">Maria Esterlita Barbosa Lavor.</text:span></text:p>
          </draw:text-box>
        </draw:frame>
        <draw:frame draw:style-name="gr5" draw:text-style-name="P6" draw:layer="layout" svg:width="1.812cm" svg:height="0.471cm" svg:x="13.741cm" svg:y="20.85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635cm" svg:height="0.471cm" svg:x="15.736cm" svg:y="20.853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8cm" svg:height="0.471cm" svg:x="1.482cm" svg:y="21.323cm">
          <draw:text-box>
            <text:p text:style-name="P4"><text:span text:style-name="T3">Decisão principal: 12252 - Com Resolução do Mérito - Sentença confirmada, atribuído à(s) parte(s) Maria</text:span></text:p>
          </draw:text-box>
        </draw:frame>
        <draw:frame draw:style-name="gr5" draw:text-style-name="P6" draw:layer="layout" svg:width="6.032cm" svg:height="0.471cm" svg:x="1.482cm" svg:y="21.81cm">
          <draw:text-box>
            <text:p text:style-name="P4"><text:span text:style-name="T3">Esterlita Barbosa Lavor - Unânime.</text:span></text:p>
          </draw:text-box>
        </draw:frame>
        <draw:frame draw:style-name="gr5" draw:text-style-name="P6" draw:layer="layout" svg:width="4.599cm" svg:height="0.471cm" svg:x="13.899cm" svg:y="21.81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8.882cm" svg:y="21.81cm">
          <draw:text-box>
            <text:p text:style-name="P4"><text:span text:style-name="T3">- 3ª</text:span></text:p>
          </draw:text-box>
        </draw:frame>
        <draw:frame draw:style-name="gr5" draw:text-style-name="P6" draw:layer="layout" svg:width="0.743cm" svg:height="0.471cm" svg:x="7.971cm" svg:y="21.81cm">
          <draw:text-box>
            <text:p text:style-name="P4"><text:span text:style-name="T2">423.</text:span></text:p>
          </draw:text-box>
        </draw:frame>
        <draw:frame draw:style-name="gr5" draw:text-style-name="P6" draw:layer="layout" svg:width="4.8cm" svg:height="0.471cm" svg:x="8.886cm" svg:y="21.81cm">
          <draw:text-box>
            <text:p text:style-name="P4"><text:span text:style-name="T2">0063583-70.2026.8.04.1000</text:span></text:p>
          </draw:text-box>
        </draw:frame>
        <draw:frame draw:style-name="gr5" draw:text-style-name="P6" draw:layer="layout" svg:width="2.823cm" svg:height="0.471cm" svg:x="1.482cm" svg:y="22.28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4.598cm" svg:y="22.28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6.164cm" svg:y="22.284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3.534cm" svg:y="22.28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598cm" svg:height="0.471cm" svg:x="15.719cm" svg:y="22.284cm">
          <draw:text-box>
            <text:p text:style-name="P4"><text:span text:style-name="T3">Valdeneze Pereira de</text:span></text:p>
          </draw:text-box>
        </draw:frame>
        <draw:frame draw:style-name="gr5" draw:text-style-name="P6" draw:layer="layout" svg:width="1.142cm" svg:height="0.471cm" svg:x="1.482cm" svg:y="22.758cm">
          <draw:text-box>
            <text:p text:style-name="P4"><text:span text:style-name="T3">Souza.</text:span></text:p>
          </draw:text-box>
        </draw:frame>
        <draw:frame draw:style-name="gr5" draw:text-style-name="P6" draw:layer="layout" svg:width="1.812cm" svg:height="0.471cm" svg:x="2.803cm" svg:y="22.75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4.801cm" svg:y="22.758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857cm" svg:height="0.471cm" svg:x="9.842cm" svg:y="22.758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376cm" svg:height="0.471cm" svg:x="13.971cm" svg:y="22.758cm">
          <draw:text-box>
            <text:p text:style-name="P4"><text:span text:style-name="T3">Pedido de vista por:</text:span></text:p>
          </draw:text-box>
        </draw:frame>
        <draw:frame draw:style-name="gr5" draw:text-style-name="P6" draw:layer="layout" svg:width="1.765cm" svg:height="0.471cm" svg:x="17.734cm" svg:y="22.758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1.577cm" svg:height="0.471cm" svg:x="1.482cm" svg:y="23.245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3.607cm" svg:y="23.245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5.398cm" svg:y="23.245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6.359cm" svg:y="23.245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366cm" svg:height="0.471cm" svg:x="8.175cm" svg:y="23.24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178cm" svg:height="0.471cm" svg:x="10.076cm" svg:y="23.245cm">
          <draw:text-box>
            <text:p text:style-name="P4"><text:span text:style-name="T3">Pedido</text:span></text:p>
          </draw:text-box>
        </draw:frame>
        <draw:frame draw:style-name="gr5" draw:text-style-name="P6" draw:layer="layout" svg:width="0.422cm" svg:height="0.471cm" svg:x="11.773cm" svg:y="23.245cm">
          <draw:text-box>
            <text:p text:style-name="P4"><text:span text:style-name="T3">de</text:span></text:p>
          </draw:text-box>
        </draw:frame>
        <draw:frame draw:style-name="gr5" draw:text-style-name="P6" draw:layer="layout" svg:width="1.06cm" svg:height="0.471cm" svg:x="12.637cm" svg:y="23.245cm">
          <draw:text-box>
            <text:p text:style-name="P4"><text:span text:style-name="T3">Vistas</text:span></text:p>
          </draw:text-box>
        </draw:frame>
        <draw:frame draw:style-name="gr5" draw:text-style-name="P6" draw:layer="layout" svg:width="0.519cm" svg:height="0.471cm" svg:x="14.22cm" svg:y="23.245cm">
          <draw:text-box>
            <text:p text:style-name="P4"><text:span text:style-name="T3">em</text:span></text:p>
          </draw:text-box>
        </draw:frame>
        <draw:frame draw:style-name="gr5" draw:text-style-name="P6" draw:layer="layout" svg:width="1.154cm" svg:height="0.471cm" svg:x="15.198cm" svg:y="23.245cm">
          <draw:text-box>
            <text:p text:style-name="P4"><text:span text:style-name="T3">Sessão</text:span></text:p>
          </draw:text-box>
        </draw:frame>
        <draw:frame draw:style-name="gr5" draw:text-style-name="P6" draw:layer="layout" svg:width="1.307cm" svg:height="0.471cm" svg:x="16.874cm" svg:y="23.245cm">
          <draw:text-box>
            <text:p text:style-name="P4"><text:span text:style-name="T3">Virtual.</text:span></text:p>
          </draw:text-box>
        </draw:frame>
        <draw:frame draw:style-name="gr5" draw:text-style-name="P6" draw:layer="layout" svg:width="0.743cm" svg:height="0.471cm" svg:x="18.737cm" svg:y="23.245cm">
          <draw:text-box>
            <text:p text:style-name="P4"><text:span text:style-name="T2">424.</text:span></text:p>
          </draw:text-box>
        </draw:frame>
        <draw:frame draw:style-name="gr5" draw:text-style-name="P6" draw:layer="layout" svg:width="0.422cm" svg:height="0.471cm" svg:x="6.612cm" svg:y="23.732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3.73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3.73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3.73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3.73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3.73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3.732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3.732cm">
          <draw:text-box>
            <text:p text:style-name="P4"><text:span text:style-name="T2">0075261-19.2025.8.04.1000</text:span></text:p>
          </draw:text-box>
        </draw:frame>
        <draw:frame draw:style-name="gr5" draw:text-style-name="P6" draw:layer="layout" svg:width="4.939cm" svg:height="0.471cm" svg:x="1.482cm" svg:y="24.206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1.976cm" svg:height="0.471cm" svg:x="6.884cm" svg:y="24.20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118cm" svg:height="0.471cm" svg:x="9.068cm" svg:y="24.206cm">
          <draw:text-box>
            <text:p text:style-name="P4"><text:span text:style-name="T3">MARCOS FERREIRA DA SILVA.</text:span></text:p>
          </draw:text-box>
        </draw:frame>
        <draw:frame draw:style-name="gr5" draw:text-style-name="P6" draw:layer="layout" svg:width="1.812cm" svg:height="0.471cm" svg:x="15.646cm" svg:y="24.20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837cm" svg:height="0.471cm" svg:x="17.666cm" svg:y="24.206cm">
          <draw:text-box>
            <text:p text:style-name="P4"><text:span text:style-name="T3">MANAUS</text:span></text:p>
          </draw:text-box>
        </draw:frame>
        <draw:frame draw:style-name="gr5" draw:text-style-name="P6" draw:layer="layout" svg:width="17.601cm" svg:height="0.471cm" svg:x="1.482cm" svg:y="24.676cm">
          <draw:text-box>
            <text:p text:style-name="P4"><text:span text:style-name="T3">AMBIENTAL SA. Julgamento cancelado. Pedido de vista por: Alexandre Henrique Novaes De Araújo.</text:span></text:p>
          </draw:text-box>
        </draw:frame>
        <draw:frame draw:style-name="gr5" draw:text-style-name="P6" draw:layer="layout" svg:width="1.366cm" svg:height="0.471cm" svg:x="1.482cm" svg:y="25.16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6.14cm" svg:height="0.471cm" svg:x="3.04cm" svg:y="25.167cm">
          <draw:text-box>
            <text:p text:style-name="P4"><text:span text:style-name="T3">Pedido de Vistas em Sessão Virtual.</text:span></text:p>
          </draw:text-box>
        </draw:frame>
        <draw:frame draw:style-name="gr5" draw:text-style-name="P6" draw:layer="layout" svg:width="3.576cm" svg:height="0.471cm" svg:x="15.761cm" svg:y="25.167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743cm" svg:height="0.471cm" svg:x="9.796cm" svg:y="25.167cm">
          <draw:text-box>
            <text:p text:style-name="P4"><text:span text:style-name="T2">425.</text:span></text:p>
          </draw:text-box>
        </draw:frame>
        <draw:frame draw:style-name="gr5" draw:text-style-name="P6" draw:layer="layout" svg:width="4.8cm" svg:height="0.471cm" svg:x="10.723cm" svg:y="25.167cm">
          <draw:text-box>
            <text:p text:style-name="P4"><text:span text:style-name="T2">0010396-50.2026.8.04.1000</text:span></text:p>
          </draw:text-box>
        </draw:frame>
        <draw:frame draw:style-name="gr5" draw:text-style-name="P6" draw:layer="layout" svg:width="0.919cm" svg:height="0.471cm" svg:x="1.482cm" svg:y="25.637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74cm" svg:y="25.637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378cm" svg:y="25.63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452cm" svg:y="25.63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7.994cm" svg:y="25.637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5.266cm" svg:y="25.63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072cm" svg:height="0.471cm" svg:x="17.429cm" svg:y="25.637cm">
          <draw:text-box>
            <text:p text:style-name="P4"><text:span text:style-name="T3">DHESSICA</text:span></text:p>
          </draw:text-box>
        </draw:frame>
        <draw:frame draw:style-name="gr5" draw:text-style-name="P6" draw:layer="layout" svg:width="5.764cm" svg:height="0.471cm" svg:x="1.482cm" svg:y="26.111cm">
          <draw:text-box>
            <text:p text:style-name="P4"><text:span text:style-name="T3">SABRINA SILVA DE ARAUJO.</text:span></text:p>
          </draw:text-box>
        </draw:frame>
        <draw:frame draw:style-name="gr5" draw:text-style-name="P6" draw:layer="layout" svg:width="1.812cm" svg:height="0.471cm" svg:x="7.623cm" svg:y="26.11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9.597cm" svg:height="0.471cm" svg:x="9.618cm" svg:y="26.111cm">
          <draw:text-box>
            <text:p text:style-name="P4"><text:span text:style-name="T3">MERCADO PAGO INSTITUIÇÃO DE PAGAMENTO</text:span></text:p>
          </draw:text-box>
        </draw:frame>
        <draw:frame draw:style-name="gr5" draw:text-style-name="P6" draw:layer="layout" svg:width="1.236cm" svg:height="0.471cm" svg:x="1.482cm" svg:y="26.581cm">
          <draw:text-box>
            <text:p text:style-name="P4"><text:span text:style-name="T3">LTDA.</text:span></text:p>
          </draw:text-box>
        </draw:frame>
        <draw:frame draw:style-name="gr5" draw:text-style-name="P6" draw:layer="layout" svg:width="3.857cm" svg:height="0.471cm" svg:x="2.9cm" svg:y="26.581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376cm" svg:height="0.471cm" svg:x="7.041cm" svg:y="26.581cm">
          <draw:text-box>
            <text:p text:style-name="P4"><text:span text:style-name="T3">Pedido de vista por:</text:span></text:p>
          </draw:text-box>
        </draw:frame>
        <draw:frame draw:style-name="gr5" draw:text-style-name="P6" draw:layer="layout" svg:width="6.808cm" svg:height="0.471cm" svg:x="10.821cm" svg:y="26.581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366cm" svg:height="0.471cm" svg:x="18.131cm" svg:y="26.58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6.14cm" svg:height="0.471cm" svg:x="1.482cm" svg:y="27.072cm">
          <draw:text-box>
            <text:p text:style-name="P4"><text:span text:style-name="T3">Pedido de Vistas em Sessão Virtual.</text:span></text:p>
          </draw:text-box>
        </draw:frame>
        <draw:frame draw:style-name="gr5" draw:text-style-name="P6" draw:layer="layout" svg:width="4.599cm" svg:height="0.471cm" svg:x="13.962cm" svg:y="27.072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8.894cm" svg:y="27.072cm">
          <draw:text-box>
            <text:p text:style-name="P4"><text:span text:style-name="T3">- 3ª</text:span></text:p>
          </draw:text-box>
        </draw:frame>
        <draw:frame draw:style-name="gr5" draw:text-style-name="P6" draw:layer="layout" svg:width="0.743cm" svg:height="0.471cm" svg:x="8.065cm" svg:y="27.072cm">
          <draw:text-box>
            <text:p text:style-name="P4"><text:span text:style-name="T2">426.</text:span></text:p>
          </draw:text-box>
        </draw:frame>
        <draw:frame draw:style-name="gr5" draw:text-style-name="P6" draw:layer="layout" svg:width="4.8cm" svg:height="0.471cm" svg:x="8.966cm" svg:y="27.072cm">
          <draw:text-box>
            <text:p text:style-name="P4"><text:span text:style-name="T2">0002914-51.2026.8.04.1000</text:span></text:p>
          </draw:text-box>
        </draw:frame>
        <draw:frame draw:style-name="gr5" draw:text-style-name="P6" draw:layer="layout" svg:width="2.823cm" svg:height="0.471cm" svg:x="1.482cm" svg:y="27.54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4.632cm" svg:y="27.54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6.215cm" svg:y="27.542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3.669cm" svg:y="27.54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518cm" svg:height="0.471cm" svg:x="15.875cm" svg:y="27.542cm">
          <draw:text-box>
            <text:p text:style-name="P4"><text:span text:style-name="T3">CHRISTIANO DOS</text:span></text:p>
          </draw:text-box>
        </draw:frame>
      </draw:page>
      <draw:page draw:name="page33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18.028cm" svg:height="0.471cm" svg:x="1.482cm" svg:y="1.278cm">
          <draw:text-box>
            <text:p text:style-name="P4"><text:span text:style-name="T3">SANTOS NASCIMENTO. Recorrido: BANCO BRADESCO S/A. Julgamento cancelado. Pedido de vista</text:span></text:p>
          </draw:text-box>
        </draw:frame>
        <draw:frame draw:style-name="gr5" draw:text-style-name="P6" draw:layer="layout" svg:width="0.684cm" svg:height="0.471cm" svg:x="1.482cm" svg:y="1.765cm">
          <draw:text-box>
            <text:p text:style-name="P4"><text:span text:style-name="T3">por:</text:span></text:p>
          </draw:text-box>
        </draw:frame>
        <draw:frame draw:style-name="gr5" draw:text-style-name="P6" draw:layer="layout" svg:width="4.821cm" svg:height="0.471cm" svg:x="2.405cm" svg:y="1.765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7.79cm" svg:y="1.765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366cm" svg:height="0.471cm" svg:x="10.055cm" svg:y="1.76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848cm" svg:height="0.471cm" svg:x="11.672cm" svg:y="1.765cm">
          <draw:text-box>
            <text:p text:style-name="P4"><text:span text:style-name="T3">Pedido de Vistas</text:span></text:p>
          </draw:text-box>
        </draw:frame>
        <draw:frame draw:style-name="gr5" draw:text-style-name="P6" draw:layer="layout" svg:width="3.188cm" svg:height="0.471cm" svg:x="15.041cm" svg:y="1.765cm">
          <draw:text-box>
            <text:p text:style-name="P4"><text:span text:style-name="T3">em Sessão Virtual.</text:span></text:p>
          </draw:text-box>
        </draw:frame>
        <draw:frame draw:style-name="gr5" draw:text-style-name="P6" draw:layer="layout" svg:width="0.743cm" svg:height="0.471cm" svg:x="18.766cm" svg:y="1.765cm">
          <draw:text-box>
            <text:p text:style-name="P4"><text:span text:style-name="T2">427.</text:span></text:p>
          </draw:text-box>
        </draw:frame>
        <draw:frame draw:style-name="gr5" draw:text-style-name="P6" draw:layer="layout" svg:width="4.599cm" svg:height="0.471cm" svg:x="6.485cm" svg:y="2.256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1.447cm" svg:y="2.256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2.239cm" svg:y="2.25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5.3cm" svg:y="2.25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6.841cm" svg:y="2.256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8cm" svg:height="0.471cm" svg:x="1.482cm" svg:y="2.256cm">
          <draw:text-box>
            <text:p text:style-name="P4"><text:span text:style-name="T2">0000033-88.2026.8.04.3300</text:span></text:p>
          </draw:text-box>
        </draw:frame>
        <draw:frame draw:style-name="gr5" draw:text-style-name="P6" draw:layer="layout" svg:width="4.152cm" svg:height="0.471cm" svg:x="1.482cm" svg:y="2.726cm">
          <draw:text-box>
            <text:p text:style-name="P4"><text:span text:style-name="T3">Marinho Bezerra Júnior.</text:span></text:p>
          </draw:text-box>
        </draw:frame>
        <draw:frame draw:style-name="gr5" draw:text-style-name="P6" draw:layer="layout" svg:width="1.976cm" svg:height="0.471cm" svg:x="6.016cm" svg:y="2.72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8cm" svg:height="0.471cm" svg:x="8.201cm" svg:y="2.726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812cm" svg:height="0.471cm" svg:x="13.289cm" svg:y="2.72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106cm" svg:height="0.471cm" svg:x="15.304cm" svg:y="2.726cm">
          <draw:text-box>
            <text:p text:style-name="P4"><text:span text:style-name="T3">ERIBERTO ANTONIO</text:span></text:p>
          </draw:text-box>
        </draw:frame>
        <draw:frame draw:style-name="gr5" draw:text-style-name="P6" draw:layer="layout" svg:width="17.627cm" svg:height="0.471cm" svg:x="1.482cm" svg:y="3.2cm">
          <draw:text-box>
            <text:p text:style-name="P4"><text:span text:style-name="T3">PEREIRA MARQUES. Decisão principal: 237 - Com Resolução do Mérito - Provimento, atribuído à(s)</text:span></text:p>
          </draw:text-box>
        </draw:frame>
        <draw:frame draw:style-name="gr5" draw:text-style-name="P6" draw:layer="layout" svg:width="8.021cm" svg:height="0.471cm" svg:x="1.482cm" svg:y="3.687cm">
          <draw:text-box>
            <text:p text:style-name="P4"><text:span text:style-name="T3">parte(s) BANCO BRADESCO S/A - Unânime.</text:span></text:p>
          </draw:text-box>
        </draw:frame>
        <draw:frame draw:style-name="gr5" draw:text-style-name="P6" draw:layer="layout" svg:width="3.576cm" svg:height="0.471cm" svg:x="15.828cm" svg:y="3.687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743cm" svg:height="0.471cm" svg:x="9.94cm" svg:y="3.687cm">
          <draw:text-box>
            <text:p text:style-name="P4"><text:span text:style-name="T2">428.</text:span></text:p>
          </draw:text-box>
        </draw:frame>
        <draw:frame draw:style-name="gr5" draw:text-style-name="P6" draw:layer="layout" svg:width="4.8cm" svg:height="0.471cm" svg:x="10.837cm" svg:y="3.687cm">
          <draw:text-box>
            <text:p text:style-name="P4"><text:span text:style-name="T2">0689996-08.2025.8.04.1000</text:span></text:p>
          </draw:text-box>
        </draw:frame>
        <draw:frame draw:style-name="gr5" draw:text-style-name="P6" draw:layer="layout" svg:width="17.88cm" svg:height="0.471cm" svg:x="1.482cm" svg:y="4.161cm">
          <draw:text-box>
            <text:p text:style-name="P4"><text:span text:style-name="T3">Cível - 3ª Turma Recursal. Relator: Alexandre Henrique Novaes De Araújo. Recorrente: Francisca Layne</text:span></text:p>
          </draw:text-box>
        </draw:frame>
        <draw:frame draw:style-name="gr5" draw:text-style-name="P6" draw:layer="layout" svg:width="2.423cm" svg:height="0.471cm" svg:x="1.482cm" svg:y="4.631cm">
          <draw:text-box>
            <text:p text:style-name="P4"><text:span text:style-name="T3">Bezerra Lima.</text:span></text:p>
          </draw:text-box>
        </draw:frame>
        <draw:frame draw:style-name="gr5" draw:text-style-name="P6" draw:layer="layout" svg:width="1.812cm" svg:height="0.471cm" svg:x="4.17cm" svg:y="4.63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295cm" svg:height="0.471cm" svg:x="6.177cm" svg:y="4.631cm">
          <draw:text-box>
            <text:p text:style-name="P4"><text:span text:style-name="T3">BANCO PAN S.A.</text:span></text:p>
          </draw:text-box>
        </draw:frame>
        <draw:frame draw:style-name="gr5" draw:text-style-name="P6" draw:layer="layout" svg:width="3.857cm" svg:height="0.471cm" svg:x="9.805cm" svg:y="4.631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376cm" svg:height="0.471cm" svg:x="13.945cm" svg:y="4.631cm">
          <draw:text-box>
            <text:p text:style-name="P4"><text:span text:style-name="T3">Pedido de vista por:</text:span></text:p>
          </draw:text-box>
        </draw:frame>
        <draw:frame draw:style-name="gr5" draw:text-style-name="P6" draw:layer="layout" svg:width="1.765cm" svg:height="0.471cm" svg:x="17.734cm" svg:y="4.631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1.577cm" svg:height="0.471cm" svg:x="1.482cm" svg:y="5.122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3.607cm" svg:y="5.122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5.398cm" svg:y="5.122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6.359cm" svg:y="5.122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366cm" svg:height="0.471cm" svg:x="8.175cm" svg:y="5.12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178cm" svg:height="0.471cm" svg:x="10.076cm" svg:y="5.122cm">
          <draw:text-box>
            <text:p text:style-name="P4"><text:span text:style-name="T3">Pedido</text:span></text:p>
          </draw:text-box>
        </draw:frame>
        <draw:frame draw:style-name="gr5" draw:text-style-name="P6" draw:layer="layout" svg:width="0.422cm" svg:height="0.471cm" svg:x="11.773cm" svg:y="5.122cm">
          <draw:text-box>
            <text:p text:style-name="P4"><text:span text:style-name="T3">de</text:span></text:p>
          </draw:text-box>
        </draw:frame>
        <draw:frame draw:style-name="gr5" draw:text-style-name="P6" draw:layer="layout" svg:width="1.06cm" svg:height="0.471cm" svg:x="12.637cm" svg:y="5.122cm">
          <draw:text-box>
            <text:p text:style-name="P4"><text:span text:style-name="T3">Vistas</text:span></text:p>
          </draw:text-box>
        </draw:frame>
        <draw:frame draw:style-name="gr5" draw:text-style-name="P6" draw:layer="layout" svg:width="0.519cm" svg:height="0.471cm" svg:x="14.22cm" svg:y="5.122cm">
          <draw:text-box>
            <text:p text:style-name="P4"><text:span text:style-name="T3">em</text:span></text:p>
          </draw:text-box>
        </draw:frame>
        <draw:frame draw:style-name="gr5" draw:text-style-name="P6" draw:layer="layout" svg:width="1.154cm" svg:height="0.471cm" svg:x="15.198cm" svg:y="5.122cm">
          <draw:text-box>
            <text:p text:style-name="P4"><text:span text:style-name="T3">Sessão</text:span></text:p>
          </draw:text-box>
        </draw:frame>
        <draw:frame draw:style-name="gr5" draw:text-style-name="P6" draw:layer="layout" svg:width="1.307cm" svg:height="0.471cm" svg:x="16.874cm" svg:y="5.122cm">
          <draw:text-box>
            <text:p text:style-name="P4"><text:span text:style-name="T3">Virtual.</text:span></text:p>
          </draw:text-box>
        </draw:frame>
        <draw:frame draw:style-name="gr5" draw:text-style-name="P6" draw:layer="layout" svg:width="0.743cm" svg:height="0.471cm" svg:x="18.737cm" svg:y="5.122cm">
          <draw:text-box>
            <text:p text:style-name="P4"><text:span text:style-name="T2">429.</text:span></text:p>
          </draw:text-box>
        </draw:frame>
        <draw:frame draw:style-name="gr5" draw:text-style-name="P6" draw:layer="layout" svg:width="0.422cm" svg:height="0.471cm" svg:x="6.612cm" svg:y="5.609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5.609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5.609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5.609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5.60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5.60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5.609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5.609cm">
          <draw:text-box>
            <text:p text:style-name="P4"><text:span text:style-name="T2">0233032-60.2025.8.04.1000</text:span></text:p>
          </draw:text-box>
        </draw:frame>
        <draw:frame draw:style-name="gr5" draw:text-style-name="P6" draw:layer="layout" svg:width="17.822cm" svg:height="0.471cm" svg:x="1.482cm" svg:y="6.083cm">
          <draw:text-box>
            <text:p text:style-name="P4"><text:span text:style-name="T3">Henrique Novaes De Araújo. Recorrente: Thiago Luis de Moura representado(a) por Adriano de Oliveira</text:span></text:p>
          </draw:text-box>
        </draw:frame>
        <draw:frame draw:style-name="gr5" draw:text-style-name="P6" draw:layer="layout" svg:width="0.977cm" svg:height="0.471cm" svg:x="1.482cm" svg:y="6.553cm">
          <draw:text-box>
            <text:p text:style-name="P4"><text:span text:style-name="T3">Leite.</text:span></text:p>
          </draw:text-box>
        </draw:frame>
        <draw:frame draw:style-name="gr5" draw:text-style-name="P6" draw:layer="layout" svg:width="1.812cm" svg:height="0.471cm" svg:x="3.006cm" svg:y="6.55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566cm" svg:height="0.471cm" svg:x="5.407cm" svg:y="6.553cm">
          <draw:text-box>
            <text:p text:style-name="P4"><text:span text:style-name="T3">SANTANDER</text:span></text:p>
          </draw:text-box>
        </draw:frame>
        <draw:frame draw:style-name="gr5" draw:text-style-name="P6" draw:layer="layout" svg:width="2.401cm" svg:height="0.471cm" svg:x="8.552cm" svg:y="6.553cm">
          <draw:text-box>
            <text:p text:style-name="P4"><text:span text:style-name="T3">SOCIEDADE</text:span></text:p>
          </draw:text-box>
        </draw:frame>
        <draw:frame draw:style-name="gr5" draw:text-style-name="P6" draw:layer="layout" svg:width="0.566cm" svg:height="0.471cm" svg:x="11.527cm" svg:y="6.553cm">
          <draw:text-box>
            <text:p text:style-name="P4"><text:span text:style-name="T3">DE</text:span></text:p>
          </draw:text-box>
        </draw:frame>
        <draw:frame draw:style-name="gr5" draw:text-style-name="P6" draw:layer="layout" svg:width="1.942cm" svg:height="0.471cm" svg:x="12.594cm" svg:y="6.553cm">
          <draw:text-box>
            <text:p text:style-name="P4"><text:span text:style-name="T3">CREDITO,</text:span></text:p>
          </draw:text-box>
        </draw:frame>
        <draw:frame draw:style-name="gr5" draw:text-style-name="P6" draw:layer="layout" svg:width="3.53cm" svg:height="0.471cm" svg:x="15.105cm" svg:y="6.553cm">
          <draw:text-box>
            <text:p text:style-name="P4"><text:span text:style-name="T3">FINANCIAMENTO</text:span></text:p>
          </draw:text-box>
        </draw:frame>
        <draw:frame draw:style-name="gr5" draw:text-style-name="P6" draw:layer="layout" svg:width="0.422cm" svg:height="0.471cm" svg:x="19.257cm" svg:y="6.553cm">
          <draw:text-box>
            <text:p text:style-name="P4"><text:span text:style-name="T3">E</text:span></text:p>
          </draw:text-box>
        </draw:frame>
        <draw:frame draw:style-name="gr5" draw:text-style-name="P6" draw:layer="layout" svg:width="4.012cm" svg:height="0.471cm" svg:x="1.482cm" svg:y="7.027cm">
          <draw:text-box>
            <text:p text:style-name="P4"><text:span text:style-name="T3">INVESTIMENTO S.A.</text:span></text:p>
          </draw:text-box>
        </draw:frame>
        <draw:frame draw:style-name="gr5" draw:text-style-name="P6" draw:layer="layout" svg:width="3.857cm" svg:height="0.471cm" svg:x="5.795cm" svg:y="7.027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376cm" svg:height="0.471cm" svg:x="9.966cm" svg:y="7.027cm">
          <draw:text-box>
            <text:p text:style-name="P4"><text:span text:style-name="T3">Pedido de vista por:</text:span></text:p>
          </draw:text-box>
        </draw:frame>
        <draw:frame draw:style-name="gr5" draw:text-style-name="P6" draw:layer="layout" svg:width="5.421cm" svg:height="0.471cm" svg:x="13.801cm" svg:y="7.027cm">
          <draw:text-box>
            <text:p text:style-name="P4"><text:span text:style-name="T3">Alexandre Henrique Novaes De</text:span></text:p>
          </draw:text-box>
        </draw:frame>
        <draw:frame draw:style-name="gr5" draw:text-style-name="P6" draw:layer="layout" svg:width="1.283cm" svg:height="0.471cm" svg:x="1.482cm" svg:y="7.514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366cm" svg:height="0.471cm" svg:x="3.01cm" svg:y="7.51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848cm" svg:height="0.471cm" svg:x="4.619cm" svg:y="7.514cm">
          <draw:text-box>
            <text:p text:style-name="P4"><text:span text:style-name="T3">Pedido de Vistas</text:span></text:p>
          </draw:text-box>
        </draw:frame>
        <draw:frame draw:style-name="gr5" draw:text-style-name="P6" draw:layer="layout" svg:width="3.188cm" svg:height="0.471cm" svg:x="7.963cm" svg:y="7.514cm">
          <draw:text-box>
            <text:p text:style-name="P4"><text:span text:style-name="T3">em Sessão Virtual.</text:span></text:p>
          </draw:text-box>
        </draw:frame>
        <draw:frame draw:style-name="gr5" draw:text-style-name="P6" draw:layer="layout" svg:width="0.422cm" svg:height="0.471cm" svg:x="17.747cm" svg:y="7.514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11cm" svg:y="7.514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659cm" svg:y="7.514cm">
          <draw:text-box>
            <text:p text:style-name="P4"><text:span text:style-name="T2">430.</text:span></text:p>
          </draw:text-box>
        </draw:frame>
        <draw:frame draw:style-name="gr5" draw:text-style-name="P6" draw:layer="layout" svg:width="4.8cm" svg:height="0.471cm" svg:x="12.632cm" svg:y="7.514cm">
          <draw:text-box>
            <text:p text:style-name="P4"><text:span text:style-name="T2">0118997-87.2025.8.04.1000</text:span></text:p>
          </draw:text-box>
        </draw:frame>
        <draw:frame draw:style-name="gr5" draw:text-style-name="P6" draw:layer="layout" svg:width="2.859cm" svg:height="0.471cm" svg:x="1.482cm" svg:y="7.988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632cm" svg:y="7.98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466cm" svg:y="7.98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578cm" svg:y="7.98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10.144cm" svg:y="7.988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7.509cm" svg:y="7.98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7.931cm" svg:height="0.471cm" svg:x="1.482cm" svg:y="8.458cm">
          <draw:text-box>
            <text:p text:style-name="P4"><text:span text:style-name="T3">RAFAELA NEVES DE SALES representado(a) por Adriano de Oliveira Leite. Recorrido: BANCO PAN</text:span></text:p>
          </draw:text-box>
        </draw:frame>
        <draw:frame draw:style-name="gr5" draw:text-style-name="P6" draw:layer="layout" svg:width="17.86cm" svg:height="0.471cm" svg:x="1.482cm" svg:y="8.932cm">
          <draw:text-box>
            <text:p text:style-name="P4"><text:span text:style-name="T3">S.A. Julgamento cancelado. Pedido de vista por: Alexandre Henrique Novaes De Araújo. Motivo: Pedido</text:span></text:p>
          </draw:text-box>
        </draw:frame>
        <draw:frame draw:style-name="gr5" draw:text-style-name="P6" draw:layer="layout" svg:width="4.858cm" svg:height="0.471cm" svg:x="1.482cm" svg:y="9.419cm">
          <draw:text-box>
            <text:p text:style-name="P4"><text:span text:style-name="T3">de Vistas em Sessão Virtual.</text:span></text:p>
          </draw:text-box>
        </draw:frame>
        <draw:frame draw:style-name="gr5" draw:text-style-name="P6" draw:layer="layout" svg:width="4.599cm" svg:height="0.471cm" svg:x="12.65cm" svg:y="9.419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7.595cm" svg:y="9.41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1.13cm" svg:height="0.471cm" svg:x="18.382cm" svg:y="9.419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744cm" svg:y="9.419cm">
          <draw:text-box>
            <text:p text:style-name="P4"><text:span text:style-name="T2">431.</text:span></text:p>
          </draw:text-box>
        </draw:frame>
        <draw:frame draw:style-name="gr5" draw:text-style-name="P6" draw:layer="layout" svg:width="4.8cm" svg:height="0.471cm" svg:x="7.645cm" svg:y="9.419cm">
          <draw:text-box>
            <text:p text:style-name="P4"><text:span text:style-name="T2">0601903-48.2024.8.04.7000</text:span></text:p>
          </draw:text-box>
        </draw:frame>
        <draw:frame draw:style-name="gr5" draw:text-style-name="P6" draw:layer="layout" svg:width="1.589cm" svg:height="0.471cm" svg:x="1.482cm" svg:y="9.893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8.277cm" svg:height="0.471cm" svg:x="3.23cm" svg:y="9.893cm">
          <draw:text-box>
            <text:p text:style-name="P4"><text:span text:style-name="T3">Relator: Alexandre Henrique Novaes De Araújo.</text:span></text:p>
          </draw:text-box>
        </draw:frame>
        <draw:frame draw:style-name="gr5" draw:text-style-name="P6" draw:layer="layout" svg:width="7.432cm" svg:height="0.471cm" svg:x="11.918cm" svg:y="9.893cm">
          <draw:text-box>
            <text:p text:style-name="P4"><text:span text:style-name="T3">Recorrente: ISMAEL BERMEU BILITAO.</text:span></text:p>
          </draw:text-box>
        </draw:frame>
        <draw:frame draw:style-name="gr5" draw:text-style-name="P6" draw:layer="layout" svg:width="6.623cm" svg:height="0.471cm" svg:x="1.482cm" svg:y="10.363cm">
          <draw:text-box>
            <text:p text:style-name="P4"><text:span text:style-name="T3">Recorrido: BANCO BRADESCO S.A.</text:span></text:p>
          </draw:text-box>
        </draw:frame>
        <draw:frame draw:style-name="gr5" draw:text-style-name="P6" draw:layer="layout" svg:width="3.857cm" svg:height="0.471cm" svg:x="8.361cm" svg:y="10.363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6.926cm" svg:height="0.471cm" svg:x="12.404cm" svg:y="10.363cm">
          <draw:text-box>
            <text:p text:style-name="P4"><text:span text:style-name="T3">Pedido de vista por: Alexandre Henrique</text:span></text:p>
          </draw:text-box>
        </draw:frame>
        <draw:frame draw:style-name="gr5" draw:text-style-name="P6" draw:layer="layout" svg:width="3.258cm" svg:height="0.471cm" svg:x="1.482cm" svg:y="10.854cm">
          <draw:text-box>
            <text:p text:style-name="P4"><text:span text:style-name="T3">Novaes De Araújo.</text:span></text:p>
          </draw:text-box>
        </draw:frame>
        <draw:frame draw:style-name="gr5" draw:text-style-name="P6" draw:layer="layout" svg:width="1.366cm" svg:height="0.471cm" svg:x="5.097cm" svg:y="10.85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6.14cm" svg:height="0.471cm" svg:x="6.655cm" svg:y="10.854cm">
          <draw:text-box>
            <text:p text:style-name="P4"><text:span text:style-name="T3">Pedido de Vistas em Sessão Virtual.</text:span></text:p>
          </draw:text-box>
        </draw:frame>
        <draw:frame draw:style-name="gr5" draw:text-style-name="P6" draw:layer="layout" svg:width="0.422cm" svg:height="0.471cm" svg:x="19.381cm" svg:y="10.854cm">
          <draw:text-box>
            <text:p text:style-name="P4"><text:span text:style-name="T3">-</text:span></text:p>
          </draw:text-box>
        </draw:frame>
        <draw:frame draw:style-name="gr5" draw:text-style-name="P6" draw:layer="layout" svg:width="0.743cm" svg:height="0.471cm" svg:x="13.411cm" svg:y="10.854cm">
          <draw:text-box>
            <text:p text:style-name="P4"><text:span text:style-name="T2">432.</text:span></text:p>
          </draw:text-box>
        </draw:frame>
        <draw:frame draw:style-name="gr5" draw:text-style-name="P6" draw:layer="layout" svg:width="4.8cm" svg:height="0.471cm" svg:x="14.338cm" svg:y="10.854cm">
          <draw:text-box>
            <text:p text:style-name="P4"><text:span text:style-name="T2">0681576-14.2025.8.04.1000</text:span></text:p>
          </draw:text-box>
        </draw:frame>
        <draw:frame draw:style-name="gr5" draw:text-style-name="P6" draw:layer="layout" svg:width="4.352cm" svg:height="0.471cm" svg:x="1.482cm" svg:y="11.324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67cm" svg:y="11.324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731cm" svg:y="11.324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29cm" svg:y="11.32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504cm" svg:y="11.32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12.121cm" svg:y="11.324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7.484cm" svg:y="11.324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812cm" svg:height="0.471cm" svg:x="1.482cm" svg:y="11.79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3.882cm" svg:height="0.471cm" svg:x="3.501cm" svg:y="11.798cm">
          <draw:text-box>
            <text:p text:style-name="P4"><text:span text:style-name="T3">Eliete Nelson da Silva,</text:span></text:p>
          </draw:text-box>
        </draw:frame>
        <draw:frame draw:style-name="gr5" draw:text-style-name="P6" draw:layer="layout" svg:width="1.812cm" svg:height="0.471cm" svg:x="7.845cm" svg:y="11.79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106cm" svg:height="0.471cm" svg:x="9.861cm" svg:y="11.798cm">
          <draw:text-box>
            <text:p text:style-name="P4"><text:span text:style-name="T3">BANCO PAN S.A.Recorrido:</text:span></text:p>
          </draw:text-box>
        </draw:frame>
        <draw:frame draw:style-name="gr5" draw:text-style-name="P6" draw:layer="layout" svg:width="3.882cm" svg:height="0.471cm" svg:x="15.359cm" svg:y="11.798cm">
          <draw:text-box>
            <text:p text:style-name="P4"><text:span text:style-name="T3">Eliete Nelson da Silva,</text:span></text:p>
          </draw:text-box>
        </draw:frame>
        <draw:frame draw:style-name="gr5" draw:text-style-name="P6" draw:layer="layout" svg:width="9.173cm" svg:height="0.471cm" svg:x="1.482cm" svg:y="12.268cm">
          <draw:text-box>
            <text:p text:style-name="P4"><text:span text:style-name="T3">Recorrido: BANCO PAN S.A. Julgamento cancelado.</text:span></text:p>
          </draw:text-box>
        </draw:frame>
        <draw:frame draw:style-name="gr5" draw:text-style-name="P6" draw:layer="layout" svg:width="8.302cm" svg:height="0.471cm" svg:x="10.99cm" svg:y="12.268cm">
          <draw:text-box>
            <text:p text:style-name="P4"><text:span text:style-name="T3">Pedido de vista por: Alexandre Henrique Novaes</text:span></text:p>
          </draw:text-box>
        </draw:frame>
        <draw:frame draw:style-name="gr5" draw:text-style-name="P6" draw:layer="layout" svg:width="1.883cm" svg:height="0.471cm" svg:x="1.482cm" svg:y="12.759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366cm" svg:height="0.471cm" svg:x="3.615cm" svg:y="12.75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6.14cm" svg:height="0.471cm" svg:x="5.165cm" svg:y="12.759cm">
          <draw:text-box>
            <text:p text:style-name="P4"><text:span text:style-name="T3">Pedido de Vistas em Sessão Virtual.</text:span></text:p>
          </draw:text-box>
        </draw:frame>
        <draw:frame draw:style-name="gr5" draw:text-style-name="P6" draw:layer="layout" svg:width="1.636cm" svg:height="0.471cm" svg:x="17.806cm" svg:y="12.759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0.743cm" svg:height="0.471cm" svg:x="11.862cm" svg:y="12.759cm">
          <draw:text-box>
            <text:p text:style-name="P4"><text:span text:style-name="T2">433.</text:span></text:p>
          </draw:text-box>
        </draw:frame>
        <draw:frame draw:style-name="gr5" draw:text-style-name="P6" draw:layer="layout" svg:width="4.8cm" svg:height="0.471cm" svg:x="12.78cm" svg:y="12.759cm">
          <draw:text-box>
            <text:p text:style-name="P4"><text:span text:style-name="T2">0667585-68.2025.8.04.1000</text:span></text:p>
          </draw:text-box>
        </draw:frame>
        <draw:frame draw:style-name="gr5" draw:text-style-name="P6" draw:layer="layout" svg:width="17.811cm" svg:height="0.471cm" svg:x="1.482cm" svg:y="13.229cm">
          <draw:text-box>
            <text:p text:style-name="P4"><text:span text:style-name="T3">Inominado Cível - 3ª Turma Recursal. Relator: Alexandre Henrique Novaes De Araújo. Impedimentos: 1</text:span></text:p>
          </draw:text-box>
        </draw:frame>
        <draw:frame draw:style-name="gr5" draw:text-style-name="P6" draw:layer="layout" svg:width="1.06cm" svg:height="0.471cm" svg:x="1.482cm" svg:y="13.703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365cm" svg:height="0.471cm" svg:x="2.777cm" svg:y="13.70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394cm" svg:y="13.70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6.998cm" svg:y="13.703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2.909cm" svg:y="13.70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224cm" svg:height="0.471cm" svg:x="15.134cm" svg:y="13.703cm">
          <draw:text-box>
            <text:p text:style-name="P4"><text:span text:style-name="T3">TELEFONICA BRASIL</text:span></text:p>
          </draw:text-box>
        </draw:frame>
        <draw:frame draw:style-name="gr5" draw:text-style-name="P6" draw:layer="layout" svg:width="2.565cm" svg:height="0.471cm" svg:x="1.482cm" svg:y="14.173cm">
          <draw:text-box>
            <text:p text:style-name="P4"><text:span text:style-name="T3">S.A.Recorrido:</text:span></text:p>
          </draw:text-box>
        </draw:frame>
        <draw:frame draw:style-name="gr5" draw:text-style-name="P6" draw:layer="layout" svg:width="6.151cm" svg:height="0.471cm" svg:x="4.348cm" svg:y="14.173cm">
          <draw:text-box>
            <text:p text:style-name="P4"><text:span text:style-name="T3">ELAINE DA SILVA DE AQUINO.</text:span></text:p>
          </draw:text-box>
        </draw:frame>
        <draw:frame draw:style-name="gr5" draw:text-style-name="P6" draw:layer="layout" svg:width="3.857cm" svg:height="0.471cm" svg:x="11.353cm" svg:y="14.173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376cm" svg:height="0.471cm" svg:x="15.672cm" svg:y="14.173cm">
          <draw:text-box>
            <text:p text:style-name="P4"><text:span text:style-name="T3">Pedido de vista por:</text:span></text:p>
          </draw:text-box>
        </draw:frame>
        <draw:frame draw:style-name="gr5" draw:text-style-name="P6" draw:layer="layout" svg:width="1.765cm" svg:height="0.471cm" svg:x="1.482cm" svg:y="14.664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1.577cm" svg:height="0.471cm" svg:x="3.594cm" svg:y="14.664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5.512cm" svg:y="14.664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7.112cm" svg:y="14.664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7.904cm" svg:y="14.664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366cm" svg:height="0.471cm" svg:x="9.521cm" svg:y="14.66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178cm" svg:height="0.471cm" svg:x="11.219cm" svg:y="14.664cm">
          <draw:text-box>
            <text:p text:style-name="P4"><text:span text:style-name="T3">Pedido</text:span></text:p>
          </draw:text-box>
        </draw:frame>
        <draw:frame draw:style-name="gr5" draw:text-style-name="P6" draw:layer="layout" svg:width="0.422cm" svg:height="0.471cm" svg:x="12.722cm" svg:y="14.664cm">
          <draw:text-box>
            <text:p text:style-name="P4"><text:span text:style-name="T3">de</text:span></text:p>
          </draw:text-box>
        </draw:frame>
        <draw:frame draw:style-name="gr5" draw:text-style-name="P6" draw:layer="layout" svg:width="1.06cm" svg:height="0.471cm" svg:x="13.42cm" svg:y="14.664cm">
          <draw:text-box>
            <text:p text:style-name="P4"><text:span text:style-name="T3">Vistas</text:span></text:p>
          </draw:text-box>
        </draw:frame>
        <draw:frame draw:style-name="gr5" draw:text-style-name="P6" draw:layer="layout" svg:width="1.777cm" svg:height="0.471cm" svg:x="14.808cm" svg:y="14.664cm">
          <draw:text-box>
            <text:p text:style-name="P4"><text:span text:style-name="T3">em Sessão</text:span></text:p>
          </draw:text-box>
        </draw:frame>
        <draw:frame draw:style-name="gr5" draw:text-style-name="P6" draw:layer="layout" svg:width="1.307cm" svg:height="0.471cm" svg:x="17.103cm" svg:y="14.664cm">
          <draw:text-box>
            <text:p text:style-name="P4"><text:span text:style-name="T3">Virtual.</text:span></text:p>
          </draw:text-box>
        </draw:frame>
        <draw:frame draw:style-name="gr5" draw:text-style-name="P6" draw:layer="layout" svg:width="0.743cm" svg:height="0.471cm" svg:x="18.758cm" svg:y="14.664cm">
          <draw:text-box>
            <text:p text:style-name="P4"><text:span text:style-name="T2">434.</text:span></text:p>
          </draw:text-box>
        </draw:frame>
        <draw:frame draw:style-name="gr5" draw:text-style-name="P6" draw:layer="layout" svg:width="0.422cm" svg:height="0.471cm" svg:x="6.612cm" svg:y="15.151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5.15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5.15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5.151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5.15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5.15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5.151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5.151cm">
          <draw:text-box>
            <text:p text:style-name="P4"><text:span text:style-name="T2">0707121-86.2025.8.04.1000</text:span></text:p>
          </draw:text-box>
        </draw:frame>
        <draw:frame draw:style-name="gr5" draw:text-style-name="P6" draw:layer="layout" svg:width="4.939cm" svg:height="0.471cm" svg:x="1.482cm" svg:y="15.625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15.625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15.625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15.625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15.62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15.625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16.095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803cm" svg:y="16.09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843cm" svg:height="0.471cm" svg:x="5.004cm" svg:y="16.095cm">
          <draw:text-box>
            <text:p text:style-name="P4"><text:span text:style-name="T3">RENILDO LEAL MENEZES representado(a)</text:span></text:p>
          </draw:text-box>
        </draw:frame>
        <draw:frame draw:style-name="gr5" draw:text-style-name="P6" draw:layer="layout" svg:width="0.566cm" svg:height="0.471cm" svg:x="13.404cm" svg:y="16.095cm">
          <draw:text-box>
            <text:p text:style-name="P4"><text:span text:style-name="T3">por</text:span></text:p>
          </draw:text-box>
        </draw:frame>
        <draw:frame draw:style-name="gr5" draw:text-style-name="P6" draw:layer="layout" svg:width="1.389cm" svg:height="0.471cm" svg:x="14.174cm" svg:y="16.095cm">
          <draw:text-box>
            <text:p text:style-name="P4"><text:span text:style-name="T3">Raphael</text:span></text:p>
          </draw:text-box>
        </draw:frame>
        <draw:frame draw:style-name="gr5" draw:text-style-name="P6" draw:layer="layout" svg:width="3.6cm" svg:height="0.471cm" svg:x="15.774cm" svg:y="16.095cm">
          <draw:text-box>
            <text:p text:style-name="P4"><text:span text:style-name="T3">Quintiliano Pazuello.</text:span></text:p>
          </draw:text-box>
        </draw:frame>
        <draw:frame draw:style-name="gr5" draw:text-style-name="P6" draw:layer="layout" svg:width="9.173cm" svg:height="0.471cm" svg:x="1.482cm" svg:y="16.569cm">
          <draw:text-box>
            <text:p text:style-name="P4"><text:span text:style-name="T3">Recorrido: BANCO PAN S.A. Julgamento cancelado.</text:span></text:p>
          </draw:text-box>
        </draw:frame>
        <draw:frame draw:style-name="gr5" draw:text-style-name="P6" draw:layer="layout" svg:width="8.302cm" svg:height="0.471cm" svg:x="10.99cm" svg:y="16.569cm">
          <draw:text-box>
            <text:p text:style-name="P4"><text:span text:style-name="T3">Pedido de vista por: Alexandre Henrique Novaes</text:span></text:p>
          </draw:text-box>
        </draw:frame>
        <draw:frame draw:style-name="gr5" draw:text-style-name="P6" draw:layer="layout" svg:width="1.883cm" svg:height="0.471cm" svg:x="1.482cm" svg:y="17.056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366cm" svg:height="0.471cm" svg:x="3.615cm" svg:y="17.056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6.14cm" svg:height="0.471cm" svg:x="5.165cm" svg:y="17.056cm">
          <draw:text-box>
            <text:p text:style-name="P4"><text:span text:style-name="T3">Pedido de Vistas em Sessão Virtual.</text:span></text:p>
          </draw:text-box>
        </draw:frame>
        <draw:frame draw:style-name="gr5" draw:text-style-name="P6" draw:layer="layout" svg:width="1.636cm" svg:height="0.471cm" svg:x="17.806cm" svg:y="17.056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0.743cm" svg:height="0.471cm" svg:x="11.862cm" svg:y="17.056cm">
          <draw:text-box>
            <text:p text:style-name="P4"><text:span text:style-name="T2">435.</text:span></text:p>
          </draw:text-box>
        </draw:frame>
        <draw:frame draw:style-name="gr5" draw:text-style-name="P6" draw:layer="layout" svg:width="4.8cm" svg:height="0.471cm" svg:x="12.78cm" svg:y="17.056cm">
          <draw:text-box>
            <text:p text:style-name="P4"><text:span text:style-name="T2">0254760-60.2025.8.04.1000</text:span></text:p>
          </draw:text-box>
        </draw:frame>
        <draw:frame draw:style-name="gr5" draw:text-style-name="P6" draw:layer="layout" svg:width="17.975cm" svg:height="0.471cm" svg:x="1.482cm" svg:y="17.53cm">
          <draw:text-box>
            <text:p text:style-name="P4"><text:span text:style-name="T3">Inominado Cível - 3ª Turma Recursal. Relator: Alexandre Henrique Novaes De Araújo. Recorrente: Israel</text:span></text:p>
          </draw:text-box>
        </draw:frame>
        <draw:frame draw:style-name="gr5" draw:text-style-name="P6" draw:layer="layout" svg:width="17.814cm" svg:height="0.471cm" svg:x="1.482cm" svg:y="18cm">
          <draw:text-box>
            <text:p text:style-name="P4"><text:span text:style-name="T3">Matias dos Santos. Recorrido: BANCO PAN S.A. Julgamento cancelado. Pedido de vista por: Alexandre</text:span></text:p>
          </draw:text-box>
        </draw:frame>
        <draw:frame draw:style-name="gr5" draw:text-style-name="P6" draw:layer="layout" svg:width="1.577cm" svg:height="0.471cm" svg:x="1.482cm" svg:y="18.491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3.607cm" svg:y="18.491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5.398cm" svg:y="18.491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6.359cm" svg:y="18.491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366cm" svg:height="0.471cm" svg:x="8.175cm" svg:y="18.49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178cm" svg:height="0.471cm" svg:x="10.076cm" svg:y="18.491cm">
          <draw:text-box>
            <text:p text:style-name="P4"><text:span text:style-name="T3">Pedido</text:span></text:p>
          </draw:text-box>
        </draw:frame>
        <draw:frame draw:style-name="gr5" draw:text-style-name="P6" draw:layer="layout" svg:width="0.422cm" svg:height="0.471cm" svg:x="11.773cm" svg:y="18.491cm">
          <draw:text-box>
            <text:p text:style-name="P4"><text:span text:style-name="T3">de</text:span></text:p>
          </draw:text-box>
        </draw:frame>
        <draw:frame draw:style-name="gr5" draw:text-style-name="P6" draw:layer="layout" svg:width="1.06cm" svg:height="0.471cm" svg:x="12.637cm" svg:y="18.491cm">
          <draw:text-box>
            <text:p text:style-name="P4"><text:span text:style-name="T3">Vistas</text:span></text:p>
          </draw:text-box>
        </draw:frame>
        <draw:frame draw:style-name="gr5" draw:text-style-name="P6" draw:layer="layout" svg:width="0.519cm" svg:height="0.471cm" svg:x="14.22cm" svg:y="18.491cm">
          <draw:text-box>
            <text:p text:style-name="P4"><text:span text:style-name="T3">em</text:span></text:p>
          </draw:text-box>
        </draw:frame>
        <draw:frame draw:style-name="gr5" draw:text-style-name="P6" draw:layer="layout" svg:width="1.154cm" svg:height="0.471cm" svg:x="15.198cm" svg:y="18.491cm">
          <draw:text-box>
            <text:p text:style-name="P4"><text:span text:style-name="T3">Sessão</text:span></text:p>
          </draw:text-box>
        </draw:frame>
        <draw:frame draw:style-name="gr5" draw:text-style-name="P6" draw:layer="layout" svg:width="1.307cm" svg:height="0.471cm" svg:x="16.874cm" svg:y="18.491cm">
          <draw:text-box>
            <text:p text:style-name="P4"><text:span text:style-name="T3">Virtual.</text:span></text:p>
          </draw:text-box>
        </draw:frame>
        <draw:frame draw:style-name="gr5" draw:text-style-name="P6" draw:layer="layout" svg:width="0.743cm" svg:height="0.471cm" svg:x="18.737cm" svg:y="18.491cm">
          <draw:text-box>
            <text:p text:style-name="P4"><text:span text:style-name="T2">436.</text:span></text:p>
          </draw:text-box>
        </draw:frame>
        <draw:frame draw:style-name="gr5" draw:text-style-name="P6" draw:layer="layout" svg:width="0.422cm" svg:height="0.471cm" svg:x="6.612cm" svg:y="18.978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8.978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8.978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8.978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8.97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8.97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8.978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8.978cm">
          <draw:text-box>
            <text:p text:style-name="P4"><text:span text:style-name="T2">0042940-91.2026.8.04.1000</text:span></text:p>
          </draw:text-box>
        </draw:frame>
        <draw:frame draw:style-name="gr5" draw:text-style-name="P6" draw:layer="layout" svg:width="17.79cm" svg:height="0.471cm" svg:x="1.482cm" svg:y="19.452cm">
          <draw:text-box>
            <text:p text:style-name="P4"><text:span text:style-name="T3">Henrique Novaes De Araújo. Recorrente: Maria das Graças Ramos Pinto. Recorrido: BANCO PAN S.A.</text:span></text:p>
          </draw:text-box>
        </draw:frame>
        <draw:frame draw:style-name="gr5" draw:text-style-name="P6" draw:layer="layout" svg:width="3.857cm" svg:height="0.471cm" svg:x="1.482cm" svg:y="19.922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10.288cm" svg:height="0.471cm" svg:x="5.534cm" svg:y="19.922cm">
          <draw:text-box>
            <text:p text:style-name="P4"><text:span text:style-name="T3">Pedido de vista por: Alexandre Henrique Novaes De Araújo.</text:span></text:p>
          </draw:text-box>
        </draw:frame>
        <draw:frame draw:style-name="gr5" draw:text-style-name="P6" draw:layer="layout" svg:width="3.153cm" svg:height="0.471cm" svg:x="16.277cm" svg:y="19.922cm">
          <draw:text-box>
            <text:p text:style-name="P4"><text:span text:style-name="T3">Motivo: Pedido de</text:span></text:p>
          </draw:text-box>
        </draw:frame>
        <draw:frame draw:style-name="gr5" draw:text-style-name="P6" draw:layer="layout" svg:width="4.352cm" svg:height="0.471cm" svg:x="1.482cm" svg:y="20.408cm">
          <draw:text-box>
            <text:p text:style-name="P4"><text:span text:style-name="T3">Vistas em Sessão Virtual.</text:span></text:p>
          </draw:text-box>
        </draw:frame>
        <draw:frame draw:style-name="gr5" draw:text-style-name="P6" draw:layer="layout" svg:width="0.422cm" svg:height="0.471cm" svg:x="12.383cm" svg:y="20.408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721cm" svg:y="20.408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51cm" svg:y="20.408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48cm" svg:y="20.408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18.373cm" svg:y="20.408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363cm" svg:y="20.408cm">
          <draw:text-box>
            <text:p text:style-name="P4"><text:span text:style-name="T2">437.</text:span></text:p>
          </draw:text-box>
        </draw:frame>
        <draw:frame draw:style-name="gr5" draw:text-style-name="P6" draw:layer="layout" svg:width="4.8cm" svg:height="0.471cm" svg:x="7.311cm" svg:y="20.408cm">
          <draw:text-box>
            <text:p text:style-name="P4"><text:span text:style-name="T2">0168496-40.2025.8.04.1000</text:span></text:p>
          </draw:text-box>
        </draw:frame>
        <draw:frame draw:style-name="gr5" draw:text-style-name="P6" draw:layer="layout" svg:width="1.589cm" svg:height="0.471cm" svg:x="1.482cm" svg:y="20.883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289cm" svg:y="20.88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4.869cm" svg:y="20.883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2.303cm" svg:y="20.88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693cm" svg:height="0.471cm" svg:x="14.504cm" svg:y="20.883cm">
          <draw:text-box>
            <text:p text:style-name="P4"><text:span text:style-name="T3">Denilson do Nascimento de</text:span></text:p>
          </draw:text-box>
        </draw:frame>
        <draw:frame draw:style-name="gr5" draw:text-style-name="P6" draw:layer="layout" svg:width="17.756cm" svg:height="0.471cm" svg:x="1.482cm" svg:y="21.357cm">
          <draw:text-box>
            <text:p text:style-name="P4"><text:span text:style-name="T3">Nolorves. Recorrido: BANCO SANTANDER BRASIL S/A. Julgamento cancelado. Pedido de vista por:</text:span></text:p>
          </draw:text-box>
        </draw:frame>
        <draw:frame draw:style-name="gr5" draw:text-style-name="P6" draw:layer="layout" svg:width="1.765cm" svg:height="0.471cm" svg:x="1.482cm" svg:y="21.844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1.577cm" svg:height="0.471cm" svg:x="3.594cm" svg:y="21.844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5.512cm" svg:y="21.844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7.112cm" svg:y="21.844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7.904cm" svg:y="21.844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366cm" svg:height="0.471cm" svg:x="9.521cm" svg:y="21.84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178cm" svg:height="0.471cm" svg:x="11.219cm" svg:y="21.844cm">
          <draw:text-box>
            <text:p text:style-name="P4"><text:span text:style-name="T3">Pedido</text:span></text:p>
          </draw:text-box>
        </draw:frame>
        <draw:frame draw:style-name="gr5" draw:text-style-name="P6" draw:layer="layout" svg:width="0.422cm" svg:height="0.471cm" svg:x="12.722cm" svg:y="21.844cm">
          <draw:text-box>
            <text:p text:style-name="P4"><text:span text:style-name="T3">de</text:span></text:p>
          </draw:text-box>
        </draw:frame>
        <draw:frame draw:style-name="gr5" draw:text-style-name="P6" draw:layer="layout" svg:width="1.06cm" svg:height="0.471cm" svg:x="13.42cm" svg:y="21.844cm">
          <draw:text-box>
            <text:p text:style-name="P4"><text:span text:style-name="T3">Vistas</text:span></text:p>
          </draw:text-box>
        </draw:frame>
        <draw:frame draw:style-name="gr5" draw:text-style-name="P6" draw:layer="layout" svg:width="1.777cm" svg:height="0.471cm" svg:x="14.808cm" svg:y="21.844cm">
          <draw:text-box>
            <text:p text:style-name="P4"><text:span text:style-name="T3">em Sessão</text:span></text:p>
          </draw:text-box>
        </draw:frame>
        <draw:frame draw:style-name="gr5" draw:text-style-name="P6" draw:layer="layout" svg:width="1.307cm" svg:height="0.471cm" svg:x="17.103cm" svg:y="21.844cm">
          <draw:text-box>
            <text:p text:style-name="P4"><text:span text:style-name="T3">Virtual.</text:span></text:p>
          </draw:text-box>
        </draw:frame>
        <draw:frame draw:style-name="gr5" draw:text-style-name="P6" draw:layer="layout" svg:width="0.743cm" svg:height="0.471cm" svg:x="18.758cm" svg:y="21.844cm">
          <draw:text-box>
            <text:p text:style-name="P4"><text:span text:style-name="T2">438.</text:span></text:p>
          </draw:text-box>
        </draw:frame>
        <draw:frame draw:style-name="gr5" draw:text-style-name="P6" draw:layer="layout" svg:width="0.422cm" svg:height="0.471cm" svg:x="6.612cm" svg:y="22.33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2.3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2.3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2.3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2.3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2.3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2.33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2.33cm">
          <draw:text-box>
            <text:p text:style-name="P4"><text:span text:style-name="T2">0653228-83.2025.8.04.1000</text:span></text:p>
          </draw:text-box>
        </draw:frame>
        <draw:frame draw:style-name="gr5" draw:text-style-name="P6" draw:layer="layout" svg:width="4.939cm" svg:height="0.471cm" svg:x="1.482cm" svg:y="22.805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1.976cm" svg:height="0.471cm" svg:x="6.934cm" svg:y="22.80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7.29cm" svg:height="0.471cm" svg:x="9.136cm" svg:y="22.805cm">
          <draw:text-box>
            <text:p text:style-name="P4"><text:span text:style-name="T3">Marcos de Sousa Carvalho representado(a)</text:span></text:p>
          </draw:text-box>
        </draw:frame>
        <draw:frame draw:style-name="gr5" draw:text-style-name="P6" draw:layer="layout" svg:width="0.566cm" svg:height="0.471cm" svg:x="17.065cm" svg:y="22.805cm">
          <draw:text-box>
            <text:p text:style-name="P4"><text:span text:style-name="T3">por</text:span></text:p>
          </draw:text-box>
        </draw:frame>
        <draw:frame draw:style-name="gr5" draw:text-style-name="P6" draw:layer="layout" svg:width="1.672cm" svg:height="0.471cm" svg:x="17.827cm" svg:y="22.805cm">
          <draw:text-box>
            <text:p text:style-name="P4"><text:span text:style-name="T3">KELSON</text:span></text:p>
          </draw:text-box>
        </draw:frame>
        <draw:frame draw:style-name="gr5" draw:text-style-name="P6" draw:layer="layout" svg:width="3.635cm" svg:height="0.471cm" svg:x="1.482cm" svg:y="23.274cm">
          <draw:text-box>
            <text:p text:style-name="P4"><text:span text:style-name="T3">GIRÃO DE SOUZA,</text:span></text:p>
          </draw:text-box>
        </draw:frame>
        <draw:frame draw:style-name="gr5" draw:text-style-name="P6" draw:layer="layout" svg:width="5.799cm" svg:height="0.471cm" svg:x="5.651cm" svg:y="23.274cm">
          <draw:text-box>
            <text:p text:style-name="P4"><text:span text:style-name="T3">GIULIANNE LOPES CURSINO.</text:span></text:p>
          </draw:text-box>
        </draw:frame>
        <draw:frame draw:style-name="gr5" draw:text-style-name="P6" draw:layer="layout" svg:width="1.812cm" svg:height="0.471cm" svg:x="12.017cm" svg:y="23.27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082cm" svg:height="0.471cm" svg:x="14.105cm" svg:y="23.274cm">
          <draw:text-box>
            <text:p text:style-name="P4"><text:span text:style-name="T3">TELEFONICA BRASIL S.A.</text:span></text:p>
          </draw:text-box>
        </draw:frame>
        <draw:frame draw:style-name="gr5" draw:text-style-name="P6" draw:layer="layout" svg:width="3.857cm" svg:height="0.471cm" svg:x="1.482cm" svg:y="23.749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10.288cm" svg:height="0.471cm" svg:x="5.534cm" svg:y="23.749cm">
          <draw:text-box>
            <text:p text:style-name="P4"><text:span text:style-name="T3">Pedido de vista por: Alexandre Henrique Novaes De Araújo.</text:span></text:p>
          </draw:text-box>
        </draw:frame>
        <draw:frame draw:style-name="gr5" draw:text-style-name="P6" draw:layer="layout" svg:width="3.153cm" svg:height="0.471cm" svg:x="16.277cm" svg:y="23.749cm">
          <draw:text-box>
            <text:p text:style-name="P4"><text:span text:style-name="T3">Motivo: Pedido de</text:span></text:p>
          </draw:text-box>
        </draw:frame>
        <draw:frame draw:style-name="gr5" draw:text-style-name="P6" draw:layer="layout" svg:width="4.352cm" svg:height="0.471cm" svg:x="1.482cm" svg:y="24.235cm">
          <draw:text-box>
            <text:p text:style-name="P4"><text:span text:style-name="T3">Vistas em Sessão Virtual.</text:span></text:p>
          </draw:text-box>
        </draw:frame>
        <draw:frame draw:style-name="gr5" draw:text-style-name="P6" draw:layer="layout" svg:width="0.422cm" svg:height="0.471cm" svg:x="12.383cm" svg:y="24.235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721cm" svg:y="24.235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51cm" svg:y="24.235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48cm" svg:y="24.235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18.373cm" svg:y="24.235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363cm" svg:y="24.235cm">
          <draw:text-box>
            <text:p text:style-name="P4"><text:span text:style-name="T2">439.</text:span></text:p>
          </draw:text-box>
        </draw:frame>
        <draw:frame draw:style-name="gr5" draw:text-style-name="P6" draw:layer="layout" svg:width="4.8cm" svg:height="0.471cm" svg:x="7.311cm" svg:y="24.235cm">
          <draw:text-box>
            <text:p text:style-name="P4"><text:span text:style-name="T2">0267703-12.2025.8.04.1000</text:span></text:p>
          </draw:text-box>
        </draw:frame>
        <draw:frame draw:style-name="gr5" draw:text-style-name="P6" draw:layer="layout" svg:width="1.589cm" svg:height="0.471cm" svg:x="1.482cm" svg:y="24.71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28cm" svg:y="24.7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4.941cm" svg:y="24.71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0.305cm" svg:y="24.71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2.542cm" svg:height="0.471cm" svg:x="12.561cm" svg:y="24.71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372cm" svg:y="24.71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12cm" svg:y="24.7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7.788cm" svg:height="0.471cm" svg:x="1.482cm" svg:y="25.179cm">
          <draw:text-box>
            <text:p text:style-name="P4"><text:span text:style-name="T3">Motivo: Despachou em primeiro grau.). Recorrente: Amanda Macedo dos Santos Aguiar representado(a)</text:span></text:p>
          </draw:text-box>
        </draw:frame>
        <draw:frame draw:style-name="gr5" draw:text-style-name="P6" draw:layer="layout" svg:width="0.566cm" svg:height="0.471cm" svg:x="1.482cm" svg:y="25.654cm">
          <draw:text-box>
            <text:p text:style-name="P4"><text:span text:style-name="T3">por</text:span></text:p>
          </draw:text-box>
        </draw:frame>
        <draw:frame draw:style-name="gr5" draw:text-style-name="P6" draw:layer="layout" svg:width="9.093cm" svg:height="0.471cm" svg:x="2.269cm" svg:y="25.654cm">
          <draw:text-box>
            <text:p text:style-name="P4"><text:span text:style-name="T3">PIERRE E CUNHA ADVOGADOS ASSOCIADOS.</text:span></text:p>
          </draw:text-box>
        </draw:frame>
        <draw:frame draw:style-name="gr5" draw:text-style-name="P6" draw:layer="layout" svg:width="1.812cm" svg:height="0.471cm" svg:x="12.098cm" svg:y="25.65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082cm" svg:height="0.471cm" svg:x="14.155cm" svg:y="25.654cm">
          <draw:text-box>
            <text:p text:style-name="P4"><text:span text:style-name="T3">TELEFONICA BRASIL S.A.</text:span></text:p>
          </draw:text-box>
        </draw:frame>
        <draw:frame draw:style-name="gr5" draw:text-style-name="P6" draw:layer="layout" svg:width="3.857cm" svg:height="0.471cm" svg:x="1.482cm" svg:y="26.128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10.288cm" svg:height="0.471cm" svg:x="5.534cm" svg:y="26.128cm">
          <draw:text-box>
            <text:p text:style-name="P4"><text:span text:style-name="T3">Pedido de vista por: Alexandre Henrique Novaes De Araújo.</text:span></text:p>
          </draw:text-box>
        </draw:frame>
        <draw:frame draw:style-name="gr5" draw:text-style-name="P6" draw:layer="layout" svg:width="3.153cm" svg:height="0.471cm" svg:x="16.277cm" svg:y="26.128cm">
          <draw:text-box>
            <text:p text:style-name="P4"><text:span text:style-name="T3">Motivo: Pedido de</text:span></text:p>
          </draw:text-box>
        </draw:frame>
        <draw:frame draw:style-name="gr5" draw:text-style-name="P6" draw:layer="layout" svg:width="4.352cm" svg:height="0.471cm" svg:x="1.482cm" svg:y="26.615cm">
          <draw:text-box>
            <text:p text:style-name="P4"><text:span text:style-name="T3">Vistas em Sessão Virtual.</text:span></text:p>
          </draw:text-box>
        </draw:frame>
        <draw:frame draw:style-name="gr5" draw:text-style-name="P6" draw:layer="layout" svg:width="0.422cm" svg:height="0.471cm" svg:x="12.383cm" svg:y="26.615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721cm" svg:y="26.615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51cm" svg:y="26.615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48cm" svg:y="26.615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18.373cm" svg:y="26.615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363cm" svg:y="26.615cm">
          <draw:text-box>
            <text:p text:style-name="P4"><text:span text:style-name="T2">440.</text:span></text:p>
          </draw:text-box>
        </draw:frame>
        <draw:frame draw:style-name="gr5" draw:text-style-name="P6" draw:layer="layout" svg:width="4.8cm" svg:height="0.471cm" svg:x="7.311cm" svg:y="26.615cm">
          <draw:text-box>
            <text:p text:style-name="P4"><text:span text:style-name="T2">0114412-26.2024.8.04.1000</text:span></text:p>
          </draw:text-box>
        </draw:frame>
        <draw:frame draw:style-name="gr5" draw:text-style-name="P6" draw:layer="layout" svg:width="1.589cm" svg:height="0.471cm" svg:x="1.482cm" svg:y="27.084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28cm" svg:y="27.08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4.941cm" svg:y="27.084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0.305cm" svg:y="27.084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2.542cm" svg:height="0.471cm" svg:x="12.561cm" svg:y="27.084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372cm" svg:y="27.084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12cm" svg:y="27.084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27.55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103cm" svg:y="27.559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9.085cm" svg:y="27.55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224cm" svg:height="0.471cm" svg:x="11.338cm" svg:y="27.559cm">
          <draw:text-box>
            <text:p text:style-name="P4"><text:span text:style-name="T3">Fábio Xavier</text:span></text:p>
          </draw:text-box>
        </draw:frame>
        <draw:frame draw:style-name="gr5" draw:text-style-name="P6" draw:layer="layout" svg:width="2cm" svg:height="0.471cm" svg:x="13.953cm" svg:y="27.559cm">
          <draw:text-box>
            <text:p text:style-name="P4"><text:span text:style-name="T3">de Oliveira.</text:span></text:p>
          </draw:text-box>
        </draw:frame>
        <draw:frame draw:style-name="gr5" draw:text-style-name="P6" draw:layer="layout" svg:width="1.812cm" svg:height="0.471cm" svg:x="16.35cm" svg:y="27.55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0.955cm" svg:height="0.471cm" svg:x="18.433cm" svg:y="27.559cm">
          <draw:text-box>
            <text:p text:style-name="P4"><text:span text:style-name="T3">C DE</text:span></text:p>
          </draw:text-box>
        </draw:frame>
      </draw:page>
      <draw:page draw:name="page34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17.802cm" svg:height="0.471cm" svg:x="1.482cm" svg:y="1.278cm">
          <draw:text-box>
            <text:p text:style-name="P4"><text:span text:style-name="T3">QUEIROZ PEDROSA EPP. Julgamento cancelado. Pedido de vista por: Alexandre Henrique Novaes De</text:span></text:p>
          </draw:text-box>
        </draw:frame>
        <draw:frame draw:style-name="gr5" draw:text-style-name="P6" draw:layer="layout" svg:width="1.283cm" svg:height="0.471cm" svg:x="1.482cm" svg:y="1.765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366cm" svg:height="0.471cm" svg:x="3.01cm" svg:y="1.76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848cm" svg:height="0.471cm" svg:x="4.619cm" svg:y="1.765cm">
          <draw:text-box>
            <text:p text:style-name="P4"><text:span text:style-name="T3">Pedido de Vistas</text:span></text:p>
          </draw:text-box>
        </draw:frame>
        <draw:frame draw:style-name="gr5" draw:text-style-name="P6" draw:layer="layout" svg:width="3.188cm" svg:height="0.471cm" svg:x="7.963cm" svg:y="1.765cm">
          <draw:text-box>
            <text:p text:style-name="P4"><text:span text:style-name="T3">em Sessão Virtual.</text:span></text:p>
          </draw:text-box>
        </draw:frame>
        <draw:frame draw:style-name="gr5" draw:text-style-name="P6" draw:layer="layout" svg:width="0.422cm" svg:height="0.471cm" svg:x="17.747cm" svg:y="1.765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11cm" svg:y="1.765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743cm" svg:height="0.471cm" svg:x="11.659cm" svg:y="1.765cm">
          <draw:text-box>
            <text:p text:style-name="P4"><text:span text:style-name="T2">441.</text:span></text:p>
          </draw:text-box>
        </draw:frame>
        <draw:frame draw:style-name="gr5" draw:text-style-name="P6" draw:layer="layout" svg:width="4.8cm" svg:height="0.471cm" svg:x="12.632cm" svg:y="1.765cm">
          <draw:text-box>
            <text:p text:style-name="P4"><text:span text:style-name="T2">0134288-30.2025.8.04.1000</text:span></text:p>
          </draw:text-box>
        </draw:frame>
        <draw:frame draw:style-name="gr5" draw:text-style-name="P6" draw:layer="layout" svg:width="2.859cm" svg:height="0.471cm" svg:x="1.482cm" svg:y="2.239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632cm" svg:y="2.23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5.466cm" svg:y="2.23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8.578cm" svg:y="2.23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10.144cm" svg:y="2.239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7.509cm" svg:y="2.23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224cm" svg:height="0.471cm" svg:x="1.482cm" svg:y="2.713cm">
          <draw:text-box>
            <text:p text:style-name="P4"><text:span text:style-name="T3">ITAÚ UNIBANCO S/A,</text:span></text:p>
          </draw:text-box>
        </draw:frame>
        <draw:frame draw:style-name="gr5" draw:text-style-name="P6" draw:layer="layout" svg:width="1.976cm" svg:height="0.471cm" svg:x="6.434cm" svg:y="2.71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13cm" svg:height="0.471cm" svg:x="8.763cm" svg:y="2.713cm">
          <draw:text-box>
            <text:p text:style-name="P4"><text:span text:style-name="T3">Daniel</text:span></text:p>
          </draw:text-box>
        </draw:frame>
        <draw:frame draw:style-name="gr5" draw:text-style-name="P6" draw:layer="layout" svg:width="1.66cm" svg:height="0.471cm" svg:x="10.207cm" svg:y="2.713cm">
          <draw:text-box>
            <text:p text:style-name="P4"><text:span text:style-name="T3">Rubim de</text:span></text:p>
          </draw:text-box>
        </draw:frame>
        <draw:frame draw:style-name="gr5" draw:text-style-name="P6" draw:layer="layout" svg:width="1.389cm" svg:height="0.471cm" svg:x="12.37cm" svg:y="2.713cm">
          <draw:text-box>
            <text:p text:style-name="P4"><text:span text:style-name="T3">Oliveira</text:span></text:p>
          </draw:text-box>
        </draw:frame>
        <draw:frame draw:style-name="gr5" draw:text-style-name="P6" draw:layer="layout" svg:width="1.73cm" svg:height="0.471cm" svg:x="14.089cm" svg:y="2.713cm">
          <draw:text-box>
            <text:p text:style-name="P4"><text:span text:style-name="T3">Salgueiro.</text:span></text:p>
          </draw:text-box>
        </draw:frame>
        <draw:frame draw:style-name="gr5" draw:text-style-name="P6" draw:layer="layout" svg:width="1.976cm" svg:height="0.471cm" svg:x="16.159cm" svg:y="2.71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013cm" svg:height="0.471cm" svg:x="18.483cm" svg:y="2.713cm">
          <draw:text-box>
            <text:p text:style-name="P4"><text:span text:style-name="T3">ITAÚ</text:span></text:p>
          </draw:text-box>
        </draw:frame>
        <draw:frame draw:style-name="gr5" draw:text-style-name="P6" draw:layer="layout" svg:width="3.107cm" svg:height="0.471cm" svg:x="1.482cm" svg:y="3.183cm">
          <draw:text-box>
            <text:p text:style-name="P4"><text:span text:style-name="T3">UNIBANCO S/A,</text:span></text:p>
          </draw:text-box>
        </draw:frame>
        <draw:frame draw:style-name="gr5" draw:text-style-name="P6" draw:layer="layout" svg:width="1.976cm" svg:height="0.471cm" svg:x="4.826cm" svg:y="3.18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13cm" svg:height="0.471cm" svg:x="6.985cm" svg:y="3.183cm">
          <draw:text-box>
            <text:p text:style-name="P4"><text:span text:style-name="T3">Daniel</text:span></text:p>
          </draw:text-box>
        </draw:frame>
        <draw:frame draw:style-name="gr5" draw:text-style-name="P6" draw:layer="layout" svg:width="4.987cm" svg:height="0.471cm" svg:x="8.285cm" svg:y="3.183cm">
          <draw:text-box>
            <text:p text:style-name="P4"><text:span text:style-name="T3">Rubim de Oliveira Salgueiro.</text:span></text:p>
          </draw:text-box>
        </draw:frame>
        <draw:frame draw:style-name="gr5" draw:text-style-name="P6" draw:layer="layout" svg:width="3.857cm" svg:height="0.471cm" svg:x="13.649cm" svg:y="3.183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1.683cm" svg:height="0.471cm" svg:x="17.764cm" svg:y="3.183cm">
          <draw:text-box>
            <text:p text:style-name="P4"><text:span text:style-name="T3">Pedido de</text:span></text:p>
          </draw:text-box>
        </draw:frame>
        <draw:frame draw:style-name="gr5" draw:text-style-name="P6" draw:layer="layout" svg:width="1.589cm" svg:height="0.471cm" svg:x="1.482cm" svg:y="3.674cm">
          <draw:text-box>
            <text:p text:style-name="P4"><text:span text:style-name="T3">vista por:</text:span></text:p>
          </draw:text-box>
        </draw:frame>
        <draw:frame draw:style-name="gr5" draw:text-style-name="P6" draw:layer="layout" svg:width="6.808cm" svg:height="0.471cm" svg:x="3.306cm" svg:y="3.674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366cm" svg:height="0.471cm" svg:x="10.575cm" svg:y="3.67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6.14cm" svg:height="0.471cm" svg:x="12.117cm" svg:y="3.674cm">
          <draw:text-box>
            <text:p text:style-name="P4"><text:span text:style-name="T3">Pedido de Vistas em Sessão Virtual.</text:span></text:p>
          </draw:text-box>
        </draw:frame>
        <draw:frame draw:style-name="gr5" draw:text-style-name="P6" draw:layer="layout" svg:width="0.743cm" svg:height="0.471cm" svg:x="18.775cm" svg:y="3.674cm">
          <draw:text-box>
            <text:p text:style-name="P4"><text:span text:style-name="T2">442.</text:span></text:p>
          </draw:text-box>
        </draw:frame>
        <draw:frame draw:style-name="gr5" draw:text-style-name="P6" draw:layer="layout" svg:width="0.422cm" svg:height="0.471cm" svg:x="6.612cm" svg:y="4.161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4.16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4.16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4.161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4.16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4.16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4.161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4.161cm">
          <draw:text-box>
            <text:p text:style-name="P4"><text:span text:style-name="T2">0141924-47.2025.8.04.1000</text:span></text:p>
          </draw:text-box>
        </draw:frame>
        <draw:frame draw:style-name="gr5" draw:text-style-name="P6" draw:layer="layout" svg:width="4.939cm" svg:height="0.471cm" svg:x="1.482cm" svg:y="4.631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4.631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4.631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4.63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4.63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4.631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7.743cm" svg:height="0.471cm" svg:x="1.482cm" svg:y="5.105cm">
          <draw:text-box>
            <text:p text:style-name="P4"><text:span text:style-name="T3">grau.). Recorrente: João Pedro Farias da Silva representado(a) por LEONARDO MONTEIRO CASTRO</text:span></text:p>
          </draw:text-box>
        </draw:frame>
        <draw:frame draw:style-name="gr5" draw:text-style-name="P6" draw:layer="layout" svg:width="17.895cm" svg:height="0.471cm" svg:x="1.482cm" svg:y="5.579cm">
          <draw:text-box>
            <text:p text:style-name="P4"><text:span text:style-name="T3">SOCIEDADE INDIVIDUAL DE ADVOCACIA. Recorrido: Fábrica de Eventos Ltda. Decisão principal:</text:span></text:p>
          </draw:text-box>
        </draw:frame>
        <draw:frame draw:style-name="gr5" draw:text-style-name="P6" draw:layer="layout" svg:width="8.75cm" svg:height="0.471cm" svg:x="1.482cm" svg:y="6.049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8.267cm" svg:height="0.471cm" svg:x="10.813cm" svg:y="6.049cm">
          <draw:text-box>
            <text:p text:style-name="P4"><text:span text:style-name="T3">atribuído à(s) parte(s) João Pedro Farias da Silva</text:span></text:p>
          </draw:text-box>
        </draw:frame>
        <draw:frame draw:style-name="gr5" draw:text-style-name="P6" draw:layer="layout" svg:width="2.634cm" svg:height="0.471cm" svg:x="1.482cm" svg:y="6.523cm">
          <draw:text-box>
            <text:p text:style-name="P4"><text:span text:style-name="T3">representado(a)</text:span></text:p>
          </draw:text-box>
        </draw:frame>
        <draw:frame draw:style-name="gr5" draw:text-style-name="P6" draw:layer="layout" svg:width="0.566cm" svg:height="0.471cm" svg:x="4.615cm" svg:y="6.523cm">
          <draw:text-box>
            <text:p text:style-name="P4"><text:span text:style-name="T3">por</text:span></text:p>
          </draw:text-box>
        </draw:frame>
        <draw:frame draw:style-name="gr5" draw:text-style-name="P6" draw:layer="layout" svg:width="8.951cm" svg:height="0.471cm" svg:x="5.58cm" svg:y="6.523cm">
          <draw:text-box>
            <text:p text:style-name="P4"><text:span text:style-name="T3">LEONARDO MONTEIRO CASTRO SOCIEDADE</text:span></text:p>
          </draw:text-box>
        </draw:frame>
        <draw:frame draw:style-name="gr5" draw:text-style-name="P6" draw:layer="layout" svg:width="2.518cm" svg:height="0.471cm" svg:x="15.968cm" svg:y="6.523cm">
          <draw:text-box>
            <text:p text:style-name="P4"><text:span text:style-name="T3">INDIVIDUAL</text:span></text:p>
          </draw:text-box>
        </draw:frame>
        <draw:frame draw:style-name="gr5" draw:text-style-name="P6" draw:layer="layout" svg:width="0.566cm" svg:height="0.471cm" svg:x="18.944cm" svg:y="6.523cm">
          <draw:text-box>
            <text:p text:style-name="P4"><text:span text:style-name="T3">DE</text:span></text:p>
          </draw:text-box>
        </draw:frame>
        <draw:frame draw:style-name="gr5" draw:text-style-name="P6" draw:layer="layout" svg:width="2.789cm" svg:height="0.471cm" svg:x="1.482cm" svg:y="7.01cm">
          <draw:text-box>
            <text:p text:style-name="P4"><text:span text:style-name="T3">ADVOCACIA -</text:span></text:p>
          </draw:text-box>
        </draw:frame>
        <draw:frame draw:style-name="gr5" draw:text-style-name="P6" draw:layer="layout" svg:width="1.66cm" svg:height="0.471cm" svg:x="4.563cm" svg:y="7.0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2.433cm" svg:y="7.01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763cm" svg:y="7.0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526cm" svg:y="7.0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56cm" svg:y="7.01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18.377cm" svg:y="7.01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435cm" svg:y="7.01cm">
          <draw:text-box>
            <text:p text:style-name="P4"><text:span text:style-name="T2">443.</text:span></text:p>
          </draw:text-box>
        </draw:frame>
        <draw:frame draw:style-name="gr5" draw:text-style-name="P6" draw:layer="layout" svg:width="4.8cm" svg:height="0.471cm" svg:x="7.374cm" svg:y="7.01cm">
          <draw:text-box>
            <text:p text:style-name="P4"><text:span text:style-name="T2">0023401-13.2024.8.04.1000</text:span></text:p>
          </draw:text-box>
        </draw:frame>
        <draw:frame draw:style-name="gr5" draw:text-style-name="P6" draw:layer="layout" svg:width="1.589cm" svg:height="0.471cm" svg:x="1.482cm" svg:y="7.484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28cm" svg:y="7.48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4.941cm" svg:y="7.484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0.305cm" svg:y="7.484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2.542cm" svg:height="0.471cm" svg:x="12.561cm" svg:y="7.484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372cm" svg:y="7.484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12cm" svg:y="7.484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7.554cm" svg:height="0.471cm" svg:x="1.482cm" svg:y="7.954cm">
          <draw:text-box>
            <text:p text:style-name="P4"><text:span text:style-name="T3">Motivo: Despachou em primeiro grau.), 2 (Tipo: Impedimento. Motivo: Despachou em primeiro grau.).</text:span></text:p>
          </draw:text-box>
        </draw:frame>
        <draw:frame draw:style-name="gr5" draw:text-style-name="P6" draw:layer="layout" svg:width="17.792cm" svg:height="0.471cm" svg:x="1.482cm" svg:y="8.428cm">
          <draw:text-box>
            <text:p text:style-name="P4"><text:span text:style-name="T3">Recorrente: IZANE PINHEIRO JAQUES. Recorrido: FACEBOOK SERVICOS ONLINE DO BRASIL,</text:span></text:p>
          </draw:text-box>
        </draw:frame>
        <draw:frame draw:style-name="gr5" draw:text-style-name="P6" draw:layer="layout" svg:width="1.812cm" svg:height="0.471cm" svg:x="1.482cm" svg:y="8.89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058cm" svg:height="0.471cm" svg:x="3.565cm" svg:y="8.898cm">
          <draw:text-box>
            <text:p text:style-name="P4"><text:span text:style-name="T3">PAGSEGURO INTERNET LTDA,</text:span></text:p>
          </draw:text-box>
        </draw:frame>
        <draw:frame draw:style-name="gr5" draw:text-style-name="P6" draw:layer="layout" svg:width="1.812cm" svg:height="0.471cm" svg:x="10.185cm" svg:y="8.89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12.264cm" svg:y="8.898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954cm" svg:height="0.471cm" svg:x="17.53cm" svg:y="8.898cm">
          <draw:text-box>
            <text:p text:style-name="P4"><text:span text:style-name="T3">Julgamento</text:span></text:p>
          </draw:text-box>
        </draw:frame>
        <draw:frame draw:style-name="gr5" draw:text-style-name="P6" draw:layer="layout" svg:width="1.8cm" svg:height="0.471cm" svg:x="1.482cm" svg:y="9.372cm">
          <draw:text-box>
            <text:p text:style-name="P4"><text:span text:style-name="T3">cancelado.</text:span></text:p>
          </draw:text-box>
        </draw:frame>
        <draw:frame draw:style-name="gr5" draw:text-style-name="P6" draw:layer="layout" svg:width="3.376cm" svg:height="0.471cm" svg:x="3.451cm" svg:y="9.372cm">
          <draw:text-box>
            <text:p text:style-name="P4"><text:span text:style-name="T3">Pedido de vista por:</text:span></text:p>
          </draw:text-box>
        </draw:frame>
        <draw:frame draw:style-name="gr5" draw:text-style-name="P6" draw:layer="layout" svg:width="6.808cm" svg:height="0.471cm" svg:x="7.147cm" svg:y="9.372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4.941cm" svg:height="0.471cm" svg:x="14.348cm" svg:y="9.372cm">
          <draw:text-box>
            <text:p text:style-name="P4"><text:span text:style-name="T3">Motivo: Pedido de Vistas em</text:span></text:p>
          </draw:text-box>
        </draw:frame>
        <draw:frame draw:style-name="gr5" draw:text-style-name="P6" draw:layer="layout" svg:width="2.565cm" svg:height="0.471cm" svg:x="1.482cm" svg:y="9.859cm">
          <draw:text-box>
            <text:p text:style-name="P4"><text:span text:style-name="T3">Sessão Virtual.</text:span></text:p>
          </draw:text-box>
        </draw:frame>
        <draw:frame draw:style-name="gr5" draw:text-style-name="P6" draw:layer="layout" svg:width="0.422cm" svg:height="0.471cm" svg:x="10.461cm" svg:y="9.859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0.816cm" svg:y="9.859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5.651cm" svg:y="9.859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6.003cm" svg:y="9.859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6.549cm" svg:y="9.85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0.743cm" svg:height="0.471cm" svg:x="4.407cm" svg:y="9.859cm">
          <draw:text-box>
            <text:p text:style-name="P4"><text:span text:style-name="T2">444.</text:span></text:p>
          </draw:text-box>
        </draw:frame>
        <draw:frame draw:style-name="gr5" draw:text-style-name="P6" draw:layer="layout" svg:width="4.8cm" svg:height="0.471cm" svg:x="5.368cm" svg:y="9.859cm">
          <draw:text-box>
            <text:p text:style-name="P4"><text:span text:style-name="T2">0245076-14.2025.8.04.1000</text:span></text:p>
          </draw:text-box>
        </draw:frame>
        <draw:frame draw:style-name="gr5" draw:text-style-name="P6" draw:layer="layout" svg:width="1.366cm" svg:height="0.471cm" svg:x="1.482cm" svg:y="10.33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3.057cm" svg:y="10.333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0.482cm" svg:y="10.33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411cm" svg:height="0.471cm" svg:x="12.68cm" svg:y="10.333cm">
          <draw:text-box>
            <text:p text:style-name="P4"><text:span text:style-name="T3">Felipe de Freitas da Silva.</text:span></text:p>
          </draw:text-box>
        </draw:frame>
        <draw:frame draw:style-name="gr5" draw:text-style-name="P6" draw:layer="layout" svg:width="1.812cm" svg:height="0.471cm" svg:x="17.675cm" svg:y="10.33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0.938cm" svg:height="0.471cm" svg:x="1.482cm" svg:y="10.803cm">
          <draw:text-box>
            <text:p text:style-name="P4"><text:span text:style-name="T3">MERCADO PAGO INSTITUIÇÃO DE PAGAMENTO LTDA.</text:span></text:p>
          </draw:text-box>
        </draw:frame>
        <draw:frame draw:style-name="gr5" draw:text-style-name="P6" draw:layer="layout" svg:width="3.857cm" svg:height="0.471cm" svg:x="12.779cm" svg:y="10.803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2.589cm" svg:height="0.471cm" svg:x="16.84cm" svg:y="10.803cm">
          <draw:text-box>
            <text:p text:style-name="P4"><text:span text:style-name="T3">Pedido de vista</text:span></text:p>
          </draw:text-box>
        </draw:frame>
        <draw:frame draw:style-name="gr5" draw:text-style-name="P6" draw:layer="layout" svg:width="0.684cm" svg:height="0.471cm" svg:x="1.482cm" svg:y="11.294cm">
          <draw:text-box>
            <text:p text:style-name="P4"><text:span text:style-name="T3">por:</text:span></text:p>
          </draw:text-box>
        </draw:frame>
        <draw:frame draw:style-name="gr5" draw:text-style-name="P6" draw:layer="layout" svg:width="4.821cm" svg:height="0.471cm" svg:x="2.405cm" svg:y="11.294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7.79cm" svg:y="11.294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366cm" svg:height="0.471cm" svg:x="10.055cm" svg:y="11.29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848cm" svg:height="0.471cm" svg:x="11.672cm" svg:y="11.294cm">
          <draw:text-box>
            <text:p text:style-name="P4"><text:span text:style-name="T3">Pedido de Vistas</text:span></text:p>
          </draw:text-box>
        </draw:frame>
        <draw:frame draw:style-name="gr5" draw:text-style-name="P6" draw:layer="layout" svg:width="3.188cm" svg:height="0.471cm" svg:x="15.041cm" svg:y="11.294cm">
          <draw:text-box>
            <text:p text:style-name="P4"><text:span text:style-name="T3">em Sessão Virtual.</text:span></text:p>
          </draw:text-box>
        </draw:frame>
        <draw:frame draw:style-name="gr5" draw:text-style-name="P6" draw:layer="layout" svg:width="0.743cm" svg:height="0.471cm" svg:x="18.766cm" svg:y="11.294cm">
          <draw:text-box>
            <text:p text:style-name="P4"><text:span text:style-name="T2">445.</text:span></text:p>
          </draw:text-box>
        </draw:frame>
        <draw:frame draw:style-name="gr5" draw:text-style-name="P6" draw:layer="layout" svg:width="0.422cm" svg:height="0.471cm" svg:x="6.612cm" svg:y="11.781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1.78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1.78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1.781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1.78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1.78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1.781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1.781cm">
          <draw:text-box>
            <text:p text:style-name="P4"><text:span text:style-name="T2">0194993-91.2025.8.04.1000</text:span></text:p>
          </draw:text-box>
        </draw:frame>
        <draw:frame draw:style-name="gr5" draw:text-style-name="P6" draw:layer="layout" svg:width="4.939cm" svg:height="0.471cm" svg:x="1.482cm" svg:y="12.255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5.385cm" svg:height="0.471cm" svg:x="6.702cm" svg:y="12.255cm">
          <draw:text-box>
            <text:p text:style-name="P4"><text:span text:style-name="T3">Recorrente: Aila Neves Pereira.</text:span></text:p>
          </draw:text-box>
        </draw:frame>
        <draw:frame draw:style-name="gr5" draw:text-style-name="P6" draw:layer="layout" svg:width="6.998cm" svg:height="0.471cm" svg:x="12.371cm" svg:y="12.255cm">
          <draw:text-box>
            <text:p text:style-name="P4"><text:span text:style-name="T3">Recorrido: TELEFONICA BRASIL S.A.</text:span></text:p>
          </draw:text-box>
        </draw:frame>
        <draw:frame draw:style-name="gr5" draw:text-style-name="P6" draw:layer="layout" svg:width="3.857cm" svg:height="0.471cm" svg:x="1.482cm" svg:y="12.725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10.288cm" svg:height="0.471cm" svg:x="5.534cm" svg:y="12.725cm">
          <draw:text-box>
            <text:p text:style-name="P4"><text:span text:style-name="T3">Pedido de vista por: Alexandre Henrique Novaes De Araújo.</text:span></text:p>
          </draw:text-box>
        </draw:frame>
        <draw:frame draw:style-name="gr5" draw:text-style-name="P6" draw:layer="layout" svg:width="3.153cm" svg:height="0.471cm" svg:x="16.277cm" svg:y="12.725cm">
          <draw:text-box>
            <text:p text:style-name="P4"><text:span text:style-name="T3">Motivo: Pedido de</text:span></text:p>
          </draw:text-box>
        </draw:frame>
        <draw:frame draw:style-name="gr5" draw:text-style-name="P6" draw:layer="layout" svg:width="4.352cm" svg:height="0.471cm" svg:x="1.482cm" svg:y="13.216cm">
          <draw:text-box>
            <text:p text:style-name="P4"><text:span text:style-name="T3">Vistas em Sessão Virtual.</text:span></text:p>
          </draw:text-box>
        </draw:frame>
        <draw:frame draw:style-name="gr5" draw:text-style-name="P6" draw:layer="layout" svg:width="0.422cm" svg:height="0.471cm" svg:x="12.383cm" svg:y="13.216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721cm" svg:y="13.216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51cm" svg:y="13.216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48cm" svg:y="13.216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18.373cm" svg:y="13.216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363cm" svg:y="13.216cm">
          <draw:text-box>
            <text:p text:style-name="P4"><text:span text:style-name="T2">446.</text:span></text:p>
          </draw:text-box>
        </draw:frame>
        <draw:frame draw:style-name="gr5" draw:text-style-name="P6" draw:layer="layout" svg:width="4.8cm" svg:height="0.471cm" svg:x="7.311cm" svg:y="13.216cm">
          <draw:text-box>
            <text:p text:style-name="P4"><text:span text:style-name="T2">0000097-32.2016.8.04.3500</text:span></text:p>
          </draw:text-box>
        </draw:frame>
        <draw:frame draw:style-name="gr5" draw:text-style-name="P6" draw:layer="layout" svg:width="1.589cm" svg:height="0.471cm" svg:x="1.482cm" svg:y="13.686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87cm" svg:y="13.68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5.059cm" svg:y="13.686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1.577cm" svg:height="0.471cm" svg:x="7.138cm" svg:y="13.686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9.026cm" svg:y="13.686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10.597cm" svg:y="13.686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11.367cm" svg:y="13.686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976cm" svg:height="0.471cm" svg:x="12.955cm" svg:y="13.68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931cm" svg:height="0.471cm" svg:x="15.257cm" svg:y="13.686cm">
          <draw:text-box>
            <text:p text:style-name="P4"><text:span text:style-name="T3">VIVO S/A.</text:span></text:p>
          </draw:text-box>
        </draw:frame>
        <draw:frame draw:style-name="gr5" draw:text-style-name="P6" draw:layer="layout" svg:width="1.812cm" svg:height="0.471cm" svg:x="17.657cm" svg:y="13.68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728cm" svg:height="0.471cm" svg:x="1.482cm" svg:y="14.16cm">
          <draw:text-box>
            <text:p text:style-name="P4"><text:span text:style-name="T3">GELCIELIO TEIXEIRA MOTA.</text:span></text:p>
          </draw:text-box>
        </draw:frame>
        <draw:frame draw:style-name="gr5" draw:text-style-name="P6" draw:layer="layout" svg:width="3.857cm" svg:height="0.471cm" svg:x="7.705cm" svg:y="14.16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376cm" svg:height="0.471cm" svg:x="11.947cm" svg:y="14.16cm">
          <draw:text-box>
            <text:p text:style-name="P4"><text:span text:style-name="T3">Pedido de vista por:</text:span></text:p>
          </draw:text-box>
        </draw:frame>
        <draw:frame draw:style-name="gr5" draw:text-style-name="P6" draw:layer="layout" svg:width="3.446cm" svg:height="0.471cm" svg:x="15.909cm" svg:y="14.16cm">
          <draw:text-box>
            <text:p text:style-name="P4"><text:span text:style-name="T3">Alexandre Henrique</text:span></text:p>
          </draw:text-box>
        </draw:frame>
        <draw:frame draw:style-name="gr5" draw:text-style-name="P6" draw:layer="layout" svg:width="3.258cm" svg:height="0.471cm" svg:x="1.482cm" svg:y="14.647cm">
          <draw:text-box>
            <text:p text:style-name="P4"><text:span text:style-name="T3">Novaes De Araújo.</text:span></text:p>
          </draw:text-box>
        </draw:frame>
        <draw:frame draw:style-name="gr5" draw:text-style-name="P6" draw:layer="layout" svg:width="1.366cm" svg:height="0.471cm" svg:x="5.097cm" svg:y="14.64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6.14cm" svg:height="0.471cm" svg:x="6.655cm" svg:y="14.647cm">
          <draw:text-box>
            <text:p text:style-name="P4"><text:span text:style-name="T3">Pedido de Vistas em Sessão Virtual.</text:span></text:p>
          </draw:text-box>
        </draw:frame>
        <draw:frame draw:style-name="gr5" draw:text-style-name="P6" draw:layer="layout" svg:width="0.422cm" svg:height="0.471cm" svg:x="19.381cm" svg:y="14.647cm">
          <draw:text-box>
            <text:p text:style-name="P4"><text:span text:style-name="T3">-</text:span></text:p>
          </draw:text-box>
        </draw:frame>
        <draw:frame draw:style-name="gr5" draw:text-style-name="P6" draw:layer="layout" svg:width="0.743cm" svg:height="0.471cm" svg:x="13.411cm" svg:y="14.647cm">
          <draw:text-box>
            <text:p text:style-name="P4"><text:span text:style-name="T2">447.</text:span></text:p>
          </draw:text-box>
        </draw:frame>
        <draw:frame draw:style-name="gr5" draw:text-style-name="P6" draw:layer="layout" svg:width="4.8cm" svg:height="0.471cm" svg:x="14.338cm" svg:y="14.647cm">
          <draw:text-box>
            <text:p text:style-name="P4"><text:span text:style-name="T2">0602525-66.2024.8.04.6600</text:span></text:p>
          </draw:text-box>
        </draw:frame>
        <draw:frame draw:style-name="gr5" draw:text-style-name="P6" draw:layer="layout" svg:width="4.352cm" svg:height="0.471cm" svg:x="1.482cm" svg:y="15.12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67cm" svg:y="15.12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731cm" svg:y="15.121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29cm" svg:y="15.12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504cm" svg:y="15.12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12.121cm" svg:y="15.121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7.484cm" svg:y="15.121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4.921cm" svg:height="0.471cm" svg:x="1.482cm" svg:y="15.591cm">
          <draw:text-box>
            <text:p text:style-name="P4"><text:span text:style-name="T3">Recorrente: Selma Soares Viana representado(a) por DENILSON MARREIRA PINTO.</text:span></text:p>
          </draw:text-box>
        </draw:frame>
        <draw:frame draw:style-name="gr5" draw:text-style-name="P6" draw:layer="layout" svg:width="2.53cm" svg:height="0.471cm" svg:x="16.933cm" svg:y="15.591cm">
          <draw:text-box>
            <text:p text:style-name="P4"><text:span text:style-name="T3">Recorrido: NU</text:span></text:p>
          </draw:text-box>
        </draw:frame>
        <draw:frame draw:style-name="gr5" draw:text-style-name="P6" draw:layer="layout" svg:width="3.86cm" svg:height="0.471cm" svg:x="1.482cm" svg:y="16.065cm">
          <draw:text-box>
            <text:p text:style-name="P4"><text:span text:style-name="T3">PAGAMENTOS S.A.,</text:span></text:p>
          </draw:text-box>
        </draw:frame>
        <draw:frame draw:style-name="gr5" draw:text-style-name="P6" draw:layer="layout" svg:width="1.812cm" svg:height="0.471cm" svg:x="5.6cm" svg:y="16.06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7.603cm" svg:y="16.065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857cm" svg:height="0.471cm" svg:x="12.648cm" svg:y="16.065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2.589cm" svg:height="0.471cm" svg:x="16.777cm" svg:y="16.065cm">
          <draw:text-box>
            <text:p text:style-name="P4"><text:span text:style-name="T3">Pedido de vista</text:span></text:p>
          </draw:text-box>
        </draw:frame>
        <draw:frame draw:style-name="gr5" draw:text-style-name="P6" draw:layer="layout" svg:width="0.684cm" svg:height="0.471cm" svg:x="1.482cm" svg:y="16.552cm">
          <draw:text-box>
            <text:p text:style-name="P4"><text:span text:style-name="T3">por:</text:span></text:p>
          </draw:text-box>
        </draw:frame>
        <draw:frame draw:style-name="gr5" draw:text-style-name="P6" draw:layer="layout" svg:width="4.821cm" svg:height="0.471cm" svg:x="2.405cm" svg:y="16.552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7.79cm" svg:y="16.552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366cm" svg:height="0.471cm" svg:x="10.055cm" svg:y="16.55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848cm" svg:height="0.471cm" svg:x="11.672cm" svg:y="16.552cm">
          <draw:text-box>
            <text:p text:style-name="P4"><text:span text:style-name="T3">Pedido de Vistas</text:span></text:p>
          </draw:text-box>
        </draw:frame>
        <draw:frame draw:style-name="gr5" draw:text-style-name="P6" draw:layer="layout" svg:width="3.188cm" svg:height="0.471cm" svg:x="15.041cm" svg:y="16.552cm">
          <draw:text-box>
            <text:p text:style-name="P4"><text:span text:style-name="T3">em Sessão Virtual.</text:span></text:p>
          </draw:text-box>
        </draw:frame>
        <draw:frame draw:style-name="gr5" draw:text-style-name="P6" draw:layer="layout" svg:width="0.743cm" svg:height="0.471cm" svg:x="18.766cm" svg:y="16.552cm">
          <draw:text-box>
            <text:p text:style-name="P4"><text:span text:style-name="T2">448.</text:span></text:p>
          </draw:text-box>
        </draw:frame>
        <draw:frame draw:style-name="gr5" draw:text-style-name="P6" draw:layer="layout" svg:width="0.422cm" svg:height="0.471cm" svg:x="6.612cm" svg:y="17.039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7.039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7.039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7.039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7.03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7.03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7.039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7.039cm">
          <draw:text-box>
            <text:p text:style-name="P4"><text:span text:style-name="T2">0001951-31.2025.8.04.6900</text:span></text:p>
          </draw:text-box>
        </draw:frame>
        <draw:frame draw:style-name="gr5" draw:text-style-name="P6" draw:layer="layout" svg:width="2.953cm" svg:height="0.471cm" svg:x="1.482cm" svg:y="17.513cm">
          <draw:text-box>
            <text:p text:style-name="P4"><text:span text:style-name="T3">Henrique Novaes</text:span></text:p>
          </draw:text-box>
        </draw:frame>
        <draw:frame draw:style-name="gr5" draw:text-style-name="P6" draw:layer="layout" svg:width="1.883cm" svg:height="0.471cm" svg:x="4.813cm" svg:y="17.513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976cm" svg:height="0.471cm" svg:x="7.053cm" svg:y="17.51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153cm" svg:height="0.471cm" svg:x="9.289cm" svg:y="17.513cm">
          <draw:text-box>
            <text:p text:style-name="P4"><text:span text:style-name="T3">JUSCELINO COSTA MARAGUA.</text:span></text:p>
          </draw:text-box>
        </draw:frame>
        <draw:frame draw:style-name="gr5" draw:text-style-name="P6" draw:layer="layout" svg:width="1.812cm" svg:height="0.471cm" svg:x="15.955cm" svg:y="17.51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84cm" svg:height="0.471cm" svg:x="18.021cm" svg:y="17.513cm">
          <draw:text-box>
            <text:p text:style-name="P4"><text:span text:style-name="T3">BANCO</text:span></text:p>
          </draw:text-box>
        </draw:frame>
        <draw:frame draw:style-name="gr5" draw:text-style-name="P6" draw:layer="layout" svg:width="2.366cm" svg:height="0.471cm" svg:x="1.482cm" svg:y="17.987cm">
          <draw:text-box>
            <text:p text:style-name="P4"><text:span text:style-name="T3">BRADESCO.</text:span></text:p>
          </draw:text-box>
        </draw:frame>
        <draw:frame draw:style-name="gr5" draw:text-style-name="P6" draw:layer="layout" svg:width="3.857cm" svg:height="0.471cm" svg:x="4.077cm" svg:y="17.987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376cm" svg:height="0.471cm" svg:x="8.298cm" svg:y="17.987cm">
          <draw:text-box>
            <text:p text:style-name="P4"><text:span text:style-name="T3">Pedido de vista por:</text:span></text:p>
          </draw:text-box>
        </draw:frame>
        <draw:frame draw:style-name="gr5" draw:text-style-name="P6" draw:layer="layout" svg:width="6.808cm" svg:height="0.471cm" svg:x="12.222cm" svg:y="17.987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366cm" svg:height="0.471cm" svg:x="1.482cm" svg:y="18.47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6.14cm" svg:height="0.471cm" svg:x="3.04cm" svg:y="18.474cm">
          <draw:text-box>
            <text:p text:style-name="P4"><text:span text:style-name="T3">Pedido de Vistas em Sessão Virtual.</text:span></text:p>
          </draw:text-box>
        </draw:frame>
        <draw:frame draw:style-name="gr5" draw:text-style-name="P6" draw:layer="layout" svg:width="3.576cm" svg:height="0.471cm" svg:x="15.761cm" svg:y="18.474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743cm" svg:height="0.471cm" svg:x="9.796cm" svg:y="18.474cm">
          <draw:text-box>
            <text:p text:style-name="P4"><text:span text:style-name="T2">449.</text:span></text:p>
          </draw:text-box>
        </draw:frame>
        <draw:frame draw:style-name="gr5" draw:text-style-name="P6" draw:layer="layout" svg:width="4.8cm" svg:height="0.471cm" svg:x="10.723cm" svg:y="18.474cm">
          <draw:text-box>
            <text:p text:style-name="P4"><text:span text:style-name="T2">0018227-52.2026.8.04.1000</text:span></text:p>
          </draw:text-box>
        </draw:frame>
        <draw:frame draw:style-name="gr5" draw:text-style-name="P6" draw:layer="layout" svg:width="0.919cm" svg:height="0.471cm" svg:x="1.482cm" svg:y="18.944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78cm" svg:y="18.944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391cm" svg:y="18.94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473cm" svg:y="18.94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8.027cm" svg:y="18.944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2.542cm" svg:height="0.471cm" svg:x="15.321cm" svg:y="18.944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8.06cm" svg:y="18.944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.482cm" svg:y="19.41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111cm" svg:y="19.41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5.724cm" svg:y="19.418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1.664cm" svg:y="19.41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895cm" svg:height="0.471cm" svg:x="13.898cm" svg:y="19.418cm">
          <draw:text-box>
            <text:p text:style-name="P4"><text:span text:style-name="T3">Júlio César</text:span></text:p>
          </draw:text-box>
        </draw:frame>
        <draw:frame draw:style-name="gr5" draw:text-style-name="P6" draw:layer="layout" svg:width="1.483cm" svg:height="0.471cm" svg:x="16.163cm" svg:y="19.418cm">
          <draw:text-box>
            <text:p text:style-name="P4"><text:span text:style-name="T3">Marques</text:span></text:p>
          </draw:text-box>
        </draw:frame>
        <draw:frame draw:style-name="gr5" draw:text-style-name="P6" draw:layer="layout" svg:width="1.483cm" svg:height="0.471cm" svg:x="17.89cm" svg:y="19.418cm">
          <draw:text-box>
            <text:p text:style-name="P4"><text:span text:style-name="T3">da Silva.</text:span></text:p>
          </draw:text-box>
        </draw:frame>
        <draw:frame draw:style-name="gr5" draw:text-style-name="P6" draw:layer="layout" svg:width="17.626cm" svg:height="0.471cm" svg:x="1.482cm" svg:y="19.892cm">
          <draw:text-box>
            <text:p text:style-name="P4"><text:span text:style-name="T3">Recorrido: BANCO BRADESCO S/A. Julgamento cancelado. Pedido de vista por: Alexandre Henrique</text:span></text:p>
          </draw:text-box>
        </draw:frame>
        <draw:frame draw:style-name="gr5" draw:text-style-name="P6" draw:layer="layout" svg:width="3.258cm" svg:height="0.471cm" svg:x="1.482cm" svg:y="20.379cm">
          <draw:text-box>
            <text:p text:style-name="P4"><text:span text:style-name="T3">Novaes De Araújo.</text:span></text:p>
          </draw:text-box>
        </draw:frame>
        <draw:frame draw:style-name="gr5" draw:text-style-name="P6" draw:layer="layout" svg:width="1.366cm" svg:height="0.471cm" svg:x="5.097cm" svg:y="20.37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6.14cm" svg:height="0.471cm" svg:x="6.655cm" svg:y="20.379cm">
          <draw:text-box>
            <text:p text:style-name="P4"><text:span text:style-name="T3">Pedido de Vistas em Sessão Virtual.</text:span></text:p>
          </draw:text-box>
        </draw:frame>
        <draw:frame draw:style-name="gr5" draw:text-style-name="P6" draw:layer="layout" svg:width="0.422cm" svg:height="0.471cm" svg:x="19.381cm" svg:y="20.379cm">
          <draw:text-box>
            <text:p text:style-name="P4"><text:span text:style-name="T3">-</text:span></text:p>
          </draw:text-box>
        </draw:frame>
        <draw:frame draw:style-name="gr5" draw:text-style-name="P6" draw:layer="layout" svg:width="0.743cm" svg:height="0.471cm" svg:x="13.411cm" svg:y="20.379cm">
          <draw:text-box>
            <text:p text:style-name="P4"><text:span text:style-name="T2">450.</text:span></text:p>
          </draw:text-box>
        </draw:frame>
        <draw:frame draw:style-name="gr5" draw:text-style-name="P6" draw:layer="layout" svg:width="4.8cm" svg:height="0.471cm" svg:x="14.338cm" svg:y="20.379cm">
          <draw:text-box>
            <text:p text:style-name="P4"><text:span text:style-name="T2">0703795-21.2025.8.04.1000</text:span></text:p>
          </draw:text-box>
        </draw:frame>
        <draw:frame draw:style-name="gr5" draw:text-style-name="P6" draw:layer="layout" svg:width="4.352cm" svg:height="0.471cm" svg:x="1.482cm" svg:y="20.85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67cm" svg:y="20.85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731cm" svg:y="20.85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29cm" svg:y="20.85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504cm" svg:y="20.85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12.121cm" svg:y="20.853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7.484cm" svg:y="20.853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2.542cm" svg:height="0.471cm" svg:x="1.482cm" svg:y="21.32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4.242cm" svg:y="21.323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5.906cm" svg:y="21.32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8.489cm" svg:y="21.32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0.055cm" svg:y="21.323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5.833cm" svg:y="21.32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484cm" svg:height="0.471cm" svg:x="18.022cm" svg:y="21.323cm">
          <draw:text-box>
            <text:p text:style-name="P4"><text:span text:style-name="T3">BANCO</text:span></text:p>
          </draw:text-box>
        </draw:frame>
        <draw:frame draw:style-name="gr5" draw:text-style-name="P6" draw:layer="layout" svg:width="17.673cm" svg:height="0.471cm" svg:x="1.482cm" svg:y="21.797cm">
          <draw:text-box>
            <text:p text:style-name="P4"><text:span text:style-name="T3">BRADESCO S/A. Recorrido: Alessandra Amaral de Castro. Julgamento cancelado. Pedido de vista por:</text:span></text:p>
          </draw:text-box>
        </draw:frame>
        <draw:frame draw:style-name="gr5" draw:text-style-name="P6" draw:layer="layout" svg:width="1.765cm" svg:height="0.471cm" svg:x="1.482cm" svg:y="22.284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1.577cm" svg:height="0.471cm" svg:x="3.594cm" svg:y="22.284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5.512cm" svg:y="22.284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7.112cm" svg:y="22.284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7.904cm" svg:y="22.284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366cm" svg:height="0.471cm" svg:x="9.521cm" svg:y="22.28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178cm" svg:height="0.471cm" svg:x="11.219cm" svg:y="22.284cm">
          <draw:text-box>
            <text:p text:style-name="P4"><text:span text:style-name="T3">Pedido</text:span></text:p>
          </draw:text-box>
        </draw:frame>
        <draw:frame draw:style-name="gr5" draw:text-style-name="P6" draw:layer="layout" svg:width="0.422cm" svg:height="0.471cm" svg:x="12.722cm" svg:y="22.284cm">
          <draw:text-box>
            <text:p text:style-name="P4"><text:span text:style-name="T3">de</text:span></text:p>
          </draw:text-box>
        </draw:frame>
        <draw:frame draw:style-name="gr5" draw:text-style-name="P6" draw:layer="layout" svg:width="1.06cm" svg:height="0.471cm" svg:x="13.42cm" svg:y="22.284cm">
          <draw:text-box>
            <text:p text:style-name="P4"><text:span text:style-name="T3">Vistas</text:span></text:p>
          </draw:text-box>
        </draw:frame>
        <draw:frame draw:style-name="gr5" draw:text-style-name="P6" draw:layer="layout" svg:width="1.777cm" svg:height="0.471cm" svg:x="14.808cm" svg:y="22.284cm">
          <draw:text-box>
            <text:p text:style-name="P4"><text:span text:style-name="T3">em Sessão</text:span></text:p>
          </draw:text-box>
        </draw:frame>
        <draw:frame draw:style-name="gr5" draw:text-style-name="P6" draw:layer="layout" svg:width="1.307cm" svg:height="0.471cm" svg:x="17.103cm" svg:y="22.284cm">
          <draw:text-box>
            <text:p text:style-name="P4"><text:span text:style-name="T3">Virtual.</text:span></text:p>
          </draw:text-box>
        </draw:frame>
        <draw:frame draw:style-name="gr5" draw:text-style-name="P6" draw:layer="layout" svg:width="0.743cm" svg:height="0.471cm" svg:x="18.758cm" svg:y="22.284cm">
          <draw:text-box>
            <text:p text:style-name="P4"><text:span text:style-name="T2">451.</text:span></text:p>
          </draw:text-box>
        </draw:frame>
        <draw:frame draw:style-name="gr5" draw:text-style-name="P6" draw:layer="layout" svg:width="0.422cm" svg:height="0.471cm" svg:x="6.612cm" svg:y="22.771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2.77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2.77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2.771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2.77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2.77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2.771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2.771cm">
          <draw:text-box>
            <text:p text:style-name="P4"><text:span text:style-name="T2">0037336-52.2026.8.04.1000</text:span></text:p>
          </draw:text-box>
        </draw:frame>
        <draw:frame draw:style-name="gr5" draw:text-style-name="P6" draw:layer="layout" svg:width="4.939cm" svg:height="0.471cm" svg:x="1.482cm" svg:y="23.245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23.245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23.245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23.245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23.24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23.245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23.715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858cm" svg:y="23.71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964cm" svg:height="0.471cm" svg:x="5.119cm" svg:y="23.715cm">
          <draw:text-box>
            <text:p text:style-name="P4"><text:span text:style-name="T3">SILVANA COLARES CUNHA SILVA,</text:span></text:p>
          </draw:text-box>
        </draw:frame>
        <draw:frame draw:style-name="gr5" draw:text-style-name="P6" draw:layer="layout" svg:width="1.976cm" svg:height="0.471cm" svg:x="12.835cm" svg:y="23.71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224cm" svg:height="0.471cm" svg:x="15.096cm" svg:y="23.715cm">
          <draw:text-box>
            <text:p text:style-name="P4"><text:span text:style-name="T3">TELEFONICA BRASIL</text:span></text:p>
          </draw:text-box>
        </draw:frame>
        <draw:frame draw:style-name="gr5" draw:text-style-name="P6" draw:layer="layout" svg:width="2.729cm" svg:height="0.471cm" svg:x="1.482cm" svg:y="24.189cm">
          <draw:text-box>
            <text:p text:style-name="P4"><text:span text:style-name="T3">S.A.Recorrente:</text:span></text:p>
          </draw:text-box>
        </draw:frame>
        <draw:frame draw:style-name="gr5" draw:text-style-name="P6" draw:layer="layout" svg:width="6.964cm" svg:height="0.471cm" svg:x="4.454cm" svg:y="24.189cm">
          <draw:text-box>
            <text:p text:style-name="P4"><text:span text:style-name="T3">SILVANA COLARES CUNHA SILVA,</text:span></text:p>
          </draw:text-box>
        </draw:frame>
        <draw:frame draw:style-name="gr5" draw:text-style-name="P6" draw:layer="layout" svg:width="1.976cm" svg:height="0.471cm" svg:x="11.98cm" svg:y="24.18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082cm" svg:height="0.471cm" svg:x="14.19cm" svg:y="24.189cm">
          <draw:text-box>
            <text:p text:style-name="P4"><text:span text:style-name="T3">TELEFONICA BRASIL S.A.</text:span></text:p>
          </draw:text-box>
        </draw:frame>
        <draw:frame draw:style-name="gr5" draw:text-style-name="P6" draw:layer="layout" svg:width="3.857cm" svg:height="0.471cm" svg:x="1.482cm" svg:y="24.663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10.288cm" svg:height="0.471cm" svg:x="5.534cm" svg:y="24.663cm">
          <draw:text-box>
            <text:p text:style-name="P4"><text:span text:style-name="T3">Pedido de vista por: Alexandre Henrique Novaes De Araújo.</text:span></text:p>
          </draw:text-box>
        </draw:frame>
        <draw:frame draw:style-name="gr5" draw:text-style-name="P6" draw:layer="layout" svg:width="3.153cm" svg:height="0.471cm" svg:x="16.277cm" svg:y="24.663cm">
          <draw:text-box>
            <text:p text:style-name="P4"><text:span text:style-name="T3">Motivo: Pedido de</text:span></text:p>
          </draw:text-box>
        </draw:frame>
        <draw:frame draw:style-name="gr5" draw:text-style-name="P6" draw:layer="layout" svg:width="4.352cm" svg:height="0.471cm" svg:x="1.482cm" svg:y="25.15cm">
          <draw:text-box>
            <text:p text:style-name="P4"><text:span text:style-name="T3">Vistas em Sessão Virtual.</text:span></text:p>
          </draw:text-box>
        </draw:frame>
        <draw:frame draw:style-name="gr5" draw:text-style-name="P6" draw:layer="layout" svg:width="0.422cm" svg:height="0.471cm" svg:x="12.383cm" svg:y="25.15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721cm" svg:y="25.15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51cm" svg:y="25.15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48cm" svg:y="25.15cm">
          <draw:text-box>
            <text:p text:style-name="P4"><text:span text:style-name="T3">3ª</text:span></text:p>
          </draw:text-box>
        </draw:frame>
        <draw:frame draw:style-name="gr5" draw:text-style-name="P6" draw:layer="layout" svg:width="1.13cm" svg:height="0.471cm" svg:x="18.373cm" svg:y="25.15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363cm" svg:y="25.15cm">
          <draw:text-box>
            <text:p text:style-name="P4"><text:span text:style-name="T2">452.</text:span></text:p>
          </draw:text-box>
        </draw:frame>
        <draw:frame draw:style-name="gr5" draw:text-style-name="P6" draw:layer="layout" svg:width="4.8cm" svg:height="0.471cm" svg:x="7.311cm" svg:y="25.15cm">
          <draw:text-box>
            <text:p text:style-name="P4"><text:span text:style-name="T2">0006829-53.2025.8.04.6300</text:span></text:p>
          </draw:text-box>
        </draw:frame>
        <draw:frame draw:style-name="gr5" draw:text-style-name="P6" draw:layer="layout" svg:width="1.589cm" svg:height="0.471cm" svg:x="1.482cm" svg:y="25.624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256cm" svg:y="25.62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4.805cm" svg:y="25.624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2.087cm" svg:y="25.62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046cm" svg:height="0.471cm" svg:x="14.254cm" svg:y="25.624cm">
          <draw:text-box>
            <text:p text:style-name="P4"><text:span text:style-name="T3">CAROLINE DE SOUZA DA</text:span></text:p>
          </draw:text-box>
        </draw:frame>
        <draw:frame draw:style-name="gr5" draw:text-style-name="P6" draw:layer="layout" svg:width="1.354cm" svg:height="0.471cm" svg:x="1.482cm" svg:y="26.094cm">
          <draw:text-box>
            <text:p text:style-name="P4"><text:span text:style-name="T3">SILVA.</text:span></text:p>
          </draw:text-box>
        </draw:frame>
        <draw:frame draw:style-name="gr5" draw:text-style-name="P6" draw:layer="layout" svg:width="1.812cm" svg:height="0.471cm" svg:x="3.056cm" svg:y="26.09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496cm" svg:height="0.471cm" svg:x="5.101cm" svg:y="26.094cm">
          <draw:text-box>
            <text:p text:style-name="P4"><text:span text:style-name="T3">SERASA S/A,</text:span></text:p>
          </draw:text-box>
        </draw:frame>
        <draw:frame draw:style-name="gr5" draw:text-style-name="P6" draw:layer="layout" svg:width="1.812cm" svg:height="0.471cm" svg:x="7.925cm" svg:y="26.09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082cm" svg:height="0.471cm" svg:x="9.965cm" svg:y="26.094cm">
          <draw:text-box>
            <text:p text:style-name="P4"><text:span text:style-name="T3">TELEFONICA BRASIL S.A.</text:span></text:p>
          </draw:text-box>
        </draw:frame>
        <draw:frame draw:style-name="gr5" draw:text-style-name="P6" draw:layer="layout" svg:width="3.857cm" svg:height="0.471cm" svg:x="15.507cm" svg:y="26.094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18.002cm" svg:height="0.471cm" svg:x="1.482cm" svg:y="26.568cm">
          <draw:text-box>
            <text:p text:style-name="P4"><text:span text:style-name="T3">Pedido de vista por: Alexandre Henrique Novaes De Araújo. Motivo: Pedido de Vistas em Sessão Virtual.</text:span></text:p>
          </draw:text-box>
        </draw:frame>
        <draw:frame draw:style-name="gr5" draw:text-style-name="P6" draw:layer="layout" svg:width="4.599cm" svg:height="0.471cm" svg:x="7.391cm" svg:y="27.055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2.349cm" svg:y="27.055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3.141cm" svg:y="27.055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202cm" svg:y="27.05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39cm" svg:y="27.055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0.743cm" svg:height="0.471cm" svg:x="1.482cm" svg:y="27.055cm">
          <draw:text-box>
            <text:p text:style-name="P4"><text:span text:style-name="T2">453.</text:span></text:p>
          </draw:text-box>
        </draw:frame>
        <draw:frame draw:style-name="gr5" draw:text-style-name="P6" draw:layer="layout" svg:width="4.8cm" svg:height="0.471cm" svg:x="2.388cm" svg:y="27.055cm">
          <draw:text-box>
            <text:p text:style-name="P4"><text:span text:style-name="T2">0084604-39.2025.8.04.1000</text:span></text:p>
          </draw:text-box>
        </draw:frame>
        <draw:frame draw:style-name="gr5" draw:text-style-name="P6" draw:layer="layout" svg:width="1.577cm" svg:height="0.471cm" svg:x="1.482cm" svg:y="27.529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3.34cm" svg:y="27.529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4.885cm" svg:y="27.529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5.639cm" svg:y="27.529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976cm" svg:height="0.471cm" svg:x="7.201cm" svg:y="27.52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789cm" svg:height="0.471cm" svg:x="9.475cm" svg:y="27.529cm">
          <draw:text-box>
            <text:p text:style-name="P4"><text:span text:style-name="T3">Rosicleide</text:span></text:p>
          </draw:text-box>
        </draw:frame>
        <draw:frame draw:style-name="gr5" draw:text-style-name="P6" draw:layer="layout" svg:width="1.271cm" svg:height="0.471cm" svg:x="11.554cm" svg:y="27.529cm">
          <draw:text-box>
            <text:p text:style-name="P4"><text:span text:style-name="T3">Saraiva</text:span></text:p>
          </draw:text-box>
        </draw:frame>
        <draw:frame draw:style-name="gr5" draw:text-style-name="P6" draw:layer="layout" svg:width="1.201cm" svg:height="0.471cm" svg:x="13.102cm" svg:y="27.529cm">
          <draw:text-box>
            <text:p text:style-name="P4"><text:span text:style-name="T3">Pereira</text:span></text:p>
          </draw:text-box>
        </draw:frame>
        <draw:frame draw:style-name="gr5" draw:text-style-name="P6" draw:layer="layout" svg:width="1.566cm" svg:height="0.471cm" svg:x="14.584cm" svg:y="27.529cm">
          <draw:text-box>
            <text:p text:style-name="P4"><text:span text:style-name="T3">Marinho.</text:span></text:p>
          </draw:text-box>
        </draw:frame>
        <draw:frame draw:style-name="gr5" draw:text-style-name="P6" draw:layer="layout" svg:width="1.812cm" svg:height="0.471cm" svg:x="16.43cm" svg:y="27.52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0.966cm" svg:height="0.471cm" svg:x="18.538cm" svg:y="27.529cm">
          <draw:text-box>
            <text:p text:style-name="P4"><text:span text:style-name="T3">FIDC</text:span></text:p>
          </draw:text-box>
        </draw:frame>
      </draw:page>
      <draw:page draw:name="page35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13.948cm" svg:height="0.471cm" svg:x="1.482cm" svg:y="1.278cm">
          <draw:text-box>
            <text:p text:style-name="P4"><text:span text:style-name="T3">MULTISEGMENTOS NPL IPANEMA VI RESPONSABILIDADE LIMITADA,</text:span></text:p>
          </draw:text-box>
        </draw:frame>
        <draw:frame draw:style-name="gr5" draw:text-style-name="P6" draw:layer="layout" svg:width="1.812cm" svg:height="0.471cm" svg:x="15.905cm" svg:y="1.27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625cm" svg:height="0.471cm" svg:x="17.886cm" svg:y="1.278cm">
          <draw:text-box>
            <text:p text:style-name="P4"><text:span text:style-name="T3">SERASA</text:span></text:p>
          </draw:text-box>
        </draw:frame>
        <draw:frame draw:style-name="gr5" draw:text-style-name="P6" draw:layer="layout" svg:width="17.872cm" svg:height="0.471cm" svg:x="1.482cm" svg:y="1.752cm">
          <draw:text-box>
            <text:p text:style-name="P4"><text:span text:style-name="T3">S/A. Julgamento cancelado. Pedido de vista por: Alexandre Henrique Novaes De Araújo. Motivo: Pedido</text:span></text:p>
          </draw:text-box>
        </draw:frame>
        <draw:frame draw:style-name="gr5" draw:text-style-name="P6" draw:layer="layout" svg:width="4.858cm" svg:height="0.471cm" svg:x="1.482cm" svg:y="2.239cm">
          <draw:text-box>
            <text:p text:style-name="P4"><text:span text:style-name="T3">de Vistas em Sessão Virtual.</text:span></text:p>
          </draw:text-box>
        </draw:frame>
        <draw:frame draw:style-name="gr5" draw:text-style-name="P6" draw:layer="layout" svg:width="4.599cm" svg:height="0.471cm" svg:x="12.65cm" svg:y="2.239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7.595cm" svg:y="2.23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1.13cm" svg:height="0.471cm" svg:x="18.382cm" svg:y="2.239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744cm" svg:y="2.239cm">
          <draw:text-box>
            <text:p text:style-name="P4"><text:span text:style-name="T2">454.</text:span></text:p>
          </draw:text-box>
        </draw:frame>
        <draw:frame draw:style-name="gr5" draw:text-style-name="P6" draw:layer="layout" svg:width="4.8cm" svg:height="0.471cm" svg:x="7.645cm" svg:y="2.239cm">
          <draw:text-box>
            <text:p text:style-name="P4"><text:span text:style-name="T2">0002140-60.2025.8.04.3100</text:span></text:p>
          </draw:text-box>
        </draw:frame>
        <draw:frame draw:style-name="gr5" draw:text-style-name="P6" draw:layer="layout" svg:width="17.753cm" svg:height="0.471cm" svg:x="1.482cm" svg:y="2.713cm">
          <draw:text-box>
            <text:p text:style-name="P4"><text:span text:style-name="T3">Recursal. Relator: Alexandre Henrique Novaes De Araújo. Recorrente: ANTONIO HERALDO VIEIRA</text:span></text:p>
          </draw:text-box>
        </draw:frame>
        <draw:frame draw:style-name="gr5" draw:text-style-name="P6" draw:layer="layout" svg:width="2.53cm" svg:height="0.471cm" svg:x="1.482cm" svg:y="3.183cm">
          <draw:text-box>
            <text:p text:style-name="P4"><text:span text:style-name="T3">RODRIGUES.</text:span></text:p>
          </draw:text-box>
        </draw:frame>
        <draw:frame draw:style-name="gr5" draw:text-style-name="P6" draw:layer="layout" svg:width="1.812cm" svg:height="0.471cm" svg:x="4.258cm" svg:y="3.18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6.316cm" svg:y="3.183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857cm" svg:height="0.471cm" svg:x="11.518cm" svg:y="3.183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376cm" svg:height="0.471cm" svg:x="15.765cm" svg:y="3.183cm">
          <draw:text-box>
            <text:p text:style-name="P4"><text:span text:style-name="T3">Pedido de vista por:</text:span></text:p>
          </draw:text-box>
        </draw:frame>
        <draw:frame draw:style-name="gr5" draw:text-style-name="P6" draw:layer="layout" svg:width="1.765cm" svg:height="0.471cm" svg:x="1.482cm" svg:y="3.674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1.577cm" svg:height="0.471cm" svg:x="3.594cm" svg:y="3.674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5.512cm" svg:y="3.674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7.112cm" svg:y="3.674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7.904cm" svg:y="3.674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366cm" svg:height="0.471cm" svg:x="9.521cm" svg:y="3.67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178cm" svg:height="0.471cm" svg:x="11.219cm" svg:y="3.674cm">
          <draw:text-box>
            <text:p text:style-name="P4"><text:span text:style-name="T3">Pedido</text:span></text:p>
          </draw:text-box>
        </draw:frame>
        <draw:frame draw:style-name="gr5" draw:text-style-name="P6" draw:layer="layout" svg:width="0.422cm" svg:height="0.471cm" svg:x="12.722cm" svg:y="3.674cm">
          <draw:text-box>
            <text:p text:style-name="P4"><text:span text:style-name="T3">de</text:span></text:p>
          </draw:text-box>
        </draw:frame>
        <draw:frame draw:style-name="gr5" draw:text-style-name="P6" draw:layer="layout" svg:width="1.06cm" svg:height="0.471cm" svg:x="13.42cm" svg:y="3.674cm">
          <draw:text-box>
            <text:p text:style-name="P4"><text:span text:style-name="T3">Vistas</text:span></text:p>
          </draw:text-box>
        </draw:frame>
        <draw:frame draw:style-name="gr5" draw:text-style-name="P6" draw:layer="layout" svg:width="1.777cm" svg:height="0.471cm" svg:x="14.808cm" svg:y="3.674cm">
          <draw:text-box>
            <text:p text:style-name="P4"><text:span text:style-name="T3">em Sessão</text:span></text:p>
          </draw:text-box>
        </draw:frame>
        <draw:frame draw:style-name="gr5" draw:text-style-name="P6" draw:layer="layout" svg:width="1.307cm" svg:height="0.471cm" svg:x="17.103cm" svg:y="3.674cm">
          <draw:text-box>
            <text:p text:style-name="P4"><text:span text:style-name="T3">Virtual.</text:span></text:p>
          </draw:text-box>
        </draw:frame>
        <draw:frame draw:style-name="gr5" draw:text-style-name="P6" draw:layer="layout" svg:width="0.743cm" svg:height="0.471cm" svg:x="18.758cm" svg:y="3.674cm">
          <draw:text-box>
            <text:p text:style-name="P4"><text:span text:style-name="T2">455.</text:span></text:p>
          </draw:text-box>
        </draw:frame>
        <draw:frame draw:style-name="gr5" draw:text-style-name="P6" draw:layer="layout" svg:width="0.422cm" svg:height="0.471cm" svg:x="6.612cm" svg:y="4.161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4.16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4.16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4.161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4.16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4.16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4.161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4.161cm">
          <draw:text-box>
            <text:p text:style-name="P4"><text:span text:style-name="T2">0029762-75.2026.8.04.1000</text:span></text:p>
          </draw:text-box>
        </draw:frame>
        <draw:frame draw:style-name="gr5" draw:text-style-name="P6" draw:layer="layout" svg:width="4.939cm" svg:height="0.471cm" svg:x="1.482cm" svg:y="4.631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4.631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4.631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4.63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4.63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4.631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5.105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773cm" svg:y="5.10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106cm" svg:height="0.471cm" svg:x="4.945cm" svg:y="5.105cm">
          <draw:text-box>
            <text:p text:style-name="P4"><text:span text:style-name="T3">BANCO PAN S.A.Recorrido:</text:span></text:p>
          </draw:text-box>
        </draw:frame>
        <draw:frame draw:style-name="gr5" draw:text-style-name="P6" draw:layer="layout" svg:width="4.753cm" svg:height="0.471cm" svg:x="10.397cm" svg:y="5.105cm">
          <draw:text-box>
            <text:p text:style-name="P4"><text:span text:style-name="T3">SUANE GINO DA SILVA.</text:span></text:p>
          </draw:text-box>
        </draw:frame>
        <draw:frame draw:style-name="gr5" draw:text-style-name="P6" draw:layer="layout" svg:width="3.857cm" svg:height="0.471cm" svg:x="15.553cm" svg:y="5.105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18.002cm" svg:height="0.471cm" svg:x="1.482cm" svg:y="5.579cm">
          <draw:text-box>
            <text:p text:style-name="P4"><text:span text:style-name="T3">Pedido de vista por: Alexandre Henrique Novaes De Araújo. Motivo: Pedido de Vistas em Sessão Virtual.</text:span></text:p>
          </draw:text-box>
        </draw:frame>
        <draw:frame draw:style-name="gr5" draw:text-style-name="P6" draw:layer="layout" svg:width="4.599cm" svg:height="0.471cm" svg:x="7.391cm" svg:y="6.066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2.349cm" svg:y="6.066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3.141cm" svg:y="6.066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202cm" svg:y="6.066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39cm" svg:y="6.066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0.743cm" svg:height="0.471cm" svg:x="1.482cm" svg:y="6.066cm">
          <draw:text-box>
            <text:p text:style-name="P4"><text:span text:style-name="T2">456.</text:span></text:p>
          </draw:text-box>
        </draw:frame>
        <draw:frame draw:style-name="gr5" draw:text-style-name="P6" draw:layer="layout" svg:width="4.8cm" svg:height="0.471cm" svg:x="2.388cm" svg:y="6.066cm">
          <draw:text-box>
            <text:p text:style-name="P4"><text:span text:style-name="T2">0051970-53.2026.8.04.1000</text:span></text:p>
          </draw:text-box>
        </draw:frame>
        <draw:frame draw:style-name="gr5" draw:text-style-name="P6" draw:layer="layout" svg:width="4.939cm" svg:height="0.471cm" svg:x="1.482cm" svg:y="6.54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6.54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6.54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6.54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6.5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6.54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7.01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891cm" svg:y="7.0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8cm" svg:height="0.471cm" svg:x="5.191cm" svg:y="7.01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812cm" svg:height="0.471cm" svg:x="10.583cm" svg:y="7.0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13cm" svg:height="0.471cm" svg:x="12.717cm" svg:y="7.01cm">
          <draw:text-box>
            <text:p text:style-name="P4"><text:span text:style-name="T3">JESSE ROLIM SIMAS.</text:span></text:p>
          </draw:text-box>
        </draw:frame>
        <draw:frame draw:style-name="gr5" draw:text-style-name="P6" draw:layer="layout" svg:width="1.954cm" svg:height="0.471cm" svg:x="17.517cm" svg:y="7.01cm">
          <draw:text-box>
            <text:p text:style-name="P4"><text:span text:style-name="T3">Julgamento</text:span></text:p>
          </draw:text-box>
        </draw:frame>
        <draw:frame draw:style-name="gr5" draw:text-style-name="P6" draw:layer="layout" svg:width="1.8cm" svg:height="0.471cm" svg:x="1.482cm" svg:y="7.484cm">
          <draw:text-box>
            <text:p text:style-name="P4"><text:span text:style-name="T3">cancelado.</text:span></text:p>
          </draw:text-box>
        </draw:frame>
        <draw:frame draw:style-name="gr5" draw:text-style-name="P6" draw:layer="layout" svg:width="3.376cm" svg:height="0.471cm" svg:x="3.451cm" svg:y="7.484cm">
          <draw:text-box>
            <text:p text:style-name="P4"><text:span text:style-name="T3">Pedido de vista por:</text:span></text:p>
          </draw:text-box>
        </draw:frame>
        <draw:frame draw:style-name="gr5" draw:text-style-name="P6" draw:layer="layout" svg:width="6.808cm" svg:height="0.471cm" svg:x="7.147cm" svg:y="7.484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4.941cm" svg:height="0.471cm" svg:x="14.348cm" svg:y="7.484cm">
          <draw:text-box>
            <text:p text:style-name="P4"><text:span text:style-name="T3">Motivo: Pedido de Vistas em</text:span></text:p>
          </draw:text-box>
        </draw:frame>
        <draw:frame draw:style-name="gr5" draw:text-style-name="P6" draw:layer="layout" svg:width="2.565cm" svg:height="0.471cm" svg:x="1.482cm" svg:y="7.971cm">
          <draw:text-box>
            <text:p text:style-name="P4"><text:span text:style-name="T3">Sessão Virtual.</text:span></text:p>
          </draw:text-box>
        </draw:frame>
        <draw:frame draw:style-name="gr5" draw:text-style-name="P6" draw:layer="layout" svg:width="0.422cm" svg:height="0.471cm" svg:x="10.461cm" svg:y="7.971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0.816cm" svg:y="7.971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5.651cm" svg:y="7.971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6.003cm" svg:y="7.971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6.549cm" svg:y="7.971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0.743cm" svg:height="0.471cm" svg:x="4.407cm" svg:y="7.971cm">
          <draw:text-box>
            <text:p text:style-name="P4"><text:span text:style-name="T2">457.</text:span></text:p>
          </draw:text-box>
        </draw:frame>
        <draw:frame draw:style-name="gr5" draw:text-style-name="P6" draw:layer="layout" svg:width="4.8cm" svg:height="0.471cm" svg:x="5.368cm" svg:y="7.971cm">
          <draw:text-box>
            <text:p text:style-name="P4"><text:span text:style-name="T2">0017739-97.2026.8.04.1000</text:span></text:p>
          </draw:text-box>
        </draw:frame>
        <draw:frame draw:style-name="gr5" draw:text-style-name="P6" draw:layer="layout" svg:width="1.366cm" svg:height="0.471cm" svg:x="1.482cm" svg:y="8.44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3.12cm" svg:y="8.445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0.496cm" svg:height="0.471cm" svg:x="8.552cm" svg:y="8.445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9.297cm" svg:y="8.445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2.542cm" svg:height="0.471cm" svg:x="10.851cm" svg:y="8.445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3.686cm" svg:y="8.445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5.469cm" svg:y="8.445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24cm" svg:y="8.44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883cm" svg:height="0.471cm" svg:x="1.482cm" svg:y="8.915cm">
          <draw:text-box>
            <text:p text:style-name="P4"><text:span text:style-name="T3">Despachou</text:span></text:p>
          </draw:text-box>
        </draw:frame>
        <draw:frame draw:style-name="gr5" draw:text-style-name="P6" draw:layer="layout" svg:width="2.083cm" svg:height="0.471cm" svg:x="3.768cm" svg:y="8.915cm">
          <draw:text-box>
            <text:p text:style-name="P4"><text:span text:style-name="T3">em primeiro</text:span></text:p>
          </draw:text-box>
        </draw:frame>
        <draw:frame draw:style-name="gr5" draw:text-style-name="P6" draw:layer="layout" svg:width="1.107cm" svg:height="0.471cm" svg:x="6.494cm" svg:y="8.915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7.989cm" svg:y="8.91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318cm" svg:height="0.471cm" svg:x="10.381cm" svg:y="8.915cm">
          <draw:text-box>
            <text:p text:style-name="P4"><text:span text:style-name="T3">Daniele</text:span></text:p>
          </draw:text-box>
        </draw:frame>
        <draw:frame draw:style-name="gr5" draw:text-style-name="P6" draw:layer="layout" svg:width="1.013cm" svg:height="0.471cm" svg:x="12.087cm" svg:y="8.915cm">
          <draw:text-box>
            <text:p text:style-name="P4"><text:span text:style-name="T3">Lages</text:span></text:p>
          </draw:text-box>
        </draw:frame>
        <draw:frame draw:style-name="gr5" draw:text-style-name="P6" draw:layer="layout" svg:width="1.447cm" svg:height="0.471cm" svg:x="13.472cm" svg:y="8.915cm">
          <draw:text-box>
            <text:p text:style-name="P4"><text:span text:style-name="T3">Ferreira.</text:span></text:p>
          </draw:text-box>
        </draw:frame>
        <draw:frame draw:style-name="gr5" draw:text-style-name="P6" draw:layer="layout" svg:width="1.812cm" svg:height="0.471cm" svg:x="15.321cm" svg:y="8.91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931cm" svg:height="0.471cm" svg:x="17.543cm" svg:y="8.915cm">
          <draw:text-box>
            <text:p text:style-name="P4"><text:span text:style-name="T3">IPANEMA</text:span></text:p>
          </draw:text-box>
        </draw:frame>
        <draw:frame draw:style-name="gr5" draw:text-style-name="P6" draw:layer="layout" svg:width="17.885cm" svg:height="0.471cm" svg:x="1.482cm" svg:y="9.389cm">
          <draw:text-box>
            <text:p text:style-name="P4"><text:span text:style-name="T3">CONSULTORIA DE CREDITO E DE INVESTIMENTO LTDA. Julgamento cancelado. Pedido de vista</text:span></text:p>
          </draw:text-box>
        </draw:frame>
        <draw:frame draw:style-name="gr5" draw:text-style-name="P6" draw:layer="layout" svg:width="0.684cm" svg:height="0.471cm" svg:x="1.482cm" svg:y="9.876cm">
          <draw:text-box>
            <text:p text:style-name="P4"><text:span text:style-name="T3">por:</text:span></text:p>
          </draw:text-box>
        </draw:frame>
        <draw:frame draw:style-name="gr5" draw:text-style-name="P6" draw:layer="layout" svg:width="4.821cm" svg:height="0.471cm" svg:x="2.405cm" svg:y="9.876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7.79cm" svg:y="9.876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366cm" svg:height="0.471cm" svg:x="10.055cm" svg:y="9.876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848cm" svg:height="0.471cm" svg:x="11.672cm" svg:y="9.876cm">
          <draw:text-box>
            <text:p text:style-name="P4"><text:span text:style-name="T3">Pedido de Vistas</text:span></text:p>
          </draw:text-box>
        </draw:frame>
        <draw:frame draw:style-name="gr5" draw:text-style-name="P6" draw:layer="layout" svg:width="3.188cm" svg:height="0.471cm" svg:x="15.041cm" svg:y="9.876cm">
          <draw:text-box>
            <text:p text:style-name="P4"><text:span text:style-name="T3">em Sessão Virtual.</text:span></text:p>
          </draw:text-box>
        </draw:frame>
        <draw:frame draw:style-name="gr5" draw:text-style-name="P6" draw:layer="layout" svg:width="0.743cm" svg:height="0.471cm" svg:x="18.766cm" svg:y="9.876cm">
          <draw:text-box>
            <text:p text:style-name="P4"><text:span text:style-name="T2">458.</text:span></text:p>
          </draw:text-box>
        </draw:frame>
        <draw:frame draw:style-name="gr5" draw:text-style-name="P6" draw:layer="layout" svg:width="0.422cm" svg:height="0.471cm" svg:x="6.612cm" svg:y="10.363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10.36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10.36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10.36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10.36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10.36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10.363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10.363cm">
          <draw:text-box>
            <text:p text:style-name="P4"><text:span text:style-name="T2">0049425-10.2026.8.04.1000</text:span></text:p>
          </draw:text-box>
        </draw:frame>
        <draw:frame draw:style-name="gr5" draw:text-style-name="P6" draw:layer="layout" svg:width="4.939cm" svg:height="0.471cm" svg:x="1.482cm" svg:y="10.837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10.837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10.837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10.837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10.83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10.837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7.849cm" svg:height="0.471cm" svg:x="1.482cm" svg:y="11.311cm">
          <draw:text-box>
            <text:p text:style-name="P4"><text:span text:style-name="T3">grau.). Recorrente: JOILSON CERDEIRA LEAO. Recorrido: BANCO PAN S.A. Julgamento cancelado.</text:span></text:p>
          </draw:text-box>
        </draw:frame>
        <draw:frame draw:style-name="gr5" draw:text-style-name="P6" draw:layer="layout" svg:width="18.002cm" svg:height="0.471cm" svg:x="1.482cm" svg:y="11.781cm">
          <draw:text-box>
            <text:p text:style-name="P4"><text:span text:style-name="T3">Pedido de vista por: Alexandre Henrique Novaes De Araújo. Motivo: Pedido de Vistas em Sessão Virtual.</text:span></text:p>
          </draw:text-box>
        </draw:frame>
        <draw:frame draw:style-name="gr5" draw:text-style-name="P6" draw:layer="layout" svg:width="4.599cm" svg:height="0.471cm" svg:x="7.391cm" svg:y="12.268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2.349cm" svg:y="12.26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3.141cm" svg:y="12.26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202cm" svg:y="12.26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39cm" svg:y="12.268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0.743cm" svg:height="0.471cm" svg:x="1.482cm" svg:y="12.268cm">
          <draw:text-box>
            <text:p text:style-name="P4"><text:span text:style-name="T2">459.</text:span></text:p>
          </draw:text-box>
        </draw:frame>
        <draw:frame draw:style-name="gr5" draw:text-style-name="P6" draw:layer="layout" svg:width="4.8cm" svg:height="0.471cm" svg:x="2.388cm" svg:y="12.268cm">
          <draw:text-box>
            <text:p text:style-name="P4"><text:span text:style-name="T2">0065449-16.2026.8.04.1000</text:span></text:p>
          </draw:text-box>
        </draw:frame>
        <draw:frame draw:style-name="gr5" draw:text-style-name="P6" draw:layer="layout" svg:width="1.577cm" svg:height="0.471cm" svg:x="1.482cm" svg:y="12.742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3.344cm" svg:y="12.742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4.89cm" svg:y="12.742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5.639cm" svg:y="12.742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976cm" svg:height="0.471cm" svg:x="7.201cm" svg:y="12.74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483cm" svg:height="0.471cm" svg:x="9.475cm" svg:y="12.742cm">
          <draw:text-box>
            <text:p text:style-name="P4"><text:span text:style-name="T3">Pablo Andretti</text:span></text:p>
          </draw:text-box>
        </draw:frame>
        <draw:frame draw:style-name="gr5" draw:text-style-name="P6" draw:layer="layout" svg:width="0.422cm" svg:height="0.471cm" svg:x="12.409cm" svg:y="12.742cm">
          <draw:text-box>
            <text:p text:style-name="P4"><text:span text:style-name="T3">de</text:span></text:p>
          </draw:text-box>
        </draw:frame>
        <draw:frame draw:style-name="gr5" draw:text-style-name="P6" draw:layer="layout" svg:width="0.895cm" svg:height="0.471cm" svg:x="13.061cm" svg:y="12.742cm">
          <draw:text-box>
            <text:p text:style-name="P4"><text:span text:style-name="T3">Lima</text:span></text:p>
          </draw:text-box>
        </draw:frame>
        <draw:frame draw:style-name="gr5" draw:text-style-name="P6" draw:layer="layout" svg:width="1.401cm" svg:height="0.471cm" svg:x="14.22cm" svg:y="12.742cm">
          <draw:text-box>
            <text:p text:style-name="P4"><text:span text:style-name="T3">Esteves.</text:span></text:p>
          </draw:text-box>
        </draw:frame>
        <draw:frame draw:style-name="gr5" draw:text-style-name="P6" draw:layer="layout" svg:width="1.812cm" svg:height="0.471cm" svg:x="15.905cm" svg:y="12.74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84cm" svg:height="0.471cm" svg:x="18.013cm" svg:y="12.742cm">
          <draw:text-box>
            <text:p text:style-name="P4"><text:span text:style-name="T3">BANCO</text:span></text:p>
          </draw:text-box>
        </draw:frame>
        <draw:frame draw:style-name="gr5" draw:text-style-name="P6" draw:layer="layout" svg:width="3.131cm" svg:height="0.471cm" svg:x="1.482cm" svg:y="13.216cm">
          <draw:text-box>
            <text:p text:style-name="P4"><text:span text:style-name="T3">BRADESCO S/A.</text:span></text:p>
          </draw:text-box>
        </draw:frame>
        <draw:frame draw:style-name="gr5" draw:text-style-name="P6" draw:layer="layout" svg:width="3.857cm" svg:height="0.471cm" svg:x="4.805cm" svg:y="13.216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10.288cm" svg:height="0.471cm" svg:x="8.869cm" svg:y="13.216cm">
          <draw:text-box>
            <text:p text:style-name="P4"><text:span text:style-name="T3">Pedido de vista por: Alexandre Henrique Novaes De Araújo.</text:span></text:p>
          </draw:text-box>
        </draw:frame>
        <draw:frame draw:style-name="gr5" draw:text-style-name="P6" draw:layer="layout" svg:width="1.366cm" svg:height="0.471cm" svg:x="1.482cm" svg:y="13.70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6.14cm" svg:height="0.471cm" svg:x="3.04cm" svg:y="13.703cm">
          <draw:text-box>
            <text:p text:style-name="P4"><text:span text:style-name="T3">Pedido de Vistas em Sessão Virtual.</text:span></text:p>
          </draw:text-box>
        </draw:frame>
        <draw:frame draw:style-name="gr5" draw:text-style-name="P6" draw:layer="layout" svg:width="3.576cm" svg:height="0.471cm" svg:x="15.761cm" svg:y="13.703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743cm" svg:height="0.471cm" svg:x="9.796cm" svg:y="13.703cm">
          <draw:text-box>
            <text:p text:style-name="P4"><text:span text:style-name="T2">460.</text:span></text:p>
          </draw:text-box>
        </draw:frame>
        <draw:frame draw:style-name="gr5" draw:text-style-name="P6" draw:layer="layout" svg:width="4.8cm" svg:height="0.471cm" svg:x="10.723cm" svg:y="13.703cm">
          <draw:text-box>
            <text:p text:style-name="P4"><text:span text:style-name="T2">0082741-14.2026.8.04.1000</text:span></text:p>
          </draw:text-box>
        </draw:frame>
        <draw:frame draw:style-name="gr5" draw:text-style-name="P6" draw:layer="layout" svg:width="0.919cm" svg:height="0.471cm" svg:x="1.482cm" svg:y="14.173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78cm" svg:y="14.173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391cm" svg:y="14.17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473cm" svg:y="14.17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8.027cm" svg:y="14.173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2.542cm" svg:height="0.471cm" svg:x="15.321cm" svg:y="14.17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8.06cm" svg:y="14.173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.482cm" svg:y="14.647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031cm" svg:y="14.64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5.572cm" svg:y="14.647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1.378cm" svg:height="0.471cm" svg:x="11.236cm" svg:y="14.647cm">
          <draw:text-box>
            <text:p text:style-name="P4"><text:span text:style-name="T3">2 (Tipo:</text:span></text:p>
          </draw:text-box>
        </draw:frame>
        <draw:frame draw:style-name="gr5" draw:text-style-name="P6" draw:layer="layout" svg:width="2.365cm" svg:height="0.471cm" svg:x="12.845cm" svg:y="14.647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5.392cm" svg:y="14.64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506cm" svg:height="0.471cm" svg:x="16.933cm" svg:y="14.647cm">
          <draw:text-box>
            <text:p text:style-name="P4"><text:span text:style-name="T3">Despachou em</text:span></text:p>
          </draw:text-box>
        </draw:frame>
        <draw:frame draw:style-name="gr5" draw:text-style-name="P6" draw:layer="layout" svg:width="2.67cm" svg:height="0.471cm" svg:x="1.482cm" svg:y="15.121cm">
          <draw:text-box>
            <text:p text:style-name="P4"><text:span text:style-name="T3">primeiro grau.).</text:span></text:p>
          </draw:text-box>
        </draw:frame>
        <draw:frame draw:style-name="gr5" draw:text-style-name="P6" draw:layer="layout" svg:width="1.976cm" svg:height="0.471cm" svg:x="4.496cm" svg:y="15.12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835cm" svg:height="0.471cm" svg:x="6.711cm" svg:y="15.121cm">
          <draw:text-box>
            <text:p text:style-name="P4"><text:span text:style-name="T3">ARLENE SILVA DOS SANTOS,</text:span></text:p>
          </draw:text-box>
        </draw:frame>
        <draw:frame draw:style-name="gr5" draw:text-style-name="P6" draw:layer="layout" svg:width="1.812cm" svg:height="0.471cm" svg:x="13.102cm" svg:y="15.12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224cm" svg:height="0.471cm" svg:x="15.147cm" svg:y="15.121cm">
          <draw:text-box>
            <text:p text:style-name="P4"><text:span text:style-name="T3">TELEFONICA BRASIL</text:span></text:p>
          </draw:text-box>
        </draw:frame>
        <draw:frame draw:style-name="gr5" draw:text-style-name="P6" draw:layer="layout" svg:width="17.828cm" svg:height="0.471cm" svg:x="1.482cm" svg:y="15.591cm">
          <draw:text-box>
            <text:p text:style-name="P4"><text:span text:style-name="T3">S.A.Recorrente: ARLENE SILVA DOS SANTOS, Recorrido: TELEFONICA BRASIL S.A. Julgamento</text:span></text:p>
          </draw:text-box>
        </draw:frame>
        <draw:frame draw:style-name="gr5" draw:text-style-name="P6" draw:layer="layout" svg:width="1.8cm" svg:height="0.471cm" svg:x="1.482cm" svg:y="16.065cm">
          <draw:text-box>
            <text:p text:style-name="P4"><text:span text:style-name="T3">cancelado.</text:span></text:p>
          </draw:text-box>
        </draw:frame>
        <draw:frame draw:style-name="gr5" draw:text-style-name="P6" draw:layer="layout" svg:width="3.376cm" svg:height="0.471cm" svg:x="3.451cm" svg:y="16.065cm">
          <draw:text-box>
            <text:p text:style-name="P4"><text:span text:style-name="T3">Pedido de vista por:</text:span></text:p>
          </draw:text-box>
        </draw:frame>
        <draw:frame draw:style-name="gr5" draw:text-style-name="P6" draw:layer="layout" svg:width="6.808cm" svg:height="0.471cm" svg:x="7.147cm" svg:y="16.065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4.941cm" svg:height="0.471cm" svg:x="14.348cm" svg:y="16.065cm">
          <draw:text-box>
            <text:p text:style-name="P4"><text:span text:style-name="T3">Motivo: Pedido de Vistas em</text:span></text:p>
          </draw:text-box>
        </draw:frame>
        <draw:frame draw:style-name="gr5" draw:text-style-name="P6" draw:layer="layout" svg:width="2.565cm" svg:height="0.471cm" svg:x="1.482cm" svg:y="16.552cm">
          <draw:text-box>
            <text:p text:style-name="P4"><text:span text:style-name="T3">Sessão Virtual.</text:span></text:p>
          </draw:text-box>
        </draw:frame>
        <draw:frame draw:style-name="gr5" draw:text-style-name="P6" draw:layer="layout" svg:width="0.422cm" svg:height="0.471cm" svg:x="10.461cm" svg:y="16.552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0.816cm" svg:y="16.55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5.651cm" svg:y="16.55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6.003cm" svg:y="16.55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6.549cm" svg:y="16.55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0.743cm" svg:height="0.471cm" svg:x="4.407cm" svg:y="16.552cm">
          <draw:text-box>
            <text:p text:style-name="P4"><text:span text:style-name="T2">461.</text:span></text:p>
          </draw:text-box>
        </draw:frame>
        <draw:frame draw:style-name="gr5" draw:text-style-name="P6" draw:layer="layout" svg:width="4.8cm" svg:height="0.471cm" svg:x="5.368cm" svg:y="16.552cm">
          <draw:text-box>
            <text:p text:style-name="P4"><text:span text:style-name="T2">0086983-16.2026.8.04.1000</text:span></text:p>
          </draw:text-box>
        </draw:frame>
        <draw:frame draw:style-name="gr5" draw:text-style-name="P6" draw:layer="layout" svg:width="17.813cm" svg:height="0.471cm" svg:x="1.482cm" svg:y="17.026cm">
          <draw:text-box>
            <text:p text:style-name="P4"><text:span text:style-name="T3">Relator: Alexandre Henrique Novaes De Araújo. Recorrente: TESSIA CABRAL DA SILVA. Recorrido:</text:span></text:p>
          </draw:text-box>
        </draw:frame>
        <draw:frame draw:style-name="gr5" draw:text-style-name="P6" draw:layer="layout" svg:width="5.166cm" svg:height="0.471cm" svg:x="1.482cm" svg:y="17.496cm">
          <draw:text-box>
            <text:p text:style-name="P4"><text:span text:style-name="T3">BRADESCO SEGUROS S/A.</text:span></text:p>
          </draw:text-box>
        </draw:frame>
        <draw:frame draw:style-name="gr5" draw:text-style-name="P6" draw:layer="layout" svg:width="3.857cm" svg:height="0.471cm" svg:x="6.883cm" svg:y="17.496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8.302cm" svg:height="0.471cm" svg:x="10.948cm" svg:y="17.496cm">
          <draw:text-box>
            <text:p text:style-name="P4"><text:span text:style-name="T3">Pedido de vista por: Alexandre Henrique Novaes</text:span></text:p>
          </draw:text-box>
        </draw:frame>
        <draw:frame draw:style-name="gr5" draw:text-style-name="P6" draw:layer="layout" svg:width="1.883cm" svg:height="0.471cm" svg:x="1.482cm" svg:y="17.987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1.366cm" svg:height="0.471cm" svg:x="3.615cm" svg:y="17.98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6.14cm" svg:height="0.471cm" svg:x="5.165cm" svg:y="17.987cm">
          <draw:text-box>
            <text:p text:style-name="P4"><text:span text:style-name="T3">Pedido de Vistas em Sessão Virtual.</text:span></text:p>
          </draw:text-box>
        </draw:frame>
        <draw:frame draw:style-name="gr5" draw:text-style-name="P6" draw:layer="layout" svg:width="1.636cm" svg:height="0.471cm" svg:x="17.806cm" svg:y="17.987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0.743cm" svg:height="0.471cm" svg:x="11.862cm" svg:y="17.987cm">
          <draw:text-box>
            <text:p text:style-name="P4"><text:span text:style-name="T2">462.</text:span></text:p>
          </draw:text-box>
        </draw:frame>
        <draw:frame draw:style-name="gr5" draw:text-style-name="P6" draw:layer="layout" svg:width="4.8cm" svg:height="0.471cm" svg:x="12.78cm" svg:y="17.987cm">
          <draw:text-box>
            <text:p text:style-name="P4"><text:span text:style-name="T2">0029455-24.2026.8.04.1000</text:span></text:p>
          </draw:text-box>
        </draw:frame>
        <draw:frame draw:style-name="gr5" draw:text-style-name="P6" draw:layer="layout" svg:width="17.811cm" svg:height="0.471cm" svg:x="1.482cm" svg:y="18.457cm">
          <draw:text-box>
            <text:p text:style-name="P4"><text:span text:style-name="T3">Inominado Cível - 3ª Turma Recursal. Relator: Alexandre Henrique Novaes De Araújo. Impedimentos: 1</text:span></text:p>
          </draw:text-box>
        </draw:frame>
        <draw:frame draw:style-name="gr5" draw:text-style-name="P6" draw:layer="layout" svg:width="1.06cm" svg:height="0.471cm" svg:x="1.482cm" svg:y="18.931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365cm" svg:height="0.471cm" svg:x="2.718cm" svg:y="18.93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267cm" svg:y="18.93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6.808cm" svg:y="18.931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2.477cm" svg:y="18.93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29cm" svg:height="0.471cm" svg:x="14.635cm" svg:y="18.931cm">
          <draw:text-box>
            <text:p text:style-name="P4"><text:span text:style-name="T3">SAVIO VINICIUS ALVES</text:span></text:p>
          </draw:text-box>
        </draw:frame>
        <draw:frame draw:style-name="gr5" draw:text-style-name="P6" draw:layer="layout" svg:width="2.53cm" svg:height="0.471cm" svg:x="1.482cm" svg:y="19.401cm">
          <draw:text-box>
            <text:p text:style-name="P4"><text:span text:style-name="T3">RODRIGUES.</text:span></text:p>
          </draw:text-box>
        </draw:frame>
        <draw:frame draw:style-name="gr5" draw:text-style-name="P6" draw:layer="layout" svg:width="1.812cm" svg:height="0.471cm" svg:x="4.216cm" svg:y="19.40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082cm" svg:height="0.471cm" svg:x="6.236cm" svg:y="19.401cm">
          <draw:text-box>
            <text:p text:style-name="P4"><text:span text:style-name="T3">TELEFONICA BRASIL S.A.</text:span></text:p>
          </draw:text-box>
        </draw:frame>
        <draw:frame draw:style-name="gr5" draw:text-style-name="P6" draw:layer="layout" svg:width="3.857cm" svg:height="0.471cm" svg:x="11.701cm" svg:y="19.401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376cm" svg:height="0.471cm" svg:x="15.871cm" svg:y="19.401cm">
          <draw:text-box>
            <text:p text:style-name="P4"><text:span text:style-name="T3">Pedido de vista por:</text:span></text:p>
          </draw:text-box>
        </draw:frame>
        <draw:frame draw:style-name="gr5" draw:text-style-name="P6" draw:layer="layout" svg:width="1.765cm" svg:height="0.471cm" svg:x="1.482cm" svg:y="19.892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1.577cm" svg:height="0.471cm" svg:x="3.594cm" svg:y="19.892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5.512cm" svg:y="19.892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7.112cm" svg:y="19.892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7.904cm" svg:y="19.892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366cm" svg:height="0.471cm" svg:x="9.521cm" svg:y="19.89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178cm" svg:height="0.471cm" svg:x="11.219cm" svg:y="19.892cm">
          <draw:text-box>
            <text:p text:style-name="P4"><text:span text:style-name="T3">Pedido</text:span></text:p>
          </draw:text-box>
        </draw:frame>
        <draw:frame draw:style-name="gr5" draw:text-style-name="P6" draw:layer="layout" svg:width="0.422cm" svg:height="0.471cm" svg:x="12.722cm" svg:y="19.892cm">
          <draw:text-box>
            <text:p text:style-name="P4"><text:span text:style-name="T3">de</text:span></text:p>
          </draw:text-box>
        </draw:frame>
        <draw:frame draw:style-name="gr5" draw:text-style-name="P6" draw:layer="layout" svg:width="1.06cm" svg:height="0.471cm" svg:x="13.42cm" svg:y="19.892cm">
          <draw:text-box>
            <text:p text:style-name="P4"><text:span text:style-name="T3">Vistas</text:span></text:p>
          </draw:text-box>
        </draw:frame>
        <draw:frame draw:style-name="gr5" draw:text-style-name="P6" draw:layer="layout" svg:width="1.777cm" svg:height="0.471cm" svg:x="14.808cm" svg:y="19.892cm">
          <draw:text-box>
            <text:p text:style-name="P4"><text:span text:style-name="T3">em Sessão</text:span></text:p>
          </draw:text-box>
        </draw:frame>
        <draw:frame draw:style-name="gr5" draw:text-style-name="P6" draw:layer="layout" svg:width="1.307cm" svg:height="0.471cm" svg:x="17.103cm" svg:y="19.892cm">
          <draw:text-box>
            <text:p text:style-name="P4"><text:span text:style-name="T3">Virtual.</text:span></text:p>
          </draw:text-box>
        </draw:frame>
        <draw:frame draw:style-name="gr5" draw:text-style-name="P6" draw:layer="layout" svg:width="0.743cm" svg:height="0.471cm" svg:x="18.758cm" svg:y="19.892cm">
          <draw:text-box>
            <text:p text:style-name="P4"><text:span text:style-name="T2">463.</text:span></text:p>
          </draw:text-box>
        </draw:frame>
        <draw:frame draw:style-name="gr5" draw:text-style-name="P6" draw:layer="layout" svg:width="0.422cm" svg:height="0.471cm" svg:x="6.612cm" svg:y="20.379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6.989cm" svg:y="20.379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1.909cm" svg:y="20.379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286cm" svg:y="20.379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2.857cm" svg:y="20.37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092cm" svg:y="20.37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22cm" svg:y="20.379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4.8cm" svg:height="0.471cm" svg:x="1.482cm" svg:y="20.379cm">
          <draw:text-box>
            <text:p text:style-name="P4"><text:span text:style-name="T2">0681096-36.2025.8.04.1000</text:span></text:p>
          </draw:text-box>
        </draw:frame>
        <draw:frame draw:style-name="gr5" draw:text-style-name="P6" draw:layer="layout" svg:width="4.939cm" svg:height="0.471cm" svg:x="1.482cm" svg:y="20.853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2.542cm" svg:height="0.471cm" svg:x="6.824cm" svg:y="20.85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9.559cm" svg:y="20.853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1.181cm" svg:y="20.85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738cm" svg:y="20.85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069cm" svg:height="0.471cm" svg:x="15.282cm" svg:y="20.853cm">
          <draw:text-box>
            <text:p text:style-name="P4"><text:span text:style-name="T3">Despachou em primeiro</text:span></text:p>
          </draw:text-box>
        </draw:frame>
        <draw:frame draw:style-name="gr5" draw:text-style-name="P6" draw:layer="layout" svg:width="1.107cm" svg:height="0.471cm" svg:x="1.482cm" svg:y="21.323cm">
          <draw:text-box>
            <text:p text:style-name="P4"><text:span text:style-name="T3">grau.).</text:span></text:p>
          </draw:text-box>
        </draw:frame>
        <draw:frame draw:style-name="gr5" draw:text-style-name="P6" draw:layer="layout" svg:width="1.976cm" svg:height="0.471cm" svg:x="2.972cm" svg:y="21.32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953cm" svg:height="0.471cm" svg:x="5.356cm" svg:y="21.323cm">
          <draw:text-box>
            <text:p text:style-name="P4"><text:span text:style-name="T3">FIDC MULTISEGMENTOS</text:span></text:p>
          </draw:text-box>
        </draw:frame>
        <draw:frame draw:style-name="gr5" draw:text-style-name="P6" draw:layer="layout" svg:width="0.802cm" svg:height="0.471cm" svg:x="10.99cm" svg:y="21.323cm">
          <draw:text-box>
            <text:p text:style-name="P4"><text:span text:style-name="T3">NPL</text:span></text:p>
          </draw:text-box>
        </draw:frame>
        <draw:frame draw:style-name="gr5" draw:text-style-name="P6" draw:layer="layout" svg:width="2.483cm" svg:height="0.471cm" svg:x="12.145cm" svg:y="21.323cm">
          <draw:text-box>
            <text:p text:style-name="P4"><text:span text:style-name="T3">IPANEMA VI</text:span></text:p>
          </draw:text-box>
        </draw:frame>
        <draw:frame draw:style-name="gr5" draw:text-style-name="P6" draw:layer="layout" svg:width="4.165cm" svg:height="0.471cm" svg:x="15.257cm" svg:y="21.323cm">
          <draw:text-box>
            <text:p text:style-name="P4"><text:span text:style-name="T3">RESPONSABILIDADE</text:span></text:p>
          </draw:text-box>
        </draw:frame>
        <draw:frame draw:style-name="gr5" draw:text-style-name="P6" draw:layer="layout" svg:width="2.201cm" svg:height="0.471cm" svg:x="1.482cm" svg:y="21.797cm">
          <draw:text-box>
            <text:p text:style-name="P4"><text:span text:style-name="T3">LIMITADA.</text:span></text:p>
          </draw:text-box>
        </draw:frame>
        <draw:frame draw:style-name="gr5" draw:text-style-name="P6" draw:layer="layout" svg:width="4.412cm" svg:height="0.471cm" svg:x="3.839cm" svg:y="21.797cm">
          <draw:text-box>
            <text:p text:style-name="P4"><text:span text:style-name="T3">Recorrido: SERASA S/A,</text:span></text:p>
          </draw:text-box>
        </draw:frame>
        <draw:frame draw:style-name="gr5" draw:text-style-name="P6" draw:layer="layout" svg:width="6.704cm" svg:height="0.471cm" svg:x="8.5cm" svg:y="21.797cm">
          <draw:text-box>
            <text:p text:style-name="P4"><text:span text:style-name="T3">Recorrido: Juan Carlos Souza dos Reis.</text:span></text:p>
          </draw:text-box>
        </draw:frame>
        <draw:frame draw:style-name="gr5" draw:text-style-name="P6" draw:layer="layout" svg:width="3.857cm" svg:height="0.471cm" svg:x="15.591cm" svg:y="21.797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18.002cm" svg:height="0.471cm" svg:x="1.482cm" svg:y="22.267cm">
          <draw:text-box>
            <text:p text:style-name="P4"><text:span text:style-name="T3">Pedido de vista por: Alexandre Henrique Novaes De Araújo. Motivo: Pedido de Vistas em Sessão Virtual.</text:span></text:p>
          </draw:text-box>
        </draw:frame>
        <draw:frame draw:style-name="gr5" draw:text-style-name="P6" draw:layer="layout" svg:width="4.599cm" svg:height="0.471cm" svg:x="7.391cm" svg:y="22.758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2.349cm" svg:y="22.75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3.141cm" svg:y="22.75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202cm" svg:y="22.75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765cm" svg:height="0.471cm" svg:x="17.739cm" svg:y="22.758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0.743cm" svg:height="0.471cm" svg:x="1.482cm" svg:y="22.758cm">
          <draw:text-box>
            <text:p text:style-name="P4"><text:span text:style-name="T2">464.</text:span></text:p>
          </draw:text-box>
        </draw:frame>
        <draw:frame draw:style-name="gr5" draw:text-style-name="P6" draw:layer="layout" svg:width="4.8cm" svg:height="0.471cm" svg:x="2.388cm" svg:y="22.758cm">
          <draw:text-box>
            <text:p text:style-name="P4"><text:span text:style-name="T2">0600325-37.2026.8.04.1000</text:span></text:p>
          </draw:text-box>
        </draw:frame>
        <draw:frame draw:style-name="gr5" draw:text-style-name="P6" draw:layer="layout" svg:width="4.939cm" svg:height="0.471cm" svg:x="1.482cm" svg:y="23.228cm">
          <draw:text-box>
            <text:p text:style-name="P4"><text:span text:style-name="T3">Henrique Novaes De Araújo.</text:span></text:p>
          </draw:text-box>
        </draw:frame>
        <draw:frame draw:style-name="gr5" draw:text-style-name="P6" draw:layer="layout" svg:width="6.597cm" svg:height="0.471cm" svg:x="6.71cm" svg:y="23.228cm">
          <draw:text-box>
            <text:p text:style-name="P4"><text:span text:style-name="T3">Recorrente: Maria do Socorro Gouvea.</text:span></text:p>
          </draw:text-box>
        </draw:frame>
        <draw:frame draw:style-name="gr5" draw:text-style-name="P6" draw:layer="layout" svg:width="5.764cm" svg:height="0.471cm" svg:x="13.645cm" svg:y="23.228cm">
          <draw:text-box>
            <text:p text:style-name="P4"><text:span text:style-name="T3">Recorrido: BANCO BRADESCO</text:span></text:p>
          </draw:text-box>
        </draw:frame>
        <draw:frame draw:style-name="gr5" draw:text-style-name="P6" draw:layer="layout" svg:width="17.872cm" svg:height="0.471cm" svg:x="1.482cm" svg:y="23.702cm">
          <draw:text-box>
            <text:p text:style-name="P4"><text:span text:style-name="T3">S/A. Julgamento cancelado. Pedido de vista por: Alexandre Henrique Novaes De Araújo. Motivo: Pedido</text:span></text:p>
          </draw:text-box>
        </draw:frame>
        <draw:frame draw:style-name="gr5" draw:text-style-name="P6" draw:layer="layout" svg:width="4.858cm" svg:height="0.471cm" svg:x="1.482cm" svg:y="24.189cm">
          <draw:text-box>
            <text:p text:style-name="P4"><text:span text:style-name="T3">de Vistas em Sessão Virtual.</text:span></text:p>
          </draw:text-box>
        </draw:frame>
        <draw:frame draw:style-name="gr5" draw:text-style-name="P6" draw:layer="layout" svg:width="4.599cm" svg:height="0.471cm" svg:x="12.65cm" svg:y="24.189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7.595cm" svg:y="24.18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1.13cm" svg:height="0.471cm" svg:x="18.382cm" svg:y="24.189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743cm" svg:height="0.471cm" svg:x="6.744cm" svg:y="24.189cm">
          <draw:text-box>
            <text:p text:style-name="P4"><text:span text:style-name="T2">465.</text:span></text:p>
          </draw:text-box>
        </draw:frame>
        <draw:frame draw:style-name="gr5" draw:text-style-name="P6" draw:layer="layout" svg:width="4.8cm" svg:height="0.471cm" svg:x="7.645cm" svg:y="24.189cm">
          <draw:text-box>
            <text:p text:style-name="P4"><text:span text:style-name="T2">0004246-53.2026.8.04.1000</text:span></text:p>
          </draw:text-box>
        </draw:frame>
        <draw:frame draw:style-name="gr5" draw:text-style-name="P6" draw:layer="layout" svg:width="1.589cm" svg:height="0.471cm" svg:x="1.482cm" svg:y="24.663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28cm" svg:y="24.663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4.821cm" svg:height="0.471cm" svg:x="4.941cm" svg:y="24.663cm">
          <draw:text-box>
            <text:p text:style-name="P4"><text:span text:style-name="T3">Alexandre Henrique Novaes</text:span></text:p>
          </draw:text-box>
        </draw:frame>
        <draw:frame draw:style-name="gr5" draw:text-style-name="P6" draw:layer="layout" svg:width="1.883cm" svg:height="0.471cm" svg:x="10.305cm" svg:y="24.663cm">
          <draw:text-box>
            <text:p text:style-name="P4"><text:span text:style-name="T3">De Araújo.</text:span></text:p>
          </draw:text-box>
        </draw:frame>
        <draw:frame draw:style-name="gr5" draw:text-style-name="P6" draw:layer="layout" svg:width="2.542cm" svg:height="0.471cm" svg:x="12.561cm" svg:y="24.66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372cm" svg:y="24.663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12cm" svg:y="24.66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25.13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04cm" svg:y="25.133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8.776cm" svg:y="25.13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8cm" svg:height="0.471cm" svg:x="10.953cm" svg:y="25.133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812cm" svg:height="0.471cm" svg:x="16.032cm" svg:y="25.13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46cm" svg:height="0.471cm" svg:x="18.043cm" svg:y="25.133cm">
          <draw:text-box>
            <text:p text:style-name="P4"><text:span text:style-name="T3">Agnaldo</text:span></text:p>
          </draw:text-box>
        </draw:frame>
        <draw:frame draw:style-name="gr5" draw:text-style-name="P6" draw:layer="layout" svg:width="2.729cm" svg:height="0.471cm" svg:x="1.482cm" svg:y="25.607cm">
          <draw:text-box>
            <text:p text:style-name="P4"><text:span text:style-name="T3">Ferreira Araújo.</text:span></text:p>
          </draw:text-box>
        </draw:frame>
        <draw:frame draw:style-name="gr5" draw:text-style-name="P6" draw:layer="layout" svg:width="3.857cm" svg:height="0.471cm" svg:x="4.475cm" svg:y="25.607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376cm" svg:height="0.471cm" svg:x="8.612cm" svg:y="25.607cm">
          <draw:text-box>
            <text:p text:style-name="P4"><text:span text:style-name="T3">Pedido de vista por:</text:span></text:p>
          </draw:text-box>
        </draw:frame>
        <draw:frame draw:style-name="gr5" draw:text-style-name="P6" draw:layer="layout" svg:width="6.808cm" svg:height="0.471cm" svg:x="12.384cm" svg:y="25.607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366cm" svg:height="0.471cm" svg:x="1.482cm" svg:y="26.09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6.14cm" svg:height="0.471cm" svg:x="3.04cm" svg:y="26.094cm">
          <draw:text-box>
            <text:p text:style-name="P4"><text:span text:style-name="T3">Pedido de Vistas em Sessão Virtual.</text:span></text:p>
          </draw:text-box>
        </draw:frame>
        <draw:frame draw:style-name="gr5" draw:text-style-name="P6" draw:layer="layout" svg:width="3.576cm" svg:height="0.471cm" svg:x="15.761cm" svg:y="26.094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743cm" svg:height="0.471cm" svg:x="9.796cm" svg:y="26.094cm">
          <draw:text-box>
            <text:p text:style-name="P4"><text:span text:style-name="T2">466.</text:span></text:p>
          </draw:text-box>
        </draw:frame>
        <draw:frame draw:style-name="gr5" draw:text-style-name="P6" draw:layer="layout" svg:width="4.8cm" svg:height="0.471cm" svg:x="10.723cm" svg:y="26.094cm">
          <draw:text-box>
            <text:p text:style-name="P4"><text:span text:style-name="T2">0036095-77.2025.8.04.1000</text:span></text:p>
          </draw:text-box>
        </draw:frame>
        <draw:frame draw:style-name="gr5" draw:text-style-name="P6" draw:layer="layout" svg:width="0.919cm" svg:height="0.471cm" svg:x="1.482cm" svg:y="26.568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78cm" svg:y="26.56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391cm" svg:y="26.56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473cm" svg:y="26.56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8.027cm" svg:y="26.568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2.542cm" svg:height="0.471cm" svg:x="15.321cm" svg:y="26.568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8.06cm" svg:y="26.568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.482cm" svg:y="27.03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056cm" svg:y="27.03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5.618cm" svg:y="27.038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1.372cm" svg:y="27.03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669cm" svg:height="0.471cm" svg:x="13.557cm" svg:y="27.038cm">
          <draw:text-box>
            <text:p text:style-name="P4"><text:span text:style-name="T3">Cm Cintihia Moreira Modulados.</text:span></text:p>
          </draw:text-box>
        </draw:frame>
        <draw:frame draw:style-name="gr5" draw:text-style-name="P6" draw:layer="layout" svg:width="1.812cm" svg:height="0.471cm" svg:x="1.482cm" svg:y="27.51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7.351cm" svg:height="0.471cm" svg:x="3.527cm" svg:y="27.512cm">
          <draw:text-box>
            <text:p text:style-name="P4"><text:span text:style-name="T3">Amanda Cristima Albuquerque dos Santos.</text:span></text:p>
          </draw:text-box>
        </draw:frame>
        <draw:frame draw:style-name="gr5" draw:text-style-name="P6" draw:layer="layout" svg:width="3.857cm" svg:height="0.471cm" svg:x="11.579cm" svg:y="27.512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376cm" svg:height="0.471cm" svg:x="15.799cm" svg:y="27.512cm">
          <draw:text-box>
            <text:p text:style-name="P4"><text:span text:style-name="T3">Pedido de vista por:</text:span></text:p>
          </draw:text-box>
        </draw:frame>
      </draw:page>
      <draw:page draw:name="page36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1.765cm" svg:height="0.471cm" svg:x="1.482cm" svg:y="1.295cm">
          <draw:text-box>
            <text:p text:style-name="P4"><text:span text:style-name="T3">Alexandre</text:span></text:p>
          </draw:text-box>
        </draw:frame>
        <draw:frame draw:style-name="gr5" draw:text-style-name="P6" draw:layer="layout" svg:width="1.577cm" svg:height="0.471cm" svg:x="3.594cm" svg:y="1.295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5.512cm" svg:y="1.295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7.112cm" svg:y="1.295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7.904cm" svg:y="1.295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366cm" svg:height="0.471cm" svg:x="9.521cm" svg:y="1.29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178cm" svg:height="0.471cm" svg:x="11.219cm" svg:y="1.295cm">
          <draw:text-box>
            <text:p text:style-name="P4"><text:span text:style-name="T3">Pedido</text:span></text:p>
          </draw:text-box>
        </draw:frame>
        <draw:frame draw:style-name="gr5" draw:text-style-name="P6" draw:layer="layout" svg:width="0.422cm" svg:height="0.471cm" svg:x="12.722cm" svg:y="1.295cm">
          <draw:text-box>
            <text:p text:style-name="P4"><text:span text:style-name="T3">de</text:span></text:p>
          </draw:text-box>
        </draw:frame>
        <draw:frame draw:style-name="gr5" draw:text-style-name="P6" draw:layer="layout" svg:width="1.06cm" svg:height="0.471cm" svg:x="13.42cm" svg:y="1.295cm">
          <draw:text-box>
            <text:p text:style-name="P4"><text:span text:style-name="T3">Vistas</text:span></text:p>
          </draw:text-box>
        </draw:frame>
        <draw:frame draw:style-name="gr5" draw:text-style-name="P6" draw:layer="layout" svg:width="1.777cm" svg:height="0.471cm" svg:x="14.808cm" svg:y="1.295cm">
          <draw:text-box>
            <text:p text:style-name="P4"><text:span text:style-name="T3">em Sessão</text:span></text:p>
          </draw:text-box>
        </draw:frame>
        <draw:frame draw:style-name="gr5" draw:text-style-name="P6" draw:layer="layout" svg:width="1.307cm" svg:height="0.471cm" svg:x="17.103cm" svg:y="1.295cm">
          <draw:text-box>
            <text:p text:style-name="P4"><text:span text:style-name="T3">Virtual.</text:span></text:p>
          </draw:text-box>
        </draw:frame>
        <draw:frame draw:style-name="gr5" draw:text-style-name="P6" draw:layer="layout" svg:width="0.743cm" svg:height="0.471cm" svg:x="18.758cm" svg:y="1.295cm">
          <draw:text-box>
            <text:p text:style-name="P4"><text:span text:style-name="T2">467.</text:span></text:p>
          </draw:text-box>
        </draw:frame>
        <draw:frame draw:style-name="gr5" draw:text-style-name="P6" draw:layer="layout" svg:width="4.599cm" svg:height="0.471cm" svg:x="6.485cm" svg:y="1.782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1.447cm" svg:y="1.782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2.239cm" svg:y="1.78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5.3cm" svg:y="1.78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6.841cm" svg:y="1.782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8cm" svg:height="0.471cm" svg:x="1.482cm" svg:y="1.782cm">
          <draw:text-box>
            <text:p text:style-name="P4"><text:span text:style-name="T2">0010643-65.2025.8.04.1000</text:span></text:p>
          </draw:text-box>
        </draw:frame>
        <draw:frame draw:style-name="gr5" draw:text-style-name="P6" draw:layer="layout" svg:width="17.919cm" svg:height="0.471cm" svg:x="1.482cm" svg:y="2.256cm">
          <draw:text-box>
            <text:p text:style-name="P4"><text:span text:style-name="T3">Marinho Bezerra Júnior. Impedimentos: 1 (Tipo: Impedimento. Motivo: Despachou em primeiro grau.), 2</text:span></text:p>
          </draw:text-box>
        </draw:frame>
        <draw:frame draw:style-name="gr5" draw:text-style-name="P6" draw:layer="layout" svg:width="1.06cm" svg:height="0.471cm" svg:x="1.482cm" svg:y="2.726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365cm" svg:height="0.471cm" svg:x="2.798cm" svg:y="2.726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445cm" svg:y="2.726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461cm" svg:height="0.471cm" svg:x="7.07cm" svg:y="2.726cm">
          <draw:text-box>
            <text:p text:style-name="P4"><text:span text:style-name="T3">Juiz substituto atuou no 1º</text:span></text:p>
          </draw:text-box>
        </draw:frame>
        <draw:frame draw:style-name="gr5" draw:text-style-name="P6" draw:layer="layout" svg:width="1.107cm" svg:height="0.471cm" svg:x="12.35cm" svg:y="2.726cm">
          <draw:text-box>
            <text:p text:style-name="P4"><text:span text:style-name="T3">grau.),</text:span></text:p>
          </draw:text-box>
        </draw:frame>
        <draw:frame draw:style-name="gr5" draw:text-style-name="P6" draw:layer="layout" svg:width="1.378cm" svg:height="0.471cm" svg:x="13.716cm" svg:y="2.726cm">
          <draw:text-box>
            <text:p text:style-name="P4"><text:span text:style-name="T3">3 (Tipo:</text:span></text:p>
          </draw:text-box>
        </draw:frame>
        <draw:frame draw:style-name="gr5" draw:text-style-name="P6" draw:layer="layout" svg:width="2.365cm" svg:height="0.471cm" svg:x="15.473cm" svg:y="2.726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24cm" svg:y="2.726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.482cm" svg:y="3.2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7.35cm" svg:y="3.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188cm" svg:height="0.471cm" svg:x="9.568cm" svg:y="3.2cm">
          <draw:text-box>
            <text:p text:style-name="P4"><text:span text:style-name="T3">RAIANA DOS SANTOS SOARES.</text:span></text:p>
          </draw:text-box>
        </draw:frame>
        <draw:frame draw:style-name="gr5" draw:text-style-name="P6" draw:layer="layout" svg:width="1.812cm" svg:height="0.471cm" svg:x="16.323cm" svg:y="3.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131cm" svg:height="0.471cm" svg:x="18.373cm" svg:y="3.2cm">
          <draw:text-box>
            <text:p text:style-name="P4"><text:span text:style-name="T3">AZUL</text:span></text:p>
          </draw:text-box>
        </draw:frame>
        <draw:frame draw:style-name="gr5" draw:text-style-name="P6" draw:layer="layout" svg:width="6.764cm" svg:height="0.471cm" svg:x="1.482cm" svg:y="3.674cm">
          <draw:text-box>
            <text:p text:style-name="P4"><text:span text:style-name="T3">LINHA AÉREAS BRASILEIROS.S.A.</text:span></text:p>
          </draw:text-box>
        </draw:frame>
        <draw:frame draw:style-name="gr5" draw:text-style-name="P6" draw:layer="layout" svg:width="1.365cm" svg:height="0.471cm" svg:x="9.046cm" svg:y="3.674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.624cm" svg:height="0.471cm" svg:x="10.735cm" svg:y="3.674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0.637cm" svg:height="0.471cm" svg:x="12.704cm" svg:y="3.674cm">
          <draw:text-box>
            <text:p text:style-name="P4"><text:span text:style-name="T3">235</text:span></text:p>
          </draw:text-box>
        </draw:frame>
        <draw:frame draw:style-name="gr5" draw:text-style-name="P6" draw:layer="layout" svg:width="0.422cm" svg:height="0.471cm" svg:x="13.636cm" svg:y="3.674cm">
          <draw:text-box>
            <text:p text:style-name="P4"><text:span text:style-name="T3">-</text:span></text:p>
          </draw:text-box>
        </draw:frame>
        <draw:frame draw:style-name="gr5" draw:text-style-name="P6" draw:layer="layout" svg:width="2.624cm" svg:height="0.471cm" svg:x="14.059cm" svg:y="3.674cm">
          <draw:text-box>
            <text:p text:style-name="P4"><text:span text:style-name="T3">Sem Resolução</text:span></text:p>
          </draw:text-box>
        </draw:frame>
        <draw:frame draw:style-name="gr5" draw:text-style-name="P6" draw:layer="layout" svg:width="0.422cm" svg:height="0.471cm" svg:x="17.213cm" svg:y="3.674cm">
          <draw:text-box>
            <text:p text:style-name="P4"><text:span text:style-name="T3">de</text:span></text:p>
          </draw:text-box>
        </draw:frame>
        <draw:frame draw:style-name="gr5" draw:text-style-name="P6" draw:layer="layout" svg:width="1.154cm" svg:height="0.471cm" svg:x="17.903cm" svg:y="3.674cm">
          <draw:text-box>
            <text:p text:style-name="P4"><text:span text:style-name="T3">Mérito</text:span></text:p>
          </draw:text-box>
        </draw:frame>
        <draw:frame draw:style-name="gr5" draw:text-style-name="P6" draw:layer="layout" svg:width="0.422cm" svg:height="0.471cm" svg:x="19.372cm" svg:y="3.674cm">
          <draw:text-box>
            <text:p text:style-name="P4"><text:span text:style-name="T3">-</text:span></text:p>
          </draw:text-box>
        </draw:frame>
        <draw:frame draw:style-name="gr5" draw:text-style-name="P6" draw:layer="layout" svg:width="3.423cm" svg:height="0.471cm" svg:x="1.482cm" svg:y="4.161cm">
          <draw:text-box>
            <text:p text:style-name="P4"><text:span text:style-name="T3">Não-Conhecimento,</text:span></text:p>
          </draw:text-box>
        </draw:frame>
        <draw:frame draw:style-name="gr5" draw:text-style-name="P6" draw:layer="layout" svg:width="2.271cm" svg:height="0.471cm" svg:x="5.241cm" svg:y="4.16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7.968cm" svg:y="4.16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329cm" svg:height="0.471cm" svg:x="9.551cm" svg:y="4.161cm">
          <draw:text-box>
            <text:p text:style-name="P4"><text:span text:style-name="T3">RAIANA DOS SANTOS SOARES -</text:span></text:p>
          </draw:text-box>
        </draw:frame>
        <draw:frame draw:style-name="gr5" draw:text-style-name="P6" draw:layer="layout" svg:width="1.66cm" svg:height="0.471cm" svg:x="16.81cm" svg:y="4.16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6cm" svg:y="4.161cm">
          <draw:text-box>
            <text:p text:style-name="P4"><text:span text:style-name="T2">468.</text:span></text:p>
          </draw:text-box>
        </draw:frame>
        <draw:frame draw:style-name="gr5" draw:text-style-name="P6" draw:layer="layout" svg:width="4.599cm" svg:height="0.471cm" svg:x="6.485cm" svg:y="4.648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1.447cm" svg:y="4.64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2.239cm" svg:y="4.64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5.3cm" svg:y="4.64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6.841cm" svg:y="4.648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8cm" svg:height="0.471cm" svg:x="1.482cm" svg:y="4.648cm">
          <draw:text-box>
            <text:p text:style-name="P4"><text:span text:style-name="T2">0006676-75.2026.8.04.1000</text:span></text:p>
          </draw:text-box>
        </draw:frame>
        <draw:frame draw:style-name="gr5" draw:text-style-name="P6" draw:layer="layout" svg:width="4.152cm" svg:height="0.471cm" svg:x="1.482cm" svg:y="5.122cm">
          <draw:text-box>
            <text:p text:style-name="P4"><text:span text:style-name="T3">Marinho Bezerra Júnior.</text:span></text:p>
          </draw:text-box>
        </draw:frame>
        <draw:frame draw:style-name="gr5" draw:text-style-name="P6" draw:layer="layout" svg:width="1.976cm" svg:height="0.471cm" svg:x="6.13cm" svg:y="5.12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8.174cm" svg:height="0.471cm" svg:x="8.353cm" svg:y="5.122cm">
          <draw:text-box>
            <text:p text:style-name="P4"><text:span text:style-name="T3">BANCO ITAU CONSIGNADO S.A.Recorrido:</text:span></text:p>
          </draw:text-box>
        </draw:frame>
        <draw:frame draw:style-name="gr5" draw:text-style-name="P6" draw:layer="layout" svg:width="2.331cm" svg:height="0.471cm" svg:x="17.162cm" svg:y="5.122cm">
          <draw:text-box>
            <text:p text:style-name="P4"><text:span text:style-name="T3">SEBASTIÃO</text:span></text:p>
          </draw:text-box>
        </draw:frame>
        <draw:frame draw:style-name="gr5" draw:text-style-name="P6" draw:layer="layout" svg:width="7.257cm" svg:height="0.471cm" svg:x="1.482cm" svg:y="5.592cm">
          <draw:text-box>
            <text:p text:style-name="P4"><text:span text:style-name="T3">TORQUATO GONZAGA GUIMARÃES.</text:span></text:p>
          </draw:text-box>
        </draw:frame>
        <draw:frame draw:style-name="gr5" draw:text-style-name="P6" draw:layer="layout" svg:width="3.093cm" svg:height="0.471cm" svg:x="9.359cm" svg:y="5.59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903cm" svg:y="5.592cm">
          <draw:text-box>
            <text:p text:style-name="P4"><text:span text:style-name="T3">200 -</text:span></text:p>
          </draw:text-box>
        </draw:frame>
        <draw:frame draw:style-name="gr5" draw:text-style-name="P6" draw:layer="layout" svg:width="4.729cm" svg:height="0.471cm" svg:x="14.169cm" svg:y="5.592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8.007cm" svg:height="0.471cm" svg:x="1.482cm" svg:y="6.066cm">
          <draw:text-box>
            <text:p text:style-name="P4"><text:span text:style-name="T3">Não-Acolhimento de Embargos de Declaração,</text:span></text:p>
          </draw:text-box>
        </draw:frame>
        <draw:frame draw:style-name="gr5" draw:text-style-name="P6" draw:layer="layout" svg:width="9.279cm" svg:height="0.471cm" svg:x="9.915cm" svg:y="6.066cm">
          <draw:text-box>
            <text:p text:style-name="P4"><text:span text:style-name="T3">atribuído à(s) parte(s) BANCO ITAU CONSIGNADO</text:span></text:p>
          </draw:text-box>
        </draw:frame>
        <draw:frame draw:style-name="gr5" draw:text-style-name="P6" draw:layer="layout" svg:width="0.755cm" svg:height="0.471cm" svg:x="1.482cm" svg:y="6.553cm">
          <draw:text-box>
            <text:p text:style-name="P4"><text:span text:style-name="T3">S.A.</text:span></text:p>
          </draw:text-box>
        </draw:frame>
        <draw:frame draw:style-name="gr5" draw:text-style-name="P6" draw:layer="layout" svg:width="0.422cm" svg:height="0.471cm" svg:x="2.434cm" svg:y="6.553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2.764cm" svg:y="6.55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0.63cm" svg:y="6.553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0.96cm" svg:y="6.553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5.723cm" svg:y="6.553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6.053cm" svg:y="6.553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6.574cm" svg:y="6.553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0.743cm" svg:height="0.471cm" svg:x="4.636cm" svg:y="6.553cm">
          <draw:text-box>
            <text:p text:style-name="P4"><text:span text:style-name="T2">469.</text:span></text:p>
          </draw:text-box>
        </draw:frame>
        <draw:frame draw:style-name="gr5" draw:text-style-name="P6" draw:layer="layout" svg:width="4.8cm" svg:height="0.471cm" svg:x="5.571cm" svg:y="6.553cm">
          <draw:text-box>
            <text:p text:style-name="P4"><text:span text:style-name="T2">0010347-09.2026.8.04.1000</text:span></text:p>
          </draw:text-box>
        </draw:frame>
        <draw:frame draw:style-name="gr5" draw:text-style-name="P6" draw:layer="layout" svg:width="1.366cm" svg:height="0.471cm" svg:x="1.482cm" svg:y="7.02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56cm" svg:height="0.471cm" svg:x="3.053cm" svg:y="7.027cm">
          <draw:text-box>
            <text:p text:style-name="P4"><text:span text:style-name="T3">Antônio Carlos Marinho Bezerra Júnior.</text:span></text:p>
          </draw:text-box>
        </draw:frame>
        <draw:frame draw:style-name="gr5" draw:text-style-name="P6" draw:layer="layout" svg:width="1.976cm" svg:height="0.471cm" svg:x="10.504cm" svg:y="7.02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6cm" svg:height="0.471cm" svg:x="12.697cm" svg:y="7.027cm">
          <draw:text-box>
            <text:p text:style-name="P4"><text:span text:style-name="T3">MARCOS SOUZA LIMA.</text:span></text:p>
          </draw:text-box>
        </draw:frame>
        <draw:frame draw:style-name="gr5" draw:text-style-name="P6" draw:layer="layout" svg:width="1.812cm" svg:height="0.471cm" svg:x="17.682cm" svg:y="7.02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1.482cm" svg:y="7.497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6.616cm" svg:y="7.497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0.042cm" svg:y="7.497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1.21cm" svg:y="7.497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6.54cm" svg:y="7.497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0.278cm" svg:height="0.471cm" svg:x="1.482cm" svg:y="7.988cm">
          <draw:text-box>
            <text:p text:style-name="P4"><text:span text:style-name="T3">atribuído à(s) parte(s) MARCOS SOUZA LIMA - Unânime.</text:span></text:p>
          </draw:text-box>
        </draw:frame>
        <draw:frame draw:style-name="gr5" draw:text-style-name="P6" draw:layer="layout" svg:width="1.636cm" svg:height="0.471cm" svg:x="17.865cm" svg:y="7.988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5.646cm" svg:height="0.471cm" svg:x="12.052cm" svg:y="7.988cm">
          <draw:text-box>
            <text:p text:style-name="P4"><text:span text:style-name="T2">470. 0084078-38.2026.8.04.1000</text:span></text:p>
          </draw:text-box>
        </draw:frame>
        <draw:frame draw:style-name="gr5" draw:text-style-name="P6" draw:layer="layout" svg:width="17.86cm" svg:height="0.471cm" svg:x="1.482cm" svg:y="8.458cm">
          <draw:text-box>
            <text:p text:style-name="P4"><text:span text:style-name="T3">Inominado Cível - 3ª Turma Recursal. Relator: Antônio Carlos Marinho Bezerra Júnior. Impedimentos: 1</text:span></text:p>
          </draw:text-box>
        </draw:frame>
        <draw:frame draw:style-name="gr5" draw:text-style-name="P6" draw:layer="layout" svg:width="1.06cm" svg:height="0.471cm" svg:x="1.482cm" svg:y="8.932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365cm" svg:height="0.471cm" svg:x="2.731cm" svg:y="8.93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301cm" svg:y="8.93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6.859cm" svg:y="8.932cm">
          <draw:text-box>
            <text:p text:style-name="P4"><text:span text:style-name="T3">Sentenciou em primeiro grau.).</text:span></text:p>
          </draw:text-box>
        </draw:frame>
        <draw:frame draw:style-name="gr5" draw:text-style-name="P6" draw:layer="layout" svg:width="1.976cm" svg:height="0.471cm" svg:x="12.596cm" svg:y="8.93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564cm" svg:height="0.471cm" svg:x="14.77cm" svg:y="8.932cm">
          <draw:text-box>
            <text:p text:style-name="P4"><text:span text:style-name="T3">MANOEL PINHEIRO DE</text:span></text:p>
          </draw:text-box>
        </draw:frame>
        <draw:frame draw:style-name="gr5" draw:text-style-name="P6" draw:layer="layout" svg:width="1.19cm" svg:height="0.471cm" svg:x="1.482cm" svg:y="9.402cm">
          <draw:text-box>
            <text:p text:style-name="P4"><text:span text:style-name="T3">LIMA.</text:span></text:p>
          </draw:text-box>
        </draw:frame>
        <draw:frame draw:style-name="gr5" draw:text-style-name="P6" draw:layer="layout" svg:width="1.812cm" svg:height="0.471cm" svg:x="2.857cm" svg:y="9.40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4.873cm" svg:y="9.402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9.944cm" svg:y="9.402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5.716cm" svg:height="0.471cm" svg:x="13.327cm" svg:y="9.402cm">
          <draw:text-box>
            <text:p text:style-name="P4"><text:span text:style-name="T3">239 - Com Resolução do Mérito -</text:span></text:p>
          </draw:text-box>
        </draw:frame>
        <draw:frame draw:style-name="gr5" draw:text-style-name="P6" draw:layer="layout" svg:width="2.93cm" svg:height="0.471cm" svg:x="1.482cm" svg:y="9.893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4.839cm" svg:y="9.893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753cm" svg:y="9.893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735cm" svg:y="9.89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999cm" svg:height="0.471cm" svg:x="9.403cm" svg:y="9.893cm">
          <draw:text-box>
            <text:p text:style-name="P4"><text:span text:style-name="T3">MANOEL PINHEIRO DE LIMA -</text:span></text:p>
          </draw:text-box>
        </draw:frame>
        <draw:frame draw:style-name="gr5" draw:text-style-name="P6" draw:layer="layout" svg:width="1.66cm" svg:height="0.471cm" svg:x="16.713cm" svg:y="9.89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58cm" svg:y="9.893cm">
          <draw:text-box>
            <text:p text:style-name="P4"><text:span text:style-name="T2">471.</text:span></text:p>
          </draw:text-box>
        </draw:frame>
        <draw:frame draw:style-name="gr5" draw:text-style-name="P6" draw:layer="layout" svg:width="4.599cm" svg:height="0.471cm" svg:x="6.485cm" svg:y="10.38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1.447cm" svg:y="10.38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2.239cm" svg:y="10.38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5.3cm" svg:y="10.3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6.841cm" svg:y="10.38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8cm" svg:height="0.471cm" svg:x="1.482cm" svg:y="10.38cm">
          <draw:text-box>
            <text:p text:style-name="P4"><text:span text:style-name="T2">0025490-38.2026.8.04.1000</text:span></text:p>
          </draw:text-box>
        </draw:frame>
        <draw:frame draw:style-name="gr5" draw:text-style-name="P6" draw:layer="layout" svg:width="17.733cm" svg:height="0.471cm" svg:x="1.482cm" svg:y="10.854cm">
          <draw:text-box>
            <text:p text:style-name="P4"><text:span text:style-name="T3">Marinho Bezerra Júnior. Recorrente: BANCO C6 CONSIGNADO S.A. (Banco FICSA S.A). Recorrido:</text:span></text:p>
          </draw:text-box>
        </draw:frame>
        <draw:frame draw:style-name="gr5" draw:text-style-name="P6" draw:layer="layout" svg:width="4.988cm" svg:height="0.471cm" svg:x="1.482cm" svg:y="11.324cm">
          <draw:text-box>
            <text:p text:style-name="P4"><text:span text:style-name="T3">Domingos Antônio de Sousa.</text:span></text:p>
          </draw:text-box>
        </draw:frame>
        <draw:frame draw:style-name="gr5" draw:text-style-name="P6" draw:layer="layout" svg:width="3.093cm" svg:height="0.471cm" svg:x="6.875cm" svg:y="11.32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10.241cm" svg:y="11.324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2.271cm" svg:height="0.471cm" svg:x="1.482cm" svg:y="11.815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4.204cm" svg:y="11.81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847cm" svg:height="0.471cm" svg:x="5.787cm" svg:y="11.815cm">
          <draw:text-box>
            <text:p text:style-name="P4"><text:span text:style-name="T3">BANCO C6 CONSIGNADO S.A.</text:span></text:p>
          </draw:text-box>
        </draw:frame>
        <draw:frame draw:style-name="gr5" draw:text-style-name="P6" draw:layer="layout" svg:width="3.424cm" svg:height="0.471cm" svg:x="12.399cm" svg:y="11.815cm">
          <draw:text-box>
            <text:p text:style-name="P4"><text:span text:style-name="T3">(Banco FICSA S.A)</text:span></text:p>
          </draw:text-box>
        </draw:frame>
        <draw:frame draw:style-name="gr5" draw:text-style-name="P6" draw:layer="layout" svg:width="0.422cm" svg:height="0.471cm" svg:x="16.421cm" svg:y="11.815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81cm" svg:y="11.81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743cm" svg:height="0.471cm" svg:x="18.762cm" svg:y="11.815cm">
          <draw:text-box>
            <text:p text:style-name="P4"><text:span text:style-name="T2">472.</text:span></text:p>
          </draw:text-box>
        </draw:frame>
        <draw:frame draw:style-name="gr5" draw:text-style-name="P6" draw:layer="layout" svg:width="4.599cm" svg:height="0.471cm" svg:x="6.485cm" svg:y="12.302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1.447cm" svg:y="12.302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2.239cm" svg:y="12.30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5.3cm" svg:y="12.30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601cm" svg:height="0.471cm" svg:x="16.841cm" svg:y="12.302cm">
          <draw:text-box>
            <text:p text:style-name="P4"><text:span text:style-name="T3">Antônio Carlos</text:span></text:p>
          </draw:text-box>
        </draw:frame>
        <draw:frame draw:style-name="gr5" draw:text-style-name="P6" draw:layer="layout" svg:width="4.8cm" svg:height="0.471cm" svg:x="1.482cm" svg:y="12.302cm">
          <draw:text-box>
            <text:p text:style-name="P4"><text:span text:style-name="T2">0104212-86.2026.8.04.1000</text:span></text:p>
          </draw:text-box>
        </draw:frame>
        <draw:frame draw:style-name="gr5" draw:text-style-name="P6" draw:layer="layout" svg:width="4.152cm" svg:height="0.471cm" svg:x="1.482cm" svg:y="12.776cm">
          <draw:text-box>
            <text:p text:style-name="P4"><text:span text:style-name="T3">Marinho Bezerra Júnior.</text:span></text:p>
          </draw:text-box>
        </draw:frame>
        <draw:frame draw:style-name="gr5" draw:text-style-name="P6" draw:layer="layout" svg:width="1.976cm" svg:height="0.471cm" svg:x="5.986cm" svg:y="12.77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422cm" svg:height="0.471cm" svg:x="8.163cm" svg:y="12.776cm">
          <draw:text-box>
            <text:p text:style-name="P4"><text:span text:style-name="T3">Illerson Guedes de Souza.</text:span></text:p>
          </draw:text-box>
        </draw:frame>
        <draw:frame draw:style-name="gr5" draw:text-style-name="P6" draw:layer="layout" svg:width="1.812cm" svg:height="0.471cm" svg:x="13.006cm" svg:y="12.77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342cm" svg:height="0.471cm" svg:x="15.012cm" svg:y="12.776cm">
          <draw:text-box>
            <text:p text:style-name="P4"><text:span text:style-name="T3">C6 Bank S.a.,</text:span></text:p>
          </draw:text-box>
        </draw:frame>
        <draw:frame draw:style-name="gr5" draw:text-style-name="P6" draw:layer="layout" svg:width="1.812cm" svg:height="0.471cm" svg:x="17.683cm" svg:y="12.77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942cm" svg:height="0.471cm" svg:x="1.482cm" svg:y="13.246cm">
          <draw:text-box>
            <text:p text:style-name="P4"><text:span text:style-name="T3">BANCO C6 S.A.</text:span></text:p>
          </draw:text-box>
        </draw:frame>
        <draw:frame draw:style-name="gr5" draw:text-style-name="P6" draw:layer="layout" svg:width="12.699cm" svg:height="0.471cm" svg:x="4.648cm" svg:y="13.246cm">
          <draw:text-box>
            <text:p text:style-name="P4"><text:span text:style-name="T3">Decisão principal: 238 - Com Resolução do Mérito - Provimento em Parte,</text:span></text:p>
          </draw:text-box>
        </draw:frame>
        <draw:frame draw:style-name="gr5" draw:text-style-name="P6" draw:layer="layout" svg:width="1.53cm" svg:height="0.471cm" svg:x="17.971cm" svg:y="13.246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8.466cm" svg:height="0.471cm" svg:x="1.482cm" svg:y="13.732cm">
          <draw:text-box>
            <text:p text:style-name="P4"><text:span text:style-name="T3">à(s) parte(s) Illerson Guedes de Souza - Unânime.</text:span></text:p>
          </draw:text-box>
        </draw:frame>
        <draw:frame draw:style-name="gr5" draw:text-style-name="P6" draw:layer="layout" svg:width="3.576cm" svg:height="0.471cm" svg:x="15.922cm" svg:y="13.732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5.646cm" svg:height="0.471cm" svg:x="10.143cm" svg:y="13.732cm">
          <draw:text-box>
            <text:p text:style-name="P4"><text:span text:style-name="T2">473. 0002249-35.2026.8.04.1000</text:span></text:p>
          </draw:text-box>
        </draw:frame>
        <draw:frame draw:style-name="gr5" draw:text-style-name="P6" draw:layer="layout" svg:width="0.919cm" svg:height="0.471cm" svg:x="1.482cm" svg:y="14.207cm">
          <draw:text-box>
            <text:p text:style-name="P4"><text:span text:style-name="T3">Cível</text:span></text:p>
          </draw:text-box>
        </draw:frame>
        <draw:frame draw:style-name="gr5" draw:text-style-name="P6" draw:layer="layout" svg:width="0.577cm" svg:height="0.471cm" svg:x="2.574cm" svg:y="14.207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3.378cm" svg:y="14.207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6.456cm" svg:y="14.20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56cm" svg:height="0.471cm" svg:x="8.002cm" svg:y="14.207cm">
          <draw:text-box>
            <text:p text:style-name="P4"><text:span text:style-name="T3">Antônio Carlos Marinho Bezerra Júnior.</text:span></text:p>
          </draw:text-box>
        </draw:frame>
        <draw:frame draw:style-name="gr5" draw:text-style-name="P6" draw:layer="layout" svg:width="2.542cm" svg:height="0.471cm" svg:x="15.333cm" svg:y="14.207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8.064cm" svg:y="14.207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.482cm" svg:y="14.68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17cm" svg:y="14.68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5.834cm" svg:y="14.681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1.981cm" svg:y="14.68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846cm" svg:height="0.471cm" svg:x="14.275cm" svg:y="14.681cm">
          <draw:text-box>
            <text:p text:style-name="P4"><text:span text:style-name="T3">GEANE NATIVIDADE DE</text:span></text:p>
          </draw:text-box>
        </draw:frame>
        <draw:frame draw:style-name="gr5" draw:text-style-name="P6" draw:layer="layout" svg:width="2.648cm" svg:height="0.471cm" svg:x="1.482cm" svg:y="15.151cm">
          <draw:text-box>
            <text:p text:style-name="P4"><text:span text:style-name="T3">FIGUEIREDO.</text:span></text:p>
          </draw:text-box>
        </draw:frame>
        <draw:frame draw:style-name="gr5" draw:text-style-name="P6" draw:layer="layout" svg:width="1.812cm" svg:height="0.471cm" svg:x="4.352cm" svg:y="15.15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6.38cm" svg:y="15.151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11.506cm" svg:y="15.151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4.923cm" svg:y="15.151cm">
          <draw:text-box>
            <text:p text:style-name="P4"><text:span text:style-name="T3">239 -</text:span></text:p>
          </draw:text-box>
        </draw:frame>
        <draw:frame draw:style-name="gr5" draw:text-style-name="P6" draw:layer="layout" svg:width="3.224cm" svg:height="0.471cm" svg:x="16.087cm" svg:y="15.151cm">
          <draw:text-box>
            <text:p text:style-name="P4"><text:span text:style-name="T3">Com Resolução do</text:span></text:p>
          </draw:text-box>
        </draw:frame>
        <draw:frame draw:style-name="gr5" draw:text-style-name="P6" draw:layer="layout" svg:width="17.813cm" svg:height="0.471cm" svg:x="1.482cm" svg:y="15.625cm">
          <draw:text-box>
            <text:p text:style-name="P4"><text:span text:style-name="T3">Mérito - Não-Provimento, atribuído à(s) parte(s) GEANE NATIVIDADE DE FIGUEIREDO - Unânime.</text:span></text:p>
          </draw:text-box>
        </draw:frame>
        <draw:frame draw:style-name="gr5" draw:text-style-name="P6" draw:layer="layout" svg:width="0.422cm" svg:height="0.471cm" svg:x="7.472cm" svg:y="16.112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7.802cm" svg:y="16.11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2.561cm" svg:y="16.112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2.891cm" svg:y="16.112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3.412cm" svg:y="16.112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536cm" svg:y="16.11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39cm" svg:height="0.471cm" svg:x="18.111cm" svg:y="16.112cm">
          <draw:text-box>
            <text:p text:style-name="P4"><text:span text:style-name="T3">Antônio</text:span></text:p>
          </draw:text-box>
        </draw:frame>
        <draw:frame draw:style-name="gr5" draw:text-style-name="P6" draw:layer="layout" svg:width="0.743cm" svg:height="0.471cm" svg:x="1.482cm" svg:y="16.112cm">
          <draw:text-box>
            <text:p text:style-name="P4"><text:span text:style-name="T2">474.</text:span></text:p>
          </draw:text-box>
        </draw:frame>
        <draw:frame draw:style-name="gr5" draw:text-style-name="P6" draw:layer="layout" svg:width="4.8cm" svg:height="0.471cm" svg:x="2.421cm" svg:y="16.112cm">
          <draw:text-box>
            <text:p text:style-name="P4"><text:span text:style-name="T2">0103444-63.2026.8.04.1000</text:span></text:p>
          </draw:text-box>
        </draw:frame>
        <draw:frame draw:style-name="gr5" draw:text-style-name="P6" draw:layer="layout" svg:width="17.993cm" svg:height="0.471cm" svg:x="1.482cm" svg:y="16.586cm">
          <draw:text-box>
            <text:p text:style-name="P4"><text:span text:style-name="T3">Carlos Marinho Bezerra Júnior. Impedimentos: 1 (Tipo: Impedimento. Motivo: Juiz substituto atuou no 1º</text:span></text:p>
          </draw:text-box>
        </draw:frame>
        <draw:frame draw:style-name="gr5" draw:text-style-name="P6" draw:layer="layout" svg:width="1.107cm" svg:height="0.471cm" svg:x="1.482cm" svg:y="17.056cm">
          <draw:text-box>
            <text:p text:style-name="P4"><text:span text:style-name="T3">grau.),</text:span></text:p>
          </draw:text-box>
        </draw:frame>
        <draw:frame draw:style-name="gr5" draw:text-style-name="P6" draw:layer="layout" svg:width="3.847cm" svg:height="0.471cm" svg:x="2.747cm" svg:y="17.056cm">
          <draw:text-box>
            <text:p text:style-name="P4"><text:span text:style-name="T3">2 (Tipo: Impedimento.</text:span></text:p>
          </draw:text-box>
        </draw:frame>
        <draw:frame draw:style-name="gr5" draw:text-style-name="P6" draw:layer="layout" svg:width="6.75cm" svg:height="0.471cm" svg:x="6.854cm" svg:y="17.056cm">
          <draw:text-box>
            <text:p text:style-name="P4"><text:span text:style-name="T3">Motivo: Despachou em primeiro grau.).</text:span></text:p>
          </draw:text-box>
        </draw:frame>
        <draw:frame draw:style-name="gr5" draw:text-style-name="P6" draw:layer="layout" svg:width="5.374cm" svg:height="0.471cm" svg:x="13.971cm" svg:y="17.056cm">
          <draw:text-box>
            <text:p text:style-name="P4"><text:span text:style-name="T3">Recorrente: Josué Fernandes da</text:span></text:p>
          </draw:text-box>
        </draw:frame>
        <draw:frame draw:style-name="gr5" draw:text-style-name="P6" draw:layer="layout" svg:width="0.978cm" svg:height="0.471cm" svg:x="1.482cm" svg:y="17.53cm">
          <draw:text-box>
            <text:p text:style-name="P4"><text:span text:style-name="T3">Silva.</text:span></text:p>
          </draw:text-box>
        </draw:frame>
        <draw:frame draw:style-name="gr5" draw:text-style-name="P6" draw:layer="layout" svg:width="1.812cm" svg:height="0.471cm" svg:x="2.667cm" svg:y="17.5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4.695cm" svg:y="17.53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093cm" svg:height="0.471cm" svg:x="9.817cm" svg:y="17.53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3.238cm" svg:y="17.53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398cm" svg:y="17.53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2.93cm" svg:height="0.471cm" svg:x="1.482cm" svg:y="18.017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4.797cm" svg:y="18.017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6.668cm" svg:y="18.017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7.608cm" svg:y="18.017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0.943cm" svg:height="0.471cm" svg:x="9.238cm" svg:y="18.017cm">
          <draw:text-box>
            <text:p text:style-name="P4"><text:span text:style-name="T3">Josué</text:span></text:p>
          </draw:text-box>
        </draw:frame>
        <draw:frame draw:style-name="gr5" draw:text-style-name="P6" draw:layer="layout" svg:width="1.742cm" svg:height="0.471cm" svg:x="10.491cm" svg:y="18.017cm">
          <draw:text-box>
            <text:p text:style-name="P4"><text:span text:style-name="T3">Fernandes</text:span></text:p>
          </draw:text-box>
        </draw:frame>
        <draw:frame draw:style-name="gr5" draw:text-style-name="P6" draw:layer="layout" svg:width="0.422cm" svg:height="0.471cm" svg:x="12.574cm" svg:y="18.017cm">
          <draw:text-box>
            <text:p text:style-name="P4"><text:span text:style-name="T3">da</text:span></text:p>
          </draw:text-box>
        </draw:frame>
        <draw:frame draw:style-name="gr5" draw:text-style-name="P6" draw:layer="layout" svg:width="0.872cm" svg:height="0.471cm" svg:x="13.263cm" svg:y="18.017cm">
          <draw:text-box>
            <text:p text:style-name="P4"><text:span text:style-name="T3">Silva</text:span></text:p>
          </draw:text-box>
        </draw:frame>
        <draw:frame draw:style-name="gr5" draw:text-style-name="P6" draw:layer="layout" svg:width="0.422cm" svg:height="0.471cm" svg:x="14.449cm" svg:y="18.017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4.872cm" svg:y="18.017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2.037cm" svg:height="0.471cm" svg:x="16.874cm" svg:y="18.017cm">
          <draw:text-box>
            <text:p text:style-name="P4"><text:span text:style-name="T2">EM MESA:</text:span></text:p>
          </draw:text-box>
        </draw:frame>
        <draw:frame draw:style-name="gr5" draw:text-style-name="P6" draw:layer="layout" svg:width="8.207cm" svg:height="0.471cm" svg:x="6.464cm" svg:y="18.503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18.503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18.503cm">
          <draw:text-box>
            <text:p text:style-name="P4"><text:span text:style-name="T2">0111123-51.2025.8.04.1000</text:span></text:p>
          </draw:text-box>
        </draw:frame>
        <draw:frame draw:style-name="gr5" draw:text-style-name="P6" draw:layer="layout" svg:width="4.175cm" svg:height="0.471cm" svg:x="1.482cm" svg:y="18.978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3.346cm" svg:height="0.471cm" svg:x="5.872cm" svg:y="18.978cm">
          <draw:text-box>
            <text:p text:style-name="P4"><text:span text:style-name="T3">Impedimentos: 1 (Tipo: Impedimento. Motivo: Despachou em primeiro grau.).</text:span></text:p>
          </draw:text-box>
        </draw:frame>
        <draw:frame draw:style-name="gr5" draw:text-style-name="P6" draw:layer="layout" svg:width="1.976cm" svg:height="0.471cm" svg:x="1.482cm" svg:y="19.45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552cm" svg:height="0.471cm" svg:x="3.666cm" svg:y="19.452cm">
          <draw:text-box>
            <text:p text:style-name="P4"><text:span text:style-name="T3">Pandurata Alimentos Ltda.</text:span></text:p>
          </draw:text-box>
        </draw:frame>
        <draw:frame draw:style-name="gr5" draw:text-style-name="P6" draw:layer="layout" svg:width="1.812cm" svg:height="0.471cm" svg:x="8.612cm" svg:y="19.45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223cm" svg:height="0.471cm" svg:x="10.627cm" svg:y="19.452cm">
          <draw:text-box>
            <text:p text:style-name="P4"><text:span text:style-name="T3">IZABELLY KIMBERLI</text:span></text:p>
          </draw:text-box>
        </draw:frame>
        <draw:frame draw:style-name="gr5" draw:text-style-name="P6" draw:layer="layout" svg:width="4.259cm" svg:height="0.471cm" svg:x="15.147cm" svg:y="19.452cm">
          <draw:text-box>
            <text:p text:style-name="P4"><text:span text:style-name="T3">FERREIRA AZEVEDO.</text:span></text:p>
          </draw:text-box>
        </draw:frame>
        <draw:frame draw:style-name="gr5" draw:text-style-name="P6" draw:layer="layout" svg:width="1.954cm" svg:height="0.471cm" svg:x="1.482cm" svg:y="19.922cm">
          <draw:text-box>
            <text:p text:style-name="P4"><text:span text:style-name="T3">Julgamento</text:span></text:p>
          </draw:text-box>
        </draw:frame>
        <draw:frame draw:style-name="gr5" draw:text-style-name="P6" draw:layer="layout" svg:width="1.8cm" svg:height="0.471cm" svg:x="3.903cm" svg:y="19.922cm">
          <draw:text-box>
            <text:p text:style-name="P4"><text:span text:style-name="T3">cancelado.</text:span></text:p>
          </draw:text-box>
        </draw:frame>
        <draw:frame draw:style-name="gr5" draw:text-style-name="P6" draw:layer="layout" svg:width="1.46cm" svg:height="0.471cm" svg:x="6.173cm" svg:y="19.922cm">
          <draw:text-box>
            <text:p text:style-name="P4"><text:span text:style-name="T3">Retirado</text:span></text:p>
          </draw:text-box>
        </draw:frame>
        <draw:frame draw:style-name="gr5" draw:text-style-name="P6" draw:layer="layout" svg:width="0.422cm" svg:height="0.471cm" svg:x="8.082cm" svg:y="19.922cm">
          <draw:text-box>
            <text:p text:style-name="P4"><text:span text:style-name="T3">de</text:span></text:p>
          </draw:text-box>
        </draw:frame>
        <draw:frame draw:style-name="gr5" draw:text-style-name="P6" draw:layer="layout" svg:width="1.025cm" svg:height="0.471cm" svg:x="8.87cm" svg:y="19.922cm">
          <draw:text-box>
            <text:p text:style-name="P4"><text:span text:style-name="T3">pauta.</text:span></text:p>
          </draw:text-box>
        </draw:frame>
        <draw:frame draw:style-name="gr5" draw:text-style-name="P6" draw:layer="layout" svg:width="1.366cm" svg:height="0.471cm" svg:x="10.322cm" svg:y="19.92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154cm" svg:height="0.471cm" svg:x="12.13cm" svg:y="19.922cm">
          <draw:text-box>
            <text:p text:style-name="P4"><text:span text:style-name="T3">Outros</text:span></text:p>
          </draw:text-box>
        </draw:frame>
        <draw:frame draw:style-name="gr5" draw:text-style-name="P6" draw:layer="layout" svg:width="0.895cm" svg:height="0.471cm" svg:x="13.709cm" svg:y="19.922cm">
          <draw:text-box>
            <text:p text:style-name="P4"><text:span text:style-name="T3">(Erro</text:span></text:p>
          </draw:text-box>
        </draw:frame>
        <draw:frame draw:style-name="gr5" draw:text-style-name="P6" draw:layer="layout" svg:width="1.389cm" svg:height="0.471cm" svg:x="15.02cm" svg:y="19.922cm">
          <draw:text-box>
            <text:p text:style-name="P4"><text:span text:style-name="T3">material</text:span></text:p>
          </draw:text-box>
        </draw:frame>
        <draw:frame draw:style-name="gr5" draw:text-style-name="P6" draw:layer="layout" svg:width="0.422cm" svg:height="0.471cm" svg:x="16.858cm" svg:y="19.922cm">
          <draw:text-box>
            <text:p text:style-name="P4"><text:span text:style-name="T3">na</text:span></text:p>
          </draw:text-box>
        </draw:frame>
        <draw:frame draw:style-name="gr5" draw:text-style-name="P6" draw:layer="layout" svg:width="1.425cm" svg:height="0.471cm" svg:x="17.649cm" svg:y="19.922cm">
          <draw:text-box>
            <text:p text:style-name="P4"><text:span text:style-name="T3">minuta).</text:span></text:p>
          </draw:text-box>
        </draw:frame>
        <draw:frame draw:style-name="gr5" draw:text-style-name="P6" draw:layer="layout" svg:width="8.207cm" svg:height="0.471cm" svg:x="6.464cm" svg:y="20.408cm">
          <draw:text-box>
            <text:p text:style-name="P4"><text:span text:style-name="T3">- Recurso Inominado Cível - 3ª Turma Recursal.</text:span></text:p>
          </draw:text-box>
        </draw:frame>
        <draw:frame draw:style-name="gr5" draw:text-style-name="P6" draw:layer="layout" svg:width="4.234cm" svg:height="0.471cm" svg:x="15.169cm" svg:y="20.408cm">
          <draw:text-box>
            <text:p text:style-name="P4"><text:span text:style-name="T3">Relator: Flávio Henrique</text:span></text:p>
          </draw:text-box>
        </draw:frame>
        <draw:frame draw:style-name="gr5" draw:text-style-name="P6" draw:layer="layout" svg:width="4.8cm" svg:height="0.471cm" svg:x="1.482cm" svg:y="20.408cm">
          <draw:text-box>
            <text:p text:style-name="P4"><text:span text:style-name="T2">0002773-08.2025.8.04.3800</text:span></text:p>
          </draw:text-box>
        </draw:frame>
        <draw:frame draw:style-name="gr5" draw:text-style-name="P6" draw:layer="layout" svg:width="4.175cm" svg:height="0.471cm" svg:x="1.482cm" svg:y="20.883cm">
          <draw:text-box>
            <text:p text:style-name="P4"><text:span text:style-name="T3">Albuquerque De Freitas.</text:span></text:p>
          </draw:text-box>
        </draw:frame>
        <draw:frame draw:style-name="gr5" draw:text-style-name="P6" draw:layer="layout" svg:width="1.976cm" svg:height="0.471cm" svg:x="5.978cm" svg:y="20.88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376cm" svg:height="0.471cm" svg:x="8.137cm" svg:y="20.883cm">
          <draw:text-box>
            <text:p text:style-name="P4"><text:span text:style-name="T3">FRANCISCO DA SILVA FREITAS.</text:span></text:p>
          </draw:text-box>
        </draw:frame>
        <draw:frame draw:style-name="gr5" draw:text-style-name="P6" draw:layer="layout" svg:width="1.812cm" svg:height="0.471cm" svg:x="14.893cm" svg:y="20.88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612cm" svg:height="0.471cm" svg:x="16.887cm" svg:y="20.883cm">
          <draw:text-box>
            <text:p text:style-name="P4"><text:span text:style-name="T3">TELEFONICA</text:span></text:p>
          </draw:text-box>
        </draw:frame>
        <draw:frame draw:style-name="gr5" draw:text-style-name="P6" draw:layer="layout" svg:width="17.649cm" svg:height="0.471cm" svg:x="1.482cm" svg:y="21.357cm">
          <draw:text-box>
            <text:p text:style-name="P4"><text:span text:style-name="T3">BRASIL S.A. Julgamento cancelado. Retirado de pauta. Motivo: Pedido de Sustentação Oral em Sessão</text:span></text:p>
          </draw:text-box>
        </draw:frame>
        <draw:frame draw:style-name="gr5" draw:text-style-name="P6" draw:layer="layout" svg:width="1.307cm" svg:height="0.471cm" svg:x="1.482cm" svg:y="21.844cm">
          <draw:text-box>
            <text:p text:style-name="P4"><text:span text:style-name="T3">Virtual.</text:span></text:p>
          </draw:text-box>
        </draw:frame>
        <draw:frame draw:style-name="gr5" draw:text-style-name="P6" draw:layer="layout" svg:width="11.545cm" svg:height="0.471cm" svg:x="7.836cm" svg:y="21.844cm">
          <draw:text-box>
            <text:p text:style-name="P4"><text:span text:style-name="T3">- Recurso Inominado Cível - 3ª Turma Recursal. Relator: Alexandre</text:span></text:p>
          </draw:text-box>
        </draw:frame>
        <draw:frame draw:style-name="gr5" draw:text-style-name="P6" draw:layer="layout" svg:width="4.8cm" svg:height="0.471cm" svg:x="2.908cm" svg:y="21.844cm">
          <draw:text-box>
            <text:p text:style-name="P4"><text:span text:style-name="T2">0601119-64.2021.8.04.3900</text:span></text:p>
          </draw:text-box>
        </draw:frame>
        <draw:frame draw:style-name="gr5" draw:text-style-name="P6" draw:layer="layout" svg:width="1.577cm" svg:height="0.471cm" svg:x="1.482cm" svg:y="22.318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1.272cm" svg:height="0.471cm" svg:x="3.395cm" svg:y="22.318cm">
          <draw:text-box>
            <text:p text:style-name="P4"><text:span text:style-name="T3">Novaes</text:span></text:p>
          </draw:text-box>
        </draw:frame>
        <draw:frame draw:style-name="gr5" draw:text-style-name="P6" draw:layer="layout" svg:width="0.496cm" svg:height="0.471cm" svg:x="4.991cm" svg:y="22.318cm">
          <draw:text-box>
            <text:p text:style-name="P4"><text:span text:style-name="T3">De</text:span></text:p>
          </draw:text-box>
        </draw:frame>
        <draw:frame draw:style-name="gr5" draw:text-style-name="P6" draw:layer="layout" svg:width="1.283cm" svg:height="0.471cm" svg:x="5.783cm" svg:y="22.318cm">
          <draw:text-box>
            <text:p text:style-name="P4"><text:span text:style-name="T3">Araújo.</text:span></text:p>
          </draw:text-box>
        </draw:frame>
        <draw:frame draw:style-name="gr5" draw:text-style-name="P6" draw:layer="layout" svg:width="1.976cm" svg:height="0.471cm" svg:x="7.396cm" svg:y="22.31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94cm" svg:height="0.471cm" svg:x="9.729cm" svg:y="22.318cm">
          <draw:text-box>
            <text:p text:style-name="P4"><text:span text:style-name="T3">ANNE KARINA GARCIA MARQUES.</text:span></text:p>
          </draw:text-box>
        </draw:frame>
        <draw:frame draw:style-name="gr5" draw:text-style-name="P6" draw:layer="layout" svg:width="1.812cm" svg:height="0.471cm" svg:x="17.649cm" svg:y="22.31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7.626cm" svg:height="0.471cm" svg:x="1.482cm" svg:y="22.788cm">
          <draw:text-box>
            <text:p text:style-name="P4"><text:span text:style-name="T3">TELEFONICA BRASIL S.A. Julgamento cancelado. Retirado de pauta. Motivo: Pedido de Sustentação</text:span></text:p>
          </draw:text-box>
        </draw:frame>
        <draw:frame draw:style-name="gr5" draw:text-style-name="P6" draw:layer="layout" svg:width="0.754cm" svg:height="0.471cm" svg:x="1.482cm" svg:y="23.274cm">
          <draw:text-box>
            <text:p text:style-name="P4"><text:span text:style-name="T3">Oral</text:span></text:p>
          </draw:text-box>
        </draw:frame>
        <draw:frame draw:style-name="gr5" draw:text-style-name="P6" draw:layer="layout" svg:width="3.188cm" svg:height="0.471cm" svg:x="2.4cm" svg:y="23.274cm">
          <draw:text-box>
            <text:p text:style-name="P4"><text:span text:style-name="T3">em Sessão Virtual.</text:span></text:p>
          </draw:text-box>
        </draw:frame>
        <draw:frame draw:style-name="gr5" draw:text-style-name="P6" draw:layer="layout" svg:width="4.599cm" svg:height="0.471cm" svg:x="10.88cm" svg:y="23.274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5.829cm" svg:y="23.274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6.621cm" svg:y="23.27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4.8cm" svg:height="0.471cm" svg:x="5.88cm" svg:y="23.274cm">
          <draw:text-box>
            <text:p text:style-name="P4"><text:span text:style-name="T2">0710912-63.2025.8.04.1000</text:span></text:p>
          </draw:text-box>
        </draw:frame>
        <draw:frame draw:style-name="gr5" draw:text-style-name="P6" draw:layer="layout" svg:width="1.366cm" svg:height="0.471cm" svg:x="1.482cm" svg:y="23.74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3.014cm" svg:y="23.749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0.457cm" svg:y="23.749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3.175cm" svg:y="23.749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4.762cm" svg:y="23.74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7.298cm" svg:y="23.74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0.684cm" svg:height="0.471cm" svg:x="18.826cm" svg:y="23.749cm">
          <draw:text-box>
            <text:p text:style-name="P4"><text:span text:style-name="T3">Juiz</text:span></text:p>
          </draw:text-box>
        </draw:frame>
        <draw:frame draw:style-name="gr5" draw:text-style-name="P6" draw:layer="layout" svg:width="17.768cm" svg:height="0.471cm" svg:x="1.482cm" svg:y="24.223cm">
          <draw:text-box>
            <text:p text:style-name="P4"><text:span text:style-name="T3">substituto atuou no 1º grau.), 2 (Tipo: Impedimento. Motivo: Despachou em primeiro grau.). Recorrente:</text:span></text:p>
          </draw:text-box>
        </draw:frame>
        <draw:frame draw:style-name="gr5" draw:text-style-name="P6" draw:layer="layout" svg:width="1.437cm" svg:height="0.471cm" svg:x="1.482cm" svg:y="24.693cm">
          <draw:text-box>
            <text:p text:style-name="P4"><text:span text:style-name="T3">Vinícios</text:span></text:p>
          </draw:text-box>
        </draw:frame>
        <draw:frame draw:style-name="gr5" draw:text-style-name="P6" draw:layer="layout" svg:width="1.037cm" svg:height="0.471cm" svg:x="3.205cm" svg:y="24.693cm">
          <draw:text-box>
            <text:p text:style-name="P4"><text:span text:style-name="T3">Farias</text:span></text:p>
          </draw:text-box>
        </draw:frame>
        <draw:frame draw:style-name="gr5" draw:text-style-name="P6" draw:layer="layout" svg:width="1.131cm" svg:height="0.471cm" svg:x="4.517cm" svg:y="24.693cm">
          <draw:text-box>
            <text:p text:style-name="P4"><text:span text:style-name="T3">Bastos</text:span></text:p>
          </draw:text-box>
        </draw:frame>
        <draw:frame draw:style-name="gr5" draw:text-style-name="P6" draw:layer="layout" svg:width="2.634cm" svg:height="0.471cm" svg:x="5.923cm" svg:y="24.693cm">
          <draw:text-box>
            <text:p text:style-name="P4"><text:span text:style-name="T3">representado(a)</text:span></text:p>
          </draw:text-box>
        </draw:frame>
        <draw:frame draw:style-name="gr5" draw:text-style-name="P6" draw:layer="layout" svg:width="0.566cm" svg:height="0.471cm" svg:x="8.878cm" svg:y="24.693cm">
          <draw:text-box>
            <text:p text:style-name="P4"><text:span text:style-name="T3">por</text:span></text:p>
          </draw:text-box>
        </draw:frame>
        <draw:frame draw:style-name="gr5" draw:text-style-name="P6" draw:layer="layout" svg:width="9.093cm" svg:height="0.471cm" svg:x="9.703cm" svg:y="24.693cm">
          <draw:text-box>
            <text:p text:style-name="P4"><text:span text:style-name="T3">PIERRE E CUNHA ADVOGADOS ASSOCIADOS.</text:span></text:p>
          </draw:text-box>
        </draw:frame>
        <draw:frame draw:style-name="gr5" draw:text-style-name="P6" draw:layer="layout" svg:width="1.812cm" svg:height="0.471cm" svg:x="1.482cm" svg:y="25.16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106cm" svg:height="0.471cm" svg:x="3.539cm" svg:y="25.167cm">
          <draw:text-box>
            <text:p text:style-name="P4"><text:span text:style-name="T3">C &amp; A MODAS LTDA.</text:span></text:p>
          </draw:text-box>
        </draw:frame>
        <draw:frame draw:style-name="gr5" draw:text-style-name="P6" draw:layer="layout" svg:width="3.857cm" svg:height="0.471cm" svg:x="8.293cm" svg:y="25.167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093cm" svg:height="0.471cm" svg:x="12.54cm" svg:y="25.167cm">
          <draw:text-box>
            <text:p text:style-name="P4"><text:span text:style-name="T3">Retirado de pauta.</text:span></text:p>
          </draw:text-box>
        </draw:frame>
        <draw:frame draw:style-name="gr5" draw:text-style-name="P6" draw:layer="layout" svg:width="1.366cm" svg:height="0.471cm" svg:x="16.1cm" svg:y="25.16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683cm" svg:height="0.471cm" svg:x="17.7cm" svg:y="25.167cm">
          <draw:text-box>
            <text:p text:style-name="P4"><text:span text:style-name="T3">Pedido de</text:span></text:p>
          </draw:text-box>
        </draw:frame>
        <draw:frame draw:style-name="gr5" draw:text-style-name="P6" draw:layer="layout" svg:width="6.174cm" svg:height="0.471cm" svg:x="1.482cm" svg:y="25.654cm">
          <draw:text-box>
            <text:p text:style-name="P4"><text:span text:style-name="T3">Sustentação Oral em Sessão Virtual.</text:span></text:p>
          </draw:text-box>
        </draw:frame>
        <draw:frame draw:style-name="gr5" draw:text-style-name="P6" draw:layer="layout" svg:width="6.514cm" svg:height="0.471cm" svg:x="12.849cm" svg:y="25.654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4.8cm" svg:height="0.471cm" svg:x="7.899cm" svg:y="25.654cm">
          <draw:text-box>
            <text:p text:style-name="P4"><text:span text:style-name="T2">0601200-13.2021.8.04.3900</text:span></text:p>
          </draw:text-box>
        </draw:frame>
        <draw:frame draw:style-name="gr5" draw:text-style-name="P6" draw:layer="layout" svg:width="1.589cm" svg:height="0.471cm" svg:x="1.482cm" svg:y="26.128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243cm" svg:y="26.12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6.808cm" svg:height="0.471cm" svg:x="4.78cm" svg:y="26.128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1.976cm" svg:height="0.471cm" svg:x="12.015cm" svg:y="26.12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164cm" svg:height="0.471cm" svg:x="14.165cm" svg:y="26.128cm">
          <draw:text-box>
            <text:p text:style-name="P4"><text:span text:style-name="T3">GLENDA DE PAULA CRUZ</text:span></text:p>
          </draw:text-box>
        </draw:frame>
        <draw:frame draw:style-name="gr5" draw:text-style-name="P6" draw:layer="layout" svg:width="1.472cm" svg:height="0.471cm" svg:x="1.482cm" svg:y="26.598cm">
          <draw:text-box>
            <text:p text:style-name="P4"><text:span text:style-name="T3">NEVES.</text:span></text:p>
          </draw:text-box>
        </draw:frame>
        <draw:frame draw:style-name="gr5" draw:text-style-name="P6" draw:layer="layout" svg:width="1.812cm" svg:height="0.471cm" svg:x="3.137cm" svg:y="26.59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082cm" svg:height="0.471cm" svg:x="5.139cm" svg:y="26.598cm">
          <draw:text-box>
            <text:p text:style-name="P4"><text:span text:style-name="T3">TELEFONICA BRASIL S.A.</text:span></text:p>
          </draw:text-box>
        </draw:frame>
        <draw:frame draw:style-name="gr5" draw:text-style-name="P6" draw:layer="layout" svg:width="3.857cm" svg:height="0.471cm" svg:x="10.566cm" svg:y="26.598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093cm" svg:height="0.471cm" svg:x="14.703cm" svg:y="26.598cm">
          <draw:text-box>
            <text:p text:style-name="P4"><text:span text:style-name="T3">Retirado de pauta.</text:span></text:p>
          </draw:text-box>
        </draw:frame>
        <draw:frame draw:style-name="gr5" draw:text-style-name="P6" draw:layer="layout" svg:width="1.366cm" svg:height="0.471cm" svg:x="18.136cm" svg:y="26.59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7.961cm" svg:height="0.471cm" svg:x="1.482cm" svg:y="27.084cm">
          <draw:text-box>
            <text:p text:style-name="P4"><text:span text:style-name="T3">Pedido de Sustentação Oral em Sessão Virtual.</text:span></text:p>
          </draw:text-box>
        </draw:frame>
        <draw:frame draw:style-name="gr5" draw:text-style-name="P6" draw:layer="layout" svg:width="4.846cm" svg:height="0.471cm" svg:x="14.606cm" svg:y="27.084cm">
          <draw:text-box>
            <text:p text:style-name="P4"><text:span text:style-name="T3">- Recurso Inominado Cível -</text:span></text:p>
          </draw:text-box>
        </draw:frame>
        <draw:frame draw:style-name="gr5" draw:text-style-name="P6" draw:layer="layout" svg:width="4.8cm" svg:height="0.471cm" svg:x="9.673cm" svg:y="27.084cm">
          <draw:text-box>
            <text:p text:style-name="P4"><text:span text:style-name="T2">0204767-48.2025.8.04.1000</text:span></text:p>
          </draw:text-box>
        </draw:frame>
        <draw:frame draw:style-name="gr5" draw:text-style-name="P6" draw:layer="layout" svg:width="0.422cm" svg:height="0.471cm" svg:x="1.482cm" svg:y="27.559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1.998cm" svg:y="27.55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5.114cm" svg:y="27.55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6.681cm" svg:y="27.559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4.3cm" svg:y="27.55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93cm" svg:height="0.471cm" svg:x="16.485cm" svg:y="27.559cm">
          <draw:text-box>
            <text:p text:style-name="P4"><text:span text:style-name="T3">ANA CLAUDIA</text:span></text:p>
          </draw:text-box>
        </draw:frame>
      </draw:page>
      <draw:page draw:name="page37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3.695cm" svg:height="0.471cm" svg:x="1.482cm" svg:y="1.278cm">
          <draw:text-box>
            <text:p text:style-name="P4"><text:span text:style-name="T3">PINHEIRO RAMOS.</text:span></text:p>
          </draw:text-box>
        </draw:frame>
        <draw:frame draw:style-name="gr5" draw:text-style-name="P6" draw:layer="layout" svg:width="1.812cm" svg:height="0.471cm" svg:x="5.583cm" svg:y="1.27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577cm" svg:height="0.471cm" svg:x="7.666cm" svg:y="1.278cm">
          <draw:text-box>
            <text:p text:style-name="P4"><text:span text:style-name="T3">Eduardo Lopes</text:span></text:p>
          </draw:text-box>
        </draw:frame>
        <draw:frame draw:style-name="gr5" draw:text-style-name="P6" draw:layer="layout" svg:width="3.963cm" svg:height="0.471cm" svg:x="10.643cm" svg:y="1.278cm">
          <draw:text-box>
            <text:p text:style-name="P4"><text:span text:style-name="T3">Caiuby representado(a)</text:span></text:p>
          </draw:text-box>
        </draw:frame>
        <draw:frame draw:style-name="gr5" draw:text-style-name="P6" draw:layer="layout" svg:width="0.566cm" svg:height="0.471cm" svg:x="15.045cm" svg:y="1.278cm">
          <draw:text-box>
            <text:p text:style-name="P4"><text:span text:style-name="T3">por</text:span></text:p>
          </draw:text-box>
        </draw:frame>
        <draw:frame draw:style-name="gr5" draw:text-style-name="P6" draw:layer="layout" svg:width="3.494cm" svg:height="0.471cm" svg:x="15.854cm" svg:y="1.278cm">
          <draw:text-box>
            <text:p text:style-name="P4"><text:span text:style-name="T3">LEANDRO NEVES</text:span></text:p>
          </draw:text-box>
        </draw:frame>
        <draw:frame draw:style-name="gr5" draw:text-style-name="P6" draw:layer="layout" svg:width="1.519cm" svg:height="0.471cm" svg:x="1.482cm" svg:y="1.752cm">
          <draw:text-box>
            <text:p text:style-name="P4"><text:span text:style-name="T3">NUNES.</text:span></text:p>
          </draw:text-box>
        </draw:frame>
        <draw:frame draw:style-name="gr5" draw:text-style-name="P6" draw:layer="layout" svg:width="3.857cm" svg:height="0.471cm" svg:x="3.204cm" svg:y="1.752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093cm" svg:height="0.471cm" svg:x="7.392cm" svg:y="1.752cm">
          <draw:text-box>
            <text:p text:style-name="P4"><text:span text:style-name="T3">Retirado de pauta.</text:span></text:p>
          </draw:text-box>
        </draw:frame>
        <draw:frame draw:style-name="gr5" draw:text-style-name="P6" draw:layer="layout" svg:width="1.366cm" svg:height="0.471cm" svg:x="10.885cm" svg:y="1.75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4.669cm" svg:height="0.471cm" svg:x="12.46cm" svg:y="1.752cm">
          <draw:text-box>
            <text:p text:style-name="P4"><text:span text:style-name="T3">Pedido de Sustentação Oral</text:span></text:p>
          </draw:text-box>
        </draw:frame>
        <draw:frame draw:style-name="gr5" draw:text-style-name="P6" draw:layer="layout" svg:width="1.777cm" svg:height="0.471cm" svg:x="17.632cm" svg:y="1.752cm">
          <draw:text-box>
            <text:p text:style-name="P4"><text:span text:style-name="T3">em Sessão</text:span></text:p>
          </draw:text-box>
        </draw:frame>
        <draw:frame draw:style-name="gr5" draw:text-style-name="P6" draw:layer="layout" svg:width="1.307cm" svg:height="0.471cm" svg:x="1.482cm" svg:y="2.239cm">
          <draw:text-box>
            <text:p text:style-name="P4"><text:span text:style-name="T3">Virtual.</text:span></text:p>
          </draw:text-box>
        </draw:frame>
        <draw:frame draw:style-name="gr5" draw:text-style-name="P6" draw:layer="layout" svg:width="4.599cm" svg:height="0.471cm" svg:x="7.989cm" svg:y="2.239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2.984cm" svg:y="2.239cm">
          <draw:text-box>
            <text:p text:style-name="P4"><text:span text:style-name="T3">- 3ª</text:span></text:p>
          </draw:text-box>
        </draw:frame>
        <draw:frame draw:style-name="gr5" draw:text-style-name="P6" draw:layer="layout" svg:width="2.823cm" svg:height="0.471cm" svg:x="13.797cm" svg:y="2.239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6.875cm" svg:y="2.23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084cm" svg:height="0.471cm" svg:x="18.423cm" svg:y="2.239cm">
          <draw:text-box>
            <text:p text:style-name="P4"><text:span text:style-name="T3">Flávio</text:span></text:p>
          </draw:text-box>
        </draw:frame>
        <draw:frame draw:style-name="gr5" draw:text-style-name="P6" draw:layer="layout" svg:width="4.8cm" svg:height="0.471cm" svg:x="2.972cm" svg:y="2.239cm">
          <draw:text-box>
            <text:p text:style-name="P4"><text:span text:style-name="T2">0116534-41.2026.8.04.1000</text:span></text:p>
          </draw:text-box>
        </draw:frame>
        <draw:frame draw:style-name="gr5" draw:text-style-name="P6" draw:layer="layout" svg:width="5.856cm" svg:height="0.471cm" svg:x="1.482cm" svg:y="2.713cm">
          <draw:text-box>
            <text:p text:style-name="P4"><text:span text:style-name="T3">Henrique Albuquerque De Freitas.</text:span></text:p>
          </draw:text-box>
        </draw:frame>
        <draw:frame draw:style-name="gr5" draw:text-style-name="P6" draw:layer="layout" svg:width="2.542cm" svg:height="0.471cm" svg:x="8.035cm" svg:y="2.71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0.851cm" svg:y="2.713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2.599cm" svg:y="2.71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5.236cm" svg:y="2.71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506cm" svg:height="0.471cm" svg:x="16.853cm" svg:y="2.713cm">
          <draw:text-box>
            <text:p text:style-name="P4"><text:span text:style-name="T3">Despachou em</text:span></text:p>
          </draw:text-box>
        </draw:frame>
        <draw:frame draw:style-name="gr5" draw:text-style-name="P6" draw:layer="layout" svg:width="2.67cm" svg:height="0.471cm" svg:x="1.482cm" svg:y="3.183cm">
          <draw:text-box>
            <text:p text:style-name="P4"><text:span text:style-name="T3">primeiro grau.).</text:span></text:p>
          </draw:text-box>
        </draw:frame>
        <draw:frame draw:style-name="gr5" draw:text-style-name="P6" draw:layer="layout" svg:width="1.976cm" svg:height="0.471cm" svg:x="4.454cm" svg:y="3.18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8cm" svg:height="0.471cm" svg:x="6.643cm" svg:y="3.183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812cm" svg:height="0.471cm" svg:x="11.748cm" svg:y="3.18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541cm" svg:height="0.471cm" svg:x="13.772cm" svg:y="3.183cm">
          <draw:text-box>
            <text:p text:style-name="P4"><text:span text:style-name="T3">EDEMAR GOMES MOREIRA.</text:span></text:p>
          </draw:text-box>
        </draw:frame>
        <draw:frame draw:style-name="gr5" draw:text-style-name="P6" draw:layer="layout" svg:width="3.857cm" svg:height="0.471cm" svg:x="1.482cm" svg:y="3.674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093cm" svg:height="0.471cm" svg:x="5.783cm" svg:y="3.674cm">
          <draw:text-box>
            <text:p text:style-name="P4"><text:span text:style-name="T3">Retirado de pauta.</text:span></text:p>
          </draw:text-box>
        </draw:frame>
        <draw:frame draw:style-name="gr5" draw:text-style-name="P6" draw:layer="layout" svg:width="1.366cm" svg:height="0.471cm" svg:x="9.442cm" svg:y="3.67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26cm" svg:height="0.471cm" svg:x="11.072cm" svg:y="3.674cm">
          <draw:text-box>
            <text:p text:style-name="P4"><text:span text:style-name="T3">Outros.</text:span></text:p>
          </draw:text-box>
        </draw:frame>
        <draw:frame draw:style-name="gr5" draw:text-style-name="P6" draw:layer="layout" svg:width="0.422cm" svg:height="0.471cm" svg:x="17.73cm" svg:y="3.674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11cm" svg:y="3.674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4.8cm" svg:height="0.471cm" svg:x="12.598cm" svg:y="3.674cm">
          <draw:text-box>
            <text:p text:style-name="P4"><text:span text:style-name="T2">0089947-79.2026.8.04.1000</text:span></text:p>
          </draw:text-box>
        </draw:frame>
        <draw:frame draw:style-name="gr5" draw:text-style-name="P6" draw:layer="layout" svg:width="17.73cm" svg:height="0.471cm" svg:x="1.482cm" svg:y="4.144cm">
          <draw:text-box>
            <text:p text:style-name="P4"><text:span text:style-name="T3">Inominado Cível - 3ª Turma Recursal. Relator: Flávio Henrique Albuquerque De Freitas. Impedimentos:</text:span></text:p>
          </draw:text-box>
        </draw:frame>
        <draw:frame draw:style-name="gr5" draw:text-style-name="P6" draw:layer="layout" svg:width="3.847cm" svg:height="0.471cm" svg:x="1.482cm" svg:y="4.618cm">
          <draw:text-box>
            <text:p text:style-name="P4"><text:span text:style-name="T3">1 (Tipo: Impedimento.</text:span></text:p>
          </draw:text-box>
        </draw:frame>
        <draw:frame draw:style-name="gr5" draw:text-style-name="P6" draw:layer="layout" svg:width="6.75cm" svg:height="0.471cm" svg:x="5.576cm" svg:y="4.618cm">
          <draw:text-box>
            <text:p text:style-name="P4"><text:span text:style-name="T3">Motivo: Despachou em primeiro grau.).</text:span></text:p>
          </draw:text-box>
        </draw:frame>
        <draw:frame draw:style-name="gr5" draw:text-style-name="P6" draw:layer="layout" svg:width="6.608cm" svg:height="0.471cm" svg:x="12.667cm" svg:y="4.618cm">
          <draw:text-box>
            <text:p text:style-name="P4"><text:span text:style-name="T3">Recorrente: Socorro de Souza da Cruz.</text:span></text:p>
          </draw:text-box>
        </draw:frame>
        <draw:frame draw:style-name="gr5" draw:text-style-name="P6" draw:layer="layout" svg:width="1.812cm" svg:height="0.471cm" svg:x="1.482cm" svg:y="5.08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718cm" svg:height="0.471cm" svg:x="3.497cm" svg:y="5.088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3.857cm" svg:height="0.471cm" svg:x="8.572cm" svg:y="5.088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093cm" svg:height="0.471cm" svg:x="12.73cm" svg:y="5.088cm">
          <draw:text-box>
            <text:p text:style-name="P4"><text:span text:style-name="T3">Retirado de pauta.</text:span></text:p>
          </draw:text-box>
        </draw:frame>
        <draw:frame draw:style-name="gr5" draw:text-style-name="P6" draw:layer="layout" svg:width="1.366cm" svg:height="0.471cm" svg:x="16.184cm" svg:y="5.08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683cm" svg:height="0.471cm" svg:x="17.742cm" svg:y="5.088cm">
          <draw:text-box>
            <text:p text:style-name="P4"><text:span text:style-name="T3">Pedido de</text:span></text:p>
          </draw:text-box>
        </draw:frame>
        <draw:frame draw:style-name="gr5" draw:text-style-name="P6" draw:layer="layout" svg:width="6.174cm" svg:height="0.471cm" svg:x="1.482cm" svg:y="5.579cm">
          <draw:text-box>
            <text:p text:style-name="P4"><text:span text:style-name="T3">Sustentação Oral em Sessão Virtual.</text:span></text:p>
          </draw:text-box>
        </draw:frame>
        <draw:frame draw:style-name="gr5" draw:text-style-name="P6" draw:layer="layout" svg:width="6.514cm" svg:height="0.471cm" svg:x="12.849cm" svg:y="5.579cm">
          <draw:text-box>
            <text:p text:style-name="P4"><text:span text:style-name="T3">- Recurso Inominado Cível - 3ª Turma</text:span></text:p>
          </draw:text-box>
        </draw:frame>
        <draw:frame draw:style-name="gr5" draw:text-style-name="P6" draw:layer="layout" svg:width="4.8cm" svg:height="0.471cm" svg:x="7.899cm" svg:y="5.579cm">
          <draw:text-box>
            <text:p text:style-name="P4"><text:span text:style-name="T2">0021310-76.2026.8.04.1000</text:span></text:p>
          </draw:text-box>
        </draw:frame>
        <draw:frame draw:style-name="gr5" draw:text-style-name="P6" draw:layer="layout" svg:width="1.589cm" svg:height="0.471cm" svg:x="1.482cm" svg:y="6.049cm">
          <draw:text-box>
            <text:p text:style-name="P4"><text:span text:style-name="T3">Recursal.</text:span></text:p>
          </draw:text-box>
        </draw:frame>
        <draw:frame draw:style-name="gr5" draw:text-style-name="P6" draw:layer="layout" svg:width="1.366cm" svg:height="0.471cm" svg:x="3.302cm" svg:y="6.04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4.894cm" svg:y="6.049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2.542cm" svg:height="0.471cm" svg:x="12.638cm" svg:y="6.049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1.378cm" svg:height="0.471cm" svg:x="15.418cm" svg:y="6.049cm">
          <draw:text-box>
            <text:p text:style-name="P4"><text:span text:style-name="T3">1 (Tipo:</text:span></text:p>
          </draw:text-box>
        </draw:frame>
        <draw:frame draw:style-name="gr5" draw:text-style-name="P6" draw:layer="layout" svg:width="2.365cm" svg:height="0.471cm" svg:x="17.12cm" svg:y="6.04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7.554cm" svg:height="0.471cm" svg:x="1.482cm" svg:y="6.523cm">
          <draw:text-box>
            <text:p text:style-name="P4"><text:span text:style-name="T3">Motivo: Despachou em primeiro grau.), 2 (Tipo: Impedimento. Motivo: Despachou em primeiro grau.).</text:span></text:p>
          </draw:text-box>
        </draw:frame>
        <draw:frame draw:style-name="gr5" draw:text-style-name="P6" draw:layer="layout" svg:width="1.976cm" svg:height="0.471cm" svg:x="1.482cm" svg:y="6.99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8cm" svg:height="0.471cm" svg:x="3.633cm" svg:y="6.993cm">
          <draw:text-box>
            <text:p text:style-name="P4"><text:span text:style-name="T3">BANCO BRADESCO S/A.</text:span></text:p>
          </draw:text-box>
        </draw:frame>
        <draw:frame draw:style-name="gr5" draw:text-style-name="P6" draw:layer="layout" svg:width="1.812cm" svg:height="0.471cm" svg:x="8.627cm" svg:y="6.99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636cm" svg:height="0.471cm" svg:x="10.613cm" svg:y="6.993cm">
          <draw:text-box>
            <text:p text:style-name="P4"><text:span text:style-name="T3">RUI SOARES DA SILVA.</text:span></text:p>
          </draw:text-box>
        </draw:frame>
        <draw:frame draw:style-name="gr5" draw:text-style-name="P6" draw:layer="layout" svg:width="3.857cm" svg:height="0.471cm" svg:x="15.579cm" svg:y="6.993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12.629cm" svg:height="0.471cm" svg:x="1.482cm" svg:y="7.484cm">
          <draw:text-box>
            <text:p text:style-name="P4"><text:span text:style-name="T3">Retirado de pauta. Motivo: Pedido de Sustentação Oral em Sessão Virtual.</text:span></text:p>
          </draw:text-box>
        </draw:frame>
        <draw:frame draw:style-name="gr5" draw:text-style-name="P6" draw:layer="layout" svg:width="0.422cm" svg:height="0.471cm" svg:x="19.38cm" svg:y="7.484cm">
          <draw:text-box>
            <text:p text:style-name="P4"><text:span text:style-name="T3">-</text:span></text:p>
          </draw:text-box>
        </draw:frame>
        <draw:frame draw:style-name="gr5" draw:text-style-name="P6" draw:layer="layout" svg:width="4.8cm" svg:height="0.471cm" svg:x="14.444cm" svg:y="7.484cm">
          <draw:text-box>
            <text:p text:style-name="P4"><text:span text:style-name="T2">0008141-64.2025.8.04.6300</text:span></text:p>
          </draw:text-box>
        </draw:frame>
        <draw:frame draw:style-name="gr5" draw:text-style-name="P6" draw:layer="layout" svg:width="4.352cm" svg:height="0.471cm" svg:x="1.482cm" svg:y="7.954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6.304cm" svg:y="7.954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6.651cm" svg:y="7.954cm">
          <draw:text-box>
            <text:p text:style-name="P4"><text:span text:style-name="T3">3ª</text:span></text:p>
          </draw:text-box>
        </draw:frame>
        <draw:frame draw:style-name="gr5" draw:text-style-name="P6" draw:layer="layout" svg:width="2.823cm" svg:height="0.471cm" svg:x="7.193cm" svg:y="7.954cm">
          <draw:text-box>
            <text:p text:style-name="P4"><text:span text:style-name="T3">Turma Recursal.</text:span></text:p>
          </draw:text-box>
        </draw:frame>
        <draw:frame draw:style-name="gr5" draw:text-style-name="P6" draw:layer="layout" svg:width="1.366cm" svg:height="0.471cm" svg:x="10.364cm" svg:y="7.95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7.044cm" svg:height="0.471cm" svg:x="11.96cm" svg:y="7.954cm">
          <draw:text-box>
            <text:p text:style-name="P4"><text:span text:style-name="T3">Flávio Henrique Albuquerque De Freitas.</text:span></text:p>
          </draw:text-box>
        </draw:frame>
        <draw:frame draw:style-name="gr5" draw:text-style-name="P6" draw:layer="layout" svg:width="1.976cm" svg:height="0.471cm" svg:x="1.482cm" svg:y="8.42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6.81cm" svg:height="0.471cm" svg:x="3.683cm" svg:y="8.428cm">
          <draw:text-box>
            <text:p text:style-name="P4"><text:span text:style-name="T3">CLEIA MARIA PEREIRA DA SILVA.</text:span></text:p>
          </draw:text-box>
        </draw:frame>
        <draw:frame draw:style-name="gr5" draw:text-style-name="P6" draw:layer="layout" svg:width="1.812cm" svg:height="0.471cm" svg:x="11.096cm" svg:y="8.42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07cm" svg:height="0.471cm" svg:x="13.128cm" svg:y="8.428cm">
          <draw:text-box>
            <text:p text:style-name="P4"><text:span text:style-name="T3">IMPORTADORA TV LAR LTDA,</text:span></text:p>
          </draw:text-box>
        </draw:frame>
        <draw:frame draw:style-name="gr5" draw:text-style-name="P6" draw:layer="layout" svg:width="17.814cm" svg:height="0.471cm" svg:x="1.482cm" svg:y="8.898cm">
          <draw:text-box>
            <text:p text:style-name="P4"><text:span text:style-name="T3">Recorrido: SERASA S/A. Julgamento cancelado. Retirado de pauta. Motivo: Pedido de Sustentação Oral</text:span></text:p>
          </draw:text-box>
        </draw:frame>
        <draw:frame draw:style-name="gr5" draw:text-style-name="P6" draw:layer="layout" svg:width="3.188cm" svg:height="0.471cm" svg:x="1.482cm" svg:y="9.389cm">
          <draw:text-box>
            <text:p text:style-name="P4"><text:span text:style-name="T3">em Sessão Virtual.</text:span></text:p>
          </draw:text-box>
        </draw:frame>
        <draw:frame draw:style-name="gr5" draw:text-style-name="P6" draw:layer="layout" svg:width="9.676cm" svg:height="0.471cm" svg:x="9.737cm" svg:y="9.389cm">
          <draw:text-box>
            <text:p text:style-name="P4"><text:span text:style-name="T3">- Recurso Inominado Cível - 3ª Turma Recursal. Relator:</text:span></text:p>
          </draw:text-box>
        </draw:frame>
        <draw:frame draw:style-name="gr5" draw:text-style-name="P6" draw:layer="layout" svg:width="4.8cm" svg:height="0.471cm" svg:x="4.813cm" svg:y="9.389cm">
          <draw:text-box>
            <text:p text:style-name="P4"><text:span text:style-name="T2">0081031-56.2026.8.04.1000</text:span></text:p>
          </draw:text-box>
        </draw:frame>
        <draw:frame draw:style-name="gr5" draw:text-style-name="P6" draw:layer="layout" svg:width="6.808cm" svg:height="0.471cm" svg:x="1.482cm" svg:y="9.859cm">
          <draw:text-box>
            <text:p text:style-name="P4"><text:span text:style-name="T3">Alexandre Henrique Novaes De Araújo.</text:span></text:p>
          </draw:text-box>
        </draw:frame>
        <draw:frame draw:style-name="gr5" draw:text-style-name="P6" draw:layer="layout" svg:width="6.492cm" svg:height="0.471cm" svg:x="8.636cm" svg:y="9.859cm">
          <draw:text-box>
            <text:p text:style-name="P4"><text:span text:style-name="T3">Impedimentos: 1 (Tipo: Impedimento.</text:span></text:p>
          </draw:text-box>
        </draw:frame>
        <draw:frame draw:style-name="gr5" draw:text-style-name="P6" draw:layer="layout" svg:width="3.976cm" svg:height="0.471cm" svg:x="15.44cm" svg:y="9.859cm">
          <draw:text-box>
            <text:p text:style-name="P4"><text:span text:style-name="T3">Motivo: Despachou em</text:span></text:p>
          </draw:text-box>
        </draw:frame>
        <draw:frame draw:style-name="gr5" draw:text-style-name="P6" draw:layer="layout" svg:width="2.67cm" svg:height="0.471cm" svg:x="1.482cm" svg:y="10.333cm">
          <draw:text-box>
            <text:p text:style-name="P4"><text:span text:style-name="T3">primeiro grau.).</text:span></text:p>
          </draw:text-box>
        </draw:frame>
        <draw:frame draw:style-name="gr5" draw:text-style-name="P6" draw:layer="layout" svg:width="1.976cm" svg:height="0.471cm" svg:x="4.369cm" svg:y="10.33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2.714cm" svg:height="0.471cm" svg:x="6.512cm" svg:y="10.333cm">
          <draw:text-box>
            <text:p text:style-name="P4"><text:span text:style-name="T3">FIDC MULTISEGMENTOS NPL IPANEMA VI RESPONSABILIDADE</text:span></text:p>
          </draw:text-box>
        </draw:frame>
        <draw:frame draw:style-name="gr5" draw:text-style-name="P6" draw:layer="layout" svg:width="2.201cm" svg:height="0.471cm" svg:x="1.482cm" svg:y="10.803cm">
          <draw:text-box>
            <text:p text:style-name="P4"><text:span text:style-name="T3">LIMITADA.</text:span></text:p>
          </draw:text-box>
        </draw:frame>
        <draw:frame draw:style-name="gr5" draw:text-style-name="P6" draw:layer="layout" svg:width="1.812cm" svg:height="0.471cm" svg:x="3.882cm" svg:y="10.80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222cm" svg:height="0.471cm" svg:x="5.901cm" svg:y="10.803cm">
          <draw:text-box>
            <text:p text:style-name="P4"><text:span text:style-name="T3">Viviane Oliveira Wolter.</text:span></text:p>
          </draw:text-box>
        </draw:frame>
        <draw:frame draw:style-name="gr5" draw:text-style-name="P6" draw:layer="layout" svg:width="3.857cm" svg:height="0.471cm" svg:x="10.508cm" svg:y="10.803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093cm" svg:height="0.471cm" svg:x="14.669cm" svg:y="10.803cm">
          <draw:text-box>
            <text:p text:style-name="P4"><text:span text:style-name="T3">Retirado de pauta.</text:span></text:p>
          </draw:text-box>
        </draw:frame>
        <draw:frame draw:style-name="gr5" draw:text-style-name="P6" draw:layer="layout" svg:width="1.366cm" svg:height="0.471cm" svg:x="18.136cm" svg:y="10.80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7.961cm" svg:height="0.471cm" svg:x="1.482cm" svg:y="11.277cm">
          <draw:text-box>
            <text:p text:style-name="P4"><text:span text:style-name="T3">Pedido de Sustentação Oral em Sessão Virtual.</text:span></text:p>
          </draw:text-box>
        </draw:frame>
        <draw:frame draw:style-name="gr5" draw:text-style-name="P6" draw:layer="layout" svg:width="2.976cm" svg:height="0.471cm" svg:x="9.873cm" svg:y="11.277cm">
          <draw:text-box>
            <text:p text:style-name="P4"><text:span text:style-name="T3">Esgotada a pauta,</text:span></text:p>
          </draw:text-box>
        </draw:frame>
        <draw:frame draw:style-name="gr5" draw:text-style-name="P6" draw:layer="layout" svg:width="5.068cm" svg:height="0.471cm" svg:x="13.091cm" svg:y="11.277cm">
          <draw:text-box>
            <text:p text:style-name="P4"><text:span text:style-name="T3">nada mais havendo que tratar,</text:span></text:p>
          </draw:text-box>
        </draw:frame>
        <draw:frame draw:style-name="gr5" draw:text-style-name="P6" draw:layer="layout" svg:width="1.013cm" svg:height="0.471cm" svg:x="18.487cm" svg:y="11.277cm">
          <draw:text-box>
            <text:p text:style-name="P4"><text:span text:style-name="T3">foram</text:span></text:p>
          </draw:text-box>
        </draw:frame>
        <draw:frame draw:style-name="gr5" draw:text-style-name="P6" draw:layer="layout" svg:width="17.844cm" svg:height="0.471cm" svg:x="1.482cm" svg:y="11.751cm">
          <draw:text-box>
            <text:p text:style-name="P4"><text:span text:style-name="T3">encerrados os trabalhos. Eu, Juliana Andrade David, secretário(a) da 3ª Turma Recursal, lavrei a presente</text:span></text:p>
          </draw:text-box>
        </draw:frame>
        <draw:frame draw:style-name="gr5" draw:text-style-name="P6" draw:layer="layout" svg:width="15.754cm" svg:height="0.471cm" svg:x="1.482cm" svg:y="12.221cm">
          <draw:text-box>
            <text:p text:style-name="P4"><text:span text:style-name="T3">ata que, depois de aprovada, assino com o(a) Excelentíssimo(a) Senhor(a) Juiz(a) Presidente.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  <style:font-face style:name="Times New Roman1" svg:font-family="'Times New Roman', Bold"/>
  </office:font-face-decls>
  <office:styles>
    <draw:gradient draw:name="Forma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reenchid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reenchido_20_amarelo" draw:display-name="Preenchido amarel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reenchido_20_azul" draw:display-name="Preenchido azul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reenchido_20_verde" draw:display-name="Preenchido verde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Preenchido_20_vermelho" draw:display-name="Preenchido vermelh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pt" fo:country="B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Preenchido"/>
    </style:style>
    <style:style style:name="Filled_20_Blue" style:display-name="Filled Blue" style:family="graphic" style:parent-style-name="Filled">
      <style:graphic-properties draw:fill-gradient-name="Preenchido_20_azul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reenchido_20_verde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reenchido_20_vermelh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reenchido_20_amarel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0cm" fo:margin-bottom="1cm" fo:margin-left="0cm" fo:margin-right="0cm" fo:page-width="20.99cm" fo:page-height="29.703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document-statistic meta:object-count="9408"/>
    <meta:generator>LibreOffice/26.2.5.2$Windows_X86_64 LibreOffice_project/cd7284b4cbbfeb507e630c1aac019f4157393acb</meta:generator>
  </office:meta>
</office:document-meta>
</file>